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39" manifest:media-type="application/x-openoffice-gdimetafile;windows_formatname=&quot;GDIMetaFile&quot;"/>
  <manifest:file-entry manifest:full-path="ObjectReplacements/Object 9" manifest:media-type="application/x-openoffice-gdimetafile;windows_formatname=&quot;GDIMetaFile&quot;"/>
  <manifest:file-entry manifest:full-path="ObjectReplacements/Object 31" manifest:media-type="application/x-openoffice-gdimetafile;windows_formatname=&quot;GDIMetaFile&quot;"/>
  <manifest:file-entry manifest:full-path="ObjectReplacements/Object 1" manifest:media-type=""/>
  <manifest:file-entry manifest:full-path="ObjectReplacements/Object 32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10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11" manifest:media-type="application/x-openoffice-gdimetafile;windows_formatname=&quot;GDIMetaFile&quot;"/>
  <manifest:file-entry manifest:full-path="ObjectReplacements/Object 35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12" manifest:media-type="application/x-openoffice-gdimetafile;windows_formatname=&quot;GDIMetaFile&quot;"/>
  <manifest:file-entry manifest:full-path="ObjectReplacements/Object 37" manifest:media-type="application/x-openoffice-gdimetafile;windows_formatname=&quot;GDIMetaFile&quot;"/>
  <manifest:file-entry manifest:full-path="ObjectReplacements/Object 7" manifest:media-type="application/x-openoffice-gdimetafile;windows_formatname=&quot;GDIMetaFile&quot;"/>
  <manifest:file-entry manifest:full-path="ObjectReplacements/Object 38" manifest:media-type="application/x-openoffice-gdimetafile;windows_formatname=&quot;GDIMetaFile&quot;"/>
  <manifest:file-entry manifest:full-path="ObjectReplacements/Object 8" manifest:media-type="application/x-openoffice-gdimetafile;windows_formatname=&quot;GDIMetaFile&quot;"/>
  <manifest:file-entry manifest:full-path="ObjectReplacements/Object 23" manifest:media-type="application/x-openoffice-gdimetafile;windows_formatname=&quot;GDIMetaFile&quot;"/>
  <manifest:file-entry manifest:full-path="ObjectReplacements/Object 24" manifest:media-type="application/x-openoffice-gdimetafile;windows_formatname=&quot;GDIMetaFile&quot;"/>
  <manifest:file-entry manifest:full-path="ObjectReplacements/Object 36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13" manifest:media-type="application/x-openoffice-gdimetafile;windows_formatname=&quot;GDIMetaFile&quot;"/>
  <manifest:file-entry manifest:full-path="ObjectReplacements/Object 27" manifest:media-type="application/x-openoffice-gdimetafile;windows_formatname=&quot;GDIMetaFile&quot;"/>
  <manifest:file-entry manifest:full-path="ObjectReplacements/Object 28" manifest:media-type="application/x-openoffice-gdimetafile;windows_formatname=&quot;GDIMetaFile&quot;"/>
  <manifest:file-entry manifest:full-path="ObjectReplacements/Object 25" manifest:media-type="application/x-openoffice-gdimetafile;windows_formatname=&quot;GDIMetaFile&quot;"/>
  <manifest:file-entry manifest:full-path="ObjectReplacements/Object 26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14" manifest:media-type="application/x-openoffice-gdimetafile;windows_formatname=&quot;GDIMetaFile&quot;"/>
  <manifest:file-entry manifest:full-path="ObjectReplacements/Object 29" manifest:media-type="application/x-openoffice-gdimetafile;windows_formatname=&quot;GDIMetaFile&quot;"/>
  <manifest:file-entry manifest:full-path="ObjectReplacements/Object 30" manifest:media-type="application/x-openoffice-gdimetafile;windows_formatname=&quot;GDIMetaFile&quot;"/>
  <manifest:file-entry manifest:full-path="ObjectReplacements/Object 40" manifest:media-type="application/x-openoffice-gdimetafile;windows_formatname=&quot;GDIMetaFile&quot;"/>
  <manifest:file-entry manifest:full-path="ObjectReplacements/Object 41" manifest:media-type="application/x-openoffice-gdimetafile;windows_formatname=&quot;GDIMetaFile&quot;"/>
  <manifest:file-entry manifest:full-path="ObjectReplacements/Object 42" manifest:media-type="application/x-openoffice-gdimetafile;windows_formatname=&quot;GDIMetaFile&quot;"/>
  <manifest:file-entry manifest:full-path="ObjectReplacements/Object 43" manifest:media-type="application/x-openoffice-gdimetafile;windows_formatname=&quot;GDIMetaFile&quot;"/>
  <manifest:file-entry manifest:full-path="ObjectReplacements/Object 44" manifest:media-type="application/x-openoffice-gdimetafile;windows_formatname=&quot;GDIMetaFile&quot;"/>
  <manifest:file-entry manifest:full-path="ObjectReplacements/Object 45" manifest:media-type="application/x-openoffice-gdimetafile;windows_formatname=&quot;GDIMetaFile&quot;"/>
  <manifest:file-entry manifest:full-path="ObjectReplacements/Object 46" manifest:media-type="application/x-openoffice-gdimetafile;windows_formatname=&quot;GDIMetaFile&quot;"/>
  <manifest:file-entry manifest:full-path="ObjectReplacements/Object 47" manifest:media-type="application/x-openoffice-gdimetafile;windows_formatname=&quot;GDIMetaFile&quot;"/>
  <manifest:file-entry manifest:full-path="ObjectReplacements/Object 48" manifest:media-type="application/x-openoffice-gdimetafile;windows_formatname=&quot;GDIMetaFile&quot;"/>
  <manifest:file-entry manifest:full-path="ObjectReplacements/Object 49" manifest:media-type="application/x-openoffice-gdimetafile;windows_formatname=&quot;GDIMetaFile&quot;"/>
  <manifest:file-entry manifest:full-path="ObjectReplacements/Object 50" manifest:media-type="application/x-openoffice-gdimetafile;windows_formatname=&quot;GDIMetaFile&quot;"/>
  <manifest:file-entry manifest:full-path="Object 39/meta.xml" manifest:media-type="text/xml"/>
  <manifest:file-entry manifest:full-path="Object 39/styles.xml" manifest:media-type="text/xml"/>
  <manifest:file-entry manifest:full-path="Object 39/content.xml" manifest:media-type="text/xml"/>
  <manifest:file-entry manifest:full-path="Object 39/" manifest:media-type="application/vnd.oasis.opendocument.chart"/>
  <manifest:file-entry manifest:full-path="Object 9/meta.xml" manifest:media-type="text/xml"/>
  <manifest:file-entry manifest:full-path="Object 9/styles.xml" manifest:media-type="text/xml"/>
  <manifest:file-entry manifest:full-path="Object 9/content.xml" manifest:media-type="text/xml"/>
  <manifest:file-entry manifest:full-path="Object 9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 31/meta.xml" manifest:media-type="text/xml"/>
  <manifest:file-entry manifest:full-path="Object 31/styles.xml" manifest:media-type="text/xml"/>
  <manifest:file-entry manifest:full-path="Object 31/content.xml" manifest:media-type="text/xml"/>
  <manifest:file-entry manifest:full-path="Object 31/" manifest:media-type="application/vnd.oasis.opendocument.char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Object 32/meta.xml" manifest:media-type="text/xml"/>
  <manifest:file-entry manifest:full-path="Object 32/styles.xml" manifest:media-type="text/xml"/>
  <manifest:file-entry manifest:full-path="Object 32/content.xml" manifest:media-type="text/xml"/>
  <manifest:file-entry manifest:full-path="Object 32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10/meta.xml" manifest:media-type="text/xml"/>
  <manifest:file-entry manifest:full-path="Object 10/styles.xml" manifest:media-type="text/xml"/>
  <manifest:file-entry manifest:full-path="Object 10/content.xml" manifest:media-type="text/xml"/>
  <manifest:file-entry manifest:full-path="Object 10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11/meta.xml" manifest:media-type="text/xml"/>
  <manifest:file-entry manifest:full-path="Object 11/styles.xml" manifest:media-type="text/xml"/>
  <manifest:file-entry manifest:full-path="Object 11/content.xml" manifest:media-type="text/xml"/>
  <manifest:file-entry manifest:full-path="Object 11/" manifest:media-type="application/vnd.oasis.opendocument.chart"/>
  <manifest:file-entry manifest:full-path="Object 35/meta.xml" manifest:media-type="text/xml"/>
  <manifest:file-entry manifest:full-path="Object 35/styles.xml" manifest:media-type="text/xml"/>
  <manifest:file-entry manifest:full-path="Object 35/content.xml" manifest:media-type="text/xml"/>
  <manifest:file-entry manifest:full-path="Object 35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12/meta.xml" manifest:media-type="text/xml"/>
  <manifest:file-entry manifest:full-path="Object 12/styles.xml" manifest:media-type="text/xml"/>
  <manifest:file-entry manifest:full-path="Object 12/content.xml" manifest:media-type="text/xml"/>
  <manifest:file-entry manifest:full-path="Object 12/" manifest:media-type="application/vnd.oasis.opendocument.chart"/>
  <manifest:file-entry manifest:full-path="Object 37/meta.xml" manifest:media-type="text/xml"/>
  <manifest:file-entry manifest:full-path="Object 37/styles.xml" manifest:media-type="text/xml"/>
  <manifest:file-entry manifest:full-path="Object 37/content.xml" manifest:media-type="text/xml"/>
  <manifest:file-entry manifest:full-path="Object 37/" manifest:media-type="application/vnd.oasis.opendocument.chart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Object 38/meta.xml" manifest:media-type="text/xml"/>
  <manifest:file-entry manifest:full-path="Object 38/styles.xml" manifest:media-type="text/xml"/>
  <manifest:file-entry manifest:full-path="Object 38/content.xml" manifest:media-type="text/xml"/>
  <manifest:file-entry manifest:full-path="Object 38/" manifest:media-type="application/vnd.oasis.opendocument.chart"/>
  <manifest:file-entry manifest:full-path="Object 8/meta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8/" manifest:media-type="application/vnd.oasis.opendocument.chart"/>
  <manifest:file-entry manifest:full-path="Object 23/meta.xml" manifest:media-type="text/xml"/>
  <manifest:file-entry manifest:full-path="Object 23/styles.xml" manifest:media-type="text/xml"/>
  <manifest:file-entry manifest:full-path="Object 23/content.xml" manifest:media-type="text/xml"/>
  <manifest:file-entry manifest:full-path="Object 23/" manifest:media-type="application/vnd.oasis.opendocument.chart"/>
  <manifest:file-entry manifest:full-path="Object 24/meta.xml" manifest:media-type="text/xml"/>
  <manifest:file-entry manifest:full-path="Object 24/styles.xml" manifest:media-type="text/xml"/>
  <manifest:file-entry manifest:full-path="Object 24/content.xml" manifest:media-type="text/xml"/>
  <manifest:file-entry manifest:full-path="Object 24/" manifest:media-type="application/vnd.oasis.opendocument.chart"/>
  <manifest:file-entry manifest:full-path="Object 36/meta.xml" manifest:media-type="text/xml"/>
  <manifest:file-entry manifest:full-path="Object 36/styles.xml" manifest:media-type="text/xml"/>
  <manifest:file-entry manifest:full-path="Object 36/content.xml" manifest:media-type="text/xml"/>
  <manifest:file-entry manifest:full-path="Object 36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Object 13/meta.xml" manifest:media-type="text/xml"/>
  <manifest:file-entry manifest:full-path="Object 13/styles.xml" manifest:media-type="text/xml"/>
  <manifest:file-entry manifest:full-path="Object 13/content.xml" manifest:media-type="text/xml"/>
  <manifest:file-entry manifest:full-path="Object 13/" manifest:media-type="application/vnd.oasis.opendocument.chart"/>
  <manifest:file-entry manifest:full-path="Object 27/meta.xml" manifest:media-type="text/xml"/>
  <manifest:file-entry manifest:full-path="Object 27/styles.xml" manifest:media-type="text/xml"/>
  <manifest:file-entry manifest:full-path="Object 27/content.xml" manifest:media-type="text/xml"/>
  <manifest:file-entry manifest:full-path="Object 27/" manifest:media-type="application/vnd.oasis.opendocument.chart"/>
  <manifest:file-entry manifest:full-path="Object 28/meta.xml" manifest:media-type="text/xml"/>
  <manifest:file-entry manifest:full-path="Object 28/styles.xml" manifest:media-type="text/xml"/>
  <manifest:file-entry manifest:full-path="Object 28/content.xml" manifest:media-type="text/xml"/>
  <manifest:file-entry manifest:full-path="Object 28/" manifest:media-type="application/vnd.oasis.opendocument.chart"/>
  <manifest:file-entry manifest:full-path="Object 25/meta.xml" manifest:media-type="text/xml"/>
  <manifest:file-entry manifest:full-path="Object 25/styles.xml" manifest:media-type="text/xml"/>
  <manifest:file-entry manifest:full-path="Object 25/content.xml" manifest:media-type="text/xml"/>
  <manifest:file-entry manifest:full-path="Object 25/" manifest:media-type="application/vnd.oasis.opendocument.chart"/>
  <manifest:file-entry manifest:full-path="Object 26/meta.xml" manifest:media-type="text/xml"/>
  <manifest:file-entry manifest:full-path="Object 26/styles.xml" manifest:media-type="text/xml"/>
  <manifest:file-entry manifest:full-path="Object 26/content.xml" manifest:media-type="text/xml"/>
  <manifest:file-entry manifest:full-path="Object 26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14/meta.xml" manifest:media-type="text/xml"/>
  <manifest:file-entry manifest:full-path="Object 14/styles.xml" manifest:media-type="text/xml"/>
  <manifest:file-entry manifest:full-path="Object 14/content.xml" manifest:media-type="text/xml"/>
  <manifest:file-entry manifest:full-path="Object 14/" manifest:media-type="application/vnd.oasis.opendocument.chart"/>
  <manifest:file-entry manifest:full-path="Object 29/meta.xml" manifest:media-type="text/xml"/>
  <manifest:file-entry manifest:full-path="Object 29/styles.xml" manifest:media-type="text/xml"/>
  <manifest:file-entry manifest:full-path="Object 29/content.xml" manifest:media-type="text/xml"/>
  <manifest:file-entry manifest:full-path="Object 29/" manifest:media-type="application/vnd.oasis.opendocument.chart"/>
  <manifest:file-entry manifest:full-path="Object 30/meta.xml" manifest:media-type="text/xml"/>
  <manifest:file-entry manifest:full-path="Object 30/styles.xml" manifest:media-type="text/xml"/>
  <manifest:file-entry manifest:full-path="Object 30/content.xml" manifest:media-type="text/xml"/>
  <manifest:file-entry manifest:full-path="Object 30/" manifest:media-type="application/vnd.oasis.opendocument.chart"/>
  <manifest:file-entry manifest:full-path="Object 40/meta.xml" manifest:media-type="text/xml"/>
  <manifest:file-entry manifest:full-path="Object 40/styles.xml" manifest:media-type="text/xml"/>
  <manifest:file-entry manifest:full-path="Object 40/content.xml" manifest:media-type="text/xml"/>
  <manifest:file-entry manifest:full-path="Object 40/" manifest:media-type="application/vnd.oasis.opendocument.chart"/>
  <manifest:file-entry manifest:full-path="Object 41/meta.xml" manifest:media-type="text/xml"/>
  <manifest:file-entry manifest:full-path="Object 41/styles.xml" manifest:media-type="text/xml"/>
  <manifest:file-entry manifest:full-path="Object 41/content.xml" manifest:media-type="text/xml"/>
  <manifest:file-entry manifest:full-path="Object 41/" manifest:media-type="application/vnd.oasis.opendocument.chart"/>
  <manifest:file-entry manifest:full-path="styles.xml" manifest:media-type="text/xml"/>
  <manifest:file-entry manifest:full-path="Object 42/meta.xml" manifest:media-type="text/xml"/>
  <manifest:file-entry manifest:full-path="Object 42/styles.xml" manifest:media-type="text/xml"/>
  <manifest:file-entry manifest:full-path="Object 42/content.xml" manifest:media-type="text/xml"/>
  <manifest:file-entry manifest:full-path="Object 42/" manifest:media-type="application/vnd.oasis.opendocument.chart"/>
  <manifest:file-entry manifest:full-path="Object 43/meta.xml" manifest:media-type="text/xml"/>
  <manifest:file-entry manifest:full-path="Object 43/styles.xml" manifest:media-type="text/xml"/>
  <manifest:file-entry manifest:full-path="Object 43/content.xml" manifest:media-type="text/xml"/>
  <manifest:file-entry manifest:full-path="Object 43/" manifest:media-type="application/vnd.oasis.opendocument.chart"/>
  <manifest:file-entry manifest:full-path="Object 44/meta.xml" manifest:media-type="text/xml"/>
  <manifest:file-entry manifest:full-path="Object 44/styles.xml" manifest:media-type="text/xml"/>
  <manifest:file-entry manifest:full-path="Object 44/content.xml" manifest:media-type="text/xml"/>
  <manifest:file-entry manifest:full-path="Object 44/" manifest:media-type="application/vnd.oasis.opendocument.chart"/>
  <manifest:file-entry manifest:full-path="Object 45/meta.xml" manifest:media-type="text/xml"/>
  <manifest:file-entry manifest:full-path="Object 45/styles.xml" manifest:media-type="text/xml"/>
  <manifest:file-entry manifest:full-path="Object 45/content.xml" manifest:media-type="text/xml"/>
  <manifest:file-entry manifest:full-path="Object 45/" manifest:media-type="application/vnd.oasis.opendocument.chart"/>
  <manifest:file-entry manifest:full-path="content.xml" manifest:media-type="text/xml"/>
  <manifest:file-entry manifest:full-path="Object 46/meta.xml" manifest:media-type="text/xml"/>
  <manifest:file-entry manifest:full-path="Object 46/styles.xml" manifest:media-type="text/xml"/>
  <manifest:file-entry manifest:full-path="Object 46/content.xml" manifest:media-type="text/xml"/>
  <manifest:file-entry manifest:full-path="Object 46/" manifest:media-type="application/vnd.oasis.opendocument.chart"/>
  <manifest:file-entry manifest:full-path="Object 47/meta.xml" manifest:media-type="text/xml"/>
  <manifest:file-entry manifest:full-path="Object 47/styles.xml" manifest:media-type="text/xml"/>
  <manifest:file-entry manifest:full-path="Object 47/content.xml" manifest:media-type="text/xml"/>
  <manifest:file-entry manifest:full-path="Object 47/" manifest:media-type="application/vnd.oasis.opendocument.chart"/>
  <manifest:file-entry manifest:full-path="Pictures/10000001000001C10000022E15930D2E.png" manifest:media-type="image/png"/>
  <manifest:file-entry manifest:full-path="Pictures/10000000000002770000012DA0A67F44.jpg" manifest:media-type="image/jpeg"/>
  <manifest:file-entry manifest:full-path="Pictures/10000000000000A50000007E4C2B22DE.png" manifest:media-type="image/png"/>
  <manifest:file-entry manifest:full-path="Pictures/2000000900002E5600003987B4D6A0BB.svm" manifest:media-type="image/x-svm"/>
  <manifest:file-entry manifest:full-path="Pictures/2000000900007CFA000099AB7933C0A8.svm" manifest:media-type="image/x-svm"/>
  <manifest:file-entry manifest:full-path="Object 48/meta.xml" manifest:media-type="text/xml"/>
  <manifest:file-entry manifest:full-path="Object 48/styles.xml" manifest:media-type="text/xml"/>
  <manifest:file-entry manifest:full-path="Object 48/content.xml" manifest:media-type="text/xml"/>
  <manifest:file-entry manifest:full-path="Object 48/" manifest:media-type="application/vnd.oasis.opendocument.chart"/>
  <manifest:file-entry manifest:full-path="Object 49/meta.xml" manifest:media-type="text/xml"/>
  <manifest:file-entry manifest:full-path="Object 49/styles.xml" manifest:media-type="text/xml"/>
  <manifest:file-entry manifest:full-path="Object 49/content.xml" manifest:media-type="text/xml"/>
  <manifest:file-entry manifest:full-path="Object 49/" manifest:media-type="application/vnd.oasis.opendocument.chart"/>
  <manifest:file-entry manifest:full-path="Object 50/meta.xml" manifest:media-type="text/xml"/>
  <manifest:file-entry manifest:full-path="Object 50/styles.xml" manifest:media-type="text/xml"/>
  <manifest:file-entry manifest:full-path="Object 50/content.xml" manifest:media-type="text/xml"/>
  <manifest:file-entry manifest:full-path="Object 50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 style:font-adornments="Normal" style:font-family-generic="swiss" style:font-pitch="variable"/>
    <style:font-face style:name="Calibri1" svg:font-family="Calibri" style:font-family-generic="swiss" style:font-pitch="variable"/>
    <style:font-face style:name="Calibri2" svg:font-family="Calibri" style:font-adornments="Negrita" style:font-family-generic="swiss" style:font-pitch="variable"/>
    <style:font-face style:name="Dutch" svg:font-family="Dutch"/>
    <style:font-face style:name="Dutch1" svg:font-family="Dutch1"/>
    <style:font-face style:name="Dutch2" svg:font-family="Dutch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page" style:column-width="2.258cm"/>
    </style:style>
    <style:style style:name="co3" style:family="table-column">
      <style:table-column-properties fo:break-before="auto" style:column-width="2.166cm"/>
    </style:style>
    <style:style style:name="co4" style:family="table-column">
      <style:table-column-properties fo:break-before="page" style:column-width="2.166cm"/>
    </style:style>
    <style:style style:name="co5" style:family="table-column">
      <style:table-column-properties fo:break-before="auto" style:column-width="1.51cm"/>
    </style:style>
    <style:style style:name="co6" style:family="table-column">
      <style:table-column-properties fo:break-before="auto" style:column-width="1.427cm"/>
    </style:style>
    <style:style style:name="co7" style:family="table-column">
      <style:table-column-properties fo:break-before="auto" style:column-width="2.706cm"/>
    </style:style>
    <style:style style:name="co8" style:family="table-column">
      <style:table-column-properties fo:break-before="auto" style:column-width="0.363cm"/>
    </style:style>
    <style:style style:name="co9" style:family="table-column">
      <style:table-column-properties fo:break-before="auto" style:column-width="8.728cm"/>
    </style:style>
    <style:style style:name="co10" style:family="table-column">
      <style:table-column-properties fo:break-before="auto" style:column-width="3.104cm"/>
    </style:style>
    <style:style style:name="co11" style:family="table-column">
      <style:table-column-properties fo:break-before="auto" style:column-width="2.35cm"/>
    </style:style>
    <style:style style:name="co12" style:family="table-column">
      <style:table-column-properties fo:break-before="auto" style:column-width="3.607cm"/>
    </style:style>
    <style:style style:name="co13" style:family="table-column">
      <style:table-column-properties fo:break-before="auto" style:column-width="3.524cm"/>
    </style:style>
    <style:style style:name="co14" style:family="table-column">
      <style:table-column-properties fo:break-before="auto" style:column-width="2.293cm"/>
    </style:style>
    <style:style style:name="co15" style:family="table-column">
      <style:table-column-properties fo:break-before="auto" style:column-width="2.237cm"/>
    </style:style>
    <style:style style:name="co16" style:family="table-column">
      <style:table-column-properties fo:break-before="auto" style:column-width="0.335cm"/>
    </style:style>
    <style:style style:name="co17" style:family="table-column">
      <style:table-column-properties fo:break-before="auto" style:column-width="0.42cm"/>
    </style:style>
    <style:style style:name="co18" style:family="table-column">
      <style:table-column-properties fo:break-before="auto" style:column-width="8.119cm"/>
    </style:style>
    <style:style style:name="co19" style:family="table-column">
      <style:table-column-properties fo:break-before="auto" style:column-width="3.496cm"/>
    </style:style>
    <style:style style:name="co20" style:family="table-column">
      <style:table-column-properties fo:break-before="auto" style:column-width="3.734cm"/>
    </style:style>
    <style:style style:name="co21" style:family="table-column">
      <style:table-column-properties fo:break-before="auto" style:column-width="3.694cm"/>
    </style:style>
    <style:style style:name="co22" style:family="table-column">
      <style:table-column-properties fo:break-before="auto" style:column-width="1.87cm"/>
    </style:style>
    <style:style style:name="co23" style:family="table-column">
      <style:table-column-properties fo:break-before="auto" style:column-width="0.429cm"/>
    </style:style>
    <style:style style:name="co24" style:family="table-column">
      <style:table-column-properties fo:break-before="page" style:column-width="2.237cm"/>
    </style:style>
    <style:style style:name="co25" style:family="table-column">
      <style:table-column-properties fo:break-before="auto" style:column-width="0.392cm"/>
    </style:style>
    <style:style style:name="co26" style:family="table-column">
      <style:table-column-properties fo:break-before="auto" style:column-width="0.503cm"/>
    </style:style>
    <style:style style:name="co27" style:family="table-column">
      <style:table-column-properties fo:break-before="auto" style:column-width="0.531cm"/>
    </style:style>
    <style:style style:name="co28" style:family="table-column">
      <style:table-column-properties fo:break-before="auto" style:column-width="8.223cm"/>
    </style:style>
    <style:style style:name="co29" style:family="table-column">
      <style:table-column-properties fo:break-before="auto" style:column-width="2.824cm"/>
    </style:style>
    <style:style style:name="co30" style:family="table-column">
      <style:table-column-properties fo:break-before="auto" style:column-width="2.909cm"/>
    </style:style>
    <style:style style:name="co31" style:family="table-column">
      <style:table-column-properties fo:break-before="auto" style:column-width="2.265cm"/>
    </style:style>
    <style:style style:name="co32" style:family="table-column">
      <style:table-column-properties fo:break-before="auto" style:column-width="2.461cm"/>
    </style:style>
    <style:style style:name="co33" style:family="table-column">
      <style:table-column-properties fo:break-before="auto" style:column-width="8.472cm"/>
    </style:style>
    <style:style style:name="co34" style:family="table-column">
      <style:table-column-properties fo:break-before="auto" style:column-width="3.048cm"/>
    </style:style>
    <style:style style:name="co35" style:family="table-column">
      <style:table-column-properties fo:break-before="auto" style:column-width="3.357cm"/>
    </style:style>
    <style:style style:name="co36" style:family="table-column">
      <style:table-column-properties fo:break-before="auto" style:column-width="3.385cm"/>
    </style:style>
    <style:style style:name="co37" style:family="table-column">
      <style:table-column-properties fo:break-before="auto" style:column-width="1.986cm"/>
    </style:style>
    <style:style style:name="co38" style:family="table-column">
      <style:table-column-properties fo:break-before="auto" style:column-width="0.307cm"/>
    </style:style>
    <style:style style:name="co39" style:family="table-column">
      <style:table-column-properties fo:break-before="auto" style:column-width="8.306cm"/>
    </style:style>
    <style:style style:name="co40" style:family="table-column">
      <style:table-column-properties fo:break-before="auto" style:column-width="3.552cm"/>
    </style:style>
    <style:style style:name="co41" style:family="table-column">
      <style:table-column-properties fo:break-before="auto" style:column-width="2.422cm"/>
    </style:style>
    <style:style style:name="co42" style:family="table-column">
      <style:table-column-properties fo:break-before="auto" style:column-width="2.041cm"/>
    </style:style>
    <style:style style:name="co43" style:family="table-column">
      <style:table-column-properties fo:break-before="auto" style:column-width="2.406cm"/>
    </style:style>
    <style:style style:name="co44" style:family="table-column">
      <style:table-column-properties fo:break-before="page" style:column-width="2.406cm"/>
    </style:style>
    <style:style style:name="co45" style:family="table-column">
      <style:table-column-properties fo:break-before="auto" style:column-width="1.314cm"/>
    </style:style>
    <style:style style:name="co46" style:family="table-column">
      <style:table-column-properties fo:break-before="auto" style:column-width="9.248cm"/>
    </style:style>
    <style:style style:name="co47" style:family="table-column">
      <style:table-column-properties fo:break-before="auto" style:column-width="2.776cm"/>
    </style:style>
    <style:style style:name="co48" style:family="table-column">
      <style:table-column-properties fo:break-before="auto" style:column-width="3.108cm"/>
    </style:style>
    <style:style style:name="co49" style:family="table-column">
      <style:table-column-properties fo:break-before="auto" style:column-width="3.163cm"/>
    </style:style>
    <style:style style:name="co50" style:family="table-column">
      <style:table-column-properties fo:break-before="auto" style:column-width="1.716cm"/>
    </style:style>
    <style:style style:name="co51" style:family="table-column">
      <style:table-column-properties fo:break-before="auto" style:column-width="1.482cm"/>
    </style:style>
    <style:style style:name="co52" style:family="table-column">
      <style:table-column-properties fo:break-before="auto" style:column-width="8.782cm"/>
    </style:style>
    <style:style style:name="co53" style:family="table-column">
      <style:table-column-properties fo:break-before="auto" style:column-width="2.489cm"/>
    </style:style>
    <style:style style:name="co54" style:family="table-column">
      <style:table-column-properties fo:break-before="auto" style:column-width="1.949cm"/>
    </style:style>
    <style:style style:name="co55" style:family="table-column">
      <style:table-column-properties fo:break-before="auto" style:column-width="1.97cm"/>
    </style:style>
    <style:style style:name="co56" style:family="table-column">
      <style:table-column-properties fo:break-before="auto" style:column-width="2.798cm"/>
    </style:style>
    <style:style style:name="co57" style:family="table-column">
      <style:table-column-properties fo:break-before="auto" style:column-width="3.011cm"/>
    </style:style>
    <style:style style:name="co58" style:family="table-column">
      <style:table-column-properties fo:break-before="auto" style:column-width="3.02cm"/>
    </style:style>
    <style:style style:name="co59" style:family="table-column">
      <style:table-column-properties fo:break-before="auto" style:column-width="2.769cm"/>
    </style:style>
    <style:style style:name="co60" style:family="table-column">
      <style:table-column-properties fo:break-before="auto" style:column-width="3.246cm"/>
    </style:style>
    <style:style style:name="co61" style:family="table-column">
      <style:table-column-properties fo:break-before="auto" style:column-width="2.976cm"/>
    </style:style>
    <style:style style:name="co62" style:family="table-column">
      <style:table-column-properties fo:break-before="auto" style:column-width="2.993cm"/>
    </style:style>
    <style:style style:name="co63" style:family="table-column">
      <style:table-column-properties fo:break-before="auto" style:column-width="0.593cm"/>
    </style:style>
    <style:style style:name="co64" style:family="table-column">
      <style:table-column-properties fo:break-before="auto" style:column-width="9.021cm"/>
    </style:style>
    <style:style style:name="co65" style:family="table-column">
      <style:table-column-properties fo:break-before="auto" style:column-width="2.725cm"/>
    </style:style>
    <style:style style:name="co66" style:family="table-column">
      <style:table-column-properties fo:break-before="auto" style:column-width="2.937cm"/>
    </style:style>
    <style:style style:name="co67" style:family="table-column">
      <style:table-column-properties fo:break-before="auto" style:column-width="8.834cm"/>
    </style:style>
    <style:style style:name="co68" style:family="table-column">
      <style:table-column-properties fo:break-before="auto" style:column-width="2.614cm"/>
    </style:style>
    <style:style style:name="co69" style:family="table-column">
      <style:table-column-properties fo:break-before="auto" style:column-width="9.428cm"/>
    </style:style>
    <style:style style:name="co70" style:family="table-column">
      <style:table-column-properties fo:break-before="auto" style:column-width="2.741cm"/>
    </style:style>
    <style:style style:name="co71" style:family="table-column">
      <style:table-column-properties fo:break-before="auto" style:column-width="1.958cm"/>
    </style:style>
    <style:style style:name="co72" style:family="table-column">
      <style:table-column-properties fo:break-before="auto" style:column-width="2.88cm"/>
    </style:style>
    <style:style style:name="co73" style:family="table-column">
      <style:table-column-properties fo:break-before="auto" style:column-width="1.677cm"/>
    </style:style>
    <style:style style:name="co74" style:family="table-column">
      <style:table-column-properties fo:break-before="auto" style:column-width="9.31cm"/>
    </style:style>
    <style:style style:name="co75" style:family="table-column">
      <style:table-column-properties fo:break-before="auto" style:column-width="2.713cm"/>
    </style:style>
    <style:style style:name="co76" style:family="table-column">
      <style:table-column-properties fo:break-before="auto" style:column-width="1.706cm"/>
    </style:style>
    <style:style style:name="co77" style:family="table-column">
      <style:table-column-properties fo:break-before="auto" style:column-width="9.514cm"/>
    </style:style>
    <style:style style:name="co78" style:family="table-column">
      <style:table-column-properties fo:break-before="auto" style:column-width="2.628cm"/>
    </style:style>
    <style:style style:name="co79" style:family="table-column">
      <style:table-column-properties fo:break-before="auto" style:column-width="2.656cm"/>
    </style:style>
    <style:style style:name="co80" style:family="table-column">
      <style:table-column-properties fo:break-before="auto" style:column-width="2.84cm"/>
    </style:style>
    <style:style style:name="co81" style:family="table-column">
      <style:table-column-properties fo:break-before="auto" style:column-width="2.852cm"/>
    </style:style>
    <style:style style:name="co82" style:family="table-column">
      <style:table-column-properties fo:break-before="auto" style:column-width="9.398cm"/>
    </style:style>
    <style:style style:name="co83" style:family="table-column">
      <style:table-column-properties fo:break-before="auto" style:column-width="1.649cm"/>
    </style:style>
    <style:style style:name="co84" style:family="table-column">
      <style:table-column-properties fo:break-before="auto" style:column-width="9.37cm"/>
    </style:style>
    <style:style style:name="co85" style:family="table-column">
      <style:table-column-properties fo:break-before="auto" style:column-width="2.517cm"/>
    </style:style>
    <style:style style:name="co86" style:family="table-column">
      <style:table-column-properties fo:break-before="auto" style:column-width="2.113cm"/>
    </style:style>
    <style:style style:name="co87" style:family="table-column">
      <style:table-column-properties fo:break-before="auto" style:column-width="1.997cm"/>
    </style:style>
    <style:style style:name="co88" style:family="table-column">
      <style:table-column-properties fo:break-before="auto" style:column-width="0.448cm"/>
    </style:style>
    <style:style style:name="co89" style:family="table-column">
      <style:table-column-properties fo:break-before="auto" style:column-width="8.994cm"/>
    </style:style>
    <style:style style:name="co90" style:family="table-column">
      <style:table-column-properties fo:break-before="auto" style:column-width="2.574cm"/>
    </style:style>
    <style:style style:name="co91" style:family="table-column">
      <style:table-column-properties fo:break-before="auto" style:column-width="2.131cm"/>
    </style:style>
    <style:style style:name="co92" style:family="table-column">
      <style:table-column-properties fo:break-before="auto" style:column-width="2.21cm"/>
    </style:style>
    <style:style style:name="co93" style:family="table-column">
      <style:table-column-properties fo:break-before="auto" style:column-width="2.965cm"/>
    </style:style>
    <style:style style:name="co94" style:family="table-column">
      <style:table-column-properties fo:break-before="auto" style:column-width="0.279cm"/>
    </style:style>
    <style:style style:name="co95" style:family="table-column">
      <style:table-column-properties fo:break-before="auto" style:column-width="3.076cm"/>
    </style:style>
    <style:style style:name="co96" style:family="table-column">
      <style:table-column-properties fo:break-before="auto" style:column-width="9.486cm"/>
    </style:style>
    <style:style style:name="co97" style:family="table-column">
      <style:table-column-properties fo:break-before="auto" style:column-width="2.685cm"/>
    </style:style>
    <style:style style:name="co98" style:family="table-column">
      <style:table-column-properties fo:break-before="auto" style:column-width="2.39cm"/>
    </style:style>
    <style:style style:name="co99" style:family="table-column">
      <style:table-column-properties fo:break-before="auto" style:column-width="9.544cm"/>
    </style:style>
    <style:style style:name="co100" style:family="table-column">
      <style:table-column-properties fo:break-before="auto" style:column-width="2.182cm"/>
    </style:style>
    <style:style style:name="co101" style:family="table-column">
      <style:table-column-properties fo:break-before="auto" style:column-width="11.499cm"/>
    </style:style>
    <style:style style:name="co102" style:family="table-column">
      <style:table-column-properties fo:break-before="auto" style:column-width="2.602cm"/>
    </style:style>
    <style:style style:name="co103" style:family="table-column">
      <style:table-column-properties fo:break-before="auto" style:column-width="2.312cm"/>
    </style:style>
    <style:style style:name="co104" style:family="table-column">
      <style:table-column-properties fo:break-before="page" style:column-width="0.66cm"/>
    </style:style>
    <style:style style:name="co105" style:family="table-column">
      <style:table-column-properties fo:break-before="auto" style:column-width="0.644cm"/>
    </style:style>
    <style:style style:name="co106" style:family="table-column">
      <style:table-column-properties fo:break-before="auto" style:column-width="0.866cm"/>
    </style:style>
    <style:style style:name="co107" style:family="table-column">
      <style:table-column-properties fo:break-before="auto" style:column-width="11.222cm"/>
    </style:style>
    <style:style style:name="co108" style:family="table-column">
      <style:table-column-properties fo:break-before="auto" style:column-width="2.432cm"/>
    </style:style>
    <style:style style:name="co109" style:family="table-column">
      <style:table-column-properties fo:break-before="auto" style:column-width="2.545cm"/>
    </style:style>
    <style:style style:name="co110" style:family="table-column">
      <style:table-column-properties fo:break-before="auto" style:column-width="2.212cm"/>
    </style:style>
    <style:style style:name="co111" style:family="table-column">
      <style:table-column-properties fo:break-before="auto" style:column-width="0.67cm"/>
    </style:style>
    <style:style style:name="co112" style:family="table-column">
      <style:table-column-properties fo:break-before="auto" style:column-width="11.34cm"/>
    </style:style>
    <style:style style:name="co113" style:family="table-column">
      <style:table-column-properties fo:break-before="auto" style:column-width="2.491cm"/>
    </style:style>
    <style:style style:name="ro1" style:family="table-row">
      <style:table-row-properties style:row-height="1cm" fo:break-before="auto" style:use-optimal-row-height="fals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52cm" fo:break-before="auto" style:use-optimal-row-height="false"/>
    </style:style>
    <style:style style:name="ro6" style:family="table-row">
      <style:table-row-properties style:row-height="1.104cm" fo:break-before="auto" style:use-optimal-row-height="true"/>
    </style:style>
    <style:style style:name="ro7" style:family="table-row">
      <style:table-row-properties style:row-height="0.6cm" fo:break-before="auto" style:use-optimal-row-height="true"/>
    </style:style>
    <style:style style:name="ro8" style:family="table-row">
      <style:table-row-properties style:row-height="0.52cm" fo:break-before="auto" style:use-optimal-row-height="false"/>
    </style:style>
    <style:style style:name="ro9" style:family="table-row">
      <style:table-row-properties style:row-height="0.397cm" fo:break-before="page" style:use-optimal-row-height="false"/>
    </style:style>
    <style:style style:name="ro10" style:family="table-row">
      <style:table-row-properties style:row-height="0.397cm" fo:break-before="auto" style:use-optimal-row-height="false"/>
    </style:style>
    <style:style style:name="ro11" style:family="table-row">
      <style:table-row-properties style:row-height="0.499cm" fo:break-before="auto" style:use-optimal-row-height="false"/>
    </style:style>
    <style:style style:name="ro12" style:family="table-row">
      <style:table-row-properties style:row-height="0.529cm" fo:break-before="auto" style:use-optimal-row-height="false"/>
    </style:style>
    <style:style style:name="ro13" style:family="table-row">
      <style:table-row-properties style:row-height="0.556cm" fo:break-before="auto" style:use-optimal-row-height="false"/>
    </style:style>
    <style:style style:name="ro14" style:family="table-row">
      <style:table-row-properties style:row-height="0.582cm" fo:break-before="auto" style:use-optimal-row-height="false"/>
    </style:style>
    <style:style style:name="ro15" style:family="table-row">
      <style:table-row-properties style:row-height="0.503cm" fo:break-before="auto" style:use-optimal-row-height="false"/>
    </style:style>
    <style:style style:name="ro16" style:family="table-row">
      <style:table-row-properties style:row-height="1.138cm" fo:break-before="auto" style:use-optimal-row-height="false"/>
    </style:style>
    <style:style style:name="ro17" style:family="table-row">
      <style:table-row-properties style:row-height="1.244cm" fo:break-before="auto" style:use-optimal-row-height="false"/>
    </style:style>
    <style:style style:name="ro18" style:family="table-row">
      <style:table-row-properties style:row-height="0.52cm" fo:break-before="page" style:use-optimal-row-height="false"/>
    </style:style>
    <style:style style:name="ro19" style:family="table-row">
      <style:table-row-properties style:row-height="0.894cm" fo:break-before="auto" style:use-optimal-row-height="true"/>
    </style:style>
    <style:style style:name="ro20" style:family="table-row">
      <style:table-row-properties style:row-height="0.517cm" fo:break-before="auto" style:use-optimal-row-height="true"/>
    </style:style>
    <style:style style:name="ro21" style:family="table-row">
      <style:table-row-properties style:row-height="1.685cm" fo:break-before="auto" style:use-optimal-row-height="true"/>
    </style:style>
    <style:style style:name="ro22" style:family="table-row">
      <style:table-row-properties style:row-height="0.64cm" fo:break-before="auto" style:use-optimal-row-height="true"/>
    </style:style>
    <style:style style:name="ro23" style:family="table-row">
      <style:table-row-properties style:row-height="0.841cm" fo:break-before="auto" style:use-optimal-row-height="false"/>
    </style:style>
    <style:style style:name="ro24" style:family="table-row">
      <style:table-row-properties style:row-height="0.474cm" fo:break-before="auto" style:use-optimal-row-height="true"/>
    </style:style>
    <style:style style:name="ro25" style:family="table-row">
      <style:table-row-properties style:row-height="0.947cm" fo:break-before="auto" style:use-optimal-row-height="true"/>
    </style:style>
    <style:style style:name="ro26" style:family="table-row">
      <style:table-row-properties style:row-height="1.369cm" fo:break-before="auto" style:use-optimal-row-height="true"/>
    </style:style>
    <style:style style:name="ta1" style:family="table" style:master-page-name="PageStyle_5f_Introducción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ta3" style:family="table" style:master-page-name="PageStyle_5f_1.1">
      <style:table-properties table:display="true" style:writing-mode="lr-tb"/>
    </style:style>
    <style:style style:name="ta4" style:family="table" style:master-page-name="PageStyle_5f_1.2">
      <style:table-properties table:display="true" style:writing-mode="lr-tb"/>
    </style:style>
    <style:style style:name="ta5" style:family="table" style:master-page-name="PageStyle_5f_1.3">
      <style:table-properties table:display="true" style:writing-mode="lr-tb"/>
    </style:style>
    <style:style style:name="ta6" style:family="table" style:master-page-name="PageStyle_5f_1.4">
      <style:table-properties table:display="true" style:writing-mode="lr-tb"/>
    </style:style>
    <style:style style:name="ta7" style:family="table" style:master-page-name="PageStyle_5f_1.5">
      <style:table-properties table:display="true" style:writing-mode="lr-tb"/>
    </style:style>
    <style:style style:name="ta8" style:family="table" style:master-page-name="PageStyle_5f_1.6">
      <style:table-properties table:display="true" style:writing-mode="lr-tb"/>
    </style:style>
    <style:style style:name="ta9" style:family="table" style:master-page-name="PageStyle_5f_1.8">
      <style:table-properties table:display="true" style:writing-mode="lr-tb"/>
    </style:style>
    <style:style style:name="ta10" style:family="table" style:master-page-name="PageStyle_5f_2.1.Almería">
      <style:table-properties table:display="true" style:writing-mode="lr-tb"/>
    </style:style>
    <style:style style:name="ta11" style:family="table" style:master-page-name="PageStyle_5f_2.9.Servicios_20_Centrales">
      <style:table-properties table:display="true" style:writing-mode="lr-tb"/>
    </style:style>
    <style:style style:name="ta12" style:family="table" style:master-page-name="PageStyle_5f_2.4.Granada">
      <style:table-properties table:display="true" style:writing-mode="lr-tb"/>
    </style:style>
    <style:style style:name="ta13" style:family="table" style:master-page-name="PageStyle_5f_2.5.Huelva">
      <style:table-properties table:display="true" style:writing-mode="lr-tb"/>
    </style:style>
    <style:style style:name="ta14" style:family="table" style:master-page-name="PageStyle_5f_2.6.Jaén">
      <style:table-properties table:display="true" style:writing-mode="lr-tb"/>
    </style:style>
    <style:style style:name="ta15" style:family="table" style:master-page-name="PageStyle_5f_2.7.Málaga">
      <style:table-properties table:display="true" style:writing-mode="lr-tb"/>
    </style:style>
    <style:style style:name="ta16" style:family="table" style:master-page-name="PageStyle_5f_2.8.Sevilla">
      <style:table-properties table:display="true" style:writing-mode="lr-tb"/>
    </style:style>
    <style:style style:name="ta17" style:family="table" style:master-page-name="PageStyle_5f_2.10._20_Total_20_Andalucía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2" style:family="table-cell" style:parent-style-name="Default">
      <style:text-properties fo:color="#29561e" style:font-name="Calibri1" fo:font-size="11pt" style:font-size-asian="11pt" style:font-size-complex="11pt"/>
    </style:style>
    <style:style style:name="ce7" style:family="table-cell" style:parent-style-name="Default">
      <style:table-cell-properties fo:padding="0.071cm"/>
      <style:text-properties fo:color="#29561e" style:font-name="Calibri1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29561e" style:font-name="Calibri1" fo:font-size="14pt" style:font-size-asian="14pt" style:font-size-complex="14pt"/>
    </style:style>
    <style:style style:name="ce1" style:family="table-cell" style:parent-style-name="Default">
      <style:text-properties fo:color="#29561e" style:font-name="Calibri1" fo:font-size="11pt" style:font-size-asian="11pt" style:font-size-complex="11pt"/>
    </style:style>
    <style:style style:name="ce18" style:family="table-cell" style:parent-style-name="Default" style:data-style-name="N100">
      <style:text-properties fo:color="#29561e" style:font-name="Calibri1" fo:font-size="12pt" style:font-size-asian="12pt" style:font-size-complex="12pt"/>
    </style:style>
    <style:style style:name="ce19" style:family="table-cell" style:parent-style-name="Default">
      <style:text-properties fo:color="#000000"/>
    </style:style>
    <style:style style:name="ce11" style:family="table-cell" style:parent-style-name="Default">
      <style:text-properties style:text-underline-mode="continuous" style:text-overline-mode="continuous" style:text-line-through-mode="continuous" style:text-emphasize="none" style:font-relief="none" style:text-overline-style="none" style:text-overline-color="font-color"/>
    </style:style>
    <style:style style:name="ce12" style:family="table-cell" style:parent-style-name="Default">
      <style:text-properties fo:color="#29561e" style:font-name="Calibri1" fo:font-size="14pt" style:font-size-asian="14pt" style:font-size-complex="14pt"/>
    </style:style>
    <style:style style:name="ce15" style:family="table-cell" style:parent-style-name="Default">
      <style:table-cell-properties fo:padding="0.071cm"/>
      <style:text-properties fo:color="#29561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>
      <style:table-cell-properties fo:wrap-option="wrap" fo:padding="0.071cm"/>
      <style:text-properties fo:color="#29561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wrap" fo:padding="0.071cm" style:vertical-align="middle"/>
      <style:paragraph-properties fo:text-align="start" fo:margin-left="0cm"/>
      <style:text-properties fo:color="#29561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fo:padding="0.071cm"/>
      <style:text-properties fo:color="#000000" style:font-name="Calibri1" fo:font-size="11pt" style:font-size-asian="11pt" style:font-size-complex="11pt"/>
    </style:style>
    <style:style style:name="ce21" style:family="table-cell" style:parent-style-name="Default">
      <style:table-cell-properties fo:padding="0.071cm"/>
      <style:text-properties fo:color="#000000"/>
    </style:style>
    <style:style style:name="ce2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shrink-to-fit="false" style:vertical-align="automatic"/>
      <style:paragraph-properties fo:margin-left="0cm" style:writing-mode="page"/>
      <style:text-properties fo:color="#29561e" style:font-name="Calibri1" fo:font-size="11pt" fo:language="none" fo:country="none" style:font-size-asian="11pt" style:language-asian="none" style:country-asian="none" style:font-size-complex="11pt" style:language-complex="none" style:country-complex="none"/>
    </style:style>
    <style:style style:name="ce2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shrink-to-fit="false" style:vertical-align="automatic"/>
      <style:paragraph-properties fo:margin-left="0cm" style:writing-mode="page"/>
      <style:text-properties fo:color="#29561e" style:font-name="Calibri1" fo:font-size="11pt" style:font-size-asian="11pt" style:font-size-complex="11pt"/>
    </style:style>
    <style:style style:name="ce24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fo:color="#29561e" style:font-name="Calibri1" fo:font-size="11pt" style:font-size-asian="11pt" style:font-size-complex="11pt" fo:hyphenate="false"/>
    </style:style>
    <style:style style:name="ce2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shrink-to-fit="false" style:vertical-align="middle"/>
      <style:paragraph-properties fo:text-align="start" fo:margin-left="0cm" style:writing-mode="page"/>
      <style:text-properties fo:color="#29561e" style:font-name="Calibri1" fo:font-size="11pt" style:font-size-asian="11pt" style:font-size-complex="11pt"/>
    </style:style>
    <style:style style:name="ce26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29561e" style:font-name="Calibri1" fo:font-size="11pt" style:font-size-asian="11pt" style:font-size-complex="11pt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shadow="#ffffff 0.176cm 0.176cm" style:shrink-to-fit="false" style:vertical-align="automatic"/>
      <style:paragraph-properties fo:margin-left="0cm" style:writing-mode="page"/>
      <style:text-properties fo:color="#29561e" style:font-name="Calibri1" fo:font-size="11pt" style:font-size-asian="11pt" style:font-size-complex="11pt"/>
    </style:style>
    <style:style style:name="ce2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29561e" style:font-name="Calibri1" fo:font-size="11pt" style:font-size-asian="11pt" style:font-size-complex="11pt"/>
    </style:style>
    <style:style style:name="ce29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29561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000000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shrink-to-fit="false" style:vertical-align="automatic"/>
      <style:paragraph-properties fo:margin-left="0cm" style:writing-mode="page"/>
      <style:text-properties fo:color="#29561e" style:font-name="Calibri1" fo:font-size="11pt" style:font-size-asian="11pt" style:font-size-complex="11pt"/>
    </style:style>
    <style:style style:name="ce3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shrink-to-fit="false" style:vertical-align="automatic" loext:vertical-justify="auto">
        <style:hyperlink xlink:href="#1.4.2.A1" xlink:type="simple"/>
        <loext:hyperlink xlink:href="#1.4.2.A1" xlink:type="simple"/>
      </style:table-cell-properties>
      <style:paragraph-properties fo:text-align="start" css3t:text-justify="auto" fo:margin-left="0cm" style:writing-mode="page"/>
      <style:text-properties fo:color="#29561e" style:font-name="Calibri1" fo:font-size="11pt" style:font-size-asian="11pt" style:font-size-complex="11pt"/>
    </style:style>
    <style:style style:name="ce3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000000" style:font-name="Calibri1" fo:font-size="11pt" style:font-size-asian="11pt" style:font-size-complex="11pt"/>
    </style:style>
    <style:style style:name="ce34" style:family="table-cell" style:parent-style-name="Default">
      <style:text-properties fo:color="#000000" style:font-name="Calibri1" fo:font-size="11pt" style:font-size-asian="11pt" style:font-size-complex="11pt"/>
    </style:style>
    <style:style style:name="ce35" style:family="table-cell" style:parent-style-name="Default">
      <style:text-properties fo:color="#29561e" style:font-name="Calibri1" fo:font-size="12pt" style:font-size-asian="12pt" style:font-size-complex="12pt"/>
    </style:style>
    <style:style style:name="ce57" style:family="table-cell" style:parent-style-name="Default">
      <style:table-cell-properties style:cell-protect="protected" style:print-content="true"/>
      <style:text-properties fo:color="#29561e" style:font-name="Calibri1" fo:font-size="11pt" style:font-size-asian="11pt" style:font-size-complex="11pt"/>
    </style:style>
    <style:style style:name="ce13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3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4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5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7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61" style:family="table-cell" style:parent-style-name="Default">
      <style:table-cell-properties fo:border-bottom="none" style:diagonal-bl-tr="none" style:diagonal-tl-br="none" fo:border-left="0.06pt solid #000000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64" style:family="table-cell" style:parent-style-name="Default">
      <style:table-cell-properties fo:border-bottom="0.06pt solid #000000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65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4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61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4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545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72" style:family="table-cell" style:parent-style-name="Default" style:data-style-name="N3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82" style:family="table-cell" style:parent-style-name="Default" style:data-style-name="N3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88" style:family="table-cell" style:parent-style-name="Default" style:data-style-name="N3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89" style:family="table-cell" style:parent-style-name="Default" style:data-style-name="N3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91" style:family="table-cell" style:parent-style-name="Default" style:data-style-name="N3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94" style:family="table-cell" style:parent-style-name="Default" style:data-style-name="N3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58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80" style:family="table-cell" style:parent-style-name="Default" style:data-style-name="N3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09" style:family="table-cell" style:parent-style-name="Default" style:data-style-name="N3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93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6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5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558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90" style:family="table-cell" style:parent-style-name="Default" style:data-style-name="N3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10" style:family="table-cell" style:parent-style-name="Default" style:data-style-name="N3">
      <style:table-cell-properties fo:border-bottom="none" style:text-align-source="fix" style:repeat-content="false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11" style:family="table-cell" style:parent-style-name="Default" style:data-style-name="N3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13" style:family="table-cell" style:parent-style-name="Default" style:data-style-name="N3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114" style:family="table-cell" style:parent-style-name="Default" style:data-style-name="N3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115" style:family="table-cell" style:parent-style-name="Default" style:data-style-name="N3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96" style:family="table-cell" style:parent-style-name="Default" style:data-style-name="N3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41" style:family="table-cell" style:parent-style-name="Default" style:data-style-name="N3">
      <style:table-cell-properties fo:border-bottom="0.74pt solid #000000" style:diagonal-bl-tr="none" style:diagonal-tl-br="none" fo:border-left="none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52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fo:color="#29561e" style:font-name="Calibri1" fo:font-size="12pt" style:font-size-asian="12pt" style:font-size-complex="12pt"/>
    </style:style>
    <style:style style:name="ce171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6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56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103" style:family="table-cell" style:parent-style-name="Default" style:data-style-name="N121">
      <style:table-cell-properties fo:border-bottom="0.06pt solid #000000" style:diagonal-bl-tr="none" style:diagonal-tl-br="none" fo:border-left="none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30" style:family="table-cell" style:parent-style-name="Default" style:data-style-name="N4">
      <style:table-cell-properties fo:border-bottom="none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31" style:family="table-cell" style:parent-style-name="Default" style:data-style-name="N4">
      <style:table-cell-properties fo:border-bottom="none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Dutch" fo:font-size="10pt" fo:font-weight="bold" style:font-name-asian="Dutch" style:font-size-asian="10pt" style:font-weight-asian="bold" style:font-name-complex="Dutch" style:font-size-complex="10pt" style:font-weight-complex="bold"/>
    </style:style>
    <style:style style:name="ce138" style:family="table-cell" style:parent-style-name="Default" style:data-style-name="N2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39" style:family="table-cell" style:parent-style-name="Default" style:data-style-name="N4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53" style:family="table-cell" style:parent-style-name="Default" style:data-style-name="N4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Dutch" fo:font-size="10pt" fo:font-weight="bold" style:font-name-asian="Dutch" style:font-size-asian="10pt" style:font-weight-asian="bold" style:font-name-complex="Dutch" style:font-size-complex="10pt" style:font-weight-complex="bold"/>
    </style:style>
    <style:style style:name="ce14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119" style:family="table-cell" style:parent-style-name="Default" style:data-style-name="N4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90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5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67" style:family="table-cell" style:parent-style-name="Default" style:data-style-name="N3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157" style:family="table-cell" style:parent-style-name="Default">
      <style:table-cell-properties fo:border-bottom="none" fo:border-left="0.06pt solid #000000" fo:padding="0.071cm" fo:border-right="none" fo:border-top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8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6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1.76pt solid #000000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08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1.7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11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1.7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14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1.7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18" style:family="table-cell" style:parent-style-name="Default" style:data-style-name="N3">
      <style:table-cell-properties fo:border-bottom="0.99pt ridge #000000" style:diagonal-bl-tr="none" style:diagonal-tl-br="none" style:text-align-source="fix" style:repeat-content="false" fo:border-left="0.99pt ridge #000000" fo:padding="0.071cm" fo:border-right="none" style:rotation-align="none" fo:border-top="0.99pt ridge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19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1.76pt solid #000000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61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87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25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26" style:family="table-cell" style:parent-style-name="Default" style:data-style-name="N3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28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29" style:family="table-cell" style:parent-style-name="Default" style:data-style-name="N3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30" style:family="table-cell" style:parent-style-name="Default" style:data-style-name="N3">
      <style:table-cell-properties fo:border-bottom="0.99pt ridge #000000" style:diagonal-bl-tr="none" style:diagonal-tl-br="none" style:text-align-source="fix" style:repeat-content="false" fo:border-left="none" fo:padding="0.071cm" fo:border-right="none" style:rotation-align="none" fo:border-top="0.99pt ridge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32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06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27" style:family="table-cell" style:parent-style-name="Default">
      <style:table-cell-properties fo:border="none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5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37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42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43" style:family="table-cell" style:parent-style-name="Default" style:data-style-name="N2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44" style:family="table-cell" style:parent-style-name="Default" style:data-style-name="N2">
      <style:table-cell-properties style:glyph-orientation-vertical="0" fo:border-bottom="0.99pt ridge #000000" style:diagonal-bl-tr="none" style:diagonal-tl-br="none" style:text-align-source="fix" style:repeat-content="false" fo:wrap-option="no-wrap" fo:border-left="none" style:direction="ltr" fo:padding="0.071cm" fo:border-right="0.99pt ridge #000000" style:rotation-angle="0" style:rotation-align="none" style:shrink-to-fit="false" fo:border-top="0.99pt ridge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48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182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name-asian="Dutch" style:font-size-asian="9pt" style:font-style-asian="normal" style:font-weight-asian="bold" style:font-name-complex="Dutch" style:font-size-complex="9pt" style:font-style-complex="normal" style:font-weight-complex="bold"/>
    </style:style>
    <style:style style:name="ce179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  <style:map style:condition="cell-content()&gt;=1000" style:apply-style-name="Guión_5f_Negrita" style:base-cell-address="'1.2'.F44"/>
      <style:map style:condition="cell-content()&lt;=-1000" style:apply-style-name="Guión_5f_Negrita" style:base-cell-address="'1.2'.F44"/>
    </style:style>
    <style:style style:name="ce20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4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1pt" fo:font-style="normal" fo:text-shadow="none" style:text-underline-style="none" fo:font-weight="normal" style:font-name-asian="Dutch2" style:font-size-asian="11pt" style:font-style-asian="normal" style:font-weight-asian="normal" style:font-name-complex="Dutch2" style:font-size-complex="11pt" style:font-style-complex="normal" style:font-weight-complex="normal"/>
    </style:style>
    <style:style style:name="ce246" style:family="table-cell" style:parent-style-name="Default">
      <style:table-cell-properties fo:border-bottom="non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66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07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74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56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257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73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74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85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177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80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83" style:family="table-cell" style:parent-style-name="Default" style:data-style-name="N116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16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1pt" fo:font-style="normal" fo:text-shadow="none" style:text-underline-style="none" fo:font-weight="normal" style:font-name-asian="Dutch2" style:font-size-asian="11pt" style:font-style-asian="normal" style:font-weight-asian="normal" style:font-name-complex="Dutch2" style:font-size-complex="11pt" style:font-style-complex="normal" style:font-weight-complex="normal"/>
    </style:style>
    <style:style style:name="ce185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86" style:family="table-cell" style:parent-style-name="Default" style:data-style-name="N116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17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9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8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28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96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97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none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104" style:family="table-cell" style:parent-style-name="Default" style:data-style-name="N116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198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99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40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96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298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49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09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147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10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13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15" style:family="table-cell" style:parent-style-name="Default" style:data-style-name="N22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31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1pt" fo:font-style="normal" fo:text-shadow="none" style:text-underline-style="none" fo:font-weight="normal" style:font-name-asian="Dutch2" style:font-size-asian="11pt" style:font-style-asian="normal" style:font-weight-asian="normal" style:font-name-complex="Dutch2" style:font-size-complex="11pt" style:font-style-complex="normal" style:font-weight-complex="normal"/>
    </style:style>
    <style:style style:name="ce254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1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36" style:family="table-cell" style:parent-style-name="Default">
      <style:table-cell-properties fo:padding="0.071cm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8" style:family="table-cell" style:parent-style-name="Default">
      <style:table-cell-properties fo:padding="0.071cm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301" style:family="table-cell" style:parent-style-name="Default">
      <style:table-cell-properties fo:border-bottom="non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05" style:family="table-cell" style:parent-style-name="Default" style:data-style-name="N3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38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39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45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14" style:family="table-cell" style:parent-style-name="Default">
      <style:table-cell-properties fo:border-bottom="non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1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9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none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60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61" style:family="table-cell" style:parent-style-name="Default" style:data-style-name="N116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7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27" style:family="table-cell" style:parent-style-name="Default" style:data-style-name="N121">
      <style:table-cell-properties fo:border-bottom="0.06pt solid #000000" style:diagonal-bl-tr="none" style:diagonal-tl-br="none" fo:border-left="none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44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12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65" style:family="table-cell" style:parent-style-name="Default" style:data-style-name="N225">
      <style:table-cell-properties fo:border-bottom="0.06pt solid #000000" style:diagonal-bl-tr="none" style:diagonal-tl-br="none" style:text-align-source="fix" style:repeat-content="false" fo:border-left="none" fo:padding="0.071cm" fo:border-right="0.06pt solid #000000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33" style:family="table-cell" style:parent-style-name="Default">
      <style:table-cell-properties fo:border-bottom="none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247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84" style:family="table-cell" style:parent-style-name="Default" style:data-style-name="N116">
      <style:table-cell-properties fo:border-bottom="non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86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72" style:family="table-cell" style:parent-style-name="Default" style:data-style-name="N116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83" style:family="table-cell" style:parent-style-name="Default" style:data-style-name="N116">
      <style:table-cell-properties fo:border-bottom="none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73" style:family="table-cell" style:parent-style-name="Default" style:data-style-name="N116">
      <style:table-cell-properties fo:border-bottom="non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276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90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91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29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02" style:family="table-cell" style:parent-style-name="Default" style:data-style-name="N116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105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82" style:family="table-cell" style:parent-style-name="Default" style:data-style-name="N116">
      <style:table-cell-properties fo:border-bottom="1.76pt solid #000000" style:diagonal-bl-tr="none" style:diagonal-tl-br="none" fo:border-left="none" fo:padding="0.071cm" fo:border-right="none" style:rotation-align="none" fo:border-top="1.7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01" style:family="table-cell" style:parent-style-name="Default" style:data-style-name="N116">
      <style:table-cell-properties fo:border-bottom="none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83" style:family="table-cell" style:parent-style-name="Default" style:data-style-name="N116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284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1" style:family="table-cell" style:parent-style-name="Default" style:data-style-name="N121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86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21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302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372" style:family="table-cell" style:parent-style-name="Default" style:data-style-name="N3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97" style:family="table-cell" style:parent-style-name="Default" style:data-style-name="N116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88" style:family="table-cell" style:parent-style-name="Default" style:data-style-name="N3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30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06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8pt" fo:font-style="normal" fo:text-shadow="none" style:text-underline-style="none" fo:font-weight="bold" style:font-name-asian="Dutch2" style:font-size-asian="8pt" style:font-style-asian="normal" style:font-weight-asian="bold" style:font-name-complex="Dutch2" style:font-size-complex="8pt" style:font-style-complex="normal" style:font-weight-complex="bold"/>
    </style:style>
    <style:style style:name="ce30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8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8pt" fo:font-style="normal" fo:text-shadow="none" style:text-underline-style="none" fo:font-weight="bold" style:font-name-asian="Dutch" style:font-size-asian="8pt" style:font-style-asian="normal" style:font-weight-asian="bold" style:font-name-complex="Dutch" style:font-size-complex="8pt" style:font-style-complex="normal" style:font-weight-complex="bold"/>
    </style:style>
    <style:style style:name="ce309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0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25" style:family="table-cell" style:parent-style-name="Default" style:data-style-name="N116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426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427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28" style:family="table-cell" style:parent-style-name="Default" style:data-style-name="N116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429" style:family="table-cell" style:parent-style-name="Default" style:data-style-name="N116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432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33" style:family="table-cell" style:parent-style-name="Default" style:data-style-name="N116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21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322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4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3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43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56" style:family="table-cell" style:parent-style-name="Default">
      <style:table-cell-properties style:diagonal-bl-tr="none" style:diagonal-tl-br="none" fo:border="none" fo:padding="0.071cm" style:rotation-align="non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335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1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42" style:family="table-cell" style:parent-style-name="Default">
      <style:table-cell-properties fo:border-bottom="0.74pt solid #000000" style:diagonal-bl-tr="none" style:diagonal-tl-br="none" fo:border-left="0.06pt solid #000000" fo:padding="0.071cm" fo:border-right="0.74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3" style:family="table-cell" style:parent-style-name="Default">
      <style:table-cell-properties fo:border-bottom="0.74pt solid #000000" style:diagonal-bl-tr="none" style:diagonal-tl-br="none" fo:border-left="0.06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4" style:family="table-cell" style:parent-style-name="Default">
      <style:table-cell-properties fo:border-bottom="0.06pt solid #000000" style:diagonal-bl-tr="none" style:diagonal-tl-br="none" fo:border-left="0.06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4" style:family="table-cell" style:parent-style-name="Default">
      <style:table-cell-properties fo:border-bottom="non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4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15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6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69" style:family="table-cell" style:parent-style-name="Default">
      <style:table-cell-properties fo:background-color="#c0c0c0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6" style:family="table-cell" style:parent-style-name="Default" style:data-style-name="N116">
      <style:table-cell-properties fo:border-bottom="0.74pt solid #000000" style:diagonal-bl-tr="none" style:diagonal-tl-br="none" fo:border-left="0.74pt solid #000000" fo:padding="0.071cm" fo:border-right="0.74pt solid #000000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7" style:family="table-cell" style:parent-style-name="Default" style:data-style-name="N116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8" style:family="table-cell" style:parent-style-name="Default" style:data-style-name="N116">
      <style:table-cell-properties fo:border-bottom="0.06pt solid #000000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9" style:family="table-cell" style:parent-style-name="Default" style:data-style-name="N116">
      <style:table-cell-properties fo:background-color="#c0c0c0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10" style:family="table-cell" style:parent-style-name="Default">
      <style:table-cell-properties fo:border-bottom="none" fo:background-color="#c0c0c0" style:diagonal-bl-tr="none" style:diagonal-tl-br="none" fo:border-left="none" fo:padding="0.071cm" fo:border-right="1.76pt solid #000000" style:rotation-align="none" fo:border-top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71" style:family="table-cell" style:parent-style-name="Default" style:data-style-name="N116">
      <style:table-cell-properties fo:border-bottom="0.74pt solid #000000" style:diagonal-bl-tr="none" style:diagonal-tl-br="none" fo:border-left="0.74pt solid #000000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3" style:family="table-cell" style:parent-style-name="Default" style:data-style-name="N116">
      <style:table-cell-properties fo:border-bottom="0.74pt solid #000000" style:diagonal-bl-tr="none" style:diagonal-tl-br="none" fo:border-left="0.74pt solid #000000" fo:padding="0.071cm" fo:border-right="0.06pt solid #000000" style:rotation-align="none" fo:border-top="0.74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4" style:family="table-cell" style:parent-style-name="Default" style:data-style-name="N116">
      <style:table-cell-properties fo:border-bottom="0.06pt solid #000000" style:diagonal-bl-tr="none" style:diagonal-tl-br="none" fo:border-left="0.74pt solid #000000" fo:padding="0.071cm" fo:border-right="0.06pt solid #000000" style:rotation-align="none" fo:border-top="0.74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5" style:family="table-cell" style:parent-style-name="Default" style:data-style-name="N116">
      <style:table-cell-properties fo:border-bottom="none" fo:background-color="#c0c0c0" style:diagonal-bl-tr="none" style:diagonal-tl-br="none" fo:border-left="none" fo:padding="0.071cm" fo:border-right="1.76pt solid #000000" style:rotation-align="none" fo:border-top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8" style:family="table-cell" style:parent-style-name="Default">
      <style:text-properties style:font-name="Arial" fo:font-size="10pt" fo:font-weight="bold" style:font-size-asian="10pt" style:font-weight-asian="bold" style:font-size-complex="10pt" style:font-weight-complex="bold"/>
    </style:style>
    <style:style style:name="ce419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" fo:font-size="10pt" fo:font-weight="bold" style:font-size-asian="10pt" style:font-weight-asian="bold" style:font-size-complex="10pt" style:font-weight-complex="bold"/>
    </style:style>
    <style:style style:name="ce42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53" style:family="table-cell" style:parent-style-name="Default" style:data-style-name="N116">
      <style:table-cell-properties style:diagonal-bl-tr="none" style:diagonal-tl-br="none" style:text-align-source="fix" style:repeat-content="false" fo:background-color="transparent" fo:border="0.06pt solid #000000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21" style:family="table-cell" style:parent-style-name="Default" style:data-style-name="N116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63" style:family="table-cell" style:parent-style-name="Default" style:data-style-name="N3">
      <style:table-cell-properties fo:padding="0.071cm"/>
    </style:style>
    <style:style style:name="ce398" style:family="table-cell" style:parent-style-name="Default">
      <style:text-properties style:use-window-font-color="true" style:text-outline="false" style:text-line-through-style="none" style:text-line-through-type="none" style:font-name="Liberation Sans" fo:font-size="13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3pt" style:language-asian="none" style:country-asian="none" style:font-style-asian="normal" style:font-weight-asian="normal" style:font-name-complex="Lucida Sans" style:font-size-complex="13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49" style:family="table-cell" style:parent-style-name="Default" style:data-style-name="N116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end" fo:margin-left="0cm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354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5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414" style:family="table-cell" style:parent-style-name="Default">
      <style:table-cell-properties fo:border-bottom="0.06pt solid #000000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525" style:family="table-cell" style:parent-style-name="Default" style:data-style-name="N3">
      <style:table-cell-properties fo:border-bottom="none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380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81" style:family="table-cell" style:parent-style-name="Default" style:data-style-name="N116">
      <style:table-cell-properties fo:border-bottom="non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82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84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 style:vertical-align="middl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58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" fo:font-size="9pt" fo:font-style="normal" fo:text-shadow="none" style:text-underline-style="none" fo:font-weight="bold" style:font-name-asian="Dutch" style:font-size-asian="9pt" style:font-style-asian="normal" style:font-weight-asian="bold" style:font-name-complex="Dutch" style:font-size-complex="9pt" style:font-style-complex="normal" style:font-weight-complex="bold"/>
    </style:style>
    <style:style style:name="ce534" style:family="table-cell" style:parent-style-name="Default" style:data-style-name="N3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Dutch2" fo:font-size="8pt" fo:font-style="normal" fo:text-shadow="none" style:text-underline-style="none" fo:font-weight="normal" style:font-name-asian="Dutch2" style:font-size-asian="8pt" style:font-style-asian="normal" style:font-weight-asian="normal" style:font-name-complex="Dutch2" style:font-size-complex="8pt" style:font-style-complex="normal" style:font-weight-complex="normal"/>
    </style:style>
    <style:style style:name="ce55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39" style:family="table-cell" style:parent-style-name="Default" style:data-style-name="N3">
      <style:table-cell-properties fo:border-bottom="none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391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92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93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0.06pt solid #000000" style:vertical-align="middl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48" style:family="table-cell" style:parent-style-name="Default" style:data-style-name="N3">
      <style:table-cell-properties fo:border-bottom="1.76pt solid #000000" style:diagonal-bl-tr="none" style:diagonal-tl-br="none" fo:border-left="none" fo:padding="0.071cm" fo:border-right="none" style:rotation-align="none" fo:border-top="1.76pt solid #000000"/>
      <style:text-properties style:use-window-font-color="true" style:text-outline="false" style:text-line-through-style="none" style:text-line-through-type="none" style:font-name="Dutch2" fo:font-size="8pt" fo:font-style="normal" fo:text-shadow="none" style:text-underline-style="none" fo:font-weight="normal" style:font-name-asian="Dutch2" style:font-size-asian="8pt" style:font-style-asian="normal" style:font-weight-asian="normal" style:font-name-complex="Dutch2" style:font-size-complex="8pt" style:font-style-complex="normal" style:font-weight-complex="normal"/>
    </style:style>
    <style:style style:name="ce56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51" style:family="table-cell" style:parent-style-name="Default" style:data-style-name="N121">
      <style:table-cell-properties fo:border-bottom="none" style:diagonal-bl-tr="none" style:diagonal-tl-br="none" fo:border-left="none" fo:padding="0.071cm" fo:border-right="0.74pt solid #000000" style:rotation-align="none" fo:border-top="0.06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399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401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402" style:family="table-cell" style:parent-style-name="Default" style:data-style-name="N22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9pt" fo:font-style="normal" fo:text-shadow="none" style:text-underline-style="none" fo:font-weight="bold" style:font-name-asian="Dutch" style:font-size-asian="9pt" style:font-style-asian="normal" style:font-weight-asian="bold" style:font-name-complex="Dutch" style:font-size-complex="9pt" style:font-style-complex="normal" style:font-weight-complex="bold"/>
    </style:style>
    <style:style style:name="ce403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04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405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406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56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69" style:family="table-cell" style:parent-style-name="Default" style:data-style-name="N121">
      <style:table-cell-properties fo:border-bottom="none" style:diagonal-bl-tr="none" style:diagonal-tl-br="none" fo:border-left="none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409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410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1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412" style:family="table-cell" style:parent-style-name="Default" style:data-style-name="N22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1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2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95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01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1.76pt solid #000000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91" style:family="table-cell" style:parent-style-name="Default" style:data-style-name="N3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8pt" fo:font-style="normal" fo:text-shadow="none" style:text-underline-style="none" fo:font-weight="normal" style:font-name-asian="Dutch2" style:font-size-asian="8pt" style:font-style-asian="normal" style:font-weight-asian="normal" style:font-name-complex="Dutch2" style:font-size-complex="8pt" style:font-style-complex="normal" style:font-weight-complex="normal"/>
    </style:style>
    <style:style style:name="ce503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1.76pt solid #000000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04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505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06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9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508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09" style:family="table-cell" style:parent-style-name="Default" style:data-style-name="N2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99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155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96" style:family="table-cell" style:parent-style-name="Default" style:data-style-name="N3">
      <style:table-cell-properties fo:border-bottom="0.99pt solid #000000" style:diagonal-bl-tr="none" style:diagonal-tl-br="none" fo:border-left="none" fo:padding="0.071cm" fo:border-right="none" style:rotation-align="none" fo:border-top="0.99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522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524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397" style:family="table-cell" style:parent-style-name="Default" style:data-style-name="N121">
      <style:table-cell-properties fo:border-bottom="0.99pt solid #000000" style:diagonal-bl-tr="none" style:diagonal-tl-br="none" fo:border-left="none" fo:padding="0.071cm" fo:border-right="0.99pt solid #000000" style:rotation-align="none" fo:border-top="0.99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527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45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000000" style:font-name="Arial"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able-cell-properties fo:padding="0.071cm"/>
    </style:style>
    <style:style style:name="ce249" style:family="table-cell" style:parent-style-name="Normal_5f_SECCIONES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8" style:family="table-cell" style:parent-style-name="Normal_5f_SECCIONES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37" style:family="table-cell" style:parent-style-name="Default">
      <style:table-cell-properties fo:background-color="#c0c0c0"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22" style:family="table-cell" style:parent-style-name="Default" style:data-style-name="N116">
      <style:table-cell-properties fo:border-bottom="0.06pt solid #000000" fo:background-color="#c0c0c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23" style:family="table-cell" style:parent-style-name="Default" style:data-style-name="N116">
      <style:table-cell-properties fo:border-bottom="0.06pt solid #000000" fo:background-color="#c0c0c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0" style:family="table-cell" style:parent-style-name="Default" style:data-style-name="N225">
      <style:table-cell-properties fo:border-bottom="none" style:diagonal-bl-tr="none" style:diagonal-tl-br="none" style:text-align-source="fix" style:repeat-content="false" fo:border-left="none" fo:padding="0.071cm" fo:border-right="0.06pt solid #000000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24" style:family="table-cell" style:parent-style-name="Default" style:data-style-name="N225">
      <style:table-cell-properties fo:border-bottom="0.06pt solid #000000" fo:background-color="#c0c0c0" style:diagonal-bl-tr="none" style:diagonal-tl-br="none" fo:border-left="none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59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60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482" style:family="table-cell" style:parent-style-name="Default">
      <style:table-cell-properties fo:border="none" fo:padding="0.071cm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gr1" style:family="graphic" style:parent-style-name="Default">
      <style:graphic-properties draw:stroke="none" svg:stroke-width="0cm" svg:stroke-color="#3465a4" draw:marker-start="" draw:marker-start-width="0.2cm" draw:marker-start-center="false" draw:marker-end="" draw:marker-end-width="0.2cm" draw:marker-end-center="false" draw:fill="none" draw:fill-color="#729fcf" draw:textarea-horizontal-align="center" draw:textarea-vertical-align="middle" fo:padding-top="0.125cm" fo:padding-bottom="0.125cm" fo:padding-left="0.25cm" fo:padding-right="0.25cm" draw:shadow="hidden" draw:shadow-offset-x="0.2cm" draw:shadow-offset-y="0.2cm" draw:shadow-color="#808080" draw:color-mode="standard" draw:luminance="0%" draw:contrast="0%" draw:gamma="100%" draw:red="0%" draw:green="0%" draw:blue="0%" fo:clip="rect(0.381cm, 0cm, 0cm, 0.847cm)" draw:image-opacity="100%" style:mirror="none" loext:decorative="false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3" style:family="graphic" style:parent-style-name="Default">
      <style:graphic-properties draw:stroke="none" draw:fill="solid" draw:fill-color="#ffffff" draw:textarea-horizontal-align="justify" draw:textarea-vertical-align="top" draw:auto-grow-height="false" fo:min-height="12.079cm" fo:min-width="19.208cm" fo:padding-top="0.13cm" fo:padding-bottom="0.13cm" fo:padding-left="0.25cm" fo:padding-right="0.25cm" fo:wrap-option="wrap" draw:shadow-color="#808080" style:writing-mode="page" loext:decorative="false"/>
      <style:paragraph-properties fo:text-align="center" style:text-autospace="none" style:line-break="normal"/>
      <style:text-properties fo:hyphenate="false"/>
    </style:style>
    <style:style style:name="gr4" style:family="graphic" style:parent-style-name="Default">
      <style:graphic-properties draw:stroke="none" draw:fill="none" draw:fill-color="#ffffff" draw:textarea-horizontal-align="justify" draw:textarea-vertical-align="middle" draw:auto-grow-height="false" fo:min-height="1.408cm" fo:min-width="8.294cm" fo:padding-top="0.063cm" fo:padding-bottom="0.063cm" fo:padding-left="0.101cm" fo:padding-right="0.101cm" fo:wrap-option="wrap" draw:shadow-color="#808080" style:writing-mode="page" loext:decorative="false"/>
      <style:paragraph-properties fo:text-align="center" style:text-autospace="none" style:line-break="normal"/>
      <style:text-properties fo:hyphenate="false"/>
    </style:style>
    <style:style style:name="gr5" style:family="graphic" style:parent-style-name="Default">
      <style:graphic-properties fo:background-color="#c3f592" loext:decorative="false"/>
      <style:text-properties fo:font-family="Caladea" style:font-style-name="Negrita itálica" style:font-family-generic="roman" fo:font-size="11pt" fo:font-style="italic" fo:font-weight="bold"/>
    </style:style>
    <style:style style:name="gr6" style:family="graphic" style:parent-style-name="Default">
      <style:graphic-properties fo:background-color="#c3f592" loext:decorative="false"/>
      <style:text-properties fo:font-family="Calibri" style:font-style-name="Negrita itálica" style:font-family-generic="swiss" fo:font-size="11pt" fo:font-style="italic" fo:font-weight="bold"/>
    </style:style>
    <style:style style:name="gr7" style:family="graphic" style:parent-style-name="Default">
      <style:graphic-properties fo:background-color="#c3f592" loext:decorative="false"/>
      <style:text-properties fo:font-family="Calibri" style:font-style-name="Negrita" style:font-family-generic="swiss" fo:font-size="11pt" fo:font-style="italic" fo:font-weight="bold"/>
    </style:style>
    <style:style style:name="gr8" style:family="graphic" style:parent-style-name="Default">
      <style:graphic-properties fo:background-color="#c3f592" loext:decorative="false"/>
      <style:text-properties fo:font-family="Caladea" style:font-style-name="Normal" style:font-family-generic="roman" fo:font-size="11pt" fo:font-style="italic" fo:font-weight="bold"/>
    </style:style>
    <style:style style:name="gr9" style:family="graphic" style:parent-style-name="Default">
      <style:graphic-properties fo:background-color="#c3f592" loext:decorative="false"/>
      <style:text-properties fo:font-family="Calibri" style:font-style-name="Normal" style:font-family-generic="swiss" fo:font-size="11pt" fo:font-style="italic" fo:font-weight="bold"/>
    </style:style>
    <style:style style:name="gr10" style:family="graphic" style:parent-style-name="Default">
      <style:graphic-properties draw:stroke="none" draw:fill="none" draw:textarea-horizontal-align="center" draw:textarea-vertical-align="middle" draw:ole-draw-aspect="1" style:protect="position size" loext:decorative="false"/>
      <style:paragraph-properties fo:text-align="center"/>
    </style:style>
    <style:style style:name="gr1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12" style:family="graphic" style:parent-style-name="Default">
      <style:graphic-properties draw:stroke="none" draw:fill-color="#ffffff" draw:textarea-horizontal-align="justify" draw:textarea-vertical-align="middle" fo:padding-top="0.056cm" fo:padding-bottom="0.056cm" fo:padding-left="0.056cm" fo:padding-right="0.056cm" draw:ole-draw-aspect="1" loext:decorative="false"/>
      <style:paragraph-properties fo:text-align="center"/>
    </style:style>
    <style:style style:name="P1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text-align="center" style:text-autospace="none" style:line-break="normal" style:writing-mode="page"/>
      <style:text-properties fo:hyphenate="false"/>
    </style:style>
    <style:style style:name="P4" style:family="paragraph">
      <loext:graphic-properties draw:fill="solid" draw:fill-color="#ffffff"/>
      <style:paragraph-properties fo:text-align="center" style:text-autospace="none" style:line-break="normal" style:writing-mode="page"/>
      <style:text-properties fo:hyphenate="false"/>
    </style:style>
    <style:style style:name="P5" style:family="paragraph">
      <loext:graphic-properties draw:fill="none" draw:fill-color="#ffffff"/>
      <style:paragraph-properties fo:text-align="center" style:text-autospace="none" style:line-break="normal" style:writing-mode="page"/>
      <style:text-properties fo:hyphenate="false"/>
    </style:style>
    <style:style style:name="P6" style:family="paragraph">
      <style:paragraph-properties fo:text-align="center"/>
      <style:text-properties fo:font-family="Caladea" style:font-style-name="Negrita itálica" style:font-family-generic="roman" fo:font-size="11pt" fo:font-style="italic" fo:font-weight="bold"/>
    </style:style>
    <style:style style:name="P7" style:family="paragraph">
      <style:paragraph-properties fo:text-align="center"/>
      <style:text-properties fo:font-family="Calibri" style:font-style-name="Negrita itálica" style:font-family-generic="swiss" fo:font-size="11pt" fo:font-style="italic" fo:font-weight="bold"/>
    </style:style>
    <style:style style:name="P8" style:family="paragraph">
      <style:paragraph-properties fo:text-align="center"/>
      <style:text-properties fo:font-family="Calibri" style:font-style-name="Negrita" style:font-family-generic="swiss" fo:font-size="11pt" fo:font-style="italic" fo:font-weight="bold"/>
    </style:style>
    <style:style style:name="P9" style:family="paragraph">
      <style:paragraph-properties fo:text-align="center"/>
      <style:text-properties fo:font-family="Caladea" style:font-style-name="Normal" style:font-family-generic="roman" fo:font-size="11pt" fo:font-style="italic" fo:font-weight="bold"/>
    </style:style>
    <style:style style:name="P10" style:family="paragraph">
      <style:paragraph-properties fo:text-align="center"/>
      <style:text-properties fo:font-family="Calibri" style:font-style-name="Normal" style:font-family-generic="swiss" fo:font-size="11pt" fo:font-style="italic" fo:font-weight="bold"/>
    </style:style>
    <style:style style:name="P11" style:family="paragraph">
      <loext:graphic-properties draw:fill-color="#ffffff"/>
      <style:paragraph-properties fo:text-align="center"/>
    </style:style>
    <style:style style:name="T1" style:family="text">
      <style:text-properties fo:color="#000080" loext:opacity="100%" style:text-outline="false" style:text-line-through-style="none" style:text-line-through-type="none" style:text-position="0% 100%" style:font-name="Arial" fo:font-size="24pt" fo:font-style="normal" fo:text-shadow="none" style:text-underline-style="none" fo:font-weight="bold" style:font-size-asian="24pt" style:font-style-asian="normal" style:font-weight-asian="bold" style:font-name-complex="Arial" style:font-size-complex="24pt" style:font-style-complex="normal" style:font-weight-complex="bold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NewsGotT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Portada" table:style-name="ta1">
        <office:forms form:automatic-focus="true" form:apply-design-mode="false"/>
        <table:shapes>
          <draw:frame draw:z-index="2" draw:name="Imagen 3" draw:style-name="gr1" draw:text-style-name="P1" svg:width="19.935cm" svg:height="9.537cm" svg:x="2.543cm" svg:y="12.293cm">
            <draw:image xlink:href="Pictures/10000000000002770000012DA0A67F44.jpg" xlink:type="simple" xlink:show="embed" xlink:actuate="onLoad" draw:mime-type="image/jpeg">
              <text:p/>
            </draw:image>
          </draw:frame>
        </table:shapes>
        <table:table-column table:style-name="co1" table:number-columns-repeated="11" table:default-cell-style-name="Default"/>
        <table:table-column table:style-name="co2" table:default-cell-style-name="Default"/>
        <table:table-column table:style-name="co1" table:number-columns-repeated="1012" table:default-cell-style-name="Default"/>
        <table:table-row table:style-name="ro1">
          <table:table-cell table:style-name="ce2" office:value-type="string" calcext:value-type="string">
            <text:p><text:s/></text:p>
            <draw:frame draw:z-index="3" draw:name="Imagen 4" draw:style-name="gr2" draw:text-style-name="P2" svg:width="6.748cm" svg:height="3.281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7"/>
          <table:table-cell table:style-name="ce2" table:number-columns-repeated="10"/>
          <table:table-cell table:style-name="ce19" table:number-columns-repeated="1012"/>
        </table:table-row>
        <table:table-row table:style-name="ro1">
          <table:table-cell table:style-name="ce2"/>
          <table:table-cell table:style-name="ce7"/>
          <table:table-cell table:style-name="ce2" table:number-columns-repeated="2"/>
          <table:table-cell table:style-name="ce5" office:value-type="string" calcext:value-type="string" table:number-columns-spanned="7" table:number-rows-spanned="1">
            <text:p>ESTADÍSTICA DE RECAUDACIÓN TRIBUTARIA DE LA COMUNIDAD AUTÓNOMA DE ANDALUCÍA</text:p>
          </table:table-cell>
          <table:covered-table-cell table:number-columns-repeated="6" table:style-name="ce1"/>
          <table:table-cell table:style-name="ce2"/>
          <table:table-cell table:style-name="ce19" table:number-columns-repeated="1012"/>
        </table:table-row>
        <table:table-row table:style-name="ro1">
          <table:table-cell table:style-name="ce2"/>
          <table:table-cell table:style-name="ce7"/>
          <table:table-cell table:style-name="ce2" table:number-columns-repeated="5"/>
          <table:table-cell table:style-name="ce18" office:value-type="string" calcext:value-type="string">
            <text:p>MAYO 2026 (Datos Provisionales)</text:p>
          </table:table-cell>
          <table:table-cell table:style-name="ce2" table:number-columns-repeated="4"/>
          <table:table-cell table:style-name="ce19" table:number-columns-repeated="1012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>
            <draw:custom-shape draw:z-index="0" draw:name="4 CuadroTexto" draw:style-name="gr3" draw:text-style-name="P4" svg:width="19.708cm" svg:height="12.339cm" svg:x="1.163cm" svg:y="0.373cm">
              <text:p text:style-name="P3"><text:span text:style-name="T1"/></text:p>
              <text:p text:style-name="P3"><text:span text:style-name="T1"/></text:p>
              <text:p text:style-name="P3"><text:span text:style-name="T1"/></text:p>
              <text:p text:style-name="P3"><text:span text:style-name="T1"/></text:p>
              <text:p text:style-name="P3"><text:span text:style-name="T1">ESTADÍSTICA DE RECAUDACIÓN TRIBUTARIA DE LA COMUNIDAD AUTÓNOMA DE ANDALUCÍA</text:span></text:p>
              <draw:enhanced-geometry svg:viewBox="0 0 21600 21600" draw:type="mso-spt202" draw:enhanced-path="M 0 0 L 21600 0 21600 21600 0 21600 0 0 Z N"/>
            </draw:custom-shape>
          </table:table-cell>
          <table:table-cell table:number-columns-repeated="1022"/>
        </table:table-row>
        <table:table-row table:style-name="ro2" table:number-rows-repeated="46">
          <table:table-cell table:number-columns-repeated="1024"/>
        </table:table-row>
        <table:table-row table:style-name="ro2">
          <table:table-cell table:number-columns-repeated="6"/>
          <table:table-cell>
            <draw:custom-shape draw:z-index="1" draw:name="Cuadro de texto 4" draw:style-name="gr4" draw:text-style-name="P5" svg:width="8.496cm" svg:height="1.534cm" svg:x="0.706cm" svg:y="0.332cm">
              <text:p text:style-name="P3"><text:span text:style-name="T2">Unidad Estadística y Cartográfica</text:span></text:p>
              <text:p text:style-name="P3"><text:span text:style-name="T2">Consejería de Economía, Hacienda Y Fondos Europeos</text:span></text:p>
              <text:p text:style-name="P3"><text:span text:style-name="T2">ueyc.cehyfe@juntadeandalucia.es</text:span></text:p>
              <draw:enhanced-geometry svg:viewBox="0 0 21600 21600" draw:type="mso-spt202" draw:enhanced-path="M 0 0 L 21600 0 21600 21600 0 21600 0 0 Z N"/>
            </draw:custom-shape>
          </table:table-cell>
          <table:table-cell table:number-columns-repeated="1017"/>
        </table:table-row>
      </table:table>
      <table:table table:name="Introducción" table:style-name="ta2">
        <table:table-column table:style-name="co3" table:number-columns-repeated="14" table:default-cell-style-name="Default"/>
        <table:table-column table:style-name="co4" table:default-cell-style-name="Default"/>
        <table:table-column table:style-name="co3" table:number-columns-repeated="1009" table:default-cell-style-name="Default"/>
        <table:table-row table:style-name="ro1">
          <table:table-cell table:style-name="ce2" office:value-type="string" calcext:value-type="string">
            <text:p><text:s/></text:p>
            <draw:frame draw:z-index="0" draw:name="Imagen 1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7"/>
          <table:table-cell table:style-name="ce2" table:number-columns-repeated="10"/>
          <table:table-cell table:style-name="ce19" table:number-columns-repeated="1012"/>
        </table:table-row>
        <table:table-row table:style-name="ro1">
          <table:table-cell table:style-name="ce2"/>
          <table:table-cell table:style-name="ce7"/>
          <table:table-cell table:style-name="ce2" table:number-columns-repeated="2"/>
          <table:table-cell table:style-name="ce12" office:value-type="string" calcext:value-type="string" table:number-columns-spanned="8" table:number-rows-spanned="1">
            <text:p>ESTADÍSTICA DE RECAUDACIÓN TRIBUTARIA DE LA JUNTA DE ANDALUCÍA</text:p>
          </table:table-cell>
          <table:covered-table-cell table:number-columns-repeated="7" table:style-name="ce2"/>
          <table:table-cell table:style-name="ce19" table:number-columns-repeated="1012"/>
        </table:table-row>
        <table:table-row table:style-name="ro1">
          <table:table-cell table:style-name="ce2"/>
          <table:table-cell table:style-name="ce7"/>
          <table:table-cell table:style-name="ce2" table:number-columns-repeated="5"/>
          <table:table-cell table:style-name="ce18" office:value-type="string" calcext:value-type="string">
            <text:p>MAYO 2026 (Datos Provisionales)</text:p>
          </table:table-cell>
          <table:table-cell table:style-name="ce2" table:number-columns-repeated="4"/>
          <table:table-cell table:style-name="ce19" table:number-columns-repeated="1012"/>
        </table:table-row>
        <table:table-row table:style-name="ro4" table:number-rows-repeated="3">
          <table:table-cell table:number-columns-repeated="1024"/>
        </table:table-row>
        <table:table-row table:style-name="ro4">
          <table:table-cell table:style-name="ce11">
            <draw:frame draw:z-index="1" draw:name="Imagen 2" draw:style-name="gr2" draw:text-style-name="P2" svg:width="22.553cm" svg:height="26.947cm" svg:x="1.826cm" svg:y="-0.002cm">
              <draw:image xlink:href="Pictures/2000000900002E5600003987B4D6A0BB.svm" xlink:type="simple" xlink:show="embed" xlink:actuate="onLoad" draw:mime-type="image/x-svm">
                <text:p/>
              </draw:image>
              <draw:image xlink:href="Pictures/10000001000001C10000022E15930D2E.png" xlink:type="simple" xlink:show="embed" xlink:actuate="onLoad" draw:mime-type="image/png"/>
            </draw:frame>
          </table:table-cell>
          <table:table-cell table:number-columns-repeated="1023"/>
        </table:table-row>
        <table:table-row table:style-name="ro4" table:number-rows-repeated="43">
          <table:table-cell table:style-name="ce11"/>
          <table:table-cell table:number-columns-repeated="1023"/>
        </table:table-row>
        <table:table-row table:style-name="ro4" table:number-rows-repeated="104852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Índice" table:style-name="ta2">
        <office:forms form:automatic-focus="true" form:apply-design-mode="false">
          <form:form form:name="Formulario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button form:name="Botón 2" form:control-implementation="ooo:com.sun.star.form.component.CommandButton" xml:id="control1" form:id="control1" form:label="1.2" form:button-type="url" office:target-frame="" xlink:href="#1.2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" form:id="control2" form:label="1.3" form:button-type="url" office:target-frame="" xlink:href="#1.3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3" form:id="control3" form:label="1.4" form:button-type="url" office:target-frame="" xlink:href="#1.4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4" form:id="control4" form:label="1.5" form:button-type="url" office:target-frame="" xlink:href="#1.5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5" form:id="control5" form:label="1.5.1" form:button-type="url" office:target-frame="" xlink:href="#1.5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6" form:id="control6" form:label="1.5.2" form:button-type="url" office:target-frame="" xlink:href="#1.5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7" form:id="control7" form:label="1.6" form:button-type="url" office:target-frame="" xlink:href="#1.6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8" form:id="control8" form:label="1.7" form:button-type="url" office:target-frame="" xlink:href="#1.7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9" form:id="control9" form:label="1.8" form:button-type="url" office:target-frame="" xlink:href="#1.8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0" form:id="control10" form:label="1.9" form:button-type="url" office:target-frame="" xlink:href="#1.9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1" form:id="control11" form:label="Almería" form:button-type="url" office:target-frame="" xlink:href="#2.1.Almerí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2" form:id="control12" form:label="Cádiz" form:button-type="url" office:target-frame="" xlink:href="#2.2.Cádiz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3" form:id="control13" form:label="Córdoba" form:button-type="url" office:target-frame="" xlink:href="#2.3.Córdob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4" form:id="control14" form:label="Granada" form:button-type="url" office:target-frame="" xlink:href="#2.4.Granad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5" form:id="control15" form:label="Huelva" form:button-type="url" office:target-frame="" xlink:href="#2.5.Huelv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6" form:id="control16" form:label="Jaén" form:button-type="url" office:target-frame="" xlink:href="#2.6.Jaén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7" form:id="control17" form:label="Málaga" form:button-type="url" office:target-frame="" xlink:href="#2.7.Málag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8" form:id="control18" form:label="Sevilla" form:button-type="url" office:target-frame="" xlink:href="#2.8.Sevill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9" form:id="control19" form:label="SS.CC." form:button-type="url" office:target-frame="" xlink:href="#2.9.Servicios Centrales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0" form:id="control20" form:label="Andalucía" form:button-type="url" office:target-frame="" xlink:href="#2.10.Total Andalucí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1" form:id="control21" form:label="1.1" form:button-type="url" office:target-frame="" xlink:href="#1.1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2" form:id="control22" form:label="Otros I." form:button-type="url" office:target-frame="" xlink:href="#3.3.Otros Ingresos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3" form:id="control23" form:label="Tasas" form:button-type="url" office:target-frame="" xlink:href="#3.2.Tasas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4" form:id="control24" form:label="3.1" form:button-type="url" office:target-frame="" xlink:href="#3.1.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5" form:id="control25" form:label="1.9" form:button-type="url" office:target-frame="" xlink:href="#Evolución históric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</form:form>
        </office:forms>
        <table:table-column table:style-name="co5" table:default-cell-style-name="ce21"/>
        <table:table-column table:style-name="co6" table:default-cell-style-name="ce21"/>
        <table:table-column table:style-name="co3" table:default-cell-style-name="ce19"/>
        <table:table-column table:style-name="co7" table:default-cell-style-name="ce19"/>
        <table:table-column table:style-name="co3" table:number-columns-repeated="60" table:default-cell-style-name="ce19"/>
        <table:table-row table:style-name="ro1">
          <table:table-cell table:style-name="ce2" office:value-type="string" calcext:value-type="string">
            <text:p><text:s/></text:p>
            <draw:frame draw:z-index="0" draw:name="Imagen 5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7"/>
          <table:table-cell table:style-name="ce2" table:number-columns-repeated="10"/>
          <table:table-cell table:number-columns-repeated="52"/>
        </table:table-row>
        <table:table-row table:style-name="ro1">
          <table:table-cell table:style-name="ce2"/>
          <table:table-cell table:style-name="ce7"/>
          <table:table-cell table:style-name="ce2" table:number-columns-repeated="2"/>
          <table:table-cell table:style-name="ce35" office:value-type="string" calcext:value-type="string" table:number-columns-spanned="8" table:number-rows-spanned="1">
            <text:p>ESTADÍSTICA DE RECAUDACIÓN TRIBUTARIA DE LA COMUNIDAD AUTÓNOMA DE ANDALUCÍA</text:p>
          </table:table-cell>
          <table:covered-table-cell table:number-columns-repeated="7" table:style-name="ce2"/>
          <table:table-cell table:number-columns-repeated="52"/>
        </table:table-row>
        <table:table-row table:style-name="ro1">
          <table:table-cell table:style-name="ce2"/>
          <table:table-cell table:style-name="ce7"/>
          <table:table-cell table:style-name="ce2" table:number-columns-repeated="5"/>
          <table:table-cell table:style-name="ce18" office:value-type="string" calcext:value-type="string">
            <text:p>MAYO 2026 (Datos Provisionales)</text:p>
          </table:table-cell>
          <table:table-cell table:style-name="ce2" table:number-columns-repeated="4"/>
          <table:table-cell table:number-columns-repeated="52"/>
        </table:table-row>
        <table:table-row table:style-name="ro1" table:number-rows-repeated="2">
          <table:table-cell table:style-name="ce2"/>
          <table:table-cell table:style-name="ce7"/>
          <table:table-cell table:style-name="ce2" table:number-columns-repeated="5"/>
          <table:table-cell table:style-name="ce18"/>
          <table:table-cell table:style-name="ce2" table:number-columns-repeated="4"/>
          <table:table-cell table:number-columns-repeated="52"/>
        </table:table-row>
        <table:table-row table:style-name="ro1">
          <table:table-cell table:style-name="ce15" office:value-type="string" calcext:value-type="string">
            <text:p>ÍNDICE</text:p>
          </table:table-cell>
          <table:table-cell table:style-name="ce7"/>
          <table:table-cell table:style-name="ce2" table:number-columns-repeated="10"/>
          <table:table-cell table:number-columns-repeated="52"/>
        </table:table-row>
        <table:table-row table:style-name="ro1">
          <table:table-cell table:style-name="ce15" office:value-type="string" calcext:value-type="string">
            <text:p>1. Recaudación Tributaria de la Comunidad Autónoma de Andalucía</text:p>
          </table:table-cell>
          <table:table-cell table:style-name="ce7"/>
          <table:table-cell table:style-name="ce2" table:number-columns-repeated="9"/>
          <table:table-cell table:style-name="ce57"/>
          <table:table-cell table:number-columns-repeated="52"/>
        </table:table-row>
        <table:table-row table:style-name="ro1">
          <table:table-cell table:style-name="ce2"/>
          <table:table-cell table:style-name="ce2" office:value-type="string" calcext:value-type="string">
            <text:p>1.1.Recaudación Tributaria Homogénea</text:p>
          </table:table-cell>
          <table:table-cell table:style-name="ce2" table:number-columns-repeated="9"/>
          <table:table-cell table:style-name="ce57"/>
          <table:table-cell>
            <draw:control draw:z-index="21" draw:style-name="gr5" draw:text-style-name="P6" svg:width="2cm" svg:height="0.679cm" svg:x="0.001cm" svg:y="0.347cm" draw:control="control21"/>
          </table:table-cell>
          <table:table-cell table:number-columns-repeated="51"/>
        </table:table-row>
        <table:table-row table:style-name="ro1">
          <table:table-cell table:style-name="ce7"/>
          <table:table-cell table:style-name="ce2" office:value-type="string" calcext:value-type="string">
            <text:p>1.2. Recaudación Tributaria total</text:p>
          </table:table-cell>
          <table:table-cell table:style-name="ce2" table:number-columns-repeated="9"/>
          <table:table-cell table:style-name="ce57"/>
          <table:table-cell>
            <draw:control draw:z-index="1" draw:style-name="gr5" draw:text-style-name="P6" svg:width="2cm" svg:height="0.679cm" svg:x="0.001cm" svg:y="0.009cm" draw:control="control1"/>
          </table:table-cell>
          <table:table-cell table:number-columns-repeated="51"/>
        </table:table-row>
        <table:table-row table:style-name="ro1">
          <table:table-cell table:style-name="ce2"/>
          <table:table-cell table:style-name="ce22" office:value-type="string" calcext:value-type="string">
            <text:p>1.3. Detalle de la recaudación por las diferentes figuras tributarias propias</text:p>
          </table:table-cell>
          <table:table-cell table:style-name="ce2" table:number-columns-repeated="9"/>
          <table:table-cell table:style-name="ce57"/>
          <table:table-cell>
            <draw:control draw:z-index="2" draw:style-name="gr5" draw:text-style-name="P6" svg:width="2cm" svg:height="0.679cm" svg:x="0.001cm" svg:y="0.009cm" draw:control="control2"/>
          </table:table-cell>
          <table:table-cell table:number-columns-repeated="51"/>
        </table:table-row>
        <table:table-row table:style-name="ro1">
          <table:table-cell table:style-name="ce7"/>
          <table:table-cell table:style-name="ce23" office:value-type="string" calcext:value-type="string">
            <text:p>1.4. Detalle de la recaudación por las diferentes figuras tributarias cedidas de gestión propia</text:p>
          </table:table-cell>
          <table:table-cell table:style-name="ce2" table:number-columns-repeated="9"/>
          <table:table-cell table:style-name="ce57"/>
          <table:table-cell>
            <draw:control draw:z-index="3" draw:style-name="gr5" draw:text-style-name="P6" svg:width="2cm" svg:height="0.679cm" svg:x="0.001cm" svg:y="0.003cm" draw:control="control3"/>
          </table:table-cell>
          <table:table-cell table:number-columns-repeated="51"/>
        </table:table-row>
        <table:table-row table:style-name="ro1">
          <table:table-cell table:style-name="ce2"/>
          <table:table-cell table:style-name="ce2" office:value-type="string" calcext:value-type="string">
            <text:p>1.5. Detalle de los ingresos por las diferentes figuras tributarias cedidas gestionadas por el Estado sujetas a liquidación</text:p>
          </table:table-cell>
          <table:table-cell table:style-name="ce2" table:number-columns-repeated="9"/>
          <table:table-cell table:style-name="ce57"/>
          <table:table-cell>
            <draw:control draw:z-index="4" draw:style-name="gr6" draw:text-style-name="P7" svg:width="2cm" svg:height="0.679cm" svg:x="0.001cm" svg:y="0.003cm" draw:control="control4"/>
          </table:table-cell>
          <table:table-cell table:number-columns-repeated="51"/>
        </table:table-row>
        <table:table-row table:style-name="ro1">
          <table:table-cell table:style-name="ce7" table:number-columns-repeated="2"/>
          <table:table-cell table:style-name="ce2" office:value-type="string" calcext:value-type="string">
            <text:p>1.5.1. Recaudación de las entregas a cuenta</text:p>
          </table:table-cell>
          <table:table-cell table:style-name="ce2" table:number-columns-repeated="8"/>
          <table:table-cell table:style-name="ce57"/>
          <table:table-cell>
            <draw:control draw:z-index="5" draw:style-name="gr7" draw:text-style-name="P8" svg:width="2cm" svg:height="0.679cm" svg:x="0.001cm" svg:y="0.342cm" draw:control="control5"/>
          </table:table-cell>
          <table:table-cell table:number-columns-repeated="51"/>
        </table:table-row>
        <table:table-row table:style-name="ro1">
          <table:table-cell table:style-name="ce7" table:number-columns-repeated="2"/>
          <table:table-cell table:style-name="ce31" office:value-type="string" calcext:value-type="string">
            <text:p>1.5.2. Recaudación por liquidaciones de años anteriores</text:p>
          </table:table-cell>
          <table:table-cell table:style-name="ce2" table:number-columns-repeated="8"/>
          <table:table-cell table:style-name="ce57"/>
          <table:table-cell>
            <draw:control draw:z-index="6" draw:style-name="gr8" draw:text-style-name="P9" svg:width="2cm" svg:height="0.679cm" svg:x="0.001cm" svg:y="0.342cm" draw:control="control6"/>
          </table:table-cell>
          <table:table-cell table:number-columns-repeated="51"/>
        </table:table-row>
        <table:table-row table:style-name="ro1">
          <table:table-cell table:style-name="ce7"/>
          <table:table-cell table:style-name="ce24" office:value-type="string" calcext:value-type="string" table:number-columns-spanned="11" table:number-rows-spanned="1">
            <text:p>1.6. Detalle de la recaudación por las diferentes figuras tributarias cedidas gestionadas por el Estado. Entregas a cuenta del ejercicio corriente y Liquidaciones de años anteriores</text:p>
          </table:table-cell>
          <table:covered-table-cell table:number-columns-repeated="8" table:style-name="ce32"/>
          <table:covered-table-cell table:style-name="ce2"/>
          <table:covered-table-cell table:style-name="ce57"/>
          <table:table-cell>
            <draw:control draw:z-index="7" draw:style-name="gr9" draw:text-style-name="P10" svg:width="2cm" svg:height="0.679cm" svg:x="0.001cm" svg:y="0.348cm" draw:control="control7"/>
          </table:table-cell>
          <table:table-cell table:number-columns-repeated="51"/>
        </table:table-row>
        <table:table-row table:style-name="ro1">
          <table:table-cell table:style-name="ce7"/>
          <table:table-cell table:style-name="ce25" office:value-type="string" calcext:value-type="string" table:number-columns-spanned="11" table:number-rows-spanned="1">
            <text:p>1.7. Detalle de la Recaudación de las diferentes figuras tributarias cedidas gestionadas por el Estado no sujetas a Liquidación</text:p>
          </table:table-cell>
          <table:covered-table-cell table:number-columns-repeated="8" table:style-name="ce32"/>
          <table:covered-table-cell table:style-name="ce2"/>
          <table:covered-table-cell table:style-name="ce57"/>
          <table:table-cell>
            <draw:control draw:z-index="8" draw:style-name="gr9" draw:text-style-name="P10" svg:width="2cm" svg:height="0.679cm" svg:x="0.001cm" svg:y="0.348cm" draw:control="control8"/>
          </table:table-cell>
          <table:table-cell table:number-columns-repeated="51"/>
        </table:table-row>
        <table:table-row table:style-name="ro1">
          <table:table-cell table:style-name="ce7"/>
          <table:table-cell table:style-name="ce26" office:value-type="string" calcext:value-type="string">
            <text:p>1.8. Recaudación mensual Homogénea por capítulos. Serie temporal 2026-2025</text:p>
          </table:table-cell>
          <table:table-cell table:style-name="ce2" table:number-columns-repeated="9"/>
          <table:table-cell table:style-name="ce57"/>
          <table:table-cell>
            <draw:control draw:z-index="9" draw:style-name="gr9" draw:text-style-name="P10" svg:width="2cm" svg:height="0.679cm" svg:x="0.001cm" svg:y="0.009cm" draw:control="control9"/>
          </table:table-cell>
          <table:table-cell table:number-columns-repeated="51"/>
        </table:table-row>
        <table:table-row table:style-name="ro1">
          <table:table-cell table:style-name="ce7"/>
          <table:table-cell table:style-name="ce27" office:value-type="string" calcext:value-type="string">
            <text:p>1.9. Recaudación mensual por capítulos. Serie temporal 2026-2025</text:p>
          </table:table-cell>
          <table:table-cell table:style-name="ce2" table:number-columns-repeated="9"/>
          <table:table-cell table:style-name="ce57"/>
          <table:table-cell>
            <draw:control draw:z-index="10" draw:style-name="gr9" draw:text-style-name="P10" svg:width="2cm" svg:height="0.679cm" svg:x="0.001cm" svg:y="0.009cm" draw:control="control10"/>
          </table:table-cell>
          <table:table-cell table:number-columns-repeated="51"/>
        </table:table-row>
        <table:table-row table:style-name="ro1">
          <table:table-cell table:style-name="ce7"/>
          <table:table-cell table:style-name="ce28"/>
          <table:table-cell table:style-name="ce2" table:number-columns-repeated="9"/>
          <table:table-cell table:style-name="ce57"/>
          <table:table-cell table:number-columns-repeated="52"/>
        </table:table-row>
        <table:table-row table:style-name="ro1">
          <table:table-cell table:style-name="ce7" office:value-type="string" calcext:value-type="string">
            <text:p>Evolución Histórica</text:p>
          </table:table-cell>
          <table:table-cell table:style-name="ce28"/>
          <table:table-cell table:style-name="ce2" table:number-columns-repeated="9"/>
          <table:table-cell table:style-name="ce57"/>
          <table:table-cell>
            <draw:control draw:z-index="25" draw:style-name="gr9" draw:text-style-name="P10" svg:width="2cm" svg:height="0.679cm" svg:x="0.007cm" svg:y="0.164cm" draw:control="control25"/>
          </table:table-cell>
          <table:table-cell table:number-columns-repeated="51"/>
        </table:table-row>
        <table:table-row table:style-name="ro1">
          <table:table-cell table:style-name="ce16" office:value-type="string" calcext:value-type="string" table:number-columns-spanned="11" table:number-rows-spanned="1">
            <text:p>2. Recaudación Provincial de los Tributos gestionados por la Comunidad Autónoma de Andalucía. Desglose por Conceptos</text:p>
          </table:table-cell>
          <table:covered-table-cell table:number-columns-repeated="8" table:style-name="ce29"/>
          <table:covered-table-cell table:number-columns-repeated="2" table:style-name="ce2"/>
          <table:table-cell table:style-name="ce57"/>
          <table:table-cell table:number-columns-repeated="52"/>
        </table:table-row>
        <table:table-row table:style-name="ro1">
          <table:table-cell table:style-name="ce7"/>
          <table:table-cell table:style-name="ce26" office:value-type="string" calcext:value-type="string">
            <text:p>2.1. Almerí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1" draw:style-name="gr9" draw:text-style-name="P10" svg:width="2cm" svg:height="0.679cm" svg:x="0.001cm" svg:y="0.342cm" draw:control="control11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2. Cádiz. Recaudación mensual 2026-2025</text:p>
          </table:table-cell>
          <table:table-cell table:style-name="ce2" table:number-columns-repeated="9"/>
          <table:table-cell table:style-name="ce57"/>
          <table:table-cell>
            <draw:control draw:z-index="12" draw:style-name="gr9" draw:text-style-name="P10" svg:width="2cm" svg:height="0.679cm" svg:x="0.001cm" svg:y="0.343cm" draw:control="control12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3. Córdob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3" draw:style-name="gr9" draw:text-style-name="P10" svg:width="2cm" svg:height="0.679cm" svg:x="0.001cm" svg:y="0.349cm" draw:control="control13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4. Granad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4" draw:style-name="gr9" draw:text-style-name="P10" svg:width="2cm" svg:height="0.679cm" svg:x="0.001cm" svg:y="0.32cm" draw:control="control14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5. Huelv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5" draw:style-name="gr9" draw:text-style-name="P10" svg:width="2cm" svg:height="0.679cm" svg:x="0.001cm" svg:y="0.009cm" draw:control="control15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6. Jaén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6" draw:style-name="gr9" draw:text-style-name="P10" svg:width="2cm" svg:height="0.679cm" svg:x="0.001cm" svg:y="0.009cm" draw:control="control16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7. Málaga. Recaudación mensual 2026-2025</text:p>
          </table:table-cell>
          <table:table-cell table:style-name="ce2" table:number-columns-repeated="9"/>
          <table:table-cell table:style-name="ce57"/>
          <table:table-cell>
            <draw:control draw:z-index="17" draw:style-name="gr9" draw:text-style-name="P10" svg:width="2cm" svg:height="0.679cm" svg:x="0.001cm" svg:y="0.003cm" draw:control="control17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8. Sevilla. Recaudación mensual 2026-2025</text:p>
          </table:table-cell>
          <table:table-cell table:style-name="ce2" table:number-columns-repeated="9"/>
          <table:table-cell table:style-name="ce57"/>
          <table:table-cell>
            <draw:control draw:z-index="18" draw:style-name="gr9" draw:text-style-name="P10" svg:width="2cm" svg:height="0.679cm" svg:x="0.001cm" svg:y="0.032cm" draw:control="control18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9. Servicios Centrales. Recaudación mensual 2026-2025</text:p>
          </table:table-cell>
          <table:table-cell table:style-name="ce2" table:number-columns-repeated="9"/>
          <table:table-cell table:style-name="ce57"/>
          <table:table-cell>
            <draw:control draw:z-index="19" draw:style-name="gr9" draw:text-style-name="P10" svg:width="2cm" svg:height="0.679cm" svg:x="0.001cm" svg:y="0.343cm" draw:control="control19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10. Total Andalucí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20" draw:style-name="gr9" draw:text-style-name="P10" svg:width="2cm" svg:height="0.679cm" svg:x="0.001cm" svg:y="0.343cm" draw:control="control20"/>
          </table:table-cell>
          <table:table-cell table:number-columns-repeated="51"/>
        </table:table-row>
        <table:table-row table:style-name="ro1">
          <table:table-cell table:style-name="ce7" table:number-columns-repeated="2"/>
          <table:table-cell table:style-name="ce2" table:number-columns-repeated="9"/>
          <table:table-cell table:style-name="ce57"/>
          <table:table-cell table:number-columns-repeated="52"/>
        </table:table-row>
        <table:table-row table:style-name="ro1">
          <table:table-cell table:style-name="ce17" office:value-type="string" calcext:value-type="string" table:number-columns-spanned="12" table:number-rows-spanned="1">
            <text:p>3. Tasas y Otros Ingresos de Capítulo III distribuidos las distintas Consejerías, instituciones y entidades que conforman el presupuesto de la Comunidad Autónoma de Andalucía</text:p>
          </table:table-cell>
          <table:covered-table-cell table:style-name="ce7"/>
          <table:covered-table-cell table:number-columns-repeated="9" table:style-name="ce2"/>
          <table:covered-table-cell table:style-name="ce57"/>
          <table:table-cell table:number-columns-repeated="52"/>
        </table:table-row>
        <table:table-row table:style-name="ro1">
          <table:table-cell table:style-name="ce7"/>
          <table:table-cell table:style-name="ce28" office:value-type="string" calcext:value-type="string">
            <text:p>3.1. Tasas y Otros Ingresos de Capítulo III</text:p>
          </table:table-cell>
          <table:table-cell table:style-name="ce2" table:number-columns-repeated="9"/>
          <table:table-cell table:style-name="ce57"/>
          <table:table-cell>
            <draw:control table:end-cell-address="Índice.M34" table:end-x="2.001cm" table:end-y="0.68cm" draw:z-index="24" draw:style-name="gr9" draw:text-style-name="P10" svg:width="2cm" svg:height="0.674cm" svg:x="0.001cm" svg:y="0.006cm" draw:control="control24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3.2. Tasas <text:s/>2026-2025</text:p>
          </table:table-cell>
          <table:table-cell table:style-name="ce2" table:number-columns-repeated="9"/>
          <table:table-cell table:style-name="ce57"/>
          <table:table-cell>
            <draw:control table:end-cell-address="Índice.M35" table:end-x="2.001cm" table:end-y="0.68cm" draw:z-index="23" draw:style-name="gr9" draw:text-style-name="P10" svg:width="2cm" svg:height="0.674cm" svg:x="0.001cm" svg:y="0.006cm" draw:control="control23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3.3. Otros Ingresos de Derecho Público <text:s/>2026-2025</text:p>
          </table:table-cell>
          <table:table-cell table:style-name="ce2" table:number-columns-repeated="9"/>
          <table:table-cell table:style-name="ce57"/>
          <table:table-cell>
            <draw:control table:end-cell-address="Índice.M36" table:end-x="2.001cm" table:end-y="0.679cm" draw:z-index="22" draw:style-name="gr9" draw:text-style-name="P10" svg:width="2cm" svg:height="0.679cm" svg:x="0.001cm" svg:y="0cm" draw:control="control22"/>
          </table:table-cell>
          <table:table-cell table:number-columns-repeated="51"/>
        </table:table-row>
        <table:table-row table:style-name="ro4">
          <table:table-cell table:style-name="ce20" table:number-columns-repeated="2"/>
          <table:table-cell table:style-name="ce33"/>
          <table:table-cell table:style-name="ce34" table:number-columns-repeated="9"/>
          <table:table-cell table:number-columns-repeated="52"/>
        </table:table-row>
        <table:table-row table:style-name="ro4" table:number-rows-repeated="2">
          <table:table-cell table:number-columns-repeated="2"/>
          <table:table-cell table:style-name="ce30"/>
          <table:table-cell table:number-columns-repeated="61"/>
        </table:table-row>
        <table:table-row table:style-name="ro4">
          <table:table-cell/>
          <table:table-cell table:style-name="ce30"/>
          <table:table-cell table:number-columns-repeated="62"/>
        </table:table-row>
        <table:table-row table:style-name="ro4" table:number-rows-repeated="4">
          <table:table-cell table:number-columns-repeated="2"/>
          <table:table-cell table:style-name="ce30"/>
          <table:table-cell table:number-columns-repeated="61"/>
        </table:table-row>
        <table:table-row table:style-name="ro4" table:number-rows-repeated="1048531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Índice.$A$1" table:cell-range-address="$Índice.$A$1:.$K$37" table:range-usable-as="print-range"/>
        </table:named-expressions>
      </table:table>
      <table:table table:name="1.1" table:style-name="ta3" table:print-ranges="'1.1'.A1:'1.1'.I124">
        <office:forms form:automatic-focus="true" form:apply-design-mode="false"/>
        <table:shapes>
          <draw:frame draw:z-index="0" draw:style-name="gr10" draw:text-style-name="P2" svg:width="18.717cm" svg:height="14.706cm" svg:x="3.762cm" svg:y="26.007cm">
            <draw:object draw:notify-on-update-of-ranges="'1.1'.D12:'1.1'.D12 '1.1'.E12:'1.1'.E12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  <draw:frame draw:z-index="1" draw:style-name="gr10" draw:text-style-name="P2" svg:width="18.72cm" svg:height="14.71cm" svg:x="3.76cm" svg:y="39.63cm">
            <draw:object draw:notify-on-update-of-ranges="'1.1'.D12:'1.1'.D12 '1.1'.E12:'1.1'.E12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</table:shapes>
        <table:table-column table:style-name="co8" table:number-columns-repeated="2" table:default-cell-style-name="ce132"/>
        <table:table-column table:style-name="co9" table:default-cell-style-name="ce132"/>
        <table:table-column table:style-name="co10" table:number-columns-repeated="2" table:default-cell-style-name="ce132"/>
        <table:table-column table:style-name="co11" table:default-cell-style-name="ce132"/>
        <table:table-column table:style-name="co12" table:default-cell-style-name="ce132"/>
        <table:table-column table:style-name="co13" table:default-cell-style-name="ce132"/>
        <table:table-column table:style-name="co14" table:default-cell-style-name="ce132"/>
        <table:table-column table:style-name="co15" table:number-columns-repeated="55" table:default-cell-style-name="ce132"/>
        <table:table-column table:style-name="co15" table:number-columns-repeated="960" table:default-cell-style-name="Default"/>
        <table:table-row table:style-name="ro5">
          <table:table-cell>
            <draw:frame draw:z-index="2" draw:name="Imagen 6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6">
          <table:table-cell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 table:number-columns-repeated="2"/>
          <table:table-cell table:number-columns-repeated="1013"/>
        </table:table-row>
        <table:table-row table:style-name="ro7">
          <table:table-cell table:number-columns-repeated="3"/>
          <table:table-cell table:style-name="ce2"/>
          <table:table-cell table:style-name="ce18" office:value-type="string" calcext:value-type="string">
            <text:p>MAYO 2026 (Datos Provisionales)</text:p>
          </table:table-cell>
          <table:table-cell table:style-name="ce152"/>
          <table:table-cell table:style-name="Default"/>
          <table:table-cell table:style-name="ce2" table:number-columns-repeated="4"/>
          <table:table-cell table:number-columns-repeated="1013"/>
        </table:table-row>
        <table:table-row table:style-name="ro8" table:number-rows-repeated="3">
          <table:table-cell table:number-columns-repeated="1024"/>
        </table:table-row>
        <table:table-row table:style-name="ro8">
          <table:table-cell table:style-name="ce133" office:value-type="string" calcext:value-type="string">
            <text:p>1.1.Recaudación Tributaria Homogénea*</text:p>
          </table:table-cell>
          <table:table-cell table:style-name="ce3" table:number-columns-repeated="5"/>
          <table:table-cell table:style-name="ce134" table:number-columns-repeated="3"/>
          <table:table-cell table:number-columns-repeated="1015"/>
        </table:table-row>
        <table:table-row table:style-name="ro8">
          <table:table-cell table:style-name="ce134" table:number-columns-repeated="9"/>
          <table:table-cell table:number-columns-repeated="1015"/>
        </table:table-row>
        <table:table-row table:style-name="ro8">
          <table:table-cell table:style-name="ce134"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37"/>
          <table:table-cell table:style-name="ce543" office:value-type="string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37"/>
          <table:table-cell table:style-name="ce545" office:value-type="float" office:value="2026" calcext:value-type="float">
            <text:p>2026</text:p>
          </table:table-cell>
          <table:table-cell table:style-name="ce558" office:value-type="float" office:value="2025" calcext:value-type="float">
            <text:p>2025</text:p>
          </table:table-cell>
          <table:table-cell table:style-name="ce566" office:value-type="string" calcext:value-type="string">
            <text:p>%26/25</text:p>
          </table:table-cell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IMPUESTOS DIRECTOS</text:p>
          </table:table-cell>
          <table:table-cell table:style-name="ce72"/>
          <table:table-cell table:style-name="ce90"/>
          <table:table-cell table:style-name="ce103"/>
          <table:table-cell table:style-name="ce72"/>
          <table:table-cell table:style-name="ce90"/>
          <table:table-cell table:style-name="ce103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1" office:value-type="string" calcext:value-type="string">
            <text:p>Impuesto sobre Sucesiones y Donaciones</text:p>
          </table:table-cell>
          <table:table-cell table:style-name="ce82" office:value-type="float" office:value="23841412.88" calcext:value-type="float">
            <text:p>23.841.413</text:p>
          </table:table-cell>
          <table:table-cell table:style-name="ce110" office:value-type="float" office:value="15230230.4" calcext:value-type="float">
            <text:p>15.230.230</text:p>
          </table:table-cell>
          <table:table-cell table:style-name="ce130" office:value-type="float" office:value="56.5400670498064" calcext:value-type="float">
            <text:p>56,54</text:p>
          </table:table-cell>
          <table:table-cell table:style-name="ce111" office:value-type="float" office:value="103389132.51" calcext:value-type="float">
            <text:p>103.389.133</text:p>
          </table:table-cell>
          <table:table-cell table:style-name="ce110" office:value-type="float" office:value="94558918.24" calcext:value-type="float">
            <text:p>94.558.918</text:p>
          </table:table-cell>
          <table:table-cell table:style-name="ce130" office:value-type="float" office:value="9.3383198902382" calcext:value-type="float">
            <text:p>9,34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/ Patrimonio de las Personas Físicas</text:p>
          </table:table-cell>
          <table:table-cell table:style-name="ce88" office:value-type="float" office:value="832775.04" calcext:value-type="float">
            <text:p>832.775</text:p>
          </table:table-cell>
          <table:table-cell table:style-name="ce111" office:value-type="float" office:value="1165910.36" calcext:value-type="float">
            <text:p>1.165.910</text:p>
          </table:table-cell>
          <table:table-cell table:style-name="ce130" office:value-type="float" office:value="-28.5729788008745" calcext:value-type="float">
            <text:p>-28,57</text:p>
          </table:table-cell>
          <table:table-cell table:style-name="ce111" office:value-type="float" office:value="2900233.58" calcext:value-type="float">
            <text:p>2.900.234</text:p>
          </table:table-cell>
          <table:table-cell table:style-name="ce111" office:value-type="float" office:value="5536182.27" calcext:value-type="float">
            <text:p>5.536.182</text:p>
          </table:table-cell>
          <table:table-cell table:style-name="ce130" office:value-type="float" office:value="-47.6131124562848" calcext:value-type="float">
            <text:p>-47,61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Intereses y Comisiones Bancarias</text:p>
          </table:table-cell>
          <table:table-cell table:style-name="ce88" office:value-type="string" calcext:value-type="string">
            <text:p>-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111" office:value-type="float" office:value="204033943.08" calcext:value-type="float">
            <text:p>204.033.943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obre Depósitos Bancarios</text:p>
          </table:table-cell>
          <table:table-cell table:style-name="ce88" office:value-type="string" calcext:value-type="string">
            <text:p>-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111" office:value-type="float" office:value="-10264638.87" calcext:value-type="float">
            <text:p>-10.264.639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Tarifa Autonómica del IRPF</text:p>
          </table:table-cell>
          <table:table-cell table:style-name="ce88" office:value-type="float" office:value="610442950" calcext:value-type="float">
            <text:p>610.442.950</text:p>
          </table:table-cell>
          <table:table-cell table:style-name="ce111" office:value-type="float" office:value="618572323.33" calcext:value-type="float">
            <text:p>618.572.323</text:p>
          </table:table-cell>
          <table:table-cell table:style-name="ce130" office:value-type="float" office:value="-1.3142154964575" calcext:value-type="float">
            <text:p>-1,31</text:p>
          </table:table-cell>
          <table:table-cell table:style-name="ce111" office:value-type="float" office:value="3443642937.5" calcext:value-type="float">
            <text:p>3.443.642.938</text:p>
          </table:table-cell>
          <table:table-cell table:style-name="ce111" office:value-type="float" office:value="3158409644.15" calcext:value-type="float">
            <text:p>3.158.409.644</text:p>
          </table:table-cell>
          <table:table-cell table:style-name="ce130" office:value-type="float" office:value="9.03091509609301" calcext:value-type="float">
            <text:p>9,03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4" office:value-type="string" calcext:value-type="string">
            <text:p>TOTAL</text:p>
          </table:table-cell>
          <table:table-cell table:style-name="ce89" office:value-type="float" office:value="635117137.92" calcext:value-type="float">
            <text:p>635.117.138</text:p>
          </table:table-cell>
          <table:table-cell table:style-name="ce113" office:value-type="float" office:value="634968464.09" calcext:value-type="float">
            <text:p>634.968.464</text:p>
          </table:table-cell>
          <table:table-cell table:style-name="ce131" office:value-type="float" office:value="0.0234143643988673" calcext:value-type="float">
            <text:p>0,02</text:p>
          </table:table-cell>
          <table:table-cell table:style-name="ce114" office:value-type="float" office:value="3743701607.8" calcext:value-type="float">
            <text:p>3.743.701.608</text:p>
          </table:table-cell>
          <table:table-cell table:style-name="ce113" office:value-type="float" office:value="3258504744.66" calcext:value-type="float">
            <text:p>3.258.504.745</text:p>
          </table:table-cell>
          <table:table-cell table:style-name="ce131" office:value-type="float" office:value="14.8901689934666" calcext:value-type="float">
            <text:p>14,89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IMPUESTOS INDIRECTOS</text:p>
          </table:table-cell>
          <table:table-cell table:style-name="ce91"/>
          <table:table-cell table:style-name="ce114"/>
          <table:table-cell table:style-name="ce138"/>
          <table:table-cell table:style-name="ce167"/>
          <table:table-cell table:style-name="ce114"/>
          <table:table-cell table:style-name="ce138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1" office:value-type="string" calcext:value-type="string">
            <text:p>Transmisiones Patrimoniales</text:p>
          </table:table-cell>
          <table:table-cell table:style-name="ce82" office:value-type="float" office:value="182801784.11" calcext:value-type="float">
            <text:p>182.801.784</text:p>
          </table:table-cell>
          <table:table-cell table:style-name="ce110" office:value-type="float" office:value="132077013.24" calcext:value-type="float">
            <text:p>132.077.013</text:p>
          </table:table-cell>
          <table:table-cell table:style-name="ce130" office:value-type="float" office:value="38.405449688529" calcext:value-type="float">
            <text:p>38,41</text:p>
          </table:table-cell>
          <table:table-cell table:style-name="ce88" office:value-type="float" office:value="756546542.53" calcext:value-type="float">
            <text:p>756.546.543</text:p>
          </table:table-cell>
          <table:table-cell table:style-name="ce110" office:value-type="float" office:value="678732262.25" calcext:value-type="float">
            <text:p>678.732.262</text:p>
          </table:table-cell>
          <table:table-cell table:style-name="ce130" office:value-type="float" office:value="11.4646502911244" calcext:value-type="float">
            <text:p>11,46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Actos Jurídicos Documentados</text:p>
          </table:table-cell>
          <table:table-cell table:style-name="ce88" office:value-type="float" office:value="65468354.04" calcext:value-type="float">
            <text:p>65.468.354</text:p>
          </table:table-cell>
          <table:table-cell table:style-name="ce111" office:value-type="float" office:value="40537919.36" calcext:value-type="float">
            <text:p>40.537.919</text:p>
          </table:table-cell>
          <table:table-cell table:style-name="ce130" office:value-type="float" office:value="61.4990484800254" calcext:value-type="float">
            <text:p>61,50</text:p>
          </table:table-cell>
          <table:table-cell table:style-name="ce88" office:value-type="float" office:value="265327703.45" calcext:value-type="float">
            <text:p>265.327.703</text:p>
          </table:table-cell>
          <table:table-cell table:style-name="ce111" office:value-type="float" office:value="216943932.48" calcext:value-type="float">
            <text:p>216.943.932</text:p>
          </table:table-cell>
          <table:table-cell table:style-name="ce130" office:value-type="float" office:value="22.302431055296" calcext:value-type="float">
            <text:p>22,30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Actividades de Juego No Presenciales</text:p>
          </table:table-cell>
          <table:table-cell table:style-name="ce88" office:value-type="float" office:value="119693.22" calcext:value-type="float">
            <text:p>119.693</text:p>
          </table:table-cell>
          <table:table-cell table:style-name="ce111" office:value-type="float" office:value="71209.75" calcext:value-type="float">
            <text:p>71.210</text:p>
          </table:table-cell>
          <table:table-cell table:style-name="ce130" office:value-type="float" office:value="68.0854377385119" calcext:value-type="float">
            <text:p>68,09</text:p>
          </table:table-cell>
          <table:table-cell table:style-name="ce88" office:value-type="float" office:value="11479134.37" calcext:value-type="float">
            <text:p>11.479.134</text:p>
          </table:table-cell>
          <table:table-cell table:style-name="ce111" office:value-type="float" office:value="10074353.6" calcext:value-type="float">
            <text:p>10.074.354</text:p>
          </table:table-cell>
          <table:table-cell table:style-name="ce130" office:value-type="float" office:value="13.9441280877812" calcext:value-type="float">
            <text:p>13,94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Tasa Fiscal sobre el Juego</text:p>
          </table:table-cell>
          <table:table-cell table:style-name="ce88" office:value-type="float" office:value="1712237.8" calcext:value-type="float">
            <text:p>1.712.238</text:p>
          </table:table-cell>
          <table:table-cell table:style-name="ce111" office:value-type="float" office:value="348706.79" calcext:value-type="float">
            <text:p>348.707</text:p>
          </table:table-cell>
          <table:table-cell table:style-name="ce130" office:value-type="float" office:value="391.025081559209" calcext:value-type="float">
            <text:p>391,03</text:p>
          </table:table-cell>
          <table:table-cell table:style-name="ce88" office:value-type="float" office:value="64653270.58" calcext:value-type="float">
            <text:p>64.653.271</text:p>
          </table:table-cell>
          <table:table-cell table:style-name="ce111" office:value-type="float" office:value="33177560.9" calcext:value-type="float">
            <text:p>33.177.561</text:p>
          </table:table-cell>
          <table:table-cell table:style-name="ce130" office:value-type="float" office:value="94.870475183123" calcext:value-type="float">
            <text:p>94,87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Valor Añadido</text:p>
          </table:table-cell>
          <table:table-cell table:style-name="ce88" office:value-type="float" office:value="603683451.66" calcext:value-type="float">
            <text:p>603.683.452</text:p>
          </table:table-cell>
          <table:table-cell table:style-name="ce111" office:value-type="float" office:value="599240045.83" calcext:value-type="float">
            <text:p>599.240.046</text:p>
          </table:table-cell>
          <table:table-cell table:style-name="ce130" office:value-type="float" office:value="0.741506823671208" calcext:value-type="float">
            <text:p>0,74</text:p>
          </table:table-cell>
          <table:table-cell table:style-name="ce88" office:value-type="float" office:value="3312437105.82" calcext:value-type="float">
            <text:p>3.312.437.106</text:p>
          </table:table-cell>
          <table:table-cell table:style-name="ce111" office:value-type="float" office:value="3029303799.15" calcext:value-type="float">
            <text:p>3.029.303.799</text:p>
          </table:table-cell>
          <table:table-cell table:style-name="ce130" office:value-type="float" office:value="9.34648108748435" calcext:value-type="float">
            <text:p>9,35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s Especiales de Fabricación</text:p>
          </table:table-cell>
          <table:table-cell table:style-name="ce88" office:value-type="float" office:value="212002944.98" calcext:value-type="float">
            <text:p>212.002.945</text:p>
          </table:table-cell>
          <table:table-cell table:style-name="ce111" office:value-type="float" office:value="211132426.65" calcext:value-type="float">
            <text:p>211.132.427</text:p>
          </table:table-cell>
          <table:table-cell table:style-name="ce130" office:value-type="float" office:value="0.412309157722639" calcext:value-type="float">
            <text:p>0,41</text:p>
          </table:table-cell>
          <table:table-cell table:style-name="ce88" office:value-type="float" office:value="1053798674.86" calcext:value-type="float">
            <text:p>1.053.798.675</text:p>
          </table:table-cell>
          <table:table-cell table:style-name="ce111" office:value-type="float" office:value="1050520569.91" calcext:value-type="float">
            <text:p>1.050.520.570</text:p>
          </table:table-cell>
          <table:table-cell table:style-name="ce130" office:value-type="float" office:value="0.312045765108711" calcext:value-type="float">
            <text:p>0,31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/ Determinados Medios de Transporte</text:p>
          </table:table-cell>
          <table:table-cell table:style-name="ce88" office:value-type="float" office:value="8174538.08" calcext:value-type="float">
            <text:p>8.174.538</text:p>
          </table:table-cell>
          <table:table-cell table:style-name="ce111" office:value-type="float" office:value="8653422.2" calcext:value-type="float">
            <text:p>8.653.422</text:p>
          </table:table-cell>
          <table:table-cell table:style-name="ce130" office:value-type="float" office:value="-5.53404316733788" calcext:value-type="float">
            <text:p>-5,53</text:p>
          </table:table-cell>
          <table:table-cell table:style-name="ce88" office:value-type="float" office:value="41957225.99" calcext:value-type="float">
            <text:p>41.957.226</text:p>
          </table:table-cell>
          <table:table-cell table:style-name="ce111" office:value-type="float" office:value="45144678.82" calcext:value-type="float">
            <text:p>45.144.679</text:p>
          </table:table-cell>
          <table:table-cell table:style-name="ce130" office:value-type="float" office:value="-7.06052831322369" calcext:value-type="float">
            <text:p>-7,06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obre Hidrocarburos. Tipo autonómico</text:p>
          </table:table-cell>
          <table:table-cell table:style-name="ce88" office:value-type="float" office:value="3752.91" calcext:value-type="float">
            <text:p>3.753</text:p>
          </table:table-cell>
          <table:table-cell table:style-name="ce111" office:value-type="float" office:value="5522.95" calcext:value-type="float">
            <text:p>5.523</text:p>
          </table:table-cell>
          <table:table-cell table:style-name="ce130" office:value-type="float" office:value="-32.0488144922551" calcext:value-type="float">
            <text:p>-32,05</text:p>
          </table:table-cell>
          <table:table-cell table:style-name="ce88" office:value-type="float" office:value="-13377.88" calcext:value-type="float">
            <text:p>-13.378</text:p>
          </table:table-cell>
          <table:table-cell table:style-name="ce111" office:value-type="float" office:value="22534.43" calcext:value-type="float">
            <text:p>22.534</text:p>
          </table:table-cell>
          <table:table-cell table:style-name="ce130" office:value-type="float" office:value="-159.366400658903" calcext:value-type="float">
            <text:p>-159,37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s Ecológicos</text:p>
          </table:table-cell>
          <table:table-cell table:style-name="ce88" office:value-type="float" office:value="-621947.47" calcext:value-type="float">
            <text:p>-621.947</text:p>
          </table:table-cell>
          <table:table-cell table:style-name="ce111" office:value-type="float" office:value="106117.06" calcext:value-type="float">
            <text:p>106.117</text:p>
          </table:table-cell>
          <table:table-cell table:style-name="ce130" office:value-type="float" office:value="-686.095647580135" calcext:value-type="float">
            <text:p>-686,10</text:p>
          </table:table-cell>
          <table:table-cell table:style-name="ce88" office:value-type="float" office:value="1237510.63" calcext:value-type="float">
            <text:p>1.237.511</text:p>
          </table:table-cell>
          <table:table-cell table:style-name="ce111" office:value-type="float" office:value="2103045.51" calcext:value-type="float">
            <text:p>2.103.046</text:p>
          </table:table-cell>
          <table:table-cell table:style-name="ce130" office:value-type="float" office:value="-41.156260094438" calcext:value-type="float">
            <text:p>-41,16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s Extinguidos</text:p>
          </table:table-cell>
          <table:table-cell table:style-name="ce88" office:value-type="string" calcext:value-type="string">
            <text:p>-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88" office:value-type="string" calcext:value-type="string">
            <text:p>-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Canon de Mejora</text:p>
          </table:table-cell>
          <table:table-cell table:style-name="ce88" office:value-type="float" office:value="5195910.53" calcext:value-type="float">
            <text:p>5.195.911</text:p>
          </table:table-cell>
          <table:table-cell table:style-name="ce111" office:value-type="float" office:value="340233.88" calcext:value-type="float">
            <text:p>340.234</text:p>
          </table:table-cell>
          <table:table-cell table:style-name="ce130" office:value-type="string" calcext:value-type="string">
            <text:p>-</text:p>
          </table:table-cell>
          <table:table-cell table:style-name="ce88" office:value-type="float" office:value="98289726.02" calcext:value-type="float">
            <text:p>98.289.726</text:p>
          </table:table-cell>
          <table:table-cell table:style-name="ce111" office:value-type="float" office:value="74176335.84" calcext:value-type="float">
            <text:p>74.176.336</text:p>
          </table:table-cell>
          <table:table-cell table:style-name="ce130" office:value-type="float" office:value="32.5081980754794" calcext:value-type="float">
            <text:p>32,51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Depósito Residuos Vertederos</text:p>
          </table:table-cell>
          <table:table-cell table:style-name="ce88" office:value-type="float" office:value="71161.85" calcext:value-type="float">
            <text:p>71.162</text:p>
          </table:table-cell>
          <table:table-cell table:style-name="ce111" office:value-type="float" office:value="47494.2" calcext:value-type="float">
            <text:p>47.494</text:p>
          </table:table-cell>
          <table:table-cell table:style-name="ce130" office:value-type="float" office:value="49.8327164158992" calcext:value-type="float">
            <text:p>49,83</text:p>
          </table:table-cell>
          <table:table-cell table:style-name="ce88" office:value-type="float" office:value="27045734.43" calcext:value-type="float">
            <text:p>27.045.734</text:p>
          </table:table-cell>
          <table:table-cell table:style-name="ce111" office:value-type="float" office:value="27127385.6" calcext:value-type="float">
            <text:p>27.127.386</text:p>
          </table:table-cell>
          <table:table-cell table:style-name="ce130" office:value-type="float" office:value="-0.300991666517255" calcext:value-type="float">
            <text:p>-0,30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4" office:value-type="string" calcext:value-type="string">
            <text:p>TOTAL</text:p>
          </table:table-cell>
          <table:table-cell table:style-name="ce89" office:value-type="float" office:value="1078611881.71" calcext:value-type="float">
            <text:p>1.078.611.882</text:p>
          </table:table-cell>
          <table:table-cell table:style-name="ce113" office:value-type="float" office:value="992560111.91" calcext:value-type="float">
            <text:p>992.560.112</text:p>
          </table:table-cell>
          <table:table-cell table:style-name="ce131" office:value-type="float" office:value="8.66967841720023" calcext:value-type="float">
            <text:p>8,67</text:p>
          </table:table-cell>
          <table:table-cell table:style-name="ce91" office:value-type="float" office:value="5632759250.8" calcext:value-type="float">
            <text:p>5.632.759.251</text:p>
          </table:table-cell>
          <table:table-cell table:style-name="ce113" office:value-type="float" office:value="5167326458.49" calcext:value-type="float">
            <text:p>5.167.326.458</text:p>
          </table:table-cell>
          <table:table-cell table:style-name="ce131" office:value-type="float" office:value="9.00722638774421" calcext:value-type="float">
            <text:p>9,01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TASAS </text:p>
          </table:table-cell>
          <table:table-cell table:style-name="ce89"/>
          <table:table-cell table:style-name="ce113"/>
          <table:table-cell table:style-name="ce138"/>
          <table:table-cell table:style-name="ce167"/>
          <table:table-cell table:style-name="ce113"/>
          <table:table-cell table:style-name="ce138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5" office:value-type="string" calcext:value-type="string">
            <text:p>Tasas Consejerías y Agencias</text:p>
          </table:table-cell>
          <table:table-cell table:style-name="ce94" office:value-type="float" office:value="15615539.54" calcext:value-type="float">
            <text:p>15.615.540</text:p>
          </table:table-cell>
          <table:table-cell table:style-name="ce115" office:value-type="float" office:value="4937581.19" calcext:value-type="float">
            <text:p>4.937.581</text:p>
          </table:table-cell>
          <table:table-cell table:style-name="ce139" office:value-type="float" office:value="216.258891532273" calcext:value-type="float">
            <text:p>216,26</text:p>
          </table:table-cell>
          <table:table-cell table:style-name="ce115" office:value-type="float" office:value="30968045.15" calcext:value-type="float">
            <text:p>30.968.045</text:p>
          </table:table-cell>
          <table:table-cell table:style-name="ce115" office:value-type="float" office:value="24871379.66" calcext:value-type="float">
            <text:p>24.871.380</text:p>
          </table:table-cell>
          <table:table-cell table:style-name="ce139" office:value-type="float" office:value="24.5127756213907" calcext:value-type="float">
            <text:p>24,51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TOTAL RECAUDACIÓN</text:p>
          </table:table-cell>
          <table:table-cell table:style-name="ce89" office:value-type="float" office:value="1729344559.17" calcext:value-type="float">
            <text:p>1.729.344.559</text:p>
          </table:table-cell>
          <table:table-cell table:style-name="ce113" office:value-type="float" office:value="1632466157.19" calcext:value-type="float">
            <text:p>1.632.466.157</text:p>
          </table:table-cell>
          <table:table-cell table:style-name="ce153" office:value-type="float" office:value="5.93448149312685" calcext:value-type="float">
            <text:p>5,93</text:p>
          </table:table-cell>
          <table:table-cell table:style-name="ce89" office:value-type="float" office:value="9407428903.75" calcext:value-type="float">
            <text:p>9.407.428.904</text:p>
          </table:table-cell>
          <table:table-cell table:style-name="ce113" office:value-type="float" office:value="8450702582.81" calcext:value-type="float">
            <text:p>8.450.702.583</text:p>
          </table:table-cell>
          <table:table-cell table:style-name="ce153" office:value-type="float" office:value="11.3212636649422" calcext:value-type="float">
            <text:p>11,32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office:value-type="string" calcext:value-type="string">
            <text:p>Cifras en euros</text:p>
          </table:table-cell>
          <table:table-cell table:style-name="ce158" table:number-columns-repeated="2"/>
          <table:table-cell table:style-name="ce143"/>
          <table:table-cell table:style-name="ce158" table:number-columns-repeated="2"/>
          <table:table-cell table:style-name="ce143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5" office:value-type="string" calcext:value-type="string">
            <text:p>*Nota: sin considerar las cantidades correspondientes a liquidaciones de ejercicios anteriores por las diferentes figuras tributarias cedidas gestionadas por el Estado</text:p>
          </table:table-cell>
          <table:table-cell table:style-name="ce158" table:number-columns-repeated="2"/>
          <table:table-cell table:style-name="ce143"/>
          <table:table-cell table:style-name="ce158" table:number-columns-repeated="2"/>
          <table:table-cell table:style-name="ce143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158" table:number-columns-repeated="2"/>
          <table:table-cell table:style-name="ce143"/>
          <table:table-cell table:style-name="ce158" table:number-columns-repeated="2"/>
          <table:table-cell table:style-name="ce143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543" table:formula="of:=[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.G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style-name="ce545" table:formula="of:=[.G12]" office:value-type="float" office:value="2026" calcext:value-type="float">
            <text:p>2026</text:p>
          </table:table-cell>
          <table:table-cell table:style-name="ce558" table:formula="of:=[.H12]" office:value-type="float" office:value="2025" calcext:value-type="float">
            <text:p>2025</text:p>
          </table:table-cell>
          <table:table-cell table:style-name="ce566" table:formula="of:=[.I12]" office:value-type="string" office:string-value="%26/25" calcext:value-type="string">
            <text:p>%26/25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OTROS INGRESOS DE CAPÍTULO III</text:p>
          </table:table-cell>
          <table:table-cell table:style-name="ce80"/>
          <table:table-cell table:style-name="ce96"/>
          <table:table-cell table:style-name="ce119"/>
          <table:table-cell table:style-name="ce80"/>
          <table:table-cell table:style-name="ce96"/>
          <table:table-cell table:style-name="ce119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Otros Ingresos de Capítulo III</text:p>
          </table:table-cell>
          <table:table-cell table:style-name="ce109" office:value-type="float" office:value="58437220.51" calcext:value-type="float">
            <text:p>58.437.221</text:p>
          </table:table-cell>
          <table:table-cell table:style-name="ce141" office:value-type="float" office:value="42517647.42" calcext:value-type="float">
            <text:p>42.517.647</text:p>
          </table:table-cell>
          <table:table-cell table:style-name="ce190" office:value-type="float" office:value="37.4422717530499" calcext:value-type="float">
            <text:p>37,44</text:p>
          </table:table-cell>
          <table:table-cell table:style-name="ce109" office:value-type="float" office:value="236354766.29" calcext:value-type="float">
            <text:p>236.354.766</text:p>
          </table:table-cell>
          <table:table-cell table:style-name="ce141" office:value-type="float" office:value="215099988.54" calcext:value-type="float">
            <text:p>215.099.989</text:p>
          </table:table-cell>
          <table:table-cell table:style-name="ce190" office:value-type="float" office:value="9.88134769056368" calcext:value-type="float">
            <text:p>9,88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93" table:number-columns-repeated="2"/>
          <table:table-cell table:style-name="ce156"/>
          <table:table-cell table:style-name="ce93" table:number-columns-repeated="2"/>
          <table:table-cell table:style-name="ce156"/>
          <table:table-cell table:number-columns-repeated="1015"/>
        </table:table-row>
        <table:table-row table:style-name="ro8">
          <table:table-cell table:style-name="ce135" table:number-columns-repeated="2"/>
          <table:table-cell table:style-name="ce60" office:value-type="string" calcext:value-type="string">
            <text:p>TOTAL RECAUDACIÓN</text:p>
          </table:table-cell>
          <table:table-cell table:style-name="ce109" office:value-type="float" office:value="1787781779.68" calcext:value-type="float">
            <text:p>1.787.781.780</text:p>
          </table:table-cell>
          <table:table-cell table:style-name="ce141" office:value-type="float" office:value="1674983804.61" calcext:value-type="float">
            <text:p>1.674.983.805</text:p>
          </table:table-cell>
          <table:table-cell table:style-name="ce190" office:value-type="float" office:value="6.73427257980343" calcext:value-type="float">
            <text:p>6,73</text:p>
          </table:table-cell>
          <table:table-cell table:style-name="ce109" office:value-type="float" office:value="9643783670.04" calcext:value-type="float">
            <text:p>9.643.783.670</text:p>
          </table:table-cell>
          <table:table-cell table:style-name="ce141" office:value-type="float" office:value="8665802571.35" calcext:value-type="float">
            <text:p>8.665.802.571</text:p>
          </table:table-cell>
          <table:table-cell table:style-name="ce190" office:value-type="float" office:value="11.2855224964772" calcext:value-type="float">
            <text:p>11,29</text:p>
          </table:table-cell>
          <table:table-cell table:style-name="ce188" table:number-columns-repeated="1015"/>
        </table:table-row>
        <table:table-row table:style-name="ro8">
          <table:table-cell table:style-name="ce134" table:number-columns-repeated="2"/>
          <table:table-cell office:value-type="string" calcext:value-type="string">
            <text:p>Cifras en euros</text:p>
          </table:table-cell>
          <table:table-cell table:style-name="ce134" table:number-columns-repeated="6"/>
          <table:table-cell table:number-columns-repeated="1015"/>
        </table:table-row>
        <table:table-row table:style-name="ro4">
          <table:table-cell table:number-columns-repeated="3"/>
          <table:table-cell table:style-name="ce145" table:number-columns-repeated="3"/>
          <table:table-cell table:number-columns-repeated="1018"/>
        </table:table-row>
        <table:table-row table:style-name="ro4">
          <table:table-cell table:number-columns-repeated="2"/>
          <table:table-cell table:style-name="ce145" table:number-columns-repeated="4"/>
          <table:table-cell table:number-columns-repeated="1018"/>
        </table:table-row>
        <table:table-row table:style-name="ro9">
          <table:table-cell table:number-columns-repeated="2"/>
          <table:table-cell table:style-name="ce145" table:number-columns-repeated="4"/>
          <table:table-cell table:number-columns-repeated="1018"/>
        </table:table-row>
        <table:table-row table:style-name="ro10" table:number-rows-repeated="31">
          <table:table-cell table:number-columns-repeated="2"/>
          <table:table-cell table:style-name="ce145" table:number-columns-repeated="4"/>
          <table:table-cell table:number-columns-repeated="1018"/>
        </table:table-row>
        <table:table-row table:style-name="ro10" table:number-rows-repeated="43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0" table:number-rows-repeated="67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0" table:number-rows-repeated="17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0" table:number-rows-repeated="11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0" table:number-rows-repeated="1048352">
          <table:table-cell table:number-columns-repeated="1024"/>
        </table:table-row>
        <table:table-row table:style-name="ro10">
          <table:table-cell table:number-columns-repeated="1024"/>
        </table:table-row>
      </table:table>
      <table:table table:name="1.2" table:style-name="ta4" table:print-ranges="'1.2'.A1:'1.2'.J136">
        <office:forms form:automatic-focus="true" form:apply-design-mode="false"/>
        <table:shapes>
          <draw:frame draw:z-index="0" draw:style-name="gr10" draw:text-style-name="P2" svg:width="18.72cm" svg:height="14.71cm" svg:x="3.76cm" svg:y="41.11cm">
            <draw:object draw:notify-on-update-of-ranges="'1.2'.D12:'1.2'.D12 '1.2'.E12:'1.2'.E12" xlink:href="./Object 10" xlink:type="simple" xlink:show="embed" xlink:actuate="onLoad">
              <loext:p/>
            </draw:object>
            <draw:image xlink:href="./ObjectReplacements/Object 10" xlink:type="simple" xlink:show="embed" xlink:actuate="onLoad"/>
          </draw:frame>
          <draw:frame draw:z-index="1" draw:style-name="gr10" draw:text-style-name="P2" svg:width="18.72cm" svg:height="14.71cm" svg:x="3.76cm" svg:y="26.01cm">
            <draw:object draw:notify-on-update-of-ranges="'1.2'.D12:'1.2'.D12 '1.2'.E12:'1.2'.E12" xlink:href="./Object 9" xlink:type="simple" xlink:show="embed" xlink:actuate="onLoad">
              <loext:p/>
            </draw:object>
            <draw:image xlink:href="./ObjectReplacements/Object 9" xlink:type="simple" xlink:show="embed" xlink:actuate="onLoad"/>
          </draw:frame>
        </table:shapes>
        <table:table-column table:style-name="co16" table:default-cell-style-name="ce132"/>
        <table:table-column table:style-name="co17" table:default-cell-style-name="ce132"/>
        <table:table-column table:style-name="co18" table:default-cell-style-name="ce132"/>
        <table:table-column table:style-name="co19" table:default-cell-style-name="ce132"/>
        <table:table-column table:style-name="co20" table:default-cell-style-name="ce132"/>
        <table:table-column table:style-name="co11" table:default-cell-style-name="ce132"/>
        <table:table-column table:style-name="co12" table:default-cell-style-name="ce132"/>
        <table:table-column table:style-name="co21" table:default-cell-style-name="ce132"/>
        <table:table-column table:style-name="co22" table:default-cell-style-name="ce132"/>
        <table:table-column table:style-name="co23" table:default-cell-style-name="ce132"/>
        <table:table-column table:style-name="co24" table:default-cell-style-name="ce132"/>
        <table:table-column table:style-name="co15" table:number-columns-repeated="53" table:default-cell-style-name="ce132"/>
        <table:table-row table:style-name="ro5">
          <table:table-cell>
            <draw:frame draw:z-index="2" draw:name="Imagen 7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2"/>
          <table:table-cell table:style-name="Default"/>
          <table:table-cell table:style-name="ce5" office:value-type="string" calcext:value-type="string" table:number-columns-spanned="5" table:number-rows-spanned="1">
            <text:p>ESTADÍSTICA DE RECAUDACIÓN TRIBUTARIA DE LA COMUNIDAD AUTÓNOMA DE ANDALUCÍA</text:p>
          </table:table-cell>
          <table:covered-table-cell table:number-columns-repeated="4" table:style-name="ce2"/>
          <table:table-cell table:style-name="ce2" table:number-columns-repeated="2"/>
          <table:table-cell table:number-columns-repeated="54"/>
        </table:table-row>
        <table:table-row table:style-name="ro7">
          <table:table-cell table:number-columns-repeated="2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number-columns-repeated="54"/>
        </table:table-row>
        <table:table-row table:style-name="ro8" table:number-rows-repeated="3">
          <table:table-cell table:number-columns-repeated="64"/>
        </table:table-row>
        <table:table-row table:style-name="ro11">
          <table:table-cell table:style-name="ce3" office:value-type="string" calcext:value-type="string">
            <text:p>1.2. Recaudación Tributaria total **</text:p>
          </table:table-cell>
          <table:table-cell table:style-name="ce189" table:number-columns-repeated="8"/>
          <table:table-cell table:number-columns-repeated="55"/>
        </table:table-row>
        <table:table-row table:style-name="ro11">
          <table:table-cell table:number-columns-repeated="64"/>
        </table:table-row>
        <table:table-row table:style-name="ro11">
          <table:table-cell table:number-columns-repeated="2"/>
          <table:table-cell table:style-name="ce13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number-columns-repeated="55"/>
        </table:table-row>
        <table:table-row table:style-name="ro11">
          <table:table-cell table:number-columns-repeated="2"/>
          <table:table-cell table:style-name="ce137"/>
          <table:table-cell table:style-name="ce543" table:formula="of:=[$'1.1'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5"/>
        </table:table-row>
        <table:table-row table:style-name="ro11">
          <table:table-cell table:number-columns-repeated="2"/>
          <table:table-cell table:style-name="ce137"/>
          <table:table-cell table:style-name="ce545" table:formula="of:=[$'1.1'.D12]" office:value-type="float" office:value="2026" calcext:value-type="float">
            <text:p>2026</text:p>
          </table:table-cell>
          <table:table-cell table:style-name="ce558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545" table:formula="of:=[$'1.1'.G12]" office:value-type="float" office:value="2026" calcext:value-type="float">
            <text:p>2026</text:p>
          </table:table-cell>
          <table:table-cell table:style-name="ce558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IMPUESTOS DIRECTOS</text:p>
          </table:table-cell>
          <table:table-cell table:style-name="ce72"/>
          <table:table-cell table:style-name="ce90"/>
          <table:table-cell table:style-name="ce103"/>
          <table:table-cell table:style-name="ce72"/>
          <table:table-cell table:style-name="ce90"/>
          <table:table-cell table:style-name="ce103"/>
          <table:table-cell table:number-columns-repeated="55"/>
        </table:table-row>
        <table:table-row table:style-name="ro11">
          <table:table-cell table:number-columns-repeated="2"/>
          <table:table-cell table:style-name="ce61" office:value-type="string" calcext:value-type="string">
            <text:p>Impuesto sobre Sucesiones y Donaciones</text:p>
          </table:table-cell>
          <table:table-cell table:style-name="ce206" office:value-type="float" office:value="23841412.88" calcext:value-type="float">
            <text:p>23.841.413</text:p>
          </table:table-cell>
          <table:table-cell table:style-name="ce225" office:value-type="float" office:value="15230230.4" calcext:value-type="float">
            <text:p>15.230.230</text:p>
          </table:table-cell>
          <table:table-cell table:style-name="ce235" office:value-type="float" office:value="56.5400670498064" calcext:value-type="float">
            <text:p>56,54</text:p>
          </table:table-cell>
          <table:table-cell table:style-name="ce226" office:value-type="float" office:value="103389132.51" calcext:value-type="float">
            <text:p>103.389.133</text:p>
          </table:table-cell>
          <table:table-cell table:style-name="ce225" office:value-type="float" office:value="94558918.24" calcext:value-type="float">
            <text:p>94.558.918</text:p>
          </table:table-cell>
          <table:table-cell table:style-name="ce235" office:value-type="float" office:value="9.3383198902382" calcext:value-type="float">
            <text:p>9,34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s/ Patrimonio de las Personas Físicas</text:p>
          </table:table-cell>
          <table:table-cell table:style-name="ce208" office:value-type="float" office:value="832775.04" calcext:value-type="float">
            <text:p>832.775</text:p>
          </table:table-cell>
          <table:table-cell table:style-name="ce226" office:value-type="float" office:value="1165910.36" calcext:value-type="float">
            <text:p>1.165.910</text:p>
          </table:table-cell>
          <table:table-cell table:style-name="ce237" office:value-type="float" office:value="-28.5729788008745" calcext:value-type="float">
            <text:p>-28,57</text:p>
          </table:table-cell>
          <table:table-cell table:style-name="ce226" office:value-type="float" office:value="2900233.58" calcext:value-type="float">
            <text:p>2.900.234</text:p>
          </table:table-cell>
          <table:table-cell table:style-name="ce226" office:value-type="float" office:value="5536182.27" calcext:value-type="float">
            <text:p>5.536.182</text:p>
          </table:table-cell>
          <table:table-cell table:style-name="ce237" office:value-type="float" office:value="-47.6131124562848" calcext:value-type="float">
            <text:p>-47,61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Intereses y Comisiones Bancarias</text:p>
          </table:table-cell>
          <table:table-cell table:style-name="ce208" office:value-type="string" calcext:value-type="string">
            <text:p>-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style-name="ce226" office:value-type="float" office:value="204033943.08" calcext:value-type="float">
            <text:p>204.033.943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sobre Depósitos Bancarios</text:p>
          </table:table-cell>
          <table:table-cell table:style-name="ce208" office:value-type="string" calcext:value-type="string">
            <text:p>-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style-name="ce226" office:value-type="float" office:value="-10264638.87" calcext:value-type="float">
            <text:p>-10.264.639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Tarifa Autonómica del IRPF</text:p>
          </table:table-cell>
          <table:table-cell table:style-name="ce208" office:value-type="float" office:value="608915015.84" calcext:value-type="float">
            <text:p>608.915.016</text:p>
          </table:table-cell>
          <table:table-cell table:style-name="ce226" office:value-type="float" office:value="617044389.17" calcext:value-type="float">
            <text:p>617.044.389</text:p>
          </table:table-cell>
          <table:table-cell table:style-name="ce237" office:value-type="float" office:value="-1.31746977570528" calcext:value-type="float">
            <text:p>-1,32</text:p>
          </table:table-cell>
          <table:table-cell table:style-name="ce226" office:value-type="float" office:value="3436003266.7" calcext:value-type="float">
            <text:p>3.436.003.267</text:p>
          </table:table-cell>
          <table:table-cell table:style-name="ce226" office:value-type="float" office:value="3150769973.35" calcext:value-type="float">
            <text:p>3.150.769.973</text:p>
          </table:table-cell>
          <table:table-cell table:style-name="ce237" office:value-type="float" office:value="9.05281235261776" calcext:value-type="float">
            <text:p>9,05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4" office:value-type="string" calcext:value-type="string">
            <text:p>TOTAL</text:p>
          </table:table-cell>
          <table:table-cell table:style-name="ce211" office:value-type="float" office:value="633589203.76" calcext:value-type="float">
            <text:p>633.589.204</text:p>
          </table:table-cell>
          <table:table-cell table:style-name="ce228" office:value-type="float" office:value="633440529.93" calcext:value-type="float">
            <text:p>633.440.530</text:p>
          </table:table-cell>
          <table:table-cell table:style-name="ce242" office:value-type="float" office:value="0.023470842640327" calcext:value-type="float">
            <text:p>0,02</text:p>
          </table:table-cell>
          <table:table-cell table:style-name="ce229" office:value-type="float" office:value="3736061937" calcext:value-type="float">
            <text:p>3.736.061.937</text:p>
          </table:table-cell>
          <table:table-cell table:style-name="ce228" office:value-type="float" office:value="3250865073.86" calcext:value-type="float">
            <text:p>3.250.865.074</text:p>
          </table:table-cell>
          <table:table-cell table:style-name="ce242" office:value-type="float" office:value="14.9251615221265" calcext:value-type="float">
            <text:p>14,93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IMPUESTOS INDIRECTOS</text:p>
          </table:table-cell>
          <table:table-cell table:style-name="ce214"/>
          <table:table-cell table:style-name="ce229"/>
          <table:table-cell table:style-name="ce243"/>
          <table:table-cell table:style-name="ce219"/>
          <table:table-cell table:style-name="ce229"/>
          <table:table-cell table:style-name="ce243"/>
          <table:table-cell table:number-columns-repeated="55"/>
        </table:table-row>
        <table:table-row table:style-name="ro11">
          <table:table-cell table:number-columns-repeated="2"/>
          <table:table-cell table:style-name="ce61" office:value-type="string" calcext:value-type="string">
            <text:p>Transmisiones Patrimoniales</text:p>
          </table:table-cell>
          <table:table-cell table:style-name="ce206" office:value-type="float" office:value="182801784.11" calcext:value-type="float">
            <text:p>182.801.784</text:p>
          </table:table-cell>
          <table:table-cell table:style-name="ce225" office:value-type="float" office:value="132077013.24" calcext:value-type="float">
            <text:p>132.077.013</text:p>
          </table:table-cell>
          <table:table-cell table:style-name="ce235" office:value-type="float" office:value="38.405449688529" calcext:value-type="float">
            <text:p>38,41</text:p>
          </table:table-cell>
          <table:table-cell table:style-name="ce208" office:value-type="float" office:value="756546542.53" calcext:value-type="float">
            <text:p>756.546.543</text:p>
          </table:table-cell>
          <table:table-cell table:style-name="ce225" office:value-type="float" office:value="678732262.25" calcext:value-type="float">
            <text:p>678.732.262</text:p>
          </table:table-cell>
          <table:table-cell table:style-name="ce235" office:value-type="float" office:value="11.4646502911244" calcext:value-type="float">
            <text:p>11,46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Actos Jurídicos Documentados</text:p>
          </table:table-cell>
          <table:table-cell table:style-name="ce208" office:value-type="float" office:value="65468354.04" calcext:value-type="float">
            <text:p>65.468.354</text:p>
          </table:table-cell>
          <table:table-cell table:style-name="ce226" office:value-type="float" office:value="40537919.36" calcext:value-type="float">
            <text:p>40.537.919</text:p>
          </table:table-cell>
          <table:table-cell table:style-name="ce237" office:value-type="float" office:value="61.4990484800254" calcext:value-type="float">
            <text:p>61,50</text:p>
          </table:table-cell>
          <table:table-cell table:style-name="ce208" office:value-type="float" office:value="265327703.45" calcext:value-type="float">
            <text:p>265.327.703</text:p>
          </table:table-cell>
          <table:table-cell table:style-name="ce226" office:value-type="float" office:value="216943932.48" calcext:value-type="float">
            <text:p>216.943.932</text:p>
          </table:table-cell>
          <table:table-cell table:style-name="ce237" office:value-type="float" office:value="22.302431055296" calcext:value-type="float">
            <text:p>22,30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Actividades de Juego No Presenciales</text:p>
          </table:table-cell>
          <table:table-cell table:style-name="ce208" office:value-type="float" office:value="119693.22" calcext:value-type="float">
            <text:p>119.693</text:p>
          </table:table-cell>
          <table:table-cell table:style-name="ce226" office:value-type="float" office:value="71209.75" calcext:value-type="float">
            <text:p>71.210</text:p>
          </table:table-cell>
          <table:table-cell table:style-name="ce237" office:value-type="float" office:value="68.0854377385119" calcext:value-type="float">
            <text:p>68,09</text:p>
          </table:table-cell>
          <table:table-cell table:style-name="ce208" office:value-type="float" office:value="11479134.37" calcext:value-type="float">
            <text:p>11.479.134</text:p>
          </table:table-cell>
          <table:table-cell table:style-name="ce226" office:value-type="float" office:value="10074353.6" calcext:value-type="float">
            <text:p>10.074.354</text:p>
          </table:table-cell>
          <table:table-cell table:style-name="ce237" office:value-type="float" office:value="13.9441280877812" calcext:value-type="float">
            <text:p>13,94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Tasa Fiscal sobre el Juego</text:p>
          </table:table-cell>
          <table:table-cell table:style-name="ce208" office:value-type="float" office:value="1712237.8" calcext:value-type="float">
            <text:p>1.712.238</text:p>
          </table:table-cell>
          <table:table-cell table:style-name="ce226" office:value-type="float" office:value="348706.79" calcext:value-type="float">
            <text:p>348.707</text:p>
          </table:table-cell>
          <table:table-cell table:style-name="ce237" office:value-type="float" office:value="391.025081559209" calcext:value-type="float">
            <text:p>391,03</text:p>
          </table:table-cell>
          <table:table-cell table:style-name="ce208" office:value-type="float" office:value="64653270.58" calcext:value-type="float">
            <text:p>64.653.271</text:p>
          </table:table-cell>
          <table:table-cell table:style-name="ce226" office:value-type="float" office:value="33177560.9" calcext:value-type="float">
            <text:p>33.177.561</text:p>
          </table:table-cell>
          <table:table-cell table:style-name="ce237" office:value-type="float" office:value="94.870475183123" calcext:value-type="float">
            <text:p>94,87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Valor Añadido</text:p>
          </table:table-cell>
          <table:table-cell table:style-name="ce208" office:value-type="float" office:value="599090021.77" calcext:value-type="float">
            <text:p>599.090.022</text:p>
          </table:table-cell>
          <table:table-cell table:style-name="ce226" office:value-type="float" office:value="594646615.94" calcext:value-type="float">
            <text:p>594.646.616</text:p>
          </table:table-cell>
          <table:table-cell table:style-name="ce237" office:value-type="float" office:value="0.747234695513388" calcext:value-type="float">
            <text:p>0,75</text:p>
          </table:table-cell>
          <table:table-cell table:style-name="ce208" office:value-type="float" office:value="3289469956.37" calcext:value-type="float">
            <text:p>3.289.469.956</text:p>
          </table:table-cell>
          <table:table-cell table:style-name="ce226" office:value-type="float" office:value="3006336649.7" calcext:value-type="float">
            <text:p>3.006.336.650</text:p>
          </table:table-cell>
          <table:table-cell table:style-name="ce237" office:value-type="float" office:value="9.41788427780546" calcext:value-type="float">
            <text:p>9,42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s Especiales de Fabricación</text:p>
          </table:table-cell>
          <table:table-cell table:style-name="ce208" office:value-type="float" office:value="211810222.8" calcext:value-type="float">
            <text:p>211.810.223</text:p>
          </table:table-cell>
          <table:table-cell table:style-name="ce226" office:value-type="float" office:value="210939704.47" calcext:value-type="float">
            <text:p>210.939.704</text:p>
          </table:table-cell>
          <table:table-cell table:style-name="ce237" office:value-type="float" office:value="0.412685858353324" calcext:value-type="float">
            <text:p>0,41</text:p>
          </table:table-cell>
          <table:table-cell table:style-name="ce208" office:value-type="float" office:value="1052835063.96" calcext:value-type="float">
            <text:p>1.052.835.064</text:p>
          </table:table-cell>
          <table:table-cell table:style-name="ce226" office:value-type="float" office:value="1049556959.01" calcext:value-type="float">
            <text:p>1.049.556.959</text:p>
          </table:table-cell>
          <table:table-cell table:style-name="ce237" office:value-type="float" office:value="0.312332258088416" calcext:value-type="float">
            <text:p>0,31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s/ Determinados Medios de Transporte</text:p>
          </table:table-cell>
          <table:table-cell table:style-name="ce208" office:value-type="float" office:value="8174538.08" calcext:value-type="float">
            <text:p>8.174.538</text:p>
          </table:table-cell>
          <table:table-cell table:style-name="ce226" office:value-type="float" office:value="8653422.2" calcext:value-type="float">
            <text:p>8.653.422</text:p>
          </table:table-cell>
          <table:table-cell table:style-name="ce237" office:value-type="float" office:value="-5.53404316733788" calcext:value-type="float">
            <text:p>-5,53</text:p>
          </table:table-cell>
          <table:table-cell table:style-name="ce208" office:value-type="float" office:value="41957225.99" calcext:value-type="float">
            <text:p>41.957.226</text:p>
          </table:table-cell>
          <table:table-cell table:style-name="ce226" office:value-type="float" office:value="45144678.82" calcext:value-type="float">
            <text:p>45.144.679</text:p>
          </table:table-cell>
          <table:table-cell table:style-name="ce237" office:value-type="float" office:value="-7.06052831322369" calcext:value-type="float">
            <text:p>-7,06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sobre Hidrocarburos. Tipo autonómico</text:p>
          </table:table-cell>
          <table:table-cell table:style-name="ce208" office:value-type="float" office:value="3752.91" calcext:value-type="float">
            <text:p>3.753</text:p>
          </table:table-cell>
          <table:table-cell table:style-name="ce226" office:value-type="float" office:value="5522.95" calcext:value-type="float">
            <text:p>5.523</text:p>
          </table:table-cell>
          <table:table-cell table:style-name="ce237" office:value-type="float" office:value="-32.0488144922551" calcext:value-type="float">
            <text:p>-32,05</text:p>
          </table:table-cell>
          <table:table-cell table:style-name="ce208" office:value-type="float" office:value="-13377.88" calcext:value-type="float">
            <text:p>-13.378</text:p>
          </table:table-cell>
          <table:table-cell table:style-name="ce226" office:value-type="float" office:value="22534.43" calcext:value-type="float">
            <text:p>22.534</text:p>
          </table:table-cell>
          <table:table-cell table:style-name="ce237" office:value-type="float" office:value="-159.366400658903" calcext:value-type="float">
            <text:p>-159,37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s Ecológicos</text:p>
          </table:table-cell>
          <table:table-cell table:style-name="ce208" office:value-type="float" office:value="-621947.47" calcext:value-type="float">
            <text:p>-621.947</text:p>
          </table:table-cell>
          <table:table-cell table:style-name="ce226" office:value-type="float" office:value="106117.06" calcext:value-type="float">
            <text:p>106.117</text:p>
          </table:table-cell>
          <table:table-cell table:style-name="ce237" office:value-type="float" office:value="-686.095647580135" calcext:value-type="float">
            <text:p>-686,10</text:p>
          </table:table-cell>
          <table:table-cell table:style-name="ce226" office:value-type="float" office:value="1237510.63" calcext:value-type="float">
            <text:p>1.237.511</text:p>
          </table:table-cell>
          <table:table-cell table:style-name="ce226" office:value-type="float" office:value="2103045.51" calcext:value-type="float">
            <text:p>2.103.046</text:p>
          </table:table-cell>
          <table:table-cell table:style-name="ce237" office:value-type="float" office:value="-41.156260094438" calcext:value-type="float">
            <text:p>-41,16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s Extinguidos</text:p>
          </table:table-cell>
          <table:table-cell table:style-name="ce208" office:value-type="string" calcext:value-type="string">
            <text:p>-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style-name="ce208" office:value-type="string" calcext:value-type="string">
            <text:p>-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Canon de Mejora</text:p>
          </table:table-cell>
          <table:table-cell table:style-name="ce208" office:value-type="float" office:value="5195910.53" calcext:value-type="float">
            <text:p>5.195.911</text:p>
          </table:table-cell>
          <table:table-cell table:style-name="ce226" office:value-type="float" office:value="340233.88" calcext:value-type="float">
            <text:p>340.234</text:p>
          </table:table-cell>
          <table:table-cell table:style-name="ce237" office:value-type="string" calcext:value-type="string">
            <text:p>-</text:p>
          </table:table-cell>
          <table:table-cell table:style-name="ce208" office:value-type="float" office:value="98289726.02" calcext:value-type="float">
            <text:p>98.289.726</text:p>
          </table:table-cell>
          <table:table-cell table:style-name="ce226" office:value-type="float" office:value="74176335.84" calcext:value-type="float">
            <text:p>74.176.336</text:p>
          </table:table-cell>
          <table:table-cell table:style-name="ce237" office:value-type="float" office:value="32.5081980754794" calcext:value-type="float">
            <text:p>32,51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Depósito Residuos Vertederos</text:p>
          </table:table-cell>
          <table:table-cell table:style-name="ce208" office:value-type="float" office:value="71161.85" calcext:value-type="float">
            <text:p>71.162</text:p>
          </table:table-cell>
          <table:table-cell table:style-name="ce226" office:value-type="float" office:value="47494.2" calcext:value-type="float">
            <text:p>47.494</text:p>
          </table:table-cell>
          <table:table-cell table:style-name="ce237" office:value-type="float" office:value="49.8327164158992" calcext:value-type="float">
            <text:p>49,83</text:p>
          </table:table-cell>
          <table:table-cell table:style-name="ce208" office:value-type="float" office:value="27045734.43" calcext:value-type="float">
            <text:p>27.045.734</text:p>
          </table:table-cell>
          <table:table-cell table:style-name="ce226" office:value-type="float" office:value="27127385.6" calcext:value-type="float">
            <text:p>27.127.386</text:p>
          </table:table-cell>
          <table:table-cell table:style-name="ce237" office:value-type="float" office:value="-0.300991666517255" calcext:value-type="float">
            <text:p>-0,30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4" office:value-type="string" calcext:value-type="string">
            <text:p>TOTAL</text:p>
          </table:table-cell>
          <table:table-cell table:style-name="ce211" office:value-type="float" office:value="1073825729.64" calcext:value-type="float">
            <text:p>1.073.825.730</text:p>
          </table:table-cell>
          <table:table-cell table:style-name="ce228" office:value-type="float" office:value="987773959.84" calcext:value-type="float">
            <text:p>987.773.960</text:p>
          </table:table-cell>
          <table:table-cell table:style-name="ce242" office:value-type="float" office:value="8.7116864078841" calcext:value-type="float">
            <text:p>8,71</text:p>
          </table:table-cell>
          <table:table-cell table:style-name="ce214" office:value-type="float" office:value="5608828490.45" calcext:value-type="float">
            <text:p>5.608.828.490</text:p>
          </table:table-cell>
          <table:table-cell table:style-name="ce228" office:value-type="float" office:value="5143395698.14" calcext:value-type="float">
            <text:p>5.143.395.698</text:p>
          </table:table-cell>
          <table:table-cell table:style-name="ce242" office:value-type="float" office:value="9.04913445563431" calcext:value-type="float">
            <text:p>9,05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TASAS </text:p>
          </table:table-cell>
          <table:table-cell table:style-name="ce218"/>
          <table:table-cell table:style-name="ce230"/>
          <table:table-cell table:style-name="ce244"/>
          <table:table-cell table:style-name="ce218"/>
          <table:table-cell table:style-name="ce230"/>
          <table:table-cell table:style-name="ce244"/>
          <table:table-cell table:number-columns-repeated="55"/>
        </table:table-row>
        <table:table-row table:style-name="ro11">
          <table:table-cell table:number-columns-repeated="2"/>
          <table:table-cell table:style-name="ce65" office:value-type="string" calcext:value-type="string">
            <text:p>Tasas Consejerías y Agencias</text:p>
          </table:table-cell>
          <table:table-cell table:style-name="ce208" office:value-type="float" office:value="15615539.54" calcext:value-type="float">
            <text:p>15.615.540</text:p>
          </table:table-cell>
          <table:table-cell table:style-name="ce226" office:value-type="float" office:value="4937581.19" calcext:value-type="float">
            <text:p>4.937.581</text:p>
          </table:table-cell>
          <table:table-cell table:style-name="ce237" office:value-type="float" office:value="216.258891532273" calcext:value-type="float">
            <text:p>216,26</text:p>
          </table:table-cell>
          <table:table-cell table:style-name="ce226" office:value-type="float" office:value="30968045.15" calcext:value-type="float">
            <text:p>30.968.045</text:p>
          </table:table-cell>
          <table:table-cell table:style-name="ce226" office:value-type="float" office:value="24871379.66" calcext:value-type="float">
            <text:p>24.871.380</text:p>
          </table:table-cell>
          <table:table-cell table:style-name="ce237" office:value-type="float" office:value="24.5127756213907" calcext:value-type="float">
            <text:p>24,51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TOTAL RECAUDACIÓN</text:p>
          </table:table-cell>
          <table:table-cell table:style-name="ce219" office:value-type="float" office:value="1723030472.94" calcext:value-type="float">
            <text:p>1.723.030.473</text:p>
          </table:table-cell>
          <table:table-cell table:style-name="ce232" office:value-type="float" office:value="1626152070.96" calcext:value-type="float">
            <text:p>1.626.152.071</text:p>
          </table:table-cell>
          <table:table-cell table:style-name="ce248" office:value-type="float" office:value="5.95752412766707" calcext:value-type="float">
            <text:p>5,96</text:p>
          </table:table-cell>
          <table:table-cell table:style-name="ce219" office:value-type="float" office:value="9375858472.6" calcext:value-type="float">
            <text:p>9.375.858.473</text:p>
          </table:table-cell>
          <table:table-cell table:style-name="ce232" office:value-type="float" office:value="8419132151.66" calcext:value-type="float">
            <text:p>8.419.132.152</text:p>
          </table:table-cell>
          <table:table-cell table:style-name="ce248" office:value-type="float" office:value="11.363716636178" calcext:value-type="float">
            <text:p>11,36</text:p>
          </table:table-cell>
          <table:table-cell table:number-columns-repeated="55"/>
        </table:table-row>
        <table:table-row table:style-name="ro11">
          <table:table-cell table:number-columns-repeated="2"/>
          <table:table-cell office:value-type="string" calcext:value-type="string">
            <text:p>Cifras en euros</text:p>
          </table:table-cell>
          <table:table-cell table:style-name="ce161" table:number-columns-repeated="2"/>
          <table:table-cell table:style-name="ce182"/>
          <table:table-cell table:style-name="ce161" table:number-columns-repeated="2"/>
          <table:table-cell table:style-name="ce182"/>
          <table:table-cell table:number-columns-repeated="55"/>
        </table:table-row>
        <table:table-row table:style-name="ro11">
          <table:table-cell table:number-columns-repeated="2"/>
          <table:table-cell table:style-name="ce145" office:value-type="string" calcext:value-type="string">
            <text:p>**Nota: incluidas las cantidades correspondientes a liquidaciones de ejercicios anteriores por las diferentes figuras tributarias cedidas gestionadas por el Estado</text:p>
          </table:table-cell>
          <table:table-cell table:style-name="ce161" table:number-columns-repeated="2"/>
          <table:table-cell table:style-name="ce182"/>
          <table:table-cell table:style-name="ce161" table:number-columns-repeated="2"/>
          <table:table-cell table:style-name="ce182"/>
          <table:table-cell table:number-columns-repeated="55"/>
        </table:table-row>
        <table:table-row table:style-name="ro11">
          <table:table-cell table:number-columns-repeated="2"/>
          <table:table-cell table:style-name="ce146"/>
          <table:table-cell table:style-name="ce161" table:number-columns-repeated="2"/>
          <table:table-cell table:style-name="ce182"/>
          <table:table-cell table:style-name="ce161" table:number-columns-repeated="2"/>
          <table:table-cell table:style-name="ce182"/>
          <table:table-cell table:number-columns-repeated="55"/>
        </table:table-row>
        <table:table-row table:style-name="ro11">
          <table:table-cell table:number-columns-repeated="2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number-columns-repeated="55"/>
        </table:table-row>
        <table:table-row table:style-name="ro11">
          <table:table-cell table:number-columns-repeated="2"/>
          <table:table-cell table:style-name="ce146"/>
          <table:table-cell table:style-name="ce543" table:formula="of:=[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.G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5"/>
        </table:table-row>
        <table:table-row table:style-name="ro11">
          <table:table-cell table:number-columns-repeated="2"/>
          <table:table-cell table:style-name="ce146"/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style-name="ce545" table:formula="of:=[.G12]" office:value-type="float" office:value="2026" calcext:value-type="float">
            <text:p>2026</text:p>
          </table:table-cell>
          <table:table-cell table:style-name="ce558" table:formula="of:=[.H12]" office:value-type="float" office:value="2025" calcext:value-type="float">
            <text:p>2025</text:p>
          </table:table-cell>
          <table:table-cell table:style-name="ce566" table:formula="of:=[.I12]" office:value-type="string" office:string-value="%26/25" calcext:value-type="string">
            <text:p>%26/25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OTROS INGRESOS DE CAPÍTULO III</text:p>
          </table:table-cell>
          <table:table-cell table:style-name="ce80"/>
          <table:table-cell table:style-name="ce96"/>
          <table:table-cell table:style-name="ce119"/>
          <table:table-cell table:style-name="ce80"/>
          <table:table-cell table:style-name="ce96"/>
          <table:table-cell table:style-name="ce119"/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Otros Ingresos de Capítulo III</text:p>
          </table:table-cell>
          <table:table-cell table:style-name="ce87" office:value-type="float" office:value="58437220.51" calcext:value-type="float">
            <text:p>58.437.221</text:p>
          </table:table-cell>
          <table:table-cell table:style-name="ce106" office:value-type="float" office:value="42517647.42" calcext:value-type="float">
            <text:p>42.517.647</text:p>
          </table:table-cell>
          <table:table-cell table:style-name="ce179" office:value-type="float" office:value="37.4422717530499" calcext:value-type="float">
            <text:p>37,44</text:p>
          </table:table-cell>
          <table:table-cell table:style-name="ce87" office:value-type="float" office:value="236354766.29" calcext:value-type="float">
            <text:p>236.354.766</text:p>
          </table:table-cell>
          <table:table-cell table:style-name="ce106" office:value-type="float" office:value="215099988.54" calcext:value-type="float">
            <text:p>215.099.989</text:p>
          </table:table-cell>
          <table:table-cell table:style-name="ce179" office:value-type="float" office:value="9.88134769056368" calcext:value-type="float">
            <text:p>9,88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/>
          <table:table-cell table:style-name="ce87"/>
          <table:table-cell table:style-name="ce106"/>
          <table:table-cell table:style-name="ce179"/>
          <table:table-cell table:style-name="ce87"/>
          <table:table-cell table:style-name="ce106"/>
          <table:table-cell table:style-name="ce179"/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TOTAL RECAUDACIÓN</text:p>
          </table:table-cell>
          <table:table-cell table:style-name="ce87" office:value-type="float" office:value="1781467693.45" calcext:value-type="float">
            <text:p>1.781.467.693</text:p>
          </table:table-cell>
          <table:table-cell table:style-name="ce106" office:value-type="float" office:value="1668669718.38" calcext:value-type="float">
            <text:p>1.668.669.718</text:p>
          </table:table-cell>
          <table:table-cell table:style-name="ce179" office:value-type="float" office:value="6.75975442159445" calcext:value-type="float">
            <text:p>6,76</text:p>
          </table:table-cell>
          <table:table-cell table:style-name="ce87" office:value-type="float" office:value="9612213238.89" calcext:value-type="float">
            <text:p>9.612.213.239</text:p>
          </table:table-cell>
          <table:table-cell table:style-name="ce106" office:value-type="float" office:value="8634232140.2" calcext:value-type="float">
            <text:p>8.634.232.140</text:p>
          </table:table-cell>
          <table:table-cell table:style-name="ce179" office:value-type="float" office:value="11.3267871747" calcext:value-type="float">
            <text:p>11,33</text:p>
          </table:table-cell>
          <table:table-cell table:number-columns-repeated="55"/>
        </table:table-row>
        <table:table-row table:style-name="ro11">
          <table:table-cell table:number-columns-repeated="64"/>
        </table:table-row>
        <table:table-row table:style-name="ro11">
          <table:table-cell table:number-columns-repeated="2"/>
          <table:table-cell table:style-name="ce145"/>
          <table:table-cell table:number-columns-repeated="61"/>
        </table:table-row>
        <table:table-row table:style-name="ro10">
          <table:table-cell table:number-columns-repeated="64"/>
        </table:table-row>
        <table:table-row table:style-name="ro9">
          <table:table-cell table:number-columns-repeated="64"/>
        </table:table-row>
        <table:table-row table:style-name="ro10">
          <table:table-cell table:number-columns-repeated="4"/>
          <table:table-cell table:style-name="ce227"/>
          <table:table-cell table:number-columns-repeated="59"/>
        </table:table-row>
        <table:table-row table:style-name="ro10" table:number-rows-repeated="85">
          <table:table-cell table:number-columns-repeated="64"/>
        </table:table-row>
        <table:table-row table:style-name="ro9">
          <table:table-cell table:number-columns-repeated="64"/>
        </table:table-row>
        <table:table-row table:style-name="ro10" table:number-rows-repeated="1048438">
          <table:table-cell table:number-columns-repeated="64"/>
        </table:table-row>
        <table:table-row table:style-name="ro10">
          <table:table-cell table:number-columns-repeated="64"/>
        </table:table-row>
        <table:named-expressions>
          <table:named-range table:name="Excel_BuiltIn_Print_Area" table:base-cell-address="$Portada.$A$1" table:cell-range-address="$'1.2'.$A$8:.$J$168" table:range-usable-as="print-range"/>
          <table:named-range table:name="Excel_BuiltIn__FilterDatabase" table:base-cell-address="$Portada.$A$1" table:cell-range-address="$'1.2'.$D$8:.$D$49"/>
        </table:named-expressions>
        <calcext:conditional-formats>
          <calcext:conditional-format calcext:target-range-address="'1.2'.F44:'1.2'.F46 '1.2'.I44:'1.2'.I46">
            <calcext:condition calcext:apply-style-name="Guión_Negrita" calcext:value="&gt;=1000" calcext:base-cell-address="'1.2'.F44"/>
            <calcext:condition calcext:apply-style-name="Guión_Negrita" calcext:value="&lt;=-1000" calcext:base-cell-address="'1.2'.F44"/>
          </calcext:conditional-format>
        </calcext:conditional-formats>
      </table:table>
      <table:table table:name="1.3" table:style-name="ta5" table:print-ranges="'1.3'.A1:'1.3'.K120">
        <office:forms form:automatic-focus="true" form:apply-design-mode="false"/>
        <table:shapes>
          <draw:frame draw:z-index="0" draw:style-name="gr11" draw:text-style-name="P2" svg:width="18.476cm" svg:height="13.32cm" svg:x="3.043cm" svg:y="22.421cm">
            <draw:object draw:notify-on-update-of-ranges="'1.3'.N16:'1.3'.N19 '1.3'.E13:'1.3'.E13 '1.3'.F13:'1.3'.F13" xlink:href="./Object 4" xlink:type="simple" xlink:show="embed" xlink:actuate="onLoad">
              <loext:p/>
            </draw:object>
            <draw:image xlink:href="./ObjectReplacements/Object 4" xlink:type="simple" xlink:show="embed" xlink:actuate="onLoad"/>
          </draw:frame>
          <draw:frame draw:z-index="1" draw:style-name="gr11" draw:text-style-name="P2" svg:width="18.476cm" svg:height="13.32cm" svg:x="3.11cm" svg:y="39.347cm">
            <draw:object draw:notify-on-update-of-ranges="'1.3'.N16:'1.3'.N19 '1.3'.E13:'1.3'.E13 '1.3'.F13:'1.3'.F13" xlink:href="./Object 11" xlink:type="simple" xlink:show="embed" xlink:actuate="onLoad">
              <loext:p/>
            </draw:object>
            <draw:image xlink:href="./ObjectReplacements/Object 11" xlink:type="simple" xlink:show="embed" xlink:actuate="onLoad"/>
          </draw:frame>
        </table:shapes>
        <table:table-column table:style-name="co25" table:default-cell-style-name="ce132"/>
        <table:table-column table:style-name="co26" table:default-cell-style-name="ce132"/>
        <table:table-column table:style-name="co27" table:default-cell-style-name="ce132"/>
        <table:table-column table:style-name="co28" table:default-cell-style-name="ce132"/>
        <table:table-column table:style-name="co29" table:default-cell-style-name="ce132"/>
        <table:table-column table:style-name="co30" table:default-cell-style-name="ce132"/>
        <table:table-column table:style-name="co31" table:default-cell-style-name="ce132"/>
        <table:table-column table:style-name="co10" table:number-columns-repeated="2" table:default-cell-style-name="ce132"/>
        <table:table-column table:style-name="co32" table:default-cell-style-name="ce132"/>
        <table:table-column table:style-name="co15" table:number-columns-repeated="54" table:default-cell-style-name="ce132"/>
        <table:table-row table:style-name="ro5">
          <table:table-cell>
            <draw:frame draw:z-index="2" draw:name="Imagen 8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4">
          <table:table-cell table:number-columns-repeated="11"/>
          <table:table-cell table:style-name="ce336" table:number-columns-repeated="5"/>
          <table:table-cell table:number-columns-repeated="48"/>
        </table:table-row>
        <table:table-row table:style-name="ro12">
          <table:table-cell table:style-name="ce203"/>
          <table:table-cell table:style-name="ce203" office:value-type="string" calcext:value-type="string">
            <text:p>1.3. Detalle de la recaudación por las diferentes figuras tributarias propias</text:p>
          </table:table-cell>
          <table:table-cell table:style-name="ce203" table:number-columns-repeated="9"/>
          <table:table-cell table:style-name="ce336" table:number-columns-repeated="5"/>
          <table:table-cell table:number-columns-repeated="48"/>
        </table:table-row>
        <table:table-row table:style-name="ro13">
          <table:table-cell table:style-name="ce203" table:number-columns-repeated="11"/>
          <table:table-cell table:style-name="ce336" table:number-columns-repeated="5"/>
          <table:table-cell table:number-columns-repeated="48"/>
        </table:table-row>
        <table:table-row table:style-name="ro13">
          <table:table-cell table:style-name="ce202" table:number-columns-repeated="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240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254"/>
          <table:table-cell table:style-name="ce202"/>
          <table:table-cell table:style-name="ce336" table:number-columns-repeated="5"/>
          <table:table-cell table:number-columns-repeated="48"/>
        </table:table-row>
        <table:table-row table:style-name="ro14">
          <table:table-cell table:style-name="ce202" table:number-columns-repeated="3"/>
          <table:table-cell table:style-name="ce204"/>
          <table:table-cell table:style-name="ce175" table:formula="of:=[$'1.1'.D11]" office:value-type="string" office:string-value="MAYO" calcext:value-type="string" table:number-columns-spanned="3" table:number-rows-spanned="1">
            <text:p>MAYO</text:p>
          </table:table-cell>
          <table:covered-table-cell table:style-name="ce223"/>
          <table:covered-table-cell table:style-name="ce241"/>
          <table:table-cell table:style-name="ce175" table:formula="of:=[$'1.3'.E12]" office:value-type="string" office:string-value="MAYO" calcext:value-type="string" table:number-columns-spanned="3" table:number-rows-spanned="1">
            <text:p>MAYO</text:p>
          </table:table-cell>
          <table:covered-table-cell table:style-name="ce223"/>
          <table:covered-table-cell table:style-name="ce241"/>
          <table:table-cell table:style-name="ce202"/>
          <table:table-cell table:style-name="ce336" table:number-columns-repeated="5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204"/>
          <table:table-cell table:style-name="ce545" table:formula="of:=[$'1.1'.D12]" office:value-type="float" office:value="2026" calcext:value-type="float">
            <text:p>2026</text:p>
          </table:table-cell>
          <table:table-cell table:style-name="ce558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545" table:formula="of:=[$'1.1'.G12]" office:value-type="float" office:value="2026" calcext:value-type="float">
            <text:p>2026</text:p>
          </table:table-cell>
          <table:table-cell table:style-name="ce558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IMPUESTOS DIRECTOS</text:p>
          </table:table-cell>
          <table:table-cell table:style-name="ce545"/>
          <table:table-cell table:style-name="ce558"/>
          <table:table-cell table:style-name="ce566"/>
          <table:table-cell table:style-name="ce545"/>
          <table:table-cell table:style-name="ce558"/>
          <table:table-cell table:style-name="ce566"/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246" office:value-type="string" calcext:value-type="string">
            <text:p>Impuesto sobre Depósitos Bancarios</text:p>
          </table:table-cell>
          <table:table-cell table:style-name="ce256" office:value-type="string" calcext:value-type="string">
            <text:p>-</text:p>
          </table:table-cell>
          <table:table-cell table:style-name="ce281" office:value-type="string" calcext:value-type="string">
            <text:p>-</text:p>
          </table:table-cell>
          <table:table-cell table:style-name="ce296" office:value-type="string" calcext:value-type="string">
            <text:p>-</text:p>
          </table:table-cell>
          <table:table-cell table:style-name="ce256" office:value-type="float" office:value="-10264638.87" calcext:value-type="float">
            <text:p>-10.264.639</text:p>
          </table:table-cell>
          <table:table-cell table:style-name="ce281" office:value-type="string" calcext:value-type="string">
            <text:p>-</text:p>
          </table:table-cell>
          <table:table-cell table:style-name="ce296" office:value-type="string" calcext:value-type="string">
            <text:p>-</text:p>
          </table:table-cell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160" office:value-type="string" calcext:value-type="string">
            <text:p>TOTAL</text:p>
          </table:table-cell>
          <table:table-cell table:style-name="ce257" office:value-type="string" calcext:value-type="string">
            <text:p>-</text:p>
          </table:table-cell>
          <table:table-cell table:style-name="ce285" office:value-type="string" calcext:value-type="string">
            <text:p>-</text:p>
          </table:table-cell>
          <table:table-cell table:style-name="ce298" office:value-type="string" calcext:value-type="string">
            <text:p>-</text:p>
          </table:table-cell>
          <table:table-cell table:style-name="ce257" office:value-type="float" office:value="-10264638.87" calcext:value-type="float">
            <text:p>-10.264.639</text:p>
          </table:table-cell>
          <table:table-cell table:style-name="ce285" office:value-type="string" calcext:value-type="string">
            <text:p>-</text:p>
          </table:table-cell>
          <table:table-cell table:style-name="ce298" office:value-type="string" calcext:value-type="string">
            <text:p>-</text:p>
          </table:table-cell>
          <table:table-cell table:style-name="ce202"/>
          <table:table-cell table:style-name="ce258" table:number-columns-repeated="2"/>
          <table:table-cell table:style-name="ce258" office:value-type="string" calcext:value-type="string">
            <text:p>Impuestos Directos</text:p>
          </table:table-cell>
          <table:table-cell table:style-name="ce258" table:number-columns-repeated="2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IMPUESTOS INDIRECTOS</text:p>
          </table:table-cell>
          <table:table-cell table:style-name="ce173"/>
          <table:table-cell table:style-name="ce196"/>
          <table:table-cell table:style-name="ce149"/>
          <table:table-cell table:style-name="ce196" table:number-columns-repeated="2"/>
          <table:table-cell table:style-name="ce151"/>
          <table:table-cell table:style-name="ce202"/>
          <table:table-cell table:style-name="ce258" table:number-columns-repeated="2"/>
          <table:table-cell table:style-name="ce258" office:value-type="string" calcext:value-type="string">
            <text:p>Impuestos Indirectos</text:p>
          </table:table-cell>
          <table:table-cell table:style-name="ce258" table:number-columns-repeated="2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1" office:value-type="string" calcext:value-type="string">
            <text:p>Impuestos Ecológicos</text:p>
          </table:table-cell>
          <table:table-cell table:style-name="ce174" office:value-type="float" office:value="-621947.47" calcext:value-type="float">
            <text:p>-621.947</text:p>
          </table:table-cell>
          <table:table-cell table:style-name="ce197" office:value-type="float" office:value="106117.06" calcext:value-type="float">
            <text:p>106.117</text:p>
          </table:table-cell>
          <table:table-cell table:style-name="ce209" office:value-type="float" office:value="-686.095647580135" calcext:value-type="float">
            <text:p>-686,10</text:p>
          </table:table-cell>
          <table:table-cell table:style-name="ce174" office:value-type="float" office:value="1237510.63" calcext:value-type="float">
            <text:p>1.237.511</text:p>
          </table:table-cell>
          <table:table-cell table:style-name="ce197" office:value-type="float" office:value="2103045.51" calcext:value-type="float">
            <text:p>2.103.046</text:p>
          </table:table-cell>
          <table:table-cell table:style-name="ce209" office:value-type="float" office:value="-41.156260094438" calcext:value-type="float">
            <text:p>-41,16</text:p>
          </table:table-cell>
          <table:table-cell table:style-name="ce202"/>
          <table:table-cell table:style-name="ce258" table:number-columns-repeated="2"/>
          <table:table-cell table:style-name="ce258" office:value-type="string" calcext:value-type="string">
            <text:p>Tasas</text:p>
          </table:table-cell>
          <table:table-cell table:style-name="ce258" table:number-columns-repeated="2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<text:s text:c="10"/>Emisiones Gases a la Atmósfera</text:p>
          </table:table-cell>
          <table:table-cell table:style-name="ce85" office:value-type="float" office:value="-664018.82" calcext:value-type="float">
            <text:p>-664.019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-167936.37" calcext:value-type="float">
            <text:p>-167.936</text:p>
          </table:table-cell>
          <table:table-cell table:style-name="ce104" office:value-type="float" office:value="530448.69" calcext:value-type="float">
            <text:p>530.449</text:p>
          </table:table-cell>
          <table:table-cell table:style-name="ce147" office:value-type="float" office:value="-131.659305257215" calcext:value-type="float">
            <text:p>-131,66</text:p>
          </table:table-cell>
          <table:table-cell table:style-name="ce202"/>
          <table:table-cell table:style-name="ce258" table:number-columns-repeated="2"/>
          <table:table-cell table:style-name="ce258" office:value-type="string" calcext:value-type="string">
            <text:p>Otros Ingresos de Capítulo III</text:p>
          </table:table-cell>
          <table:table-cell table:style-name="ce258" table:number-columns-repeated="2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<text:s text:c="10"/>Vertidos a Aguas Litorales</text:p>
          </table:table-cell>
          <table:table-cell table:style-name="ce85" office:value-type="float" office:value="40669.12" calcext:value-type="float">
            <text:p>40.669</text:p>
          </table:table-cell>
          <table:table-cell table:style-name="ce104" office:value-type="float" office:value="105977.69" calcext:value-type="float">
            <text:p>105.978</text:p>
          </table:table-cell>
          <table:table-cell table:style-name="ce147" office:value-type="float" office:value="-61.6248287729238" calcext:value-type="float">
            <text:p>-61,62</text:p>
          </table:table-cell>
          <table:table-cell table:style-name="ce85" office:value-type="float" office:value="1466755.59" calcext:value-type="float">
            <text:p>1.466.756</text:p>
          </table:table-cell>
          <table:table-cell table:style-name="ce104" office:value-type="float" office:value="1522776.99" calcext:value-type="float">
            <text:p>1.522.777</text:p>
          </table:table-cell>
          <table:table-cell table:style-name="ce147" office:value-type="float" office:value="-3.67889719689026" calcext:value-type="float">
            <text:p>-3,68</text:p>
          </table:table-cell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<text:s text:c="10"/>Depósitos Residuos Peligroso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-102493.84" calcext:value-type="float">
            <text:p>-102.494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<text:s text:c="10"/>Bolsas de Plástico</text:p>
          </table:table-cell>
          <table:table-cell table:style-name="ce85" office:value-type="float" office:value="1402.23" calcext:value-type="float">
            <text:p>1.402</text:p>
          </table:table-cell>
          <table:table-cell table:style-name="ce104" office:value-type="float" office:value="139.37" calcext:value-type="float">
            <text:p>139</text:p>
          </table:table-cell>
          <table:table-cell table:style-name="ce147" office:value-type="float" office:value="906.120398938079" calcext:value-type="float">
            <text:p>906,12</text:p>
          </table:table-cell>
          <table:table-cell table:style-name="ce85" office:value-type="float" office:value="41185.25" calcext:value-type="float">
            <text:p>41.185</text:p>
          </table:table-cell>
          <table:table-cell table:style-name="ce104" office:value-type="float" office:value="49819.83" calcext:value-type="float">
            <text:p>49.820</text:p>
          </table:table-cell>
          <table:table-cell table:style-name="ce147" office:value-type="float" office:value="-17.3316127333233" calcext:value-type="float">
            <text:p>-17,33</text:p>
          </table:table-cell>
          <table:table-cell table:style-name="ce202"/>
          <table:table-cell table:number-columns-repeated="53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Canon de Mejora</text:p>
          </table:table-cell>
          <table:table-cell table:style-name="ce85" office:value-type="float" office:value="5195910.53" calcext:value-type="float">
            <text:p>5.195.911</text:p>
          </table:table-cell>
          <table:table-cell table:style-name="ce104" office:value-type="float" office:value="340233.88" calcext:value-type="float">
            <text:p>340.234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98289726.02" calcext:value-type="float">
            <text:p>98.289.726</text:p>
          </table:table-cell>
          <table:table-cell table:style-name="ce104" office:value-type="float" office:value="74176335.84" calcext:value-type="float">
            <text:p>74.176.336</text:p>
          </table:table-cell>
          <table:table-cell table:style-name="ce147" office:value-type="float" office:value="32.5081980754794" calcext:value-type="float">
            <text:p>32,51</text:p>
          </table:table-cell>
          <table:table-cell table:style-name="ce202"/>
          <table:table-cell table:number-columns-repeated="53"/>
        </table:table-row>
        <table:table-row table:style-name="ro12">
          <table:table-cell table:style-name="ce202" table:number-columns-repeated="3"/>
          <table:table-cell table:style-name="ce160" office:value-type="string" calcext:value-type="string">
            <text:p>TOTAL</text:p>
          </table:table-cell>
          <table:table-cell table:style-name="ce177" office:value-type="float" office:value="4573963.06" calcext:value-type="float">
            <text:p>4.573.963</text:p>
          </table:table-cell>
          <table:table-cell table:style-name="ce183" office:value-type="float" office:value="446350.94" calcext:value-type="float">
            <text:p>446.351</text:p>
          </table:table-cell>
          <table:table-cell table:style-name="ce210" office:value-type="float" office:value="924.745923017436" calcext:value-type="float">
            <text:p>924,75</text:p>
          </table:table-cell>
          <table:table-cell table:style-name="ce177" office:value-type="float" office:value="99527236.65" calcext:value-type="float">
            <text:p>99.527.237</text:p>
          </table:table-cell>
          <table:table-cell table:style-name="ce183" office:value-type="float" office:value="76279381.35" calcext:value-type="float">
            <text:p>76.279.381</text:p>
          </table:table-cell>
          <table:table-cell table:style-name="ce210" office:value-type="float" office:value="30.4772467848548" calcext:value-type="float">
            <text:p>30,48</text:p>
          </table:table-cell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TASAS</text:p>
          </table:table-cell>
          <table:table-cell table:style-name="ce173"/>
          <table:table-cell table:style-name="ce196"/>
          <table:table-cell table:style-name="ce149"/>
          <table:table-cell table:style-name="ce173"/>
          <table:table-cell table:style-name="ce196"/>
          <table:table-cell table:style-name="ce149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65" office:value-type="string" calcext:value-type="string">
            <text:p>Tasas Consejerías y Agencias</text:p>
          </table:table-cell>
          <table:table-cell table:style-name="ce180" office:value-type="float" office:value="15615539.54" calcext:value-type="float">
            <text:p>15.615.540</text:p>
          </table:table-cell>
          <table:table-cell table:style-name="ce198" office:value-type="float" office:value="4937581.19" calcext:value-type="float">
            <text:p>4.937.581</text:p>
          </table:table-cell>
          <table:table-cell table:style-name="ce213" office:value-type="float" office:value="216.258891532273" calcext:value-type="float">
            <text:p>216,26</text:p>
          </table:table-cell>
          <table:table-cell table:style-name="ce180" office:value-type="float" office:value="30968045.15" calcext:value-type="float">
            <text:p>30.968.045</text:p>
          </table:table-cell>
          <table:table-cell table:style-name="ce198" office:value-type="float" office:value="24871379.66" calcext:value-type="float">
            <text:p>24.871.380</text:p>
          </table:table-cell>
          <table:table-cell table:style-name="ce213" office:value-type="float" office:value="24.5127756213907" calcext:value-type="float">
            <text:p>24,51</text:p>
          </table:table-cell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37"/>
          <table:table-cell table:style-name="ce183" table:number-columns-repeated="2"/>
          <table:table-cell table:style-name="ce215"/>
          <table:table-cell table:style-name="ce183" table:number-columns-repeated="2"/>
          <table:table-cell table:style-name="ce215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66" office:value-type="string" calcext:value-type="string">
            <text:p>TOTAL RECAUDACIÓN</text:p>
          </table:table-cell>
          <table:table-cell table:style-name="ce180" office:value-type="float" office:value="20189502.6" calcext:value-type="float">
            <text:p>20.189.503</text:p>
          </table:table-cell>
          <table:table-cell table:style-name="ce198" office:value-type="float" office:value="5383932.13" calcext:value-type="float">
            <text:p>5.383.932</text:p>
          </table:table-cell>
          <table:table-cell table:style-name="ce213" office:value-type="float" office:value="274.995488659698" calcext:value-type="float">
            <text:p>275,00</text:p>
          </table:table-cell>
          <table:table-cell table:style-name="ce180" office:value-type="float" office:value="120230642.93" calcext:value-type="float">
            <text:p>120.230.643</text:p>
          </table:table-cell>
          <table:table-cell table:style-name="ce198" office:value-type="float" office:value="101150761.01" calcext:value-type="float">
            <text:p>101.150.761</text:p>
          </table:table-cell>
          <table:table-cell table:style-name="ce213" office:value-type="float" office:value="18.8628159882195" calcext:value-type="float">
            <text:p>18,86</text:p>
          </table:table-cell>
          <table:table-cell table:style-name="ce202"/>
          <table:table-cell table:number-columns-repeated="53"/>
        </table:table-row>
        <table:table-row table:style-name="ro12">
          <table:table-cell table:style-name="ce202" table:number-columns-repeated="3"/>
          <table:table-cell table:style-name="ce137"/>
          <table:table-cell table:style-name="ce216" table:number-columns-repeated="2"/>
          <table:table-cell table:style-name="ce231"/>
          <table:table-cell table:style-name="ce216" table:number-columns-repeated="2"/>
          <table:table-cell table:style-name="ce231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37"/>
          <table:table-cell table:style-name="ce216" table:number-columns-repeated="2"/>
          <table:table-cell table:style-name="ce231"/>
          <table:table-cell table:style-name="ce216" table:number-columns-repeated="2"/>
          <table:table-cell table:style-name="ce231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style-name="ce202"/>
          <table:table-cell table:number-columns-repeated="53"/>
        </table:table-row>
        <table:table-row table:style-name="ro12">
          <table:table-cell table:style-name="ce202" table:number-columns-repeated="3"/>
          <table:table-cell table:style-name="ce146"/>
          <table:table-cell table:style-name="ce175" table:formula="of:=[.E12]" office:value-type="string" office:string-value="MAYO" calcext:value-type="string" table:number-columns-spanned="3" table:number-rows-spanned="1">
            <text:p>MAYO</text:p>
          </table:table-cell>
          <table:covered-table-cell table:style-name="ce223"/>
          <table:covered-table-cell table:style-name="ce241"/>
          <table:table-cell table:style-name="ce175" table:formula="of:=[$'1.3'.E32]" office:value-type="string" office:string-value="MAYO" calcext:value-type="string" table:number-columns-spanned="3" table:number-rows-spanned="1">
            <text:p>MAYO</text:p>
          </table:table-cell>
          <table:covered-table-cell table:style-name="ce223"/>
          <table:covered-table-cell table:style-name="ce241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34"/>
          <table:table-cell table:style-name="ce545" table:formula="of:=[.E13]" office:value-type="float" office:value="2026" calcext:value-type="float">
            <text:p>2026</text:p>
          </table:table-cell>
          <table:table-cell table:style-name="ce558" table:formula="of:=[.F13]" office:value-type="float" office:value="2025" calcext:value-type="float">
            <text:p>2025</text:p>
          </table:table-cell>
          <table:table-cell table:style-name="ce566" table:formula="of:=[.G13]" office:value-type="string" office:string-value="%26/25" calcext:value-type="string">
            <text:p>%26/25</text:p>
          </table:table-cell>
          <table:table-cell table:style-name="ce545" table:formula="of:=[.H13]" office:value-type="float" office:value="2026" calcext:value-type="float">
            <text:p>2026</text:p>
          </table:table-cell>
          <table:table-cell table:style-name="ce558" table:formula="of:=[.I13]" office:value-type="float" office:value="2025" calcext:value-type="float">
            <text:p>2025</text:p>
          </table:table-cell>
          <table:table-cell table:style-name="ce566" table:formula="of:=[.J13]" office:value-type="string" office:string-value="%26/25" calcext:value-type="string">
            <text:p>%26/25</text:p>
          </table:table-cell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58437220.51" calcext:value-type="float">
            <text:p>58.437.221</text:p>
          </table:table-cell>
          <table:table-cell table:style-name="ce199" office:value-type="float" office:value="42517647.42" calcext:value-type="float">
            <text:p>42.517.647</text:p>
          </table:table-cell>
          <table:table-cell table:style-name="ce213" office:value-type="float" office:value="37.4422717530499" calcext:value-type="float">
            <text:p>37,44</text:p>
          </table:table-cell>
          <table:table-cell table:style-name="ce185" office:value-type="float" office:value="236354766.29" calcext:value-type="float">
            <text:p>236.354.766</text:p>
          </table:table-cell>
          <table:table-cell table:style-name="ce199" office:value-type="float" office:value="215099988.54" calcext:value-type="float">
            <text:p>215.099.989</text:p>
          </table:table-cell>
          <table:table-cell table:style-name="ce213" office:value-type="float" office:value="9.88134769056368" calcext:value-type="float">
            <text:p>9,88</text:p>
          </table:table-cell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46"/>
          <table:table-cell table:style-name="ce186" table:number-columns-repeated="2"/>
          <table:table-cell table:style-name="ce215"/>
          <table:table-cell table:style-name="ce186" table:number-columns-repeated="2"/>
          <table:table-cell table:style-name="ce215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66" office:value-type="string" calcext:value-type="string">
            <text:p>TOTAL RECAUDACIÓN</text:p>
          </table:table-cell>
          <table:table-cell table:style-name="ce185" office:value-type="float" office:value="78626723.11" calcext:value-type="float">
            <text:p>78.626.723</text:p>
          </table:table-cell>
          <table:table-cell table:style-name="ce199" office:value-type="float" office:value="47901579.55" calcext:value-type="float">
            <text:p>47.901.580</text:p>
          </table:table-cell>
          <table:table-cell table:style-name="ce213" office:value-type="float" office:value="64.1422346583141" calcext:value-type="float">
            <text:p>64,14</text:p>
          </table:table-cell>
          <table:table-cell table:style-name="ce185" office:value-type="float" office:value="356585409.22" calcext:value-type="float">
            <text:p>356.585.409</text:p>
          </table:table-cell>
          <table:table-cell table:style-name="ce199" office:value-type="float" office:value="316250749.55" calcext:value-type="float">
            <text:p>316.250.750</text:p>
          </table:table-cell>
          <table:table-cell table:style-name="ce213" office:value-type="float" office:value="12.7540123548776" calcext:value-type="float">
            <text:p>12,75</text:p>
          </table:table-cell>
          <table:table-cell table:style-name="ce202"/>
          <table:table-cell table:number-columns-repeated="53"/>
        </table:table-row>
        <table:table-row table:style-name="ro15">
          <table:table-cell table:style-name="ce202" table:number-columns-repeated="3"/>
          <table:table-cell table:style-name="ce134" office:value-type="string" calcext:value-type="string">
            <text:p>Cifras en euros</text:p>
          </table:table-cell>
          <table:table-cell table:style-name="ce202" table:number-columns-repeated="7"/>
          <table:table-cell table:number-columns-repeated="53"/>
        </table:table-row>
        <table:table-row table:style-name="ro15">
          <table:table-cell table:style-name="ce202" table:number-columns-repeated="3"/>
          <table:table-cell table:number-columns-repeated="7"/>
          <table:table-cell table:style-name="ce202"/>
          <table:table-cell table:number-columns-repeated="53"/>
        </table:table-row>
        <table:table-row table:style-name="ro16">
          <table:table-cell table:number-columns-repeated="3"/>
          <table:table-cell table:style-name="ce207" table:number-columns-spanned="7" table:number-rows-spanned="1"/>
          <table:covered-table-cell table:number-columns-repeated="6" table:style-name="ce217"/>
          <table:table-cell table:number-columns-repeated="54"/>
        </table:table-row>
        <table:table-row table:style-name="ro17">
          <table:table-cell table:number-columns-repeated="3"/>
          <table:table-cell table:style-name="ce274" table:number-columns-spanned="7" table:number-rows-spanned="1"/>
          <table:covered-table-cell table:number-columns-repeated="6" table:style-name="ce293"/>
          <table:table-cell table:number-columns-repeated="54"/>
        </table:table-row>
        <table:table-row table:style-name="ro10" table:number-rows-repeated="30">
          <table:table-cell table:number-columns-repeated="64"/>
        </table:table-row>
        <table:table-row table:style-name="ro9">
          <table:table-cell table:number-columns-repeated="64"/>
        </table:table-row>
        <table:table-row table:style-name="ro10" table:number-rows-repeated="1048500">
          <table:table-cell table:number-columns-repeated="64"/>
        </table:table-row>
        <table:table-row table:style-name="ro5" table:number-rows-repeated="4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3'.$A$9:.$K$74" table:range-usable-as="print-range"/>
        </table:named-expressions>
      </table:table>
      <table:table table:name="1.4" table:style-name="ta6" table:print-ranges="'1.4'.A1:'1.4'.J94">
        <office:forms form:automatic-focus="true" form:apply-design-mode="false"/>
        <table:shapes>
          <draw:frame draw:z-index="0" draw:style-name="gr11" draw:text-style-name="P2" svg:width="18.72cm" svg:height="14.71cm" svg:x="3.76cm" svg:y="15.73cm">
            <draw:object draw:notify-on-update-of-ranges="'1.4'.D14:'1.4'.D14 '1.4'.E14:'1.4'.E14" xlink:href="./Object 5" xlink:type="simple" xlink:show="embed" xlink:actuate="onLoad">
              <loext:p/>
            </draw:object>
            <draw:image xlink:href="./ObjectReplacements/Object 5" xlink:type="simple" xlink:show="embed" xlink:actuate="onLoad"/>
          </draw:frame>
          <draw:frame draw:z-index="1" draw:style-name="gr10" draw:text-style-name="P2" svg:width="18.72cm" svg:height="14.71cm" svg:x="3.76cm" svg:y="33.1cm">
            <draw:object draw:notify-on-update-of-ranges="'1.4'.D14:'1.4'.D14 '1.4'.E14:'1.4'.E14" xlink:href="./Object 12" xlink:type="simple" xlink:show="embed" xlink:actuate="onLoad">
              <loext:p/>
            </draw:object>
            <draw:image xlink:href="./ObjectReplacements/Object 12" xlink:type="simple" xlink:show="embed" xlink:actuate="onLoad"/>
          </draw:frame>
        </table:shapes>
        <table:table-column table:style-name="co25" table:default-cell-style-name="ce132"/>
        <table:table-column table:style-name="co17" table:default-cell-style-name="ce132"/>
        <table:table-column table:style-name="co33" table:default-cell-style-name="ce132"/>
        <table:table-column table:style-name="co10" table:default-cell-style-name="ce132"/>
        <table:table-column table:style-name="co34" table:default-cell-style-name="ce132"/>
        <table:table-column table:style-name="co15" table:default-cell-style-name="ce132"/>
        <table:table-column table:style-name="co35" table:default-cell-style-name="ce132"/>
        <table:table-column table:style-name="co36" table:default-cell-style-name="ce132"/>
        <table:table-column table:style-name="co37" table:default-cell-style-name="ce132"/>
        <table:table-column table:style-name="co15" table:number-columns-repeated="55" table:default-cell-style-name="ce132"/>
        <table:table-row table:style-name="ro5">
          <table:table-cell>
            <draw:frame draw:z-index="2" draw:name="Imagen 9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style-name="ce134" table:number-columns-repeated="10"/>
          <table:table-cell table:number-columns-repeated="54"/>
        </table:table-row>
        <table:table-row table:style-name="ro8">
          <table:table-cell table:style-name="ce3" office:value-type="string" calcext:value-type="string">
            <text:p>1.4. Detalle de la recaudación por las diferentes figuras tributarias cedidas de gestión propia</text:p>
          </table:table-cell>
          <table:table-cell table:style-name="ce3" table:number-columns-repeated="8"/>
          <table:table-cell table:style-name="ce134"/>
          <table:table-cell table:number-columns-repeated="54"/>
        </table:table-row>
        <table:table-row table:style-name="ro8">
          <table:table-cell table:style-name="ce3" table:number-columns-repeated="2"/>
          <table:table-cell table:style-name="ce134" table:number-columns-repeated="8"/>
          <table:table-cell table:number-columns-repeated="54"/>
        </table:table-row>
        <table:table-row table:style-name="ro8">
          <table:table-cell table:style-name="ce3" table:number-columns-repeated="9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254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236"/>
          <table:table-cell table:style-name="ce543" table:formula="of:=[$'1.1'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.D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236"/>
          <table:table-cell table:style-name="ce266" table:formula="of:=[$'1.1'.D12]" office:value-type="float" office:value="2026" calcext:value-type="float">
            <text:p>2026</text:p>
          </table:table-cell>
          <table:table-cell table:style-name="ce164" table:formula="of:=[$'1.1'.E12]" office:value-type="float" office:value="2025" calcext:value-type="float">
            <text:p>2025</text:p>
          </table:table-cell>
          <table:table-cell table:style-name="ce278" table:formula="of:=[$'1.1'.F12]" office:value-type="string" office:string-value="%26/25" calcext:value-type="string">
            <text:p>%26/25</text:p>
          </table:table-cell>
          <table:table-cell table:style-name="ce545" table:formula="of:=[$'1.1'.G12]" office:value-type="float" office:value="2026" calcext:value-type="float">
            <text:p>2026</text:p>
          </table:table-cell>
          <table:table-cell table:style-name="ce558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IMPUESTOS DIRECTOS</text:p>
          </table:table-cell>
          <table:table-cell table:style-name="ce305"/>
          <table:table-cell table:style-name="ce316"/>
          <table:table-cell table:style-name="ce327"/>
          <table:table-cell table:style-name="ce305"/>
          <table:table-cell table:style-name="ce316"/>
          <table:table-cell table:style-name="ce327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1" office:value-type="string" calcext:value-type="string">
            <text:p>Impuesto sobre Sucesiones y Donaciones</text:p>
          </table:table-cell>
          <table:table-cell table:style-name="ce238" office:value-type="float" office:value="23841412.88" calcext:value-type="float">
            <text:p>23.841.413</text:p>
          </table:table-cell>
          <table:table-cell table:style-name="ce259" office:value-type="float" office:value="15230230.4" calcext:value-type="float">
            <text:p>15.230.230</text:p>
          </table:table-cell>
          <table:table-cell table:style-name="ce144" office:value-type="float" office:value="56.5400670498064" calcext:value-type="float">
            <text:p>56,54</text:p>
          </table:table-cell>
          <table:table-cell table:style-name="ce85" office:value-type="float" office:value="103389132.51" calcext:value-type="float">
            <text:p>103.389.133</text:p>
          </table:table-cell>
          <table:table-cell table:style-name="ce104" office:value-type="float" office:value="94558918.24" calcext:value-type="float">
            <text:p>94.558.918</text:p>
          </table:table-cell>
          <table:table-cell table:style-name="ce147" office:value-type="float" office:value="9.3383198902382" calcext:value-type="float">
            <text:p>9,34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obre el Patrimonio de las Personas Físicas</text:p>
          </table:table-cell>
          <table:table-cell table:style-name="ce85" office:value-type="float" office:value="832775.04" calcext:value-type="float">
            <text:p>832.775</text:p>
          </table:table-cell>
          <table:table-cell table:style-name="ce104" office:value-type="float" office:value="1165910.36" calcext:value-type="float">
            <text:p>1.165.910</text:p>
          </table:table-cell>
          <table:table-cell table:style-name="ce147" office:value-type="float" office:value="-28.5729788008745" calcext:value-type="float">
            <text:p>-28,57</text:p>
          </table:table-cell>
          <table:table-cell table:style-name="ce85" office:value-type="float" office:value="2900233.58" calcext:value-type="float">
            <text:p>2.900.234</text:p>
          </table:table-cell>
          <table:table-cell table:style-name="ce104" office:value-type="float" office:value="5536182.27" calcext:value-type="float">
            <text:p>5.536.182</text:p>
          </table:table-cell>
          <table:table-cell table:style-name="ce147" office:value-type="float" office:value="-47.6131124562848" calcext:value-type="float">
            <text:p>-47,61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4" office:value-type="string" calcext:value-type="string">
            <text:p>TOTAL</text:p>
          </table:table-cell>
          <table:table-cell table:style-name="ce239" office:value-type="float" office:value="24674187.92" calcext:value-type="float">
            <text:p>24.674.188</text:p>
          </table:table-cell>
          <table:table-cell table:style-name="ce260" office:value-type="float" office:value="16396140.76" calcext:value-type="float">
            <text:p>16.396.141</text:p>
          </table:table-cell>
          <table:table-cell table:style-name="ce212" office:value-type="float" office:value="50.4877780763819" calcext:value-type="float">
            <text:p>50,49</text:p>
          </table:table-cell>
          <table:table-cell table:style-name="ce245" office:value-type="float" office:value="106289366.09" calcext:value-type="float">
            <text:p>106.289.366</text:p>
          </table:table-cell>
          <table:table-cell table:style-name="ce261" office:value-type="float" office:value="100095100.51" calcext:value-type="float">
            <text:p>100.095.101</text:p>
          </table:table-cell>
          <table:table-cell table:style-name="ce210" office:value-type="float" office:value="6.18838039868013" calcext:value-type="float">
            <text:p>6,19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IMPUESTOS INDIRECTOS</text:p>
          </table:table-cell>
          <table:table-cell table:style-name="ce173"/>
          <table:table-cell table:style-name="ce196"/>
          <table:table-cell table:style-name="ce265"/>
          <table:table-cell table:style-name="ce173"/>
          <table:table-cell table:style-name="ce196"/>
          <table:table-cell table:style-name="ce149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Transmisiones Patrimoniales</text:p>
          </table:table-cell>
          <table:table-cell table:style-name="ce85" office:value-type="float" office:value="182801784.11" calcext:value-type="float">
            <text:p>182.801.784</text:p>
          </table:table-cell>
          <table:table-cell table:style-name="ce104" office:value-type="float" office:value="132077013.24" calcext:value-type="float">
            <text:p>132.077.013</text:p>
          </table:table-cell>
          <table:table-cell table:style-name="ce147" office:value-type="float" office:value="38.405449688529" calcext:value-type="float">
            <text:p>38,41</text:p>
          </table:table-cell>
          <table:table-cell table:style-name="ce85" office:value-type="float" office:value="756546542.53" calcext:value-type="float">
            <text:p>756.546.543</text:p>
          </table:table-cell>
          <table:table-cell table:style-name="ce104" office:value-type="float" office:value="678732262.25" calcext:value-type="float">
            <text:p>678.732.262</text:p>
          </table:table-cell>
          <table:table-cell table:style-name="ce147" office:value-type="float" office:value="11.4646502911244" calcext:value-type="float">
            <text:p>11,46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Actos Jurídicos Documentados</text:p>
          </table:table-cell>
          <table:table-cell table:style-name="ce85" office:value-type="float" office:value="65468354.04" calcext:value-type="float">
            <text:p>65.468.354</text:p>
          </table:table-cell>
          <table:table-cell table:style-name="ce104" office:value-type="float" office:value="40537919.36" calcext:value-type="float">
            <text:p>40.537.919</text:p>
          </table:table-cell>
          <table:table-cell table:style-name="ce147" office:value-type="float" office:value="61.4990484800254" calcext:value-type="float">
            <text:p>61,50</text:p>
          </table:table-cell>
          <table:table-cell table:style-name="ce85" office:value-type="float" office:value="265327703.45" calcext:value-type="float">
            <text:p>265.327.703</text:p>
          </table:table-cell>
          <table:table-cell table:style-name="ce104" office:value-type="float" office:value="216943932.48" calcext:value-type="float">
            <text:p>216.943.932</text:p>
          </table:table-cell>
          <table:table-cell table:style-name="ce147" office:value-type="float" office:value="22.302431055296" calcext:value-type="float">
            <text:p>22,30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Tasa fiscal sobre el juego</text:p>
          </table:table-cell>
          <table:table-cell table:style-name="ce85" office:value-type="float" office:value="1712237.8" calcext:value-type="float">
            <text:p>1.712.238</text:p>
          </table:table-cell>
          <table:table-cell table:style-name="ce104" office:value-type="float" office:value="348706.79" calcext:value-type="float">
            <text:p>348.707</text:p>
          </table:table-cell>
          <table:table-cell table:style-name="ce147" office:value-type="float" office:value="391.025081559209" calcext:value-type="float">
            <text:p>391,03</text:p>
          </table:table-cell>
          <table:table-cell table:style-name="ce85" office:value-type="float" office:value="64653270.58" calcext:value-type="float">
            <text:p>64.653.271</text:p>
          </table:table-cell>
          <table:table-cell table:style-name="ce104" office:value-type="float" office:value="33177560.9" calcext:value-type="float">
            <text:p>33.177.561</text:p>
          </table:table-cell>
          <table:table-cell table:style-name="ce147" office:value-type="float" office:value="94.870475183123" calcext:value-type="float">
            <text:p>94,87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160" office:value-type="string" calcext:value-type="string">
            <text:p>TOTAL</text:p>
          </table:table-cell>
          <table:table-cell table:style-name="ce245" office:value-type="float" office:value="249982375.95" calcext:value-type="float">
            <text:p>249.982.376</text:p>
          </table:table-cell>
          <table:table-cell table:style-name="ce261" office:value-type="float" office:value="172963639.39" calcext:value-type="float">
            <text:p>172.963.639</text:p>
          </table:table-cell>
          <table:table-cell table:style-name="ce210" office:value-type="float" office:value="44.5288598410776" calcext:value-type="float">
            <text:p>44,53</text:p>
          </table:table-cell>
          <table:table-cell table:style-name="ce245" office:value-type="float" office:value="1086527516.56" calcext:value-type="float">
            <text:p>1.086.527.517</text:p>
          </table:table-cell>
          <table:table-cell table:style-name="ce261" office:value-type="float" office:value="928853755.63" calcext:value-type="float">
            <text:p>928.853.756</text:p>
          </table:table-cell>
          <table:table-cell table:style-name="ce210" office:value-type="float" office:value="16.9750899939094" calcext:value-type="float">
            <text:p>16,98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TASAS</text:p>
          </table:table-cell>
          <table:table-cell table:style-name="ce173"/>
          <table:table-cell table:style-name="ce196"/>
          <table:table-cell table:style-name="ce265"/>
          <table:table-cell table:style-name="ce173"/>
          <table:table-cell table:style-name="ce196"/>
          <table:table-cell table:style-name="ce149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TOTAL RECAUDACIÓN</text:p>
          </table:table-cell>
          <table:table-cell table:style-name="ce173" office:value-type="float" office:value="274656563.87" calcext:value-type="float">
            <text:p>274.656.564</text:p>
          </table:table-cell>
          <table:table-cell table:style-name="ce196" office:value-type="float" office:value="189359780.15" calcext:value-type="float">
            <text:p>189.359.780</text:p>
          </table:table-cell>
          <table:table-cell table:style-name="ce151" office:value-type="float" office:value="45.0448261253962" calcext:value-type="float">
            <text:p>45,04</text:p>
          </table:table-cell>
          <table:table-cell table:style-name="ce173" office:value-type="float" office:value="1192816882.65" calcext:value-type="float">
            <text:p>1.192.816.883</text:p>
          </table:table-cell>
          <table:table-cell table:style-name="ce196" office:value-type="float" office:value="1028948856.14" calcext:value-type="float">
            <text:p>1.028.948.856</text:p>
          </table:table-cell>
          <table:table-cell table:style-name="ce151" office:value-type="float" office:value="15.9257698312368" calcext:value-type="float">
            <text:p>15,93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301" office:value-type="string" calcext:value-type="string">
            <text:p>Cifras en euros</text:p>
          </table:table-cell>
          <table:table-cell table:style-name="ce314" table:number-columns-repeated="6"/>
          <table:table-cell table:style-name="ce134"/>
          <table:table-cell table:number-columns-repeated="54"/>
        </table:table-row>
        <table:table-row table:style-name="ro8" table:number-rows-repeated="34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1048513">
          <table:table-cell table:number-columns-repeated="64"/>
        </table:table-row>
        <table:table-row table:style-name="ro5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4'.$A$8:.$J$65" table:range-usable-as="print-range"/>
        </table:named-expressions>
      </table:table>
      <table:table table:name="1.5" table:style-name="ta7" table:print-ranges="'1.5'.A1:'1.5'.J94">
        <office:forms form:automatic-focus="true" form:apply-design-mode="false"/>
        <table:table-column table:style-name="co38" table:default-cell-style-name="ce132"/>
        <table:table-column table:style-name="co16" table:default-cell-style-name="ce132"/>
        <table:table-column table:style-name="co38" table:default-cell-style-name="ce132"/>
        <table:table-column table:style-name="co39" table:default-cell-style-name="ce132"/>
        <table:table-column table:style-name="co40" table:default-cell-style-name="ce132"/>
        <table:table-column table:style-name="co36" table:default-cell-style-name="ce132"/>
        <table:table-column table:style-name="co41" table:default-cell-style-name="ce132"/>
        <table:table-column table:style-name="co19" table:default-cell-style-name="ce132"/>
        <table:table-column table:style-name="co13" table:default-cell-style-name="ce132"/>
        <table:table-column table:style-name="co42" table:default-cell-style-name="ce132"/>
        <table:table-column table:style-name="co43" table:default-cell-style-name="ce132"/>
        <table:table-column table:style-name="co44" table:default-cell-style-name="ce132"/>
        <table:table-column table:style-name="co45" table:default-cell-style-name="ce132"/>
        <table:table-column table:style-name="co15" table:number-columns-repeated="51" table:default-cell-style-name="ce132"/>
        <table:table-row table:style-name="ro5">
          <table:table-cell>
            <draw:frame draw:z-index="2" draw:name="Imagen 10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style-name="ce3" office:value-type="string" calcext:value-type="string">
            <text:p>1.5. Detalle de los ingresos por las diferentes figuras tributarias cedidas gestionadas por el Estado sujetas a liquidación</text:p>
          </table:table-cell>
          <table:table-cell table:style-name="ce3" table:number-columns-repeated="9"/>
          <table:table-cell table:style-name="ce189" table:number-columns-repeated="4"/>
          <table:table-cell table:number-columns-repeated="50"/>
        </table:table-row>
        <table:table-row table:style-name="ro8">
          <table:table-cell table:style-name="ce134" table:number-columns-repeated="4"/>
          <table:table-cell table:style-name="ce247" table:number-columns-spanned="5" table:number-rows-spanned="1"/>
          <table:covered-table-cell table:number-columns-repeated="4" table:style-name="ce291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3" office:value-type="string" calcext:value-type="string">
            <text:p>1.5.1. Recaudación de las entregas a cuenta</text:p>
          </table:table-cell>
          <table:table-cell table:style-name="ce134" table:number-columns-repeated="7"/>
          <table:table-cell table:number-columns-repeated="2"/>
          <table:table-cell table:style-name="ce307"/>
          <table:table-cell table:number-columns-repeated="51"/>
        </table:table-row>
        <table:table-row table:style-name="ro8">
          <table:table-cell table:style-name="ce134" table:number-columns-repeated="2"/>
          <table:table-cell table:style-name="ce3"/>
          <table:table-cell table:style-name="ce134" table:number-columns-repeated="7"/>
          <table:table-cell table:number-columns-repeated="2"/>
          <table:table-cell table:style-name="ce307"/>
          <table:table-cell table:number-columns-repeated="51"/>
        </table:table-row>
        <table:table-row table:style-name="ro8">
          <table:table-cell table:style-name="ce134" table:number-columns-repeated="4"/>
          <table:table-cell table:style-name="ce619" table:formula="of:=[$'1.1'.D10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222" table:formula="of:=[$'1.1'.E10]" office:value-type="float" office:value="0" calcext:value-type="float">
            <text:p>0</text:p>
          </table:covered-table-cell>
          <table:covered-table-cell table:style-name="ce240" table:formula="of:=[$'1.1'.F10]" office:value-type="float" office:value="0" calcext:value-type="float">
            <text:p>0</text:p>
          </table:covered-table-cell>
          <table:table-cell table:style-name="ce619" table:formula="of:=[$'1.1'.G10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222" table:formula="of:=[$'1.1'.H10]" office:value-type="float" office:value="0" calcext:value-type="float">
            <text:p>0</text:p>
          </table:covered-table-cell>
          <table:covered-table-cell table:style-name="ce254" table:formula="of:=[$'1.1'.I10]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543" table:formula="of:=[$'1.1'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$'1.1'.G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340" table:formula="of:=[$'1.1'.D12]" office:value-type="float" office:value="2026" calcext:value-type="float">
            <text:p>2026</text:p>
          </table:table-cell>
          <table:table-cell table:style-name="ce351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340" table:formula="of:=[$'1.1'.G12]" office:value-type="float" office:value="2026" calcext:value-type="float">
            <text:p>2026</text:p>
          </table:table-cell>
          <table:table-cell table:style-name="ce351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DIRECTOS</text:p>
          </table:table-cell>
          <table:table-cell table:style-name="ce305" table:number-columns-spanned="3" table:number-rows-spanned="1"/>
          <table:covered-table-cell table:style-name="ce329"/>
          <table:covered-table-cell table:style-name="ce331"/>
          <table:table-cell table:style-name="ce372" table:number-columns-spanned="3" table:number-rows-spanned="1"/>
          <table:covered-table-cell table:style-name="ce388"/>
          <table:covered-table-cell table:style-name="ce327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Tarifa Autónomica del IRPF</text:p>
          </table:table-cell>
          <table:table-cell table:style-name="ce84" office:value-type="float" office:value="610442950" calcext:value-type="float">
            <text:p>610.442.950</text:p>
          </table:table-cell>
          <table:table-cell table:style-name="ce102" office:value-type="float" office:value="618572323.33" calcext:value-type="float">
            <text:p>618.572.323</text:p>
          </table:table-cell>
          <table:table-cell table:style-name="ce147" office:value-type="float" office:value="-1.3142154964575" calcext:value-type="float">
            <text:p>-1,31</text:p>
          </table:table-cell>
          <table:table-cell table:style-name="ce84" office:value-type="float" office:value="3443642937.5" calcext:value-type="float">
            <text:p>3.443.642.938</text:p>
          </table:table-cell>
          <table:table-cell table:style-name="ce102" office:value-type="float" office:value="3158409644.15" calcext:value-type="float">
            <text:p>3.158.409.644</text:p>
          </table:table-cell>
          <table:table-cell table:style-name="ce147" office:value-type="float" office:value="9.03091509609301" calcext:value-type="float">
            <text:p>9,03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160" office:value-type="string" calcext:value-type="string">
            <text:p>TOTAL</text:p>
          </table:table-cell>
          <table:table-cell table:style-name="ce86" office:value-type="float" office:value="610442950" calcext:value-type="float">
            <text:p>610.442.950</text:p>
          </table:table-cell>
          <table:table-cell table:style-name="ce105" office:value-type="float" office:value="618572323.33" calcext:value-type="float">
            <text:p>618.572.323</text:p>
          </table:table-cell>
          <table:table-cell table:style-name="ce212" office:value-type="float" office:value="-1.3142154964575" calcext:value-type="float">
            <text:p>-1,31</text:p>
          </table:table-cell>
          <table:table-cell table:style-name="ce86" office:value-type="float" office:value="3443642937.5" calcext:value-type="float">
            <text:p>3.443.642.938</text:p>
          </table:table-cell>
          <table:table-cell table:style-name="ce105" office:value-type="float" office:value="3158409644.15" calcext:value-type="float">
            <text:p>3.158.409.644</text:p>
          </table:table-cell>
          <table:table-cell table:style-name="ce212" office:value-type="float" office:value="9.03091509609301" calcext:value-type="float">
            <text:p>9,03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INDIRECTOS</text:p>
          </table:table-cell>
          <table:table-cell table:style-name="ce272" table:number-columns-spanned="3" table:number-rows-spanned="1"/>
          <table:covered-table-cell table:style-name="ce282"/>
          <table:covered-table-cell table:style-name="ce286"/>
          <table:table-cell table:style-name="ce297" table:number-columns-spanned="3" table:number-rows-spanned="1"/>
          <table:covered-table-cell table:style-name="ce282"/>
          <table:covered-table-cell table:style-name="ce286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Valor Añadido</text:p>
          </table:table-cell>
          <table:table-cell table:style-name="ce83" office:value-type="float" office:value="603683451.66" calcext:value-type="float">
            <text:p>603.683.452</text:p>
          </table:table-cell>
          <table:table-cell table:style-name="ce101" office:value-type="float" office:value="599240045.83" calcext:value-type="float">
            <text:p>599.240.046</text:p>
          </table:table-cell>
          <table:table-cell table:style-name="ce144" office:value-type="float" office:value="0.741506823671208" calcext:value-type="float">
            <text:p>0,74</text:p>
          </table:table-cell>
          <table:table-cell table:style-name="ce83" office:value-type="float" office:value="3312437105.82" calcext:value-type="float">
            <text:p>3.312.437.106</text:p>
          </table:table-cell>
          <table:table-cell table:style-name="ce101" office:value-type="float" office:value="3029303799.15" calcext:value-type="float">
            <text:p>3.029.303.799</text:p>
          </table:table-cell>
          <table:table-cell table:style-name="ce144" office:value-type="float" office:value="9.34648108748435" calcext:value-type="float">
            <text:p>9,35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s Especiales de Fabricación</text:p>
          </table:table-cell>
          <table:table-cell table:style-name="ce273" office:value-type="float" office:value="212002944.98" calcext:value-type="float">
            <text:p>212.002.945</text:p>
          </table:table-cell>
          <table:table-cell table:style-name="ce283" office:value-type="float" office:value="211132426.65" calcext:value-type="float">
            <text:p>211.132.427</text:p>
          </table:table-cell>
          <table:table-cell table:style-name="ce221" office:value-type="float" office:value="0.412309157722639" calcext:value-type="float">
            <text:p>0,41</text:p>
          </table:table-cell>
          <table:table-cell table:style-name="ce273" office:value-type="float" office:value="1053798674.86" calcext:value-type="float">
            <text:p>1.053.798.675</text:p>
          </table:table-cell>
          <table:table-cell table:style-name="ce283" office:value-type="float" office:value="1050520569.91" calcext:value-type="float">
            <text:p>1.050.520.570</text:p>
          </table:table-cell>
          <table:table-cell table:style-name="ce221" office:value-type="float" office:value="0.312045765108699" calcext:value-type="float">
            <text:p>0,31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Alcohol</text:p>
          </table:table-cell>
          <table:table-cell table:style-name="ce84" office:value-type="float" office:value="9279664.16" calcext:value-type="float">
            <text:p>9.279.664</text:p>
          </table:table-cell>
          <table:table-cell table:style-name="ce102" office:value-type="float" office:value="9391850" calcext:value-type="float">
            <text:p>9.391.850</text:p>
          </table:table-cell>
          <table:table-cell table:style-name="ce147" office:value-type="float" office:value="-1.19450204166378" calcext:value-type="float">
            <text:p>-1,19</text:p>
          </table:table-cell>
          <table:table-cell table:style-name="ce84" office:value-type="float" office:value="42946285.81" calcext:value-type="float">
            <text:p>42.946.286</text:p>
          </table:table-cell>
          <table:table-cell table:style-name="ce102" office:value-type="float" office:value="46245469.16" calcext:value-type="float">
            <text:p>46.245.469</text:p>
          </table:table-cell>
          <table:table-cell table:style-name="ce147" office:value-type="float" office:value="-7.13406828804241" calcext:value-type="float">
            <text:p>-7,13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Productos Intermedios</text:p>
          </table:table-cell>
          <table:table-cell table:style-name="ce84" office:value-type="float" office:value="256958.33" calcext:value-type="float">
            <text:p>256.958</text:p>
          </table:table-cell>
          <table:table-cell table:style-name="ce102" office:value-type="float" office:value="236257.5" calcext:value-type="float">
            <text:p>236.258</text:p>
          </table:table-cell>
          <table:table-cell table:style-name="ce147" office:value-type="float" office:value="8.76197792662666" calcext:value-type="float">
            <text:p>8,76</text:p>
          </table:table-cell>
          <table:table-cell table:style-name="ce84" office:value-type="float" office:value="1092074.14" calcext:value-type="float">
            <text:p>1.092.074</text:p>
          </table:table-cell>
          <table:table-cell table:style-name="ce102" office:value-type="float" office:value="1136989.16" calcext:value-type="float">
            <text:p>1.136.989</text:p>
          </table:table-cell>
          <table:table-cell table:style-name="ce147" office:value-type="float" office:value="-3.95034724869321" calcext:value-type="float">
            <text:p>-3,95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Cerveza</text:p>
          </table:table-cell>
          <table:table-cell table:style-name="ce84" office:value-type="float" office:value="3215377.5" calcext:value-type="float">
            <text:p>3.215.378</text:p>
          </table:table-cell>
          <table:table-cell table:style-name="ce102" office:value-type="float" office:value="3290252.5" calcext:value-type="float">
            <text:p>3.290.253</text:p>
          </table:table-cell>
          <table:table-cell table:style-name="ce147" office:value-type="float" office:value="-2.27566121445087" calcext:value-type="float">
            <text:p>-2,28</text:p>
          </table:table-cell>
          <table:table-cell table:style-name="ce84" office:value-type="float" office:value="16431124.98" calcext:value-type="float">
            <text:p>16.431.125</text:p>
          </table:table-cell>
          <table:table-cell table:style-name="ce102" office:value-type="float" office:value="16590680" calcext:value-type="float">
            <text:p>16.590.680</text:p>
          </table:table-cell>
          <table:table-cell table:style-name="ce147" office:value-type="float" office:value="-0.961714769979287" calcext:value-type="float">
            <text:p>-0,96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Lab. Tabaco</text:p>
          </table:table-cell>
          <table:table-cell table:style-name="ce84" office:value-type="float" office:value="54905780.83" calcext:value-type="float">
            <text:p>54.905.781</text:p>
          </table:table-cell>
          <table:table-cell table:style-name="ce102" office:value-type="float" office:value="55201188.33" calcext:value-type="float">
            <text:p>55.201.188</text:p>
          </table:table-cell>
          <table:table-cell table:style-name="ce147" office:value-type="float" office:value="-0.535146993999504" calcext:value-type="float">
            <text:p>-0,54</text:p>
          </table:table-cell>
          <table:table-cell table:style-name="ce84" office:value-type="float" office:value="290760644.15" calcext:value-type="float">
            <text:p>290.760.644</text:p>
          </table:table-cell>
          <table:table-cell table:style-name="ce102" office:value-type="float" office:value="281108354.15" calcext:value-type="float">
            <text:p>281.108.354</text:p>
          </table:table-cell>
          <table:table-cell table:style-name="ce147" office:value-type="float" office:value="3.43365462374324" calcext:value-type="float">
            <text:p>3,43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333" office:value-type="string" calcext:value-type="string">
            <text:p><text:s text:c="13"/>Impuesto s/ Hidrocarburos. Tipos estatales</text:p>
          </table:table-cell>
          <table:table-cell table:style-name="ce84" office:value-type="float" office:value="125556914.16" calcext:value-type="float">
            <text:p>125.556.914</text:p>
          </table:table-cell>
          <table:table-cell table:style-name="ce102" office:value-type="float" office:value="124439581.66" calcext:value-type="float">
            <text:p>124.439.582</text:p>
          </table:table-cell>
          <table:table-cell table:style-name="ce147" office:value-type="float" office:value="0.897891559176751" calcext:value-type="float">
            <text:p>0,90</text:p>
          </table:table-cell>
          <table:table-cell table:style-name="ce84" office:value-type="float" office:value="613048870.8" calcext:value-type="float">
            <text:p>613.048.871</text:p>
          </table:table-cell>
          <table:table-cell table:style-name="ce102" office:value-type="float" office:value="614955531.64" calcext:value-type="float">
            <text:p>614.955.532</text:p>
          </table:table-cell>
          <table:table-cell table:style-name="ce147" office:value-type="float" office:value="-0.310048571303235" calcext:value-type="float">
            <text:p>-0,31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Electricidad</text:p>
          </table:table-cell>
          <table:table-cell table:style-name="ce84" office:value-type="float" office:value="18788250" calcext:value-type="float">
            <text:p>18.788.250</text:p>
          </table:table-cell>
          <table:table-cell table:style-name="ce102" office:value-type="float" office:value="18573296.66" calcext:value-type="float">
            <text:p>18.573.297</text:p>
          </table:table-cell>
          <table:table-cell table:style-name="ce147" office:value-type="float" office:value="1.15732464696442" calcext:value-type="float">
            <text:p>1,16</text:p>
          </table:table-cell>
          <table:table-cell table:style-name="ce84" office:value-type="float" office:value="89519674.98" calcext:value-type="float">
            <text:p>89.519.675</text:p>
          </table:table-cell>
          <table:table-cell table:style-name="ce102" office:value-type="float" office:value="90483545.8" calcext:value-type="float">
            <text:p>90.483.546</text:p>
          </table:table-cell>
          <table:table-cell table:style-name="ce147" office:value-type="float" office:value="-1.06524430655103" calcext:value-type="float">
            <text:p>-1,07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4" office:value-type="string" calcext:value-type="string">
            <text:p>TOTAL</text:p>
          </table:table-cell>
          <table:table-cell table:style-name="ce276" office:value-type="float" office:value="815686396.64" calcext:value-type="float">
            <text:p>815.686.397</text:p>
          </table:table-cell>
          <table:table-cell table:style-name="ce284" office:value-type="float" office:value="810372472.48" calcext:value-type="float">
            <text:p>810.372.472</text:p>
          </table:table-cell>
          <table:table-cell table:style-name="ce212" office:value-type="float" office:value="0.655738483285057" calcext:value-type="float">
            <text:p>0,66</text:p>
          </table:table-cell>
          <table:table-cell table:style-name="ce276" office:value-type="float" office:value="4366235780.68" calcext:value-type="float">
            <text:p>4.366.235.781</text:p>
          </table:table-cell>
          <table:table-cell table:style-name="ce284" office:value-type="float" office:value="4079824369.06" calcext:value-type="float">
            <text:p>4.079.824.369</text:p>
          </table:table-cell>
          <table:table-cell table:style-name="ce212" office:value-type="float" office:value="7.02018973640253" calcext:value-type="float">
            <text:p>7,02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TOTAL RECAUDACIÓN</text:p>
          </table:table-cell>
          <table:table-cell table:style-name="ce87" office:value-type="float" office:value="1426129346.64" calcext:value-type="float">
            <text:p>1.426.129.347</text:p>
          </table:table-cell>
          <table:table-cell table:style-name="ce106" office:value-type="float" office:value="1428944795.81" calcext:value-type="float">
            <text:p>1.428.944.796</text:p>
          </table:table-cell>
          <table:table-cell table:style-name="ce213" office:value-type="float" office:value="-0.197029946731017" calcext:value-type="float">
            <text:p>-0,20</text:p>
          </table:table-cell>
          <table:table-cell table:style-name="ce87" office:value-type="float" office:value="7809878718.18" calcext:value-type="float">
            <text:p>7.809.878.718</text:p>
          </table:table-cell>
          <table:table-cell table:style-name="ce106" office:value-type="float" office:value="7238234013.21" calcext:value-type="float">
            <text:p>7.238.234.013</text:p>
          </table:table-cell>
          <table:table-cell table:style-name="ce213" office:value-type="float" office:value="7.89757147843978" calcext:value-type="float">
            <text:p>7,90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office:value-type="string" calcext:value-type="string">
            <text:p>Cifras en euros</text:p>
          </table:table-cell>
          <table:table-cell table:style-name="ce134" table:number-columns-repeated="3"/>
          <table:table-cell table:style-name="ce290" table:number-columns-repeated="2"/>
          <table:table-cell table:style-name="ce303"/>
          <table:table-cell table:style-name="ce306" table:number-columns-repeated="2"/>
          <table:table-cell table:style-name="ce308"/>
          <table:table-cell table:number-columns-repeated="51"/>
        </table:table-row>
        <table:table-row table:style-name="ro8">
          <table:table-cell table:style-name="ce134" table:number-columns-repeated="7"/>
          <table:table-cell table:style-name="ce290" table:number-columns-repeated="2"/>
          <table:table-cell table:style-name="ce303"/>
          <table:table-cell table:style-name="ce306" table:number-columns-repeated="2"/>
          <table:table-cell table:style-name="ce308"/>
          <table:table-cell table:number-columns-repeated="51"/>
        </table:table-row>
        <table:table-row table:style-name="ro8">
          <table:table-cell table:style-name="ce3"/>
          <table:table-cell table:style-name="ce134"/>
          <table:table-cell table:style-name="ce3" office:value-type="string" calcext:value-type="string">
            <text:p>1.5.2. Recaudación por liquidaciones de años anteriores</text:p>
          </table:table-cell>
          <table:table-cell table:style-name="ce3" table:number-columns-repeated="7"/>
          <table:table-cell table:style-name="ce189"/>
          <table:table-cell table:number-columns-repeated="53"/>
        </table:table-row>
        <table:table-row table:style-name="ro8">
          <table:table-cell table:style-name="ce3" table:number-columns-repeated="10"/>
          <table:table-cell table:style-name="ce189"/>
          <table:table-cell table:number-columns-repeated="53"/>
        </table:table-row>
        <table:table-row table:style-name="ro8">
          <table:table-cell table:style-name="ce134" table:number-columns-repeated="4"/>
          <table:table-cell table:style-name="ce619" table:formula="of:=[$'1.1'.D10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222" table:formula="of:=[$'1.1'.E10]" office:value-type="float" office:value="0" calcext:value-type="float">
            <text:p>0</text:p>
          </table:covered-table-cell>
          <table:covered-table-cell table:style-name="ce240" table:formula="of:=[$'1.1'.F10]" office:value-type="float" office:value="0" calcext:value-type="float">
            <text:p>0</text:p>
          </table:covered-table-cell>
          <table:table-cell table:style-name="ce619" table:formula="of:=[$'1.1'.G10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222" table:formula="of:=[$'1.1'.H10]" office:value-type="float" office:value="0" calcext:value-type="float">
            <text:p>0</text:p>
          </table:covered-table-cell>
          <table:covered-table-cell table:style-name="ce254" table:formula="of:=[$'1.1'.I10]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543" table:formula="of:=[$'1.1'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$'1.1'.G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340" table:formula="of:=[$'1.1'.D12]" office:value-type="float" office:value="2026" calcext:value-type="float">
            <text:p>2026</text:p>
          </table:table-cell>
          <table:table-cell table:style-name="ce351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340" table:formula="of:=[$'1.1'.G12]" office:value-type="float" office:value="2026" calcext:value-type="float">
            <text:p>2026</text:p>
          </table:table-cell>
          <table:table-cell table:style-name="ce351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DIRECTOS</text:p>
          </table:table-cell>
          <table:table-cell table:style-name="ce305" table:number-columns-spanned="3" table:number-rows-spanned="1"/>
          <table:covered-table-cell table:style-name="ce329"/>
          <table:covered-table-cell table:style-name="ce331"/>
          <table:table-cell table:style-name="ce305" table:number-columns-spanned="3" table:number-rows-spanned="1"/>
          <table:covered-table-cell table:style-name="ce388"/>
          <table:covered-table-cell table:style-name="ce327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Tarifa Autónomica del IRPF</text:p>
          </table:table-cell>
          <table:table-cell table:style-name="ce84" office:value-type="float" office:value="-1527934.16" calcext:value-type="float">
            <text:p>-1.527.934</text:p>
          </table:table-cell>
          <table:table-cell table:style-name="ce102" office:value-type="float" office:value="-1527934.16" calcext:value-type="float">
            <text:p>-1.527.934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7639670.8" calcext:value-type="float">
            <text:p>-7.639.671</text:p>
          </table:table-cell>
          <table:table-cell table:style-name="ce102" office:value-type="float" office:value="-7639670.8" calcext:value-type="float">
            <text:p>-7.639.671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160" office:value-type="string" calcext:value-type="string">
            <text:p>TOTAL</text:p>
          </table:table-cell>
          <table:table-cell table:style-name="ce86" office:value-type="float" office:value="-1527934.16" calcext:value-type="float">
            <text:p>-1.527.934</text:p>
          </table:table-cell>
          <table:table-cell table:style-name="ce105" office:value-type="float" office:value="-1527934.16" calcext:value-type="float">
            <text:p>-1.527.934</text:p>
          </table:table-cell>
          <table:table-cell table:style-name="ce212" office:value-type="string" calcext:value-type="string">
            <text:p>-</text:p>
          </table:table-cell>
          <table:table-cell table:style-name="ce86" office:value-type="float" office:value="-7639670.8" calcext:value-type="float">
            <text:p>-7.639.671</text:p>
          </table:table-cell>
          <table:table-cell table:style-name="ce105" office:value-type="float" office:value="-7639670.8" calcext:value-type="float">
            <text:p>-7.639.671</text:p>
          </table:table-cell>
          <table:table-cell table:style-name="ce212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INDIRECTOS</text:p>
          </table:table-cell>
          <table:table-cell table:style-name="ce272" table:number-columns-spanned="3" table:number-rows-spanned="1"/>
          <table:covered-table-cell table:style-name="ce282"/>
          <table:covered-table-cell table:style-name="ce286"/>
          <table:table-cell table:style-name="ce297" table:number-columns-spanned="3" table:number-rows-spanned="1"/>
          <table:covered-table-cell table:style-name="ce282"/>
          <table:covered-table-cell table:style-name="ce286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Valor Añadido</text:p>
          </table:table-cell>
          <table:table-cell table:style-name="ce83" office:value-type="float" office:value="-4593429.89" calcext:value-type="float">
            <text:p>-4.593.430</text:p>
          </table:table-cell>
          <table:table-cell table:style-name="ce101" office:value-type="float" office:value="-4593429.89" calcext:value-type="float">
            <text:p>-4.593.430</text:p>
          </table:table-cell>
          <table:table-cell table:style-name="ce144" office:value-type="string" calcext:value-type="string">
            <text:p>-</text:p>
          </table:table-cell>
          <table:table-cell table:style-name="ce83" office:value-type="float" office:value="-22967149.45" calcext:value-type="float">
            <text:p>-22.967.149</text:p>
          </table:table-cell>
          <table:table-cell table:style-name="ce101" office:value-type="float" office:value="-22967149.45" calcext:value-type="float">
            <text:p>-22.967.149</text:p>
          </table:table-cell>
          <table:table-cell table:style-name="ce144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s Especiales de Fabricación</text:p>
          </table:table-cell>
          <table:table-cell table:style-name="ce273" office:value-type="float" office:value="-192722.18" calcext:value-type="float">
            <text:p>-192.722</text:p>
          </table:table-cell>
          <table:table-cell table:style-name="ce283" office:value-type="float" office:value="-192722.18" calcext:value-type="float">
            <text:p>-192.722</text:p>
          </table:table-cell>
          <table:table-cell table:style-name="ce221" office:value-type="string" calcext:value-type="string">
            <text:p>-</text:p>
          </table:table-cell>
          <table:table-cell table:style-name="ce273" office:value-type="float" office:value="-963610.9" calcext:value-type="float">
            <text:p>-963.611</text:p>
          </table:table-cell>
          <table:table-cell table:style-name="ce283" office:value-type="float" office:value="-963610.9" calcext:value-type="float">
            <text:p>-963.611</text:p>
          </table:table-cell>
          <table:table-cell table:style-name="ce221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Alcohol</text:p>
          </table:table-cell>
          <table:table-cell table:style-name="ce84" office:value-type="float" office:value="-29048.96" calcext:value-type="float">
            <text:p>-29.049</text:p>
          </table:table-cell>
          <table:table-cell table:style-name="ce102" office:value-type="float" office:value="-29048.96" calcext:value-type="float">
            <text:p>-29.049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145244.8" calcext:value-type="float">
            <text:p>-145.245</text:p>
          </table:table-cell>
          <table:table-cell table:style-name="ce102" office:value-type="float" office:value="-145244.8" calcext:value-type="float">
            <text:p>-145.245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Productos Intermedios</text:p>
          </table:table-cell>
          <table:table-cell table:style-name="ce84" office:value-type="float" office:value="-378.75" calcext:value-type="float">
            <text:p>-379</text:p>
          </table:table-cell>
          <table:table-cell table:style-name="ce102" office:value-type="float" office:value="-378.75" calcext:value-type="float">
            <text:p>-379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1893.75" calcext:value-type="float">
            <text:p>-1.894</text:p>
          </table:table-cell>
          <table:table-cell table:style-name="ce102" office:value-type="float" office:value="-1893.75" calcext:value-type="float">
            <text:p>-1.894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Cerveza</text:p>
          </table:table-cell>
          <table:table-cell table:style-name="ce84" office:value-type="float" office:value="-3294.05" calcext:value-type="float">
            <text:p>-3.294</text:p>
          </table:table-cell>
          <table:table-cell table:style-name="ce102" office:value-type="float" office:value="-3294.05" calcext:value-type="float">
            <text:p>-3.294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16470.25" calcext:value-type="float">
            <text:p>-16.470</text:p>
          </table:table-cell>
          <table:table-cell table:style-name="ce102" office:value-type="float" office:value="-16470.25" calcext:value-type="float">
            <text:p>-16.470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Lab. Tabaco</text:p>
          </table:table-cell>
          <table:table-cell table:style-name="ce84" office:value-type="float" office:value="-42744.53" calcext:value-type="float">
            <text:p>-42.745</text:p>
          </table:table-cell>
          <table:table-cell table:style-name="ce102" office:value-type="float" office:value="-42744.53" calcext:value-type="float">
            <text:p>-42.745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213722.65" calcext:value-type="float">
            <text:p>-213.723</text:p>
          </table:table-cell>
          <table:table-cell table:style-name="ce102" office:value-type="float" office:value="-213722.65" calcext:value-type="float">
            <text:p>-213.723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333" office:value-type="string" calcext:value-type="string">
            <text:p><text:s text:c="13"/>Impuesto s/ Hidrocarburos. Tipo autonómico</text:p>
          </table:table-cell>
          <table:table-cell table:style-name="ce84" office:value-type="float" office:value="-115457.58" calcext:value-type="float">
            <text:p>-115.458</text:p>
          </table:table-cell>
          <table:table-cell table:style-name="ce102" office:value-type="float" office:value="-115457.58" calcext:value-type="float">
            <text:p>-115.458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577287.9" calcext:value-type="float">
            <text:p>-577.288</text:p>
          </table:table-cell>
          <table:table-cell table:style-name="ce102" office:value-type="float" office:value="-577287.9" calcext:value-type="float">
            <text:p>-577.288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Electricidad</text:p>
          </table:table-cell>
          <table:table-cell table:style-name="ce84" office:value-type="float" office:value="-1798.31" calcext:value-type="float">
            <text:p>-1.798</text:p>
          </table:table-cell>
          <table:table-cell table:style-name="ce102" office:value-type="float" office:value="-1798.31" calcext:value-type="float">
            <text:p>-1.798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8991.55" calcext:value-type="float">
            <text:p>-8.992</text:p>
          </table:table-cell>
          <table:table-cell table:style-name="ce102" office:value-type="float" office:value="-8991.55" calcext:value-type="float">
            <text:p>-8.992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4" office:value-type="string" calcext:value-type="string">
            <text:p>TOTAL</text:p>
          </table:table-cell>
          <table:table-cell table:style-name="ce276" office:value-type="float" office:value="-4786152.07" calcext:value-type="float">
            <text:p>-4.786.152</text:p>
          </table:table-cell>
          <table:table-cell table:style-name="ce284" office:value-type="float" office:value="-4786152.07" calcext:value-type="float">
            <text:p>-4.786.152</text:p>
          </table:table-cell>
          <table:table-cell table:style-name="ce212" office:value-type="string" calcext:value-type="string">
            <text:p>-</text:p>
          </table:table-cell>
          <table:table-cell table:style-name="ce276" office:value-type="float" office:value="-23930760.35" calcext:value-type="float">
            <text:p>-23.930.760</text:p>
          </table:table-cell>
          <table:table-cell table:style-name="ce284" office:value-type="float" office:value="-23930760.35" calcext:value-type="float">
            <text:p>-23.930.760</text:p>
          </table:table-cell>
          <table:table-cell table:style-name="ce212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TOTAL RECAUDACIÓN</text:p>
          </table:table-cell>
          <table:table-cell table:style-name="ce87" office:value-type="float" office:value="-6314086.23" calcext:value-type="float">
            <text:p>-6.314.086</text:p>
          </table:table-cell>
          <table:table-cell table:style-name="ce106" office:value-type="float" office:value="-6314086.23" calcext:value-type="float">
            <text:p>-6.314.086</text:p>
          </table:table-cell>
          <table:table-cell table:style-name="ce213" office:value-type="string" calcext:value-type="string">
            <text:p>-</text:p>
          </table:table-cell>
          <table:table-cell table:style-name="ce87" office:value-type="float" office:value="-31570431.15" calcext:value-type="float">
            <text:p>-31.570.431</text:p>
          </table:table-cell>
          <table:table-cell table:style-name="ce106" office:value-type="float" office:value="-31570431.15" calcext:value-type="float">
            <text:p>-31.570.431</text:p>
          </table:table-cell>
          <table:table-cell table:style-name="ce213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office:value-type="string" calcext:value-type="string">
            <text:p>Cifras en euros</text:p>
          </table:table-cell>
          <table:table-cell table:style-name="ce290" table:number-columns-repeated="2"/>
          <table:table-cell table:style-name="ce302"/>
          <table:table-cell table:style-name="ce290" table:number-columns-repeated="2"/>
          <table:table-cell table:style-name="ce303"/>
          <table:table-cell table:number-columns-repeated="54"/>
        </table:table-row>
        <table:table-row table:style-name="ro18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1.5'.I71" table:end-x="1.066cm" table:end-y="0.132cm" draw:z-index="0" draw:name="Chart 1_0" draw:style-name="gr12" draw:text-style-name="P11" svg:width="22.268cm" svg:height="9.476cm" svg:x="0.266cm" svg:y="0.022cm">
              <draw:object draw:notify-on-update-of-ranges="'1.5'.E14:'1.5'.E14 '1.5'.F14:'1.5'.F14" xlink:href="./Object 7" xlink:type="simple" xlink:show="embed" xlink:actuate="onLoad">
                <loext:p/>
              </draw:object>
              <draw:image xlink:href="./ObjectReplacements/Object 7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1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1.5'.I93" table:end-x="0.458cm" table:end-y="0.476cm" draw:z-index="1" draw:name="Chart 2_0" draw:style-name="gr12" draw:text-style-name="P11" svg:width="21.66cm" svg:height="9.817cm" svg:x="0.266cm" svg:y="0.026cm">
              <draw:object draw:notify-on-update-of-ranges="'1.5'.H14:'1.5'.H14 '1.5'.I14:'1.5'.I14" xlink:href="./Object 8" xlink:type="simple" xlink:show="embed" xlink:actuate="onLoad">
                <loext:p/>
              </draw:object>
              <draw:image xlink:href="./ObjectReplacements/Object 8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1048499">
          <table:table-cell table:number-columns-repeated="64"/>
        </table:table-row>
        <table:table-row table:style-name="ro5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5'.$A$8:.$J$91" table:range-usable-as="print-range"/>
        </table:named-expressions>
      </table:table>
      <table:table table:name="1.6" table:style-name="ta8" table:print-ranges="'1.6'.A1:'1.6'.J72">
        <office:forms form:automatic-focus="true" form:apply-design-mode="false"/>
        <table:table-column table:style-name="co38" table:default-cell-style-name="ce132"/>
        <table:table-column table:style-name="co16" table:default-cell-style-name="ce132"/>
        <table:table-column table:style-name="co38" table:default-cell-style-name="ce132"/>
        <table:table-column table:style-name="co46" table:default-cell-style-name="ce132"/>
        <table:table-column table:style-name="co47" table:number-columns-repeated="2" table:default-cell-style-name="ce132"/>
        <table:table-column table:style-name="co14" table:default-cell-style-name="ce132"/>
        <table:table-column table:style-name="co48" table:default-cell-style-name="ce132"/>
        <table:table-column table:style-name="co49" table:default-cell-style-name="ce132"/>
        <table:table-column table:style-name="co50" table:default-cell-style-name="ce132"/>
        <table:table-column table:style-name="co43" table:number-columns-repeated="2" table:default-cell-style-name="ce132"/>
        <table:table-column table:style-name="co51" table:default-cell-style-name="ce132"/>
        <table:table-column table:style-name="co15" table:number-columns-repeated="51" table:default-cell-style-name="ce132"/>
        <table:table-row table:style-name="ro5">
          <table:table-cell>
            <draw:frame draw:z-index="2" draw:name="Imagen 11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19">
          <table:table-cell table:style-name="ce309" office:value-type="string" calcext:value-type="string" table:number-columns-spanned="10" table:number-rows-spanned="1">
            <text:p>1.6. Detalle de la recaudación por las diferentes figuras tributarias cedidas gestionadas por el Estado. Entregas a cuenta del ejercicio corriente y Liquidaciones de años anteriores</text:p>
          </table:table-cell>
          <table:covered-table-cell table:number-columns-repeated="9" table:style-name="ce118"/>
          <table:table-cell table:style-name="ce321" table:number-columns-repeated="3"/>
          <table:table-cell table:style-name="ce189"/>
          <table:table-cell table:number-columns-repeated="50"/>
        </table:table-row>
        <table:table-row table:style-name="ro8">
          <table:table-cell table:style-name="ce310" table:number-columns-repeated="3"/>
          <table:table-cell table:number-columns-repeated="61"/>
        </table:table-row>
        <table:table-row table:style-name="ro8">
          <table:table-cell table:style-name="ce311" table:number-columns-repeated="3"/>
          <table:table-cell table:style-name="ce189" table:number-columns-repeated="11"/>
          <table:table-cell table:number-columns-repeated="50"/>
        </table:table-row>
        <table:table-row table:style-name="ro8">
          <table:table-cell table:style-name="ce310" table:number-columns-repeated="2"/>
          <table:table-cell table:style-name="ce311"/>
          <table:table-cell table:number-columns-repeated="9"/>
          <table:table-cell table:style-name="ce307"/>
          <table:table-cell table:number-columns-repeated="51"/>
        </table:table-row>
        <table:table-row table:style-name="ro8">
          <table:table-cell table:number-columns-repeated="3"/>
          <table:table-cell table:style-name="ce134"/>
          <table:table-cell table:style-name="ce619" table:formula="of:=[$'1.1'.D10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222" table:formula="of:=[$'1.1'.E10]" office:value-type="float" office:value="0" calcext:value-type="float">
            <text:p>0</text:p>
          </table:covered-table-cell>
          <table:covered-table-cell table:style-name="ce240" table:formula="of:=[$'1.1'.F10]" office:value-type="float" office:value="0" calcext:value-type="float">
            <text:p>0</text:p>
          </table:covered-table-cell>
          <table:table-cell table:style-name="ce619" table:formula="of:=[$'1.1'.G10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222" table:formula="of:=[$'1.1'.H10]" office:value-type="float" office:value="0" calcext:value-type="float">
            <text:p>0</text:p>
          </table:covered-table-cell>
          <table:covered-table-cell table:style-name="ce254" table:formula="of:=[$'1.1'.I10]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236"/>
          <table:table-cell table:style-name="ce543" table:formula="of:=[.H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$'1.1'.G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236"/>
          <table:table-cell table:style-name="ce340" table:formula="of:=[$'1.1'.D12]" office:value-type="float" office:value="2026" calcext:value-type="float">
            <text:p>2026</text:p>
          </table:table-cell>
          <table:table-cell table:style-name="ce351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340" table:formula="of:=[$'1.1'.G12]" office:value-type="float" office:value="2026" calcext:value-type="float">
            <text:p>2026</text:p>
          </table:table-cell>
          <table:table-cell table:style-name="ce351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305" table:number-columns-spanned="3" table:number-rows-spanned="1"/>
          <table:covered-table-cell table:style-name="ce290"/>
          <table:covered-table-cell table:style-name="ce331"/>
          <table:table-cell table:style-name="ce305" table:number-columns-spanned="3" table:number-rows-spanned="1"/>
          <table:covered-table-cell table:style-name="ce388"/>
          <table:covered-table-cell table:style-name="ce327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rifa Autónomica del IRPF</text:p>
          </table:table-cell>
          <table:table-cell table:style-name="ce85" office:value-type="float" office:value="608915015.84" calcext:value-type="float">
            <text:p>608.915.016</text:p>
          </table:table-cell>
          <table:table-cell table:style-name="ce104" office:value-type="float" office:value="617044389.17" calcext:value-type="float">
            <text:p>617.044.389</text:p>
          </table:table-cell>
          <table:table-cell table:style-name="ce147" office:value-type="float" office:value="-1.31746977570528" calcext:value-type="float">
            <text:p>-1,32</text:p>
          </table:table-cell>
          <table:table-cell table:style-name="ce85" office:value-type="float" office:value="3436003266.7" calcext:value-type="float">
            <text:p>3.436.003.267</text:p>
          </table:table-cell>
          <table:table-cell table:style-name="ce104" office:value-type="float" office:value="3150769973.35" calcext:value-type="float">
            <text:p>3.150.769.973</text:p>
          </table:table-cell>
          <table:table-cell table:style-name="ce147" office:value-type="float" office:value="9.05281235261776" calcext:value-type="float">
            <text:p>9,0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239" office:value-type="float" office:value="608915015.84" calcext:value-type="float">
            <text:p>608.915.016</text:p>
          </table:table-cell>
          <table:table-cell table:style-name="ce260" office:value-type="float" office:value="617044389.17" calcext:value-type="float">
            <text:p>617.044.389</text:p>
          </table:table-cell>
          <table:table-cell table:style-name="ce212" office:value-type="float" office:value="-1.31746977570527" calcext:value-type="float">
            <text:p>-1,32</text:p>
          </table:table-cell>
          <table:table-cell table:style-name="ce239" office:value-type="float" office:value="3436003266.7" calcext:value-type="float">
            <text:p>3.436.003.267</text:p>
          </table:table-cell>
          <table:table-cell table:style-name="ce260" office:value-type="float" office:value="3150769973.35" calcext:value-type="float">
            <text:p>3.150.769.973</text:p>
          </table:table-cell>
          <table:table-cell table:style-name="ce212" office:value-type="float" office:value="9.05281235261776" calcext:value-type="float">
            <text:p>9,0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425" table:number-columns-spanned="3" table:number-rows-spanned="1"/>
          <table:covered-table-cell table:style-name="ce428"/>
          <table:covered-table-cell table:style-name="ce286"/>
          <table:table-cell table:style-name="ce433" table:number-columns-spanned="3" table:number-rows-spanned="1"/>
          <table:covered-table-cell table:style-name="ce428"/>
          <table:covered-table-cell table:style-name="ce286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Valor Añadido</text:p>
          </table:table-cell>
          <table:table-cell table:style-name="ce238" office:value-type="float" office:value="599090021.77" calcext:value-type="float">
            <text:p>599.090.022</text:p>
          </table:table-cell>
          <table:table-cell table:style-name="ce259" office:value-type="float" office:value="594646615.94" calcext:value-type="float">
            <text:p>594.646.616</text:p>
          </table:table-cell>
          <table:table-cell table:style-name="ce144" office:value-type="float" office:value="0.747234695513388" calcext:value-type="float">
            <text:p>0,75</text:p>
          </table:table-cell>
          <table:table-cell table:style-name="ce238" office:value-type="float" office:value="3289469956.37" calcext:value-type="float">
            <text:p>3.289.469.956</text:p>
          </table:table-cell>
          <table:table-cell table:style-name="ce259" office:value-type="float" office:value="3006336649.7" calcext:value-type="float">
            <text:p>3.006.336.650</text:p>
          </table:table-cell>
          <table:table-cell table:style-name="ce144" office:value-type="float" office:value="9.41788427780546" calcext:value-type="float">
            <text:p>9,4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speciales de Fabricación</text:p>
          </table:table-cell>
          <table:table-cell table:style-name="ce426" office:value-type="float" office:value="211810222.8" calcext:value-type="float">
            <text:p>211.810.223</text:p>
          </table:table-cell>
          <table:table-cell table:style-name="ce429" office:value-type="float" office:value="210939704.47" calcext:value-type="float">
            <text:p>210.939.704</text:p>
          </table:table-cell>
          <table:table-cell table:style-name="ce221" office:value-type="float" office:value="0.412685858353323" calcext:value-type="float">
            <text:p>0,41</text:p>
          </table:table-cell>
          <table:table-cell table:style-name="ce426" office:value-type="float" office:value="1052835063.96" calcext:value-type="float">
            <text:p>1.052.835.064</text:p>
          </table:table-cell>
          <table:table-cell table:style-name="ce429" office:value-type="float" office:value="1049556959.01" calcext:value-type="float">
            <text:p>1.049.556.959</text:p>
          </table:table-cell>
          <table:table-cell table:style-name="ce221" office:value-type="float" office:value="0.312332258088416" calcext:value-type="float">
            <text:p>0,3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Alcohol</text:p>
          </table:table-cell>
          <table:table-cell table:style-name="ce85" office:value-type="float" office:value="9250615.2" calcext:value-type="float">
            <text:p>9.250.615</text:p>
          </table:table-cell>
          <table:table-cell table:style-name="ce104" office:value-type="float" office:value="9362801.04" calcext:value-type="float">
            <text:p>9.362.801</text:p>
          </table:table-cell>
          <table:table-cell table:style-name="ce147" office:value-type="float" office:value="-1.19820809521335" calcext:value-type="float">
            <text:p>-1,20</text:p>
          </table:table-cell>
          <table:table-cell table:style-name="ce85" office:value-type="float" office:value="42801041.01" calcext:value-type="float">
            <text:p>42.801.041</text:p>
          </table:table-cell>
          <table:table-cell table:style-name="ce104" office:value-type="float" office:value="46100224.36" calcext:value-type="float">
            <text:p>46.100.224</text:p>
          </table:table-cell>
          <table:table-cell table:style-name="ce147" office:value-type="float" office:value="-7.15654510536962" calcext:value-type="float">
            <text:p>-7,1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Productos Intermedios</text:p>
          </table:table-cell>
          <table:table-cell table:style-name="ce85" office:value-type="float" office:value="256579.58" calcext:value-type="float">
            <text:p>256.580</text:p>
          </table:table-cell>
          <table:table-cell table:style-name="ce104" office:value-type="float" office:value="235878.75" calcext:value-type="float">
            <text:p>235.879</text:p>
          </table:table-cell>
          <table:table-cell table:style-name="ce147" office:value-type="float" office:value="8.77604701568072" calcext:value-type="float">
            <text:p>8,78</text:p>
          </table:table-cell>
          <table:table-cell table:style-name="ce85" office:value-type="float" office:value="1090180.39" calcext:value-type="float">
            <text:p>1.090.180</text:p>
          </table:table-cell>
          <table:table-cell table:style-name="ce104" office:value-type="float" office:value="1135095.41" calcext:value-type="float">
            <text:p>1.135.095</text:p>
          </table:table-cell>
          <table:table-cell table:style-name="ce147" office:value-type="float" office:value="-3.95693785776123" calcext:value-type="float">
            <text:p>-3,9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Cerveza</text:p>
          </table:table-cell>
          <table:table-cell table:style-name="ce85" office:value-type="float" office:value="3212083.45" calcext:value-type="float">
            <text:p>3.212.083</text:p>
          </table:table-cell>
          <table:table-cell table:style-name="ce104" office:value-type="float" office:value="3286958.45" calcext:value-type="float">
            <text:p>3.286.958</text:p>
          </table:table-cell>
          <table:table-cell table:style-name="ce147" office:value-type="float" office:value="-2.27794178536087" calcext:value-type="float">
            <text:p>-2,28</text:p>
          </table:table-cell>
          <table:table-cell table:style-name="ce85" office:value-type="float" office:value="16414654.73" calcext:value-type="float">
            <text:p>16.414.655</text:p>
          </table:table-cell>
          <table:table-cell table:style-name="ce104" office:value-type="float" office:value="16574209.75" calcext:value-type="float">
            <text:p>16.574.210</text:p>
          </table:table-cell>
          <table:table-cell table:style-name="ce147" office:value-type="float" office:value="-0.962670452508299" calcext:value-type="float">
            <text:p>-0,9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Lab. Tabaco</text:p>
          </table:table-cell>
          <table:table-cell table:style-name="ce85" office:value-type="float" office:value="54863036.3" calcext:value-type="float">
            <text:p>54.863.036</text:p>
          </table:table-cell>
          <table:table-cell table:style-name="ce104" office:value-type="float" office:value="55158443.8" calcext:value-type="float">
            <text:p>55.158.444</text:p>
          </table:table-cell>
          <table:table-cell table:style-name="ce147" office:value-type="float" office:value="-0.535561701253073" calcext:value-type="float">
            <text:p>-0,54</text:p>
          </table:table-cell>
          <table:table-cell table:style-name="ce85" office:value-type="float" office:value="290546921.5" calcext:value-type="float">
            <text:p>290.546.922</text:p>
          </table:table-cell>
          <table:table-cell table:style-name="ce104" office:value-type="float" office:value="280894631.5" calcext:value-type="float">
            <text:p>280.894.632</text:p>
          </table:table-cell>
          <table:table-cell table:style-name="ce147" office:value-type="float" office:value="3.43626716838837" calcext:value-type="float">
            <text:p>3,4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Hidrocarburos. Tipos estatales</text:p>
          </table:table-cell>
          <table:table-cell table:style-name="ce85" office:value-type="float" office:value="125441456.58" calcext:value-type="float">
            <text:p>125.441.457</text:p>
          </table:table-cell>
          <table:table-cell table:style-name="ce104" office:value-type="float" office:value="124324124.08" calcext:value-type="float">
            <text:p>124.324.124</text:p>
          </table:table-cell>
          <table:table-cell table:style-name="ce147" office:value-type="float" office:value="0.898725414933163" calcext:value-type="float">
            <text:p>0,90</text:p>
          </table:table-cell>
          <table:table-cell table:style-name="ce85" office:value-type="float" office:value="612471582.9" calcext:value-type="float">
            <text:p>612.471.583</text:p>
          </table:table-cell>
          <table:table-cell table:style-name="ce104" office:value-type="float" office:value="614378243.74" calcext:value-type="float">
            <text:p>614.378.244</text:p>
          </table:table-cell>
          <table:table-cell table:style-name="ce147" office:value-type="float" office:value="-0.310339902076174" calcext:value-type="float">
            <text:p>-0,3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Electricidad</text:p>
          </table:table-cell>
          <table:table-cell table:style-name="ce85" office:value-type="float" office:value="18786451.69" calcext:value-type="float">
            <text:p>18.786.452</text:p>
          </table:table-cell>
          <table:table-cell table:style-name="ce104" office:value-type="float" office:value="18571498.35" calcext:value-type="float">
            <text:p>18.571.498</text:p>
          </table:table-cell>
          <table:table-cell table:style-name="ce147" office:value-type="float" office:value="1.1574367126926" calcext:value-type="float">
            <text:p>1,16</text:p>
          </table:table-cell>
          <table:table-cell table:style-name="ce85" office:value-type="float" office:value="89510683.43" calcext:value-type="float">
            <text:p>89.510.683</text:p>
          </table:table-cell>
          <table:table-cell table:style-name="ce104" office:value-type="float" office:value="90474554.25" calcext:value-type="float">
            <text:p>90.474.554</text:p>
          </table:table-cell>
          <table:table-cell table:style-name="ce147" office:value-type="float" office:value="-1.06535017275312" calcext:value-type="float">
            <text:p>-1,0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4" office:value-type="string" calcext:value-type="string">
            <text:p>TOTAL</text:p>
          </table:table-cell>
          <table:table-cell table:style-name="ce427" office:value-type="float" office:value="810900244.57" calcext:value-type="float">
            <text:p>810.900.245</text:p>
          </table:table-cell>
          <table:table-cell table:style-name="ce432" office:value-type="float" office:value="805586320.41" calcext:value-type="float">
            <text:p>805.586.320</text:p>
          </table:table-cell>
          <table:table-cell table:style-name="ce212" office:value-type="float" office:value="0.659634358897175" calcext:value-type="float">
            <text:p>0,66</text:p>
          </table:table-cell>
          <table:table-cell table:style-name="ce427" office:value-type="float" office:value="4342305020.33" calcext:value-type="float">
            <text:p>4.342.305.020</text:p>
          </table:table-cell>
          <table:table-cell table:style-name="ce432" office:value-type="float" office:value="4055893608.71" calcext:value-type="float">
            <text:p>4.055.893.609</text:p>
          </table:table-cell>
          <table:table-cell table:style-name="ce212" office:value-type="float" office:value="7.06161056603984" calcext:value-type="float">
            <text:p>7,0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73" office:value-type="float" office:value="1419815260.41" calcext:value-type="float">
            <text:p>1.419.815.260</text:p>
          </table:table-cell>
          <table:table-cell table:style-name="ce196" office:value-type="float" office:value="1422630709.58" calcext:value-type="float">
            <text:p>1.422.630.710</text:p>
          </table:table-cell>
          <table:table-cell table:style-name="ce213" office:value-type="float" office:value="-0.197904428116207" calcext:value-type="float">
            <text:p>-0,20</text:p>
          </table:table-cell>
          <table:table-cell table:style-name="ce173" office:value-type="float" office:value="7778308287.03" calcext:value-type="float">
            <text:p>7.778.308.287</text:p>
          </table:table-cell>
          <table:table-cell table:style-name="ce196" office:value-type="float" office:value="7206663582.06" calcext:value-type="float">
            <text:p>7.206.663.582</text:p>
          </table:table-cell>
          <table:table-cell table:style-name="ce213" office:value-type="float" office:value="7.93216858898522" calcext:value-type="float">
            <text:p>7,93</text:p>
          </table:table-cell>
          <table:table-cell table:number-columns-repeated="54"/>
        </table:table-row>
        <table:table-row table:style-name="ro8">
          <table:table-cell table:number-columns-repeated="3"/>
          <table:table-cell office:value-type="string" calcext:value-type="string">
            <text:p>Cifras en euros</text:p>
          </table:table-cell>
          <table:table-cell table:style-name="ce306" table:number-columns-repeated="2"/>
          <table:table-cell table:style-name="ce308"/>
          <table:table-cell table:style-name="ce306" table:number-columns-repeated="2"/>
          <table:table-cell table:style-name="ce308"/>
          <table:table-cell table:style-name="ce306" table:number-columns-repeated="2"/>
          <table:table-cell table:style-name="ce308"/>
          <table:table-cell table:number-columns-repeated="51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1.6'.I50" table:end-x="2.639cm" table:end-y="0.064cm" draw:z-index="0" draw:name="Chart 1" draw:style-name="gr12" draw:text-style-name="P11" svg:width="22.208cm" svg:height="9.45cm" svg:x="0.633cm" svg:y="0.501cm">
              <draw:object draw:notify-on-update-of-ranges="'1.6'.E14:'1.6'.E14 '1.6'.F14:'1.6'.F14" xlink:href="./Object 23" xlink:type="simple" xlink:show="embed" xlink:actuate="onLoad">
                <loext:p/>
              </draw:object>
              <draw:image xlink:href="./ObjectReplacements/Object 23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9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1.6'.I70" table:end-x="2.117cm" table:end-y="0.219cm" draw:z-index="1" draw:name="Chart 2" draw:style-name="gr12" draw:text-style-name="P11" svg:width="21.6cm" svg:height="9.755cm" svg:x="0.719cm" svg:y="0.351cm">
              <draw:object draw:notify-on-update-of-ranges="'1.6'.H14:'1.6'.H14 '1.6'.I14:'1.6'.I14" xlink:href="./Object 24" xlink:type="simple" xlink:show="embed" xlink:actuate="onLoad">
                <loext:p/>
              </draw:object>
              <draw:image xlink:href="./ObjectReplacements/Object 24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048523">
          <table:table-cell table:number-columns-repeated="64"/>
        </table:table-row>
        <table:table-row table:style-name="ro5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6'.$A$8:.$K$71" table:range-usable-as="print-range"/>
        </table:named-expressions>
      </table:table>
      <table:table table:name="1.7" table:style-name="ta2" table:print-ranges="'1.7'.A1:'1.7'.L91">
        <office:forms form:automatic-focus="true" form:apply-design-mode="false"/>
        <table:shapes>
          <draw:frame draw:z-index="0" draw:style-name="gr10" draw:text-style-name="P2" svg:width="18.72cm" svg:height="14.71cm" svg:x="3.76cm" svg:y="12.6cm">
            <draw:object draw:notify-on-update-of-ranges="'1.7'.E14:'1.7'.E14 '1.7'.F14:'1.7'.F14" xlink:href="./Object 6" xlink:type="simple" xlink:show="embed" xlink:actuate="onLoad">
              <loext:p/>
            </draw:object>
            <draw:image xlink:href="./ObjectReplacements/Object 6" xlink:type="simple" xlink:show="embed" xlink:actuate="onLoad"/>
          </draw:frame>
          <draw:frame draw:z-index="1" draw:style-name="gr10" draw:text-style-name="P2" svg:width="18.72cm" svg:height="14.71cm" svg:x="3.76cm" svg:y="30cm">
            <draw:object draw:notify-on-update-of-ranges="'1.7'.E14:'1.7'.E14 '1.7'.F14:'1.7'.F14" xlink:href="./Object 13" xlink:type="simple" xlink:show="embed" xlink:actuate="onLoad">
              <loext:p/>
            </draw:object>
            <draw:image xlink:href="./ObjectReplacements/Object 13" xlink:type="simple" xlink:show="embed" xlink:actuate="onLoad"/>
          </draw:frame>
        </table:shapes>
        <table:table-column table:style-name="co38" table:default-cell-style-name="ce132"/>
        <table:table-column table:style-name="co16" table:default-cell-style-name="ce132"/>
        <table:table-column table:style-name="co38" table:default-cell-style-name="ce132"/>
        <table:table-column table:style-name="co52" table:default-cell-style-name="ce132"/>
        <table:table-column table:style-name="co53" table:number-columns-repeated="2" table:default-cell-style-name="ce132"/>
        <table:table-column table:style-name="co54" table:default-cell-style-name="ce132"/>
        <table:table-column table:style-name="co53" table:number-columns-repeated="2" table:default-cell-style-name="ce132"/>
        <table:table-column table:style-name="co55" table:default-cell-style-name="ce132"/>
        <table:table-column table:style-name="co15" table:number-columns-repeated="2" table:default-cell-style-name="ce132"/>
        <table:table-column table:style-name="co24" table:default-cell-style-name="ce132"/>
        <table:table-column table:style-name="co15" table:number-columns-repeated="51" table:default-cell-style-name="ce132"/>
        <table:table-row table:style-name="ro5">
          <table:table-cell>
            <draw:frame draw:z-index="2" draw:name="Imagen 12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20">
          <table:table-cell table:style-name="ce322" office:value-type="string" calcext:value-type="string" table:number-columns-spanned="10" table:number-rows-spanned="1">
            <text:p>1.7. Detalle de la Recaudación de las diferentes figuras tributarias cedidas gestionadas por el Estado no sujetas a Liquidación</text:p>
          </table:table-cell>
          <table:covered-table-cell table:number-columns-repeated="9" table:style-name="ce323"/>
          <table:table-cell table:style-name="ce189"/>
          <table:table-cell table:number-columns-repeated="53"/>
        </table:table-row>
        <table:table-row table:style-name="ro8" table:number-rows-repeated="2">
          <table:table-cell table:style-name="ce134" table:number-columns-repeated="10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3"/>
          <table:table-cell table:style-name="ce134" table:number-columns-repeated="7"/>
          <table:table-cell table:number-columns-repeated="2"/>
          <table:table-cell table:style-name="ce307"/>
          <table:table-cell table:number-columns-repeated="51"/>
        </table:table-row>
        <table:table-row table:style-name="ro8">
          <table:table-cell table:style-name="ce134" table:number-columns-repeated="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240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 office:value-type="float" office:value="0" calcext:value-type="float">
            <text:p>0</text:p>
          </table:covered-table-cell>
          <table:covered-table-cell table:style-name="ce254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543" table:formula="of:=['1.1'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430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340" table:formula="of:=['1.1'.D12]" office:value-type="float" office:value="2026" calcext:value-type="float">
            <text:p>2026</text:p>
          </table:table-cell>
          <table:table-cell table:style-name="ce351" table:formula="of:=['1.1'.E12]" office:value-type="float" office:value="2025" calcext:value-type="float">
            <text:p>2025</text:p>
          </table:table-cell>
          <table:table-cell table:style-name="ce566" table:formula="of:=['1.1'.F12]" office:value-type="string" office:string-value="%26/25" calcext:value-type="string">
            <text:p>%26/25</text:p>
          </table:table-cell>
          <table:table-cell table:style-name="ce431" table:formula="of:=['1.1'.G12]" office:value-type="float" office:value="2026" calcext:value-type="float">
            <text:p>2026</text:p>
          </table:table-cell>
          <table:table-cell table:style-name="ce351" table:formula="of:=['1.1'.H12]" office:value-type="float" office:value="2025" calcext:value-type="float">
            <text:p>2025</text:p>
          </table:table-cell>
          <table:table-cell table:style-name="ce566" table:formula="of:=['1.1'.I12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IMPUESTOS DIRECTOS</text:p>
          </table:table-cell>
          <table:table-cell table:style-name="ce545"/>
          <table:table-cell table:style-name="ce558"/>
          <table:table-cell table:style-name="ce566"/>
          <table:table-cell table:style-name="ce545"/>
          <table:table-cell table:style-name="ce558"/>
          <table:table-cell table:style-name="ce566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62" office:value-type="string" calcext:value-type="string">
            <text:p>Impuesto Intereses y Comisiones Bancari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104" office:value-type="float" office:value="204033943.08" calcext:value-type="float">
            <text:p>204.033.943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202"/>
          <table:table-cell table:number-columns-repeated="53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INDIRECTOS</text:p>
          </table:table-cell>
          <table:table-cell table:style-name="ce305" office:value-type="string" calcext:value-type="string" table:number-columns-spanned="3" table:number-rows-spanned="1">
            <text:p>-</text:p>
          </table:table-cell>
          <table:covered-table-cell table:style-name="ce290" office:value-type="string" calcext:value-type="string">
            <text:p>-</text:p>
          </table:covered-table-cell>
          <table:covered-table-cell table:style-name="ce331" office:value-type="string" calcext:value-type="string">
            <text:p>-</text:p>
          </table:covered-table-cell>
          <table:table-cell table:style-name="ce372" office:value-type="string" calcext:value-type="string" table:number-columns-spanned="3" table:number-rows-spanned="1">
            <text:p>-</text:p>
          </table:table-cell>
          <table:covered-table-cell table:style-name="ce388" office:value-type="string" calcext:value-type="string">
            <text:p>-</text:p>
          </table:covered-table-cell>
          <table:covered-table-cell table:style-name="ce327" office:value-type="string" calcext:value-type="string">
            <text:p>-</text:p>
          </table:covered-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Actividades de Juego No Presenciales</text:p>
          </table:table-cell>
          <table:table-cell table:style-name="ce85" office:value-type="float" office:value="119693.22" calcext:value-type="float">
            <text:p>119.693</text:p>
          </table:table-cell>
          <table:table-cell table:style-name="ce104" office:value-type="float" office:value="71209.75" calcext:value-type="float">
            <text:p>71.210</text:p>
          </table:table-cell>
          <table:table-cell table:style-name="ce147" office:value-type="float" office:value="68.0854377385119" calcext:value-type="float">
            <text:p>68,09</text:p>
          </table:table-cell>
          <table:table-cell table:style-name="ce104" office:value-type="float" office:value="11479134.37" calcext:value-type="float">
            <text:p>11.479.134</text:p>
          </table:table-cell>
          <table:table-cell table:style-name="ce104" office:value-type="float" office:value="10074353.6" calcext:value-type="float">
            <text:p>10.074.354</text:p>
          </table:table-cell>
          <table:table-cell table:style-name="ce147" office:value-type="float" office:value="13.9441280877812" calcext:value-type="float">
            <text:p>13,94</text:p>
          </table:table-cell>
          <table:table-cell table:number-columns-repeated="2"/>
          <table:table-cell table:style-name="ce356" office:value-type="string" calcext:value-type="string">
            <text:p>Actividades de Juego No Presenciales</text:p>
          </table:table-cell>
          <table:table-cell table:style-name="ce258"/>
          <table:table-cell table:number-columns-repeated="50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s/ Determinados Medios de Transporte</text:p>
          </table:table-cell>
          <table:table-cell table:style-name="ce85" office:value-type="float" office:value="8174538.08" calcext:value-type="float">
            <text:p>8.174.538</text:p>
          </table:table-cell>
          <table:table-cell table:style-name="ce104" office:value-type="float" office:value="8653422.2" calcext:value-type="float">
            <text:p>8.653.422</text:p>
          </table:table-cell>
          <table:table-cell table:style-name="ce147" office:value-type="float" office:value="-5.53404316733788" calcext:value-type="float">
            <text:p>-5,53</text:p>
          </table:table-cell>
          <table:table-cell table:style-name="ce104" office:value-type="float" office:value="41957225.99" calcext:value-type="float">
            <text:p>41.957.226</text:p>
          </table:table-cell>
          <table:table-cell table:style-name="ce104" office:value-type="float" office:value="45144678.82" calcext:value-type="float">
            <text:p>45.144.679</text:p>
          </table:table-cell>
          <table:table-cell table:style-name="ce147" office:value-type="float" office:value="-7.06052831322369" calcext:value-type="float">
            <text:p>-7,06</text:p>
          </table:table-cell>
          <table:table-cell table:number-columns-repeated="2"/>
          <table:table-cell table:style-name="ce356" office:value-type="string" calcext:value-type="string">
            <text:p>Determinados Medios de Transporte</text:p>
          </table:table-cell>
          <table:table-cell table:style-name="ce258"/>
          <table:table-cell table:number-columns-repeated="50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sobre Hidrocarburos. Tarifa Autonómica</text:p>
          </table:table-cell>
          <table:table-cell table:style-name="ce85" office:value-type="float" office:value="3752.91" calcext:value-type="float">
            <text:p>3.753</text:p>
          </table:table-cell>
          <table:table-cell table:style-name="ce104" office:value-type="float" office:value="5522.95" calcext:value-type="float">
            <text:p>5.523</text:p>
          </table:table-cell>
          <table:table-cell table:style-name="ce147" office:value-type="float" office:value="-32.0488144922551" calcext:value-type="float">
            <text:p>-32,05</text:p>
          </table:table-cell>
          <table:table-cell table:style-name="ce104" office:value-type="float" office:value="-13377.88" calcext:value-type="float">
            <text:p>-13.378</text:p>
          </table:table-cell>
          <table:table-cell table:style-name="ce104" office:value-type="float" office:value="22534.43" calcext:value-type="float">
            <text:p>22.534</text:p>
          </table:table-cell>
          <table:table-cell table:style-name="ce147" office:value-type="float" office:value="-159.366400658903" calcext:value-type="float">
            <text:p>-159,37</text:p>
          </table:table-cell>
          <table:table-cell table:number-columns-repeated="2"/>
          <table:table-cell table:style-name="ce356" office:value-type="string" calcext:value-type="string">
            <text:p>Hidrocarburos. Tarifa Autonómica</text:p>
          </table:table-cell>
          <table:table-cell table:style-name="ce258"/>
          <table:table-cell table:number-columns-repeated="50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Depósito Residuos Vertederos</text:p>
          </table:table-cell>
          <table:table-cell table:style-name="ce85" office:value-type="float" office:value="71161.85" calcext:value-type="float">
            <text:p>71.162</text:p>
          </table:table-cell>
          <table:table-cell table:style-name="ce104" office:value-type="float" office:value="47494.2" calcext:value-type="float">
            <text:p>47.494</text:p>
          </table:table-cell>
          <table:table-cell table:style-name="ce147" office:value-type="float" office:value="49.8327164158992" calcext:value-type="float">
            <text:p>49,83</text:p>
          </table:table-cell>
          <table:table-cell table:style-name="ce104" office:value-type="float" office:value="27045734.43" calcext:value-type="float">
            <text:p>27.045.734</text:p>
          </table:table-cell>
          <table:table-cell table:style-name="ce104" office:value-type="float" office:value="27127385.6" calcext:value-type="float">
            <text:p>27.127.386</text:p>
          </table:table-cell>
          <table:table-cell table:style-name="ce147" office:value-type="float" office:value="-0.300991666517255" calcext:value-type="float">
            <text:p>-0,30</text:p>
          </table:table-cell>
          <table:table-cell table:number-columns-repeated="2"/>
          <table:table-cell table:style-name="ce356" office:value-type="string" calcext:value-type="string">
            <text:p>Depósito Residuos Vertederos</text:p>
          </table:table-cell>
          <table:table-cell table:style-name="ce258"/>
          <table:table-cell table:number-columns-repeated="50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TOTAL RECAUDACIÓN</text:p>
          </table:table-cell>
          <table:table-cell table:style-name="ce173" office:value-type="float" office:value="8369146.06" calcext:value-type="float">
            <text:p>8.369.146</text:p>
          </table:table-cell>
          <table:table-cell table:style-name="ce196" office:value-type="float" office:value="8777649.1" calcext:value-type="float">
            <text:p>8.777.649</text:p>
          </table:table-cell>
          <table:table-cell table:style-name="ce213" office:value-type="float" office:value="-4.65390032508816" calcext:value-type="float">
            <text:p>-4,65</text:p>
          </table:table-cell>
          <table:table-cell table:style-name="ce173" office:value-type="float" office:value="284502659.99" calcext:value-type="float">
            <text:p>284.502.660</text:p>
          </table:table-cell>
          <table:table-cell table:style-name="ce196" office:value-type="float" office:value="82368952.45" calcext:value-type="float">
            <text:p>82.368.952</text:p>
          </table:table-cell>
          <table:table-cell table:style-name="ce213" office:value-type="float" office:value="245.400362063242" calcext:value-type="float">
            <text:p>245,40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office:value-type="string" calcext:value-type="string">
            <text:p>Cifras en euros</text:p>
          </table:table-cell>
          <table:table-cell table:style-name="ce134" table:number-columns-repeated="6"/>
          <table:table-cell table:number-columns-repeated="54"/>
        </table:table-row>
        <table:table-row table:style-name="ro8">
          <table:table-cell table:number-columns-repeated="3"/>
          <table:table-cell table:style-name="ce324" table:number-columns-spanned="7" table:number-rows-spanned="1"/>
          <table:covered-table-cell table:number-columns-repeated="6" table:style-name="ce326"/>
          <table:table-cell table:style-name="ce321" table:number-columns-repeated="3"/>
          <table:table-cell table:number-columns-repeated="51"/>
        </table:table-row>
        <table:table-row table:style-name="ro8" table:number-rows-repeated="1048550">
          <table:table-cell table:number-columns-repeated="64"/>
        </table:table-row>
        <table:table-row table:style-name="ro5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1.8" table:style-name="ta9" table:print-ranges="'1.8'.A1:'1.8'.I72">
        <office:forms form:automatic-focus="true" form:apply-design-mode="false"/>
        <table:table-column table:style-name="co15" table:number-columns-repeated="2" table:default-cell-style-name="ce132"/>
        <table:table-column table:style-name="co56" table:default-cell-style-name="ce132"/>
        <table:table-column table:style-name="co57" table:default-cell-style-name="ce132"/>
        <table:table-column table:style-name="co58" table:number-columns-repeated="2" table:default-cell-style-name="ce132"/>
        <table:table-column table:style-name="co59" table:default-cell-style-name="ce132"/>
        <table:table-column table:style-name="co60" table:default-cell-style-name="ce132"/>
        <table:table-column table:style-name="co15" table:number-columns-repeated="56" table:default-cell-style-name="ce132"/>
        <table:table-row table:style-name="ro5">
          <table:table-cell>
            <draw:frame draw:z-index="2" draw:name="Imagen 13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 table:number-columns-repeated="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style-name="ce3" office:value-type="string" calcext:value-type="string">
            <text:p>1.8. Recaudación mensual Homogénea* por capítulos. Serie temporal 2026-2025</text:p>
          </table:table-cell>
          <table:table-cell table:style-name="ce189" table:number-columns-repeated="7"/>
          <table:table-cell table:number-columns-repeated="56"/>
        </table:table-row>
        <table:table-row table:style-name="ro8">
          <table:table-cell table:style-name="ce189"/>
          <table:table-cell table:style-name="ce335" table:number-columns-spanned="4" table:number-rows-spanned="1"/>
          <table:covered-table-cell table:number-columns-repeated="3" table:style-name="ce515"/>
          <table:table-cell table:style-name="ce515"/>
          <table:table-cell table:style-name="ce189" table:number-columns-repeated="2"/>
          <table:table-cell table:number-columns-repeated="56"/>
        </table:table-row>
        <table:table-row table:style-name="ro8">
          <table:table-cell table:number-columns-repeated="64"/>
        </table:table-row>
        <table:table-row table:style-name="ro21">
          <table:table-cell table:number-columns-repeated="2"/>
          <table:table-cell table:style-name="ce468" office:value-type="string" calcext:value-type="string">
            <text:p>IMPUESTOS DIRECTOS</text:p>
          </table:table-cell>
          <table:table-cell table:style-name="ce468" office:value-type="string" calcext:value-type="string">
            <text:p>IMPUESTOS INDIRECTOS</text:p>
          </table:table-cell>
          <table:table-cell table:style-name="ce468" office:value-type="string" calcext:value-type="string">
            <text:p>TASAS</text:p>
          </table:table-cell>
          <table:table-cell table:style-name="ce468" office:value-type="string" calcext:value-type="string">
            <text:p>OTROS INGRESOS DE DERECHO PÚBLICO</text:p>
          </table:table-cell>
          <table:table-cell table:style-name="ce468" office:value-type="string" calcext:value-type="string">
            <text:p>TOTAL MENSUAL</text:p>
          </table:table-cell>
          <table:table-cell table:style-name="ce468" office:value-type="string" calcext:value-type="string">
            <text:p>TOTAL MENSUAL ACUMULADO</text:p>
          </table:table-cell>
          <table:table-cell table:number-columns-repeated="56"/>
        </table:table-row>
        <table:table-row table:style-name="ro8">
          <table:table-cell/>
          <table:table-cell table:style-name="ce441" office:value-type="float" office:value="2025" calcext:value-type="float" table:number-columns-spanned="7" table:number-rows-spanned="1">
            <text:p>2025</text:p>
          </table:table-cell>
          <table:covered-table-cell table:number-columns-repeated="5" table:style-name="ce469"/>
          <table:covered-table-cell table:style-name="ce510"/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Enero</text:p>
          </table:table-cell>
          <table:table-cell table:style-name="ce366" office:value-type="float" office:value="696260260.61" calcext:value-type="float">
            <text:p>696.260.261</text:p>
          </table:table-cell>
          <table:table-cell table:style-name="ce366" office:value-type="float" office:value="1023874439.58" calcext:value-type="float">
            <text:p>1.023.874.440</text:p>
          </table:table-cell>
          <table:table-cell table:style-name="ce366" office:value-type="float" office:value="3338693.65" calcext:value-type="float">
            <text:p>3.338.694</text:p>
          </table:table-cell>
          <table:table-cell table:style-name="ce366" office:value-type="float" office:value="11054882.71" calcext:value-type="float">
            <text:p>11.054.883</text:p>
          </table:table-cell>
          <table:table-cell table:style-name="ce366" office:value-type="float" office:value="1734528276.55" calcext:value-type="float">
            <text:p>1.734.528.277</text:p>
          </table:table-cell>
          <table:table-cell table:style-name="ce371" office:value-type="float" office:value="1734528276.55" calcext:value-type="float">
            <text:p>1.734.528.277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Febrero</text:p>
          </table:table-cell>
          <table:table-cell table:style-name="ce367" office:value-type="float" office:value="645411430.66" calcext:value-type="float">
            <text:p>645.411.431</text:p>
          </table:table-cell>
          <table:table-cell table:style-name="ce367" office:value-type="float" office:value="994699375.96" calcext:value-type="float">
            <text:p>994.699.376</text:p>
          </table:table-cell>
          <table:table-cell table:style-name="ce367" office:value-type="float" office:value="3761971.13" calcext:value-type="float">
            <text:p>3.761.971</text:p>
          </table:table-cell>
          <table:table-cell table:style-name="ce367" office:value-type="float" office:value="41529006.5900001" calcext:value-type="float">
            <text:p>41.529.007</text:p>
          </table:table-cell>
          <table:table-cell table:style-name="ce367" office:value-type="float" office:value="1685401784.34" calcext:value-type="float">
            <text:p>1.685.401.784</text:p>
          </table:table-cell>
          <table:table-cell table:style-name="ce373" office:value-type="float" office:value="3419930060.89" calcext:value-type="float">
            <text:p>3.419.930.06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Marzo</text:p>
          </table:table-cell>
          <table:table-cell table:style-name="ce367" office:value-type="float" office:value="644830905.51" calcext:value-type="float">
            <text:p>644.830.906</text:p>
          </table:table-cell>
          <table:table-cell table:style-name="ce367" office:value-type="float" office:value="1082164788.71" calcext:value-type="float">
            <text:p>1.082.164.789</text:p>
          </table:table-cell>
          <table:table-cell table:style-name="ce367" office:value-type="float" office:value="8777219.44" calcext:value-type="float">
            <text:p>8.777.219</text:p>
          </table:table-cell>
          <table:table-cell table:style-name="ce367" office:value-type="float" office:value="75648994.3599999" calcext:value-type="float">
            <text:p>75.648.994</text:p>
          </table:table-cell>
          <table:table-cell table:style-name="ce367" office:value-type="float" office:value="1811421908.02" calcext:value-type="float">
            <text:p>1.811.421.908</text:p>
          </table:table-cell>
          <table:table-cell table:style-name="ce373" office:value-type="float" office:value="5231351968.91" calcext:value-type="float">
            <text:p>5.231.351.969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Abril</text:p>
          </table:table-cell>
          <table:table-cell table:style-name="ce367" office:value-type="float" office:value="637033683.79" calcext:value-type="float">
            <text:p>637.033.684</text:p>
          </table:table-cell>
          <table:table-cell table:style-name="ce367" office:value-type="float" office:value="1074027742.33" calcext:value-type="float">
            <text:p>1.074.027.742</text:p>
          </table:table-cell>
          <table:table-cell table:style-name="ce367" office:value-type="float" office:value="4055914.25" calcext:value-type="float">
            <text:p>4.055.914</text:p>
          </table:table-cell>
          <table:table-cell table:style-name="ce367" office:value-type="float" office:value="44349457.4600001" calcext:value-type="float">
            <text:p>44.349.457</text:p>
          </table:table-cell>
          <table:table-cell table:style-name="ce367" office:value-type="float" office:value="1759466797.83" calcext:value-type="float">
            <text:p>1.759.466.798</text:p>
          </table:table-cell>
          <table:table-cell table:style-name="ce373" office:value-type="float" office:value="6990818766.74" calcext:value-type="float">
            <text:p>6.990.818.767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Mayo</text:p>
          </table:table-cell>
          <table:table-cell table:style-name="ce367" office:value-type="float" office:value="634968464.09" calcext:value-type="float">
            <text:p>634.968.464</text:p>
          </table:table-cell>
          <table:table-cell table:style-name="ce367" office:value-type="float" office:value="992560111.91" calcext:value-type="float">
            <text:p>992.560.112</text:p>
          </table:table-cell>
          <table:table-cell table:style-name="ce367" office:value-type="float" office:value="4937581.19" calcext:value-type="float">
            <text:p>4.937.581</text:p>
          </table:table-cell>
          <table:table-cell table:style-name="ce367" office:value-type="float" office:value="42517647.42" calcext:value-type="float">
            <text:p>42.517.647</text:p>
          </table:table-cell>
          <table:table-cell table:style-name="ce367" office:value-type="float" office:value="1674983804.61" calcext:value-type="float">
            <text:p>1.674.983.805</text:p>
          </table:table-cell>
          <table:table-cell table:style-name="ce373" office:value-type="float" office:value="8665802571.35" calcext:value-type="float">
            <text:p>8.665.802.57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Junio</text:p>
          </table:table-cell>
          <table:table-cell table:style-name="ce367" office:value-type="float" office:value="644220666.11" calcext:value-type="float">
            <text:p>644.220.666</text:p>
          </table:table-cell>
          <table:table-cell table:style-name="ce367" office:value-type="float" office:value="1076582027.67" calcext:value-type="float">
            <text:p>1.076.582.028</text:p>
          </table:table-cell>
          <table:table-cell table:style-name="ce367" office:value-type="float" office:value="16605056.77" calcext:value-type="float">
            <text:p>16.605.057</text:p>
          </table:table-cell>
          <table:table-cell table:style-name="ce367" office:value-type="float" office:value="64657966.2699999" calcext:value-type="float">
            <text:p>64.657.966</text:p>
          </table:table-cell>
          <table:table-cell table:style-name="ce367" office:value-type="float" office:value="1802065716.82" calcext:value-type="float">
            <text:p>1.802.065.717</text:p>
          </table:table-cell>
          <table:table-cell table:style-name="ce373" office:value-type="float" office:value="10467868288.17" calcext:value-type="float">
            <text:p>10.467.868.288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Julio</text:p>
          </table:table-cell>
          <table:table-cell table:style-name="ce367" office:value-type="float" office:value="1369660690.17" calcext:value-type="float">
            <text:p>1.369.660.690</text:p>
          </table:table-cell>
          <table:table-cell table:style-name="ce367" office:value-type="float" office:value="1607252561.93" calcext:value-type="float">
            <text:p>1.607.252.562</text:p>
          </table:table-cell>
          <table:table-cell table:style-name="ce367" office:value-type="float" office:value="24677330.53" calcext:value-type="float">
            <text:p>24.677.331</text:p>
          </table:table-cell>
          <table:table-cell table:style-name="ce367" office:value-type="float" office:value="45418465.97" calcext:value-type="float">
            <text:p>45.418.466</text:p>
          </table:table-cell>
          <table:table-cell table:style-name="ce367" office:value-type="float" office:value="3047009048.6" calcext:value-type="float">
            <text:p>3.047.009.049</text:p>
          </table:table-cell>
          <table:table-cell table:style-name="ce373" office:value-type="float" office:value="13514877336.77" calcext:value-type="float">
            <text:p>13.514.877.337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Agosto</text:p>
          </table:table-cell>
          <table:table-cell table:style-name="ce367" office:value-type="float" office:value="674415450.75" calcext:value-type="float">
            <text:p>674.415.451</text:p>
          </table:table-cell>
          <table:table-cell table:style-name="ce367" office:value-type="float" office:value="1047158141.71" calcext:value-type="float">
            <text:p>1.047.158.142</text:p>
          </table:table-cell>
          <table:table-cell table:style-name="ce367" office:value-type="float" office:value="11007686.47" calcext:value-type="float">
            <text:p>11.007.686</text:p>
          </table:table-cell>
          <table:table-cell table:style-name="ce367" office:value-type="float" office:value="38695477.7299999" calcext:value-type="float">
            <text:p>38.695.478</text:p>
          </table:table-cell>
          <table:table-cell table:style-name="ce367" office:value-type="float" office:value="1771276756.66" calcext:value-type="float">
            <text:p>1.771.276.757</text:p>
          </table:table-cell>
          <table:table-cell table:style-name="ce373" office:value-type="float" office:value="15286154093.43" calcext:value-type="float">
            <text:p>15.286.154.093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Septiembre</text:p>
          </table:table-cell>
          <table:table-cell table:style-name="ce368" office:value-type="float" office:value="1031518928.03" calcext:value-type="float">
            <text:p>1.031.518.928</text:p>
          </table:table-cell>
          <table:table-cell table:style-name="ce368" office:value-type="float" office:value="1309555670.81" calcext:value-type="float">
            <text:p>1.309.555.671</text:p>
          </table:table-cell>
          <table:table-cell table:style-name="ce368" office:value-type="float" office:value="3087632.84" calcext:value-type="float">
            <text:p>3.087.633</text:p>
          </table:table-cell>
          <table:table-cell table:style-name="ce368" office:value-type="float" office:value="43991482.88" calcext:value-type="float">
            <text:p>43.991.483</text:p>
          </table:table-cell>
          <table:table-cell table:style-name="ce368" office:value-type="float" office:value="2388153714.56" calcext:value-type="float">
            <text:p>2.388.153.715</text:p>
          </table:table-cell>
          <table:table-cell table:style-name="ce374" office:value-type="float" office:value="17674307807.99" calcext:value-type="float">
            <text:p>17.674.307.808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Octubre</text:p>
          </table:table-cell>
          <table:table-cell table:style-name="ce368" office:value-type="float" office:value="790486028.55" calcext:value-type="float">
            <text:p>790.486.029</text:p>
          </table:table-cell>
          <table:table-cell table:style-name="ce368" office:value-type="float" office:value="1213069353.46" calcext:value-type="float">
            <text:p>1.213.069.353</text:p>
          </table:table-cell>
          <table:table-cell table:style-name="ce368" office:value-type="float" office:value="3950994.43" calcext:value-type="float">
            <text:p>3.950.994</text:p>
          </table:table-cell>
          <table:table-cell table:style-name="ce368" office:value-type="float" office:value="53374726.3399999" calcext:value-type="float">
            <text:p>53.374.726</text:p>
          </table:table-cell>
          <table:table-cell table:style-name="ce368" office:value-type="float" office:value="2060881102.78" calcext:value-type="float">
            <text:p>2.060.881.103</text:p>
          </table:table-cell>
          <table:table-cell table:style-name="ce374" office:value-type="float" office:value="19735188910.77" calcext:value-type="float">
            <text:p>19.735.188.91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Noviembre</text:p>
          </table:table-cell>
          <table:table-cell table:style-name="ce368" office:value-type="float" office:value="754576099.66" calcext:value-type="float">
            <text:p>754.576.100</text:p>
          </table:table-cell>
          <table:table-cell table:style-name="ce368" office:value-type="float" office:value="1115492376.89" calcext:value-type="float">
            <text:p>1.115.492.377</text:p>
          </table:table-cell>
          <table:table-cell table:style-name="ce368" office:value-type="float" office:value="3081793.85" calcext:value-type="float">
            <text:p>3.081.794</text:p>
          </table:table-cell>
          <table:table-cell table:style-name="ce368" office:value-type="float" office:value="-124777531.42" calcext:value-type="float">
            <text:p>-124.777.531</text:p>
          </table:table-cell>
          <table:table-cell table:style-name="ce368" office:value-type="float" office:value="1748372738.98" calcext:value-type="float">
            <text:p>1.748.372.739</text:p>
          </table:table-cell>
          <table:table-cell table:style-name="ce374" office:value-type="float" office:value="21483561649.75" calcext:value-type="float">
            <text:p>21.483.561.650</text:p>
          </table:table-cell>
          <table:table-cell table:number-columns-repeated="56"/>
        </table:table-row>
        <table:table-row table:style-name="ro8">
          <table:table-cell/>
          <table:table-cell table:style-name="ce444" office:value-type="string" calcext:value-type="string">
            <text:p>Diciembre</text:p>
          </table:table-cell>
          <table:table-cell table:style-name="ce368" office:value-type="float" office:value="778931441.81" calcext:value-type="float">
            <text:p>778.931.442</text:p>
          </table:table-cell>
          <table:table-cell table:style-name="ce368" office:value-type="float" office:value="1164775887.62" calcext:value-type="float">
            <text:p>1.164.775.888</text:p>
          </table:table-cell>
          <table:table-cell table:style-name="ce368" office:value-type="float" office:value="19512608.78" calcext:value-type="float">
            <text:p>19.512.609</text:p>
          </table:table-cell>
          <table:table-cell table:style-name="ce368" office:value-type="float" office:value="243603993.83" calcext:value-type="float">
            <text:p>243.603.994</text:p>
          </table:table-cell>
          <table:table-cell table:style-name="ce368" office:value-type="float" office:value="2206823932.04" calcext:value-type="float">
            <text:p>2.206.823.932</text:p>
          </table:table-cell>
          <table:table-cell table:style-name="ce374" office:value-type="float" office:value="23690385581.79" calcext:value-type="float">
            <text:p>23.690.385.582</text:p>
          </table:table-cell>
          <table:table-cell table:number-columns-repeated="56"/>
        </table:table-row>
        <table:table-row table:style-name="ro8">
          <table:table-cell/>
          <table:table-cell table:style-name="ce441" office:value-type="float" office:value="2026" calcext:value-type="float" table:number-columns-spanned="7" table:number-rows-spanned="1">
            <text:p>2026</text:p>
          </table:table-cell>
          <table:covered-table-cell table:number-columns-repeated="5" table:style-name="ce369"/>
          <table:covered-table-cell table:style-name="ce375"/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Enero</text:p>
          </table:table-cell>
          <table:table-cell table:style-name="ce367" office:value-type="float" office:value="755680924.92" calcext:value-type="float">
            <text:p>755.680.925</text:p>
          </table:table-cell>
          <table:table-cell table:style-name="ce367" office:value-type="float" office:value="1106724868.4" calcext:value-type="float">
            <text:p>1.106.724.868</text:p>
          </table:table-cell>
          <table:table-cell table:style-name="ce367" office:value-type="float" office:value="2502503.53" calcext:value-type="float">
            <text:p>2.502.504</text:p>
          </table:table-cell>
          <table:table-cell table:style-name="ce367" office:value-type="float" office:value="18603110.08" calcext:value-type="float">
            <text:p>18.603.110</text:p>
          </table:table-cell>
          <table:table-cell table:number-columns-repeated="2" table:style-name="ce367" office:value-type="float" office:value="1883511406.93" calcext:value-type="float">
            <text:p>1.883.511.407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Febrero</text:p>
          </table:table-cell>
          <table:table-cell table:style-name="ce367" office:value-type="float" office:value="756129734.68" calcext:value-type="float">
            <text:p>756.129.735</text:p>
          </table:table-cell>
          <table:table-cell table:style-name="ce367" office:value-type="float" office:value="1148353614.86" calcext:value-type="float">
            <text:p>1.148.353.615</text:p>
          </table:table-cell>
          <table:table-cell table:style-name="ce367" office:value-type="float" office:value="3345092.77" calcext:value-type="float">
            <text:p>3.345.093</text:p>
          </table:table-cell>
          <table:table-cell table:style-name="ce367" office:value-type="float" office:value="58185819.64" calcext:value-type="float">
            <text:p>58.185.820</text:p>
          </table:table-cell>
          <table:table-cell table:style-name="ce367" office:value-type="float" office:value="1966014261.95" calcext:value-type="float">
            <text:p>1.966.014.262</text:p>
          </table:table-cell>
          <table:table-cell table:style-name="ce367" office:value-type="float" office:value="3849525668.88" calcext:value-type="float">
            <text:p>3.849.525.669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Marzo</text:p>
          </table:table-cell>
          <table:table-cell table:style-name="ce367" office:value-type="float" office:value="964773113.36" calcext:value-type="float">
            <text:p>964.773.113</text:p>
          </table:table-cell>
          <table:table-cell table:style-name="ce367" office:value-type="float" office:value="1133847460.55" calcext:value-type="float">
            <text:p>1.133.847.461</text:p>
          </table:table-cell>
          <table:table-cell table:style-name="ce367" office:value-type="float" office:value="3819060.34" calcext:value-type="float">
            <text:p>3.819.060</text:p>
          </table:table-cell>
          <table:table-cell table:style-name="ce367" office:value-type="float" office:value="49720829.41" calcext:value-type="float">
            <text:p>49.720.829</text:p>
          </table:table-cell>
          <table:table-cell table:style-name="ce367" office:value-type="float" office:value="2152160463.66" calcext:value-type="float">
            <text:p>2.152.160.464</text:p>
          </table:table-cell>
          <table:table-cell table:style-name="ce367" office:value-type="float" office:value="6001686132.54" calcext:value-type="float">
            <text:p>6.001.686.133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Abril</text:p>
          </table:table-cell>
          <table:table-cell table:style-name="ce367" office:value-type="float" office:value="632000696.92" calcext:value-type="float">
            <text:p>632.000.697</text:p>
          </table:table-cell>
          <table:table-cell table:style-name="ce367" office:value-type="float" office:value="1165221425.28" calcext:value-type="float">
            <text:p>1.165.221.425</text:p>
          </table:table-cell>
          <table:table-cell table:style-name="ce367" office:value-type="float" office:value="5685848.97" calcext:value-type="float">
            <text:p>5.685.849</text:p>
          </table:table-cell>
          <table:table-cell table:style-name="ce367" office:value-type="float" office:value="51407786.65" calcext:value-type="float">
            <text:p>51.407.787</text:p>
          </table:table-cell>
          <table:table-cell table:style-name="ce367" office:value-type="float" office:value="1854315757.82" calcext:value-type="float">
            <text:p>1.854.315.758</text:p>
          </table:table-cell>
          <table:table-cell table:style-name="ce367" office:value-type="float" office:value="7856001890.36" calcext:value-type="float">
            <text:p>7.856.001.890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Mayo</text:p>
          </table:table-cell>
          <table:table-cell table:style-name="ce367" office:value-type="float" office:value="635117137.92" calcext:value-type="float">
            <text:p>635.117.138</text:p>
          </table:table-cell>
          <table:table-cell table:style-name="ce367" office:value-type="float" office:value="1078611881.71" calcext:value-type="float">
            <text:p>1.078.611.882</text:p>
          </table:table-cell>
          <table:table-cell table:style-name="ce367" office:value-type="float" office:value="15615539.54" calcext:value-type="float">
            <text:p>15.615.540</text:p>
          </table:table-cell>
          <table:table-cell table:style-name="ce367" office:value-type="float" office:value="58437220.51" calcext:value-type="float">
            <text:p>58.437.221</text:p>
          </table:table-cell>
          <table:table-cell table:style-name="ce367" office:value-type="float" office:value="1787781779.68" calcext:value-type="float">
            <text:p>1.787.781.780</text:p>
          </table:table-cell>
          <table:table-cell table:style-name="ce367" office:value-type="float" office:value="9643783670.04" calcext:value-type="float">
            <text:p>9.643.783.670</text:p>
          </table:table-cell>
          <table:table-cell table:number-columns-repeated="56"/>
        </table:table-row>
        <table:table-row table:style-name="ro8">
          <table:table-cell/>
          <table:table-cell table:style-name="ce454" office:value-type="string" calcext:value-type="string">
            <text:p>Cifras en euros</text:p>
          </table:table-cell>
          <table:table-cell table:style-name="ce301" table:number-columns-repeated="6"/>
          <table:table-cell table:number-columns-repeated="56"/>
        </table:table-row>
        <table:table-row table:style-name="ro8">
          <table:table-cell/>
          <table:table-cell table:style-name="ce341" office:value-type="string" calcext:value-type="string">
            <text:p>*Nota: sin considerar las cantidades correspondientes a liquidaciones de ejercicios anteriores por las diferentes figuras tributarias cedidas gestionadas por el Estado</text:p>
          </table:table-cell>
          <table:table-cell table:number-columns-repeated="62"/>
        </table:table-row>
        <table:table-row table:style-name="ro8" table:number-rows-repeated="2">
          <table:table-cell table:number-columns-repeated="64"/>
        </table:table-row>
        <table:table-row table:style-name="ro8">
          <table:table-cell>
            <draw:frame table:end-cell-address="'1.8'.I53" table:end-x="0.88cm" table:end-y="0.097cm" draw:z-index="0" draw:name="Chart 1" draw:style-name="gr12" draw:text-style-name="P11" svg:width="22.428cm" svg:height="9.184cm" svg:x="0.788cm" svg:y="0.279cm">
              <draw:object draw:notify-on-update-of-ranges="'1.8'.B13:'1.8'.B24 '1.8'.B12:'1.8'.B12 '1.8'.G13:'1.8'.G24 '1.8'.B25:'1.8'.B25 '1.8'.G26:'1.8'.G30" xlink:href="./Object 27" xlink:type="simple" xlink:show="embed" xlink:actuate="onLoad">
                <loext:p/>
              </draw:object>
              <draw:image xlink:href="./ObjectReplacements/Object 27" xlink:type="simple" xlink:show="embed" xlink:actuate="onLoad"/>
            </draw:frame>
          </table:table-cell>
          <table:table-cell table:number-columns-repeated="63"/>
        </table:table-row>
        <table:table-row table:style-name="ro8" table:number-rows-repeated="18">
          <table:table-cell table:number-columns-repeated="64"/>
        </table:table-row>
        <table:table-row table:style-name="ro8">
          <table:table-cell>
            <draw:frame table:end-cell-address="'1.8'.I69" table:end-x="1.075cm" table:end-y="0.475cm" draw:z-index="1" draw:name="Chart 2" draw:style-name="gr12" draw:text-style-name="P11" svg:width="21.991cm" svg:height="8.019cm" svg:x="1.42cm" svg:y="0.261cm">
              <draw:object draw:notify-on-update-of-ranges="'1.8'.B13:'1.8'.B24 '1.8'.B12:'1.8'.B12 '1.8'.H13:'1.8'.H24 '1.8'.B25:'1.8'.B25 '1.8'.H26:'1.8'.H30" xlink:href="./Object 28" xlink:type="simple" xlink:show="embed" xlink:actuate="onLoad">
                <loext:p/>
              </draw:object>
              <draw:image xlink:href="./ObjectReplacements/Object 28" xlink:type="simple" xlink:show="embed" xlink:actuate="onLoad"/>
            </draw:frame>
          </table:table-cell>
          <table:table-cell table:number-columns-repeated="63"/>
        </table:table-row>
        <table:table-row table:style-name="ro8" table:number-rows-repeated="1048515">
          <table:table-cell table:number-columns-repeated="64"/>
        </table:table-row>
        <table:table-row table:style-name="ro5" table:number-rows-repeated="6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8'.$A$8:.$I$85" table:range-usable-as="print-range"/>
        </table:named-expressions>
      </table:table>
      <table:table table:name="1.9" table:style-name="ta2">
        <table:shapes>
          <draw:frame draw:z-index="0" draw:name="Chart 1" draw:style-name="gr12" draw:text-style-name="P11" svg:width="21.565cm" svg:height="7.842cm" svg:x="1.201cm" svg:y="20.462cm">
            <draw:object draw:notify-on-update-of-ranges="'1.9'.B12:'1.9'.B23 '1.9'.B11:'1.9'.B11 '1.9'.G12:'1.9'.G23 '1.9'.B24:'1.9'.B24 '1.9'.G25:'1.9'.G29" xlink:href="./Object 25" xlink:type="simple" xlink:show="embed" xlink:actuate="onLoad">
              <loext:p/>
            </draw:object>
            <draw:image xlink:href="./ObjectReplacements/Object 25" xlink:type="simple" xlink:show="embed" xlink:actuate="onLoad"/>
          </draw:frame>
          <draw:frame draw:z-index="1" draw:name="Chart 2" draw:style-name="gr12" draw:text-style-name="P11" svg:width="21.805cm" svg:height="8.779cm" svg:x="0.902cm" svg:y="28.816cm">
            <draw:object draw:notify-on-update-of-ranges="'1.9'.B12:'1.9'.B23 '1.9'.B11:'1.9'.B11 '1.9'.H12:'1.9'.H23 '1.9'.B24:'1.9'.B24 '1.9'.H25:'1.9'.H29" xlink:href="./Object 26" xlink:type="simple" xlink:show="embed" xlink:actuate="onLoad">
              <loext:p/>
            </draw:object>
            <draw:image xlink:href="./ObjectReplacements/Object 26" xlink:type="simple" xlink:show="embed" xlink:actuate="onLoad"/>
          </draw:frame>
        </table:shapes>
        <table:table-column table:style-name="co15" table:default-cell-style-name="ce132"/>
        <table:table-column table:style-name="co31" table:default-cell-style-name="ce132"/>
        <table:table-column table:style-name="co56" table:default-cell-style-name="ce132"/>
        <table:table-column table:style-name="co61" table:default-cell-style-name="ce132"/>
        <table:table-column table:style-name="co58" table:default-cell-style-name="ce132"/>
        <table:table-column table:style-name="co59" table:default-cell-style-name="ce132"/>
        <table:table-column table:style-name="co62" table:default-cell-style-name="ce132"/>
        <table:table-column table:style-name="co58" table:default-cell-style-name="ce132"/>
        <table:table-column table:style-name="co15" table:number-columns-repeated="56" table:default-cell-style-name="ce132"/>
        <table:table-row table:style-name="ro5">
          <table:table-cell>
            <draw:frame draw:z-index="2" draw:name="Imagen 14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 table:number-columns-repeated="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 table:number-columns-repeated="2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style-name="ce3" office:value-type="string" calcext:value-type="string">
            <text:p>1.9. Recaudación mensual por capítulos. Serie temporal 2026-2025 **</text:p>
          </table:table-cell>
          <table:table-cell table:style-name="ce189" table:number-columns-repeated="6"/>
          <table:table-cell table:number-columns-repeated="57"/>
        </table:table-row>
        <table:table-row table:style-name="ro8">
          <table:table-cell table:number-columns-repeated="64"/>
        </table:table-row>
        <table:table-row table:style-name="ro21">
          <table:table-cell table:number-columns-repeated="2"/>
          <table:table-cell table:style-name="ce468" office:value-type="string" calcext:value-type="string">
            <text:p>IMPUESTOS DIRECTOS</text:p>
          </table:table-cell>
          <table:table-cell table:style-name="ce468" office:value-type="string" calcext:value-type="string">
            <text:p>IMPUESTOS INDIRECTOS</text:p>
          </table:table-cell>
          <table:table-cell table:style-name="ce468" office:value-type="string" calcext:value-type="string">
            <text:p>TASAS</text:p>
          </table:table-cell>
          <table:table-cell table:style-name="ce468" office:value-type="string" calcext:value-type="string">
            <text:p>OTROS INGRESOS DE DERECHO PÚBLICO</text:p>
          </table:table-cell>
          <table:table-cell table:style-name="ce468" office:value-type="string" calcext:value-type="string">
            <text:p>TOTAL MENSUAL</text:p>
          </table:table-cell>
          <table:table-cell table:style-name="ce468" office:value-type="string" calcext:value-type="string">
            <text:p>TOTAL MENSUAL ACUMULADO</text:p>
          </table:table-cell>
          <table:table-cell table:number-columns-repeated="56"/>
        </table:table-row>
        <table:table-row table:style-name="ro8">
          <table:table-cell/>
          <table:table-cell table:style-name="ce441" office:value-type="float" office:value="2025" calcext:value-type="float" table:number-columns-spanned="7" table:number-rows-spanned="1">
            <text:p>2025</text:p>
          </table:table-cell>
          <table:covered-table-cell table:number-columns-repeated="5" table:style-name="ce469"/>
          <table:covered-table-cell table:style-name="ce510"/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Enero</text:p>
          </table:table-cell>
          <table:table-cell table:style-name="ce366" office:value-type="float" office:value="694732326.45" calcext:value-type="float">
            <text:p>694.732.326</text:p>
          </table:table-cell>
          <table:table-cell table:style-name="ce366" office:value-type="float" office:value="1019088287.51" calcext:value-type="float">
            <text:p>1.019.088.288</text:p>
          </table:table-cell>
          <table:table-cell table:style-name="ce366" office:value-type="float" office:value="3338693.65" calcext:value-type="float">
            <text:p>3.338.694</text:p>
          </table:table-cell>
          <table:table-cell table:style-name="ce366" office:value-type="float" office:value="11054882.71" calcext:value-type="float">
            <text:p>11.054.883</text:p>
          </table:table-cell>
          <table:table-cell table:style-name="ce366" office:value-type="float" office:value="1728214190.32" calcext:value-type="float">
            <text:p>1.728.214.190</text:p>
          </table:table-cell>
          <table:table-cell table:style-name="ce371" office:value-type="float" office:value="1728214190.32" calcext:value-type="float">
            <text:p>1.728.214.190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Febrero</text:p>
          </table:table-cell>
          <table:table-cell table:style-name="ce367" office:value-type="float" office:value="643883496.5" calcext:value-type="float">
            <text:p>643.883.497</text:p>
          </table:table-cell>
          <table:table-cell table:style-name="ce367" office:value-type="float" office:value="989913223.89" calcext:value-type="float">
            <text:p>989.913.224</text:p>
          </table:table-cell>
          <table:table-cell table:style-name="ce367" office:value-type="float" office:value="3761971.13" calcext:value-type="float">
            <text:p>3.761.971</text:p>
          </table:table-cell>
          <table:table-cell table:style-name="ce367" office:value-type="float" office:value="41529006.5900001" calcext:value-type="float">
            <text:p>41.529.007</text:p>
          </table:table-cell>
          <table:table-cell table:style-name="ce367" office:value-type="float" office:value="1679087698.11" calcext:value-type="float">
            <text:p>1.679.087.698</text:p>
          </table:table-cell>
          <table:table-cell table:style-name="ce373" office:value-type="float" office:value="3407301888.43" calcext:value-type="float">
            <text:p>3.407.301.888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Marzo</text:p>
          </table:table-cell>
          <table:table-cell table:style-name="ce367" office:value-type="float" office:value="643302971.35" calcext:value-type="float">
            <text:p>643.302.971</text:p>
          </table:table-cell>
          <table:table-cell table:style-name="ce367" office:value-type="float" office:value="1077378636.64" calcext:value-type="float">
            <text:p>1.077.378.637</text:p>
          </table:table-cell>
          <table:table-cell table:style-name="ce367" office:value-type="float" office:value="8777219.44" calcext:value-type="float">
            <text:p>8.777.219</text:p>
          </table:table-cell>
          <table:table-cell table:style-name="ce367" office:value-type="float" office:value="75648994.3599999" calcext:value-type="float">
            <text:p>75.648.994</text:p>
          </table:table-cell>
          <table:table-cell table:style-name="ce367" office:value-type="float" office:value="1805107821.79" calcext:value-type="float">
            <text:p>1.805.107.822</text:p>
          </table:table-cell>
          <table:table-cell table:style-name="ce373" office:value-type="float" office:value="5212409710.22" calcext:value-type="float">
            <text:p>5.212.409.710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Abril</text:p>
          </table:table-cell>
          <table:table-cell table:style-name="ce367" office:value-type="float" office:value="635505749.63" calcext:value-type="float">
            <text:p>635.505.750</text:p>
          </table:table-cell>
          <table:table-cell table:style-name="ce367" office:value-type="float" office:value="1069241590.26" calcext:value-type="float">
            <text:p>1.069.241.590</text:p>
          </table:table-cell>
          <table:table-cell table:style-name="ce367" office:value-type="float" office:value="4055914.25" calcext:value-type="float">
            <text:p>4.055.914</text:p>
          </table:table-cell>
          <table:table-cell table:style-name="ce367" office:value-type="float" office:value="44349457.4600001" calcext:value-type="float">
            <text:p>44.349.457</text:p>
          </table:table-cell>
          <table:table-cell table:style-name="ce367" office:value-type="float" office:value="1753152711.6" calcext:value-type="float">
            <text:p>1.753.152.712</text:p>
          </table:table-cell>
          <table:table-cell table:style-name="ce373" office:value-type="float" office:value="6965562421.82" calcext:value-type="float">
            <text:p>6.965.562.422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Mayo</text:p>
          </table:table-cell>
          <table:table-cell table:style-name="ce367" office:value-type="float" office:value="633440529.93" calcext:value-type="float">
            <text:p>633.440.530</text:p>
          </table:table-cell>
          <table:table-cell table:style-name="ce367" office:value-type="float" office:value="987773959.84" calcext:value-type="float">
            <text:p>987.773.960</text:p>
          </table:table-cell>
          <table:table-cell table:style-name="ce367" office:value-type="float" office:value="4937581.19" calcext:value-type="float">
            <text:p>4.937.581</text:p>
          </table:table-cell>
          <table:table-cell table:style-name="ce367" office:value-type="float" office:value="42517647.42" calcext:value-type="float">
            <text:p>42.517.647</text:p>
          </table:table-cell>
          <table:table-cell table:style-name="ce367" office:value-type="float" office:value="1668669718.38" calcext:value-type="float">
            <text:p>1.668.669.718</text:p>
          </table:table-cell>
          <table:table-cell table:style-name="ce373" office:value-type="float" office:value="8634232140.2" calcext:value-type="float">
            <text:p>8.634.232.140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Junio</text:p>
          </table:table-cell>
          <table:table-cell table:style-name="ce367" office:value-type="float" office:value="642692731.95" calcext:value-type="float">
            <text:p>642.692.732</text:p>
          </table:table-cell>
          <table:table-cell table:style-name="ce367" office:value-type="float" office:value="1071795875.6" calcext:value-type="float">
            <text:p>1.071.795.876</text:p>
          </table:table-cell>
          <table:table-cell table:style-name="ce367" office:value-type="float" office:value="16605056.77" calcext:value-type="float">
            <text:p>16.605.057</text:p>
          </table:table-cell>
          <table:table-cell table:style-name="ce367" office:value-type="float" office:value="64657966.2699999" calcext:value-type="float">
            <text:p>64.657.966</text:p>
          </table:table-cell>
          <table:table-cell table:style-name="ce367" office:value-type="float" office:value="1795751630.59" calcext:value-type="float">
            <text:p>1.795.751.631</text:p>
          </table:table-cell>
          <table:table-cell table:style-name="ce373" office:value-type="float" office:value="10429983770.79" calcext:value-type="float">
            <text:p>10.429.983.77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Julio</text:p>
          </table:table-cell>
          <table:table-cell table:style-name="ce367" office:value-type="float" office:value="2170323702.79" calcext:value-type="float">
            <text:p>2.170.323.703</text:p>
          </table:table-cell>
          <table:table-cell table:style-name="ce367" office:value-type="float" office:value="1272408910.5" calcext:value-type="float">
            <text:p>1.272.408.911</text:p>
          </table:table-cell>
          <table:table-cell table:style-name="ce367" office:value-type="float" office:value="24677330.53" calcext:value-type="float">
            <text:p>24.677.331</text:p>
          </table:table-cell>
          <table:table-cell table:style-name="ce367" office:value-type="float" office:value="45418465.97" calcext:value-type="float">
            <text:p>45.418.466</text:p>
          </table:table-cell>
          <table:table-cell table:style-name="ce367" office:value-type="float" office:value="3512828409.79" calcext:value-type="float">
            <text:p>3.512.828.410</text:p>
          </table:table-cell>
          <table:table-cell table:style-name="ce373" office:value-type="float" office:value="13942812180.58" calcext:value-type="float">
            <text:p>13.942.812.18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Agosto</text:p>
          </table:table-cell>
          <table:table-cell table:style-name="ce367" office:value-type="float" office:value="672887516.59" calcext:value-type="float">
            <text:p>672.887.517</text:p>
          </table:table-cell>
          <table:table-cell table:style-name="ce367" office:value-type="float" office:value="1042371989.64" calcext:value-type="float">
            <text:p>1.042.371.990</text:p>
          </table:table-cell>
          <table:table-cell table:style-name="ce367" office:value-type="float" office:value="11007686.47" calcext:value-type="float">
            <text:p>11.007.686</text:p>
          </table:table-cell>
          <table:table-cell table:style-name="ce367" office:value-type="float" office:value="38695477.7299999" calcext:value-type="float">
            <text:p>38.695.478</text:p>
          </table:table-cell>
          <table:table-cell table:style-name="ce367" office:value-type="float" office:value="1764962670.43" calcext:value-type="float">
            <text:p>1.764.962.670</text:p>
          </table:table-cell>
          <table:table-cell table:style-name="ce373" office:value-type="float" office:value="15707774851.01" calcext:value-type="float">
            <text:p>15.707.774.85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Septiembre</text:p>
          </table:table-cell>
          <table:table-cell table:style-name="ce367" office:value-type="float" office:value="1029990993.87" calcext:value-type="float">
            <text:p>1.029.990.994</text:p>
          </table:table-cell>
          <table:table-cell table:style-name="ce367" office:value-type="float" office:value="1304769518.74" calcext:value-type="float">
            <text:p>1.304.769.519</text:p>
          </table:table-cell>
          <table:table-cell table:style-name="ce367" office:value-type="float" office:value="3087632.84" calcext:value-type="float">
            <text:p>3.087.633</text:p>
          </table:table-cell>
          <table:table-cell table:style-name="ce367" office:value-type="float" office:value="43991482.88" calcext:value-type="float">
            <text:p>43.991.483</text:p>
          </table:table-cell>
          <table:table-cell table:style-name="ce367" office:value-type="float" office:value="2381839628.33" calcext:value-type="float">
            <text:p>2.381.839.628</text:p>
          </table:table-cell>
          <table:table-cell table:style-name="ce373" office:value-type="float" office:value="18089614479.34" calcext:value-type="float">
            <text:p>18.089.614.479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Octubre</text:p>
          </table:table-cell>
          <table:table-cell table:style-name="ce367" office:value-type="float" office:value="788958094.39" calcext:value-type="float">
            <text:p>788.958.094</text:p>
          </table:table-cell>
          <table:table-cell table:style-name="ce367" office:value-type="float" office:value="1208283201.39" calcext:value-type="float">
            <text:p>1.208.283.201</text:p>
          </table:table-cell>
          <table:table-cell table:style-name="ce367" office:value-type="float" office:value="3950994.43" calcext:value-type="float">
            <text:p>3.950.994</text:p>
          </table:table-cell>
          <table:table-cell table:style-name="ce367" office:value-type="float" office:value="53374726.3399999" calcext:value-type="float">
            <text:p>53.374.726</text:p>
          </table:table-cell>
          <table:table-cell table:style-name="ce367" office:value-type="float" office:value="2054567016.55" calcext:value-type="float">
            <text:p>2.054.567.017</text:p>
          </table:table-cell>
          <table:table-cell table:style-name="ce373" office:value-type="float" office:value="20144181495.89" calcext:value-type="float">
            <text:p>20.144.181.496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Noviembre</text:p>
          </table:table-cell>
          <table:table-cell table:style-name="ce367" office:value-type="float" office:value="753048165.5" calcext:value-type="float">
            <text:p>753.048.166</text:p>
          </table:table-cell>
          <table:table-cell table:style-name="ce367" office:value-type="float" office:value="1110706224.82" calcext:value-type="float">
            <text:p>1.110.706.225</text:p>
          </table:table-cell>
          <table:table-cell table:style-name="ce367" office:value-type="float" office:value="3081793.85" calcext:value-type="float">
            <text:p>3.081.794</text:p>
          </table:table-cell>
          <table:table-cell table:style-name="ce367" office:value-type="float" office:value="-124777531.42" calcext:value-type="float">
            <text:p>-124.777.531</text:p>
          </table:table-cell>
          <table:table-cell table:style-name="ce367" office:value-type="float" office:value="1742058652.75" calcext:value-type="float">
            <text:p>1.742.058.653</text:p>
          </table:table-cell>
          <table:table-cell table:style-name="ce373" office:value-type="float" office:value="21886240148.64" calcext:value-type="float">
            <text:p>21.886.240.149</text:p>
          </table:table-cell>
          <table:table-cell table:number-columns-repeated="56"/>
        </table:table-row>
        <table:table-row table:style-name="ro8">
          <table:table-cell/>
          <table:table-cell table:style-name="ce444" office:value-type="string" calcext:value-type="string">
            <text:p>Diciembre</text:p>
          </table:table-cell>
          <table:table-cell table:style-name="ce367" office:value-type="float" office:value="777403507.65" calcext:value-type="float">
            <text:p>777.403.508</text:p>
          </table:table-cell>
          <table:table-cell table:style-name="ce367" office:value-type="float" office:value="1159989735.55" calcext:value-type="float">
            <text:p>1.159.989.736</text:p>
          </table:table-cell>
          <table:table-cell table:style-name="ce367" office:value-type="float" office:value="19512608.78" calcext:value-type="float">
            <text:p>19.512.609</text:p>
          </table:table-cell>
          <table:table-cell table:style-name="ce367" office:value-type="float" office:value="243603993.83" calcext:value-type="float">
            <text:p>243.603.994</text:p>
          </table:table-cell>
          <table:table-cell table:style-name="ce367" office:value-type="float" office:value="2200509845.81" calcext:value-type="float">
            <text:p>2.200.509.846</text:p>
          </table:table-cell>
          <table:table-cell table:style-name="ce373" office:value-type="float" office:value="24086749994.45" calcext:value-type="float">
            <text:p>24.086.749.994</text:p>
          </table:table-cell>
          <table:table-cell table:number-columns-repeated="56"/>
        </table:table-row>
        <table:table-row table:style-name="ro8">
          <table:table-cell/>
          <table:table-cell table:style-name="ce441" office:value-type="float" office:value="2026" calcext:value-type="float" table:number-columns-spanned="7" table:number-rows-spanned="1">
            <text:p>2026</text:p>
          </table:table-cell>
          <table:covered-table-cell table:number-columns-repeated="5" table:style-name="ce369"/>
          <table:covered-table-cell table:style-name="ce375"/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Enero</text:p>
          </table:table-cell>
          <table:table-cell table:style-name="ce366" office:value-type="float" office:value="754152990.76" calcext:value-type="float">
            <text:p>754.152.991</text:p>
          </table:table-cell>
          <table:table-cell table:style-name="ce366" office:value-type="float" office:value="1101938716.33" calcext:value-type="float">
            <text:p>1.101.938.716</text:p>
          </table:table-cell>
          <table:table-cell table:style-name="ce366" office:value-type="float" office:value="2502503.53" calcext:value-type="float">
            <text:p>2.502.504</text:p>
          </table:table-cell>
          <table:table-cell table:style-name="ce366" office:value-type="float" office:value="18603110.08" calcext:value-type="float">
            <text:p>18.603.110</text:p>
          </table:table-cell>
          <table:table-cell table:number-columns-repeated="2" table:style-name="ce366" office:value-type="float" office:value="1877197320.7" calcext:value-type="float">
            <text:p>1.877.197.321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Febrero</text:p>
          </table:table-cell>
          <table:table-cell table:style-name="ce366" office:value-type="float" office:value="754601800.520001" calcext:value-type="float">
            <text:p>754.601.801</text:p>
          </table:table-cell>
          <table:table-cell table:style-name="ce366" office:value-type="float" office:value="1143567462.79" calcext:value-type="float">
            <text:p>1.143.567.463</text:p>
          </table:table-cell>
          <table:table-cell table:style-name="ce366" office:value-type="float" office:value="3345092.77" calcext:value-type="float">
            <text:p>3.345.093</text:p>
          </table:table-cell>
          <table:table-cell table:style-name="ce366" office:value-type="float" office:value="58185819.6400001" calcext:value-type="float">
            <text:p>58.185.820</text:p>
          </table:table-cell>
          <table:table-cell table:style-name="ce366" office:value-type="float" office:value="1959700175.72" calcext:value-type="float">
            <text:p>1.959.700.176</text:p>
          </table:table-cell>
          <table:table-cell table:style-name="ce366" office:value-type="float" office:value="3836897496.42" calcext:value-type="float">
            <text:p>3.836.897.496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Marzo</text:p>
          </table:table-cell>
          <table:table-cell table:style-name="ce366" office:value-type="float" office:value="963245179.2" calcext:value-type="float">
            <text:p>963.245.179</text:p>
          </table:table-cell>
          <table:table-cell table:style-name="ce366" office:value-type="float" office:value="1129061308.48" calcext:value-type="float">
            <text:p>1.129.061.308</text:p>
          </table:table-cell>
          <table:table-cell table:style-name="ce366" office:value-type="float" office:value="3819060.34" calcext:value-type="float">
            <text:p>3.819.060</text:p>
          </table:table-cell>
          <table:table-cell table:style-name="ce366" office:value-type="float" office:value="49720829.41" calcext:value-type="float">
            <text:p>49.720.829</text:p>
          </table:table-cell>
          <table:table-cell table:style-name="ce366" office:value-type="float" office:value="2145846377.43" calcext:value-type="float">
            <text:p>2.145.846.377</text:p>
          </table:table-cell>
          <table:table-cell table:style-name="ce366" office:value-type="float" office:value="5982743873.85" calcext:value-type="float">
            <text:p>5.982.743.874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Abril</text:p>
          </table:table-cell>
          <table:table-cell table:style-name="ce366" office:value-type="float" office:value="630472762.760001" calcext:value-type="float">
            <text:p>630.472.763</text:p>
          </table:table-cell>
          <table:table-cell table:style-name="ce366" office:value-type="float" office:value="1160435273.21" calcext:value-type="float">
            <text:p>1.160.435.273</text:p>
          </table:table-cell>
          <table:table-cell table:style-name="ce366" office:value-type="float" office:value="5685848.97" calcext:value-type="float">
            <text:p>5.685.849</text:p>
          </table:table-cell>
          <table:table-cell table:style-name="ce366" office:value-type="float" office:value="51407786.65" calcext:value-type="float">
            <text:p>51.407.787</text:p>
          </table:table-cell>
          <table:table-cell table:style-name="ce366" office:value-type="float" office:value="1848001671.59" calcext:value-type="float">
            <text:p>1.848.001.672</text:p>
          </table:table-cell>
          <table:table-cell table:style-name="ce366" office:value-type="float" office:value="7830745545.44" calcext:value-type="float">
            <text:p>7.830.745.545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Mayo</text:p>
          </table:table-cell>
          <table:table-cell table:style-name="ce366" office:value-type="float" office:value="633589203.76" calcext:value-type="float">
            <text:p>633.589.204</text:p>
          </table:table-cell>
          <table:table-cell table:style-name="ce366" office:value-type="float" office:value="1073825729.64" calcext:value-type="float">
            <text:p>1.073.825.730</text:p>
          </table:table-cell>
          <table:table-cell table:style-name="ce366" office:value-type="float" office:value="15615539.54" calcext:value-type="float">
            <text:p>15.615.540</text:p>
          </table:table-cell>
          <table:table-cell table:style-name="ce366" office:value-type="float" office:value="58437220.51" calcext:value-type="float">
            <text:p>58.437.221</text:p>
          </table:table-cell>
          <table:table-cell table:style-name="ce366" office:value-type="float" office:value="1781467693.45" calcext:value-type="float">
            <text:p>1.781.467.693</text:p>
          </table:table-cell>
          <table:table-cell table:style-name="ce366" office:value-type="float" office:value="9612213238.89" calcext:value-type="float">
            <text:p>9.612.213.239</text:p>
          </table:table-cell>
          <table:table-cell table:number-columns-repeated="56"/>
        </table:table-row>
        <table:table-row table:style-name="ro3">
          <table:table-cell/>
          <table:table-cell table:style-name="ce301" office:value-type="string" calcext:value-type="string">
            <text:p>Cifras en euros</text:p>
          </table:table-cell>
          <table:table-cell table:style-name="ce301" table:number-columns-repeated="6"/>
          <table:table-cell table:number-columns-repeated="56"/>
        </table:table-row>
        <table:table-row table:style-name="ro8">
          <table:table-cell/>
          <table:table-cell table:style-name="ce341" office:value-type="string" calcext:value-type="string">
            <text:p>**Nota: incluidas las cantidades correspondientes a liquidaciones de ejercicios anteriores por las diferentes figuras tributarias cedidas gestionadas por el Estado</text:p>
          </table:table-cell>
          <table:table-cell table:number-columns-repeated="62"/>
        </table:table-row>
        <table:table-row table:style-name="ro8" table:number-rows-repeated="1048387">
          <table:table-cell table:number-columns-repeated="64"/>
        </table:table-row>
        <table:table-row table:style-name="ro5" table:number-rows-repeated="157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Evolución histórica" table:style-name="ta2">
        <office:forms form:automatic-focus="true" form:apply-design-mode="false"/>
        <table:shapes>
          <draw:frame draw:z-index="0" draw:style-name="gr11" draw:text-style-name="P2" svg:width="20.417cm" svg:height="11.338cm" svg:x="1.199cm" svg:y="10.487cm">
            <draw:object draw:notify-on-update-of-ranges="'Evolución histórica'.C9:'Evolución histórica'.H9 'Evolución histórica'.B10:'Evolución histórica'.B10 'Evolución histórica'.C10:'Evolución histórica'.H10 'Evolución histórica'.B13:'Evolución histórica'.B13 'Evolución histórica'.C13:'Evolución histórica'.H13 'Evolución histórica'.B11:'Evolución histórica'.B11 'Evolución histórica'.C11:'Evolución histórica'.H11 'Evolución histórica'.B12:'Evolución histórica'.B12 'Evolución histórica'.C12:'Evolución histórica'.H12 'Evolución histórica'.B14:'Evolución histórica'.B14 'Evolución histórica'.C14:'Evolución histórica'.H14 'Evolución histórica'.B15:'Evolución histórica'.B15 'Evolución histórica'.C15:'Evolución histórica'.H15 'Evolución histórica'.B16:'Evolución histórica'.B16 'Evolución histórica'.C16:'Evolución histórica'.H16" xlink:href="./Object 3" xlink:type="simple" xlink:show="embed" xlink:actuate="onLoad">
              <loext:p/>
            </draw:object>
            <draw:image xlink:href="./ObjectReplacements/Object 3" xlink:type="simple" xlink:show="embed" xlink:actuate="onLoad"/>
          </draw:frame>
        </table:shapes>
        <table:table-column table:style-name="co63" table:default-cell-style-name="Default"/>
        <table:table-column table:style-name="co64" table:default-cell-style-name="Default"/>
        <table:table-column table:style-name="co65" table:number-columns-repeated="2" table:default-cell-style-name="Default"/>
        <table:table-column table:style-name="co66" table:default-cell-style-name="Default"/>
        <table:table-column table:style-name="co65" table:default-cell-style-name="Default"/>
        <table:table-column table:style-name="co66" table:number-columns-repeated="2" table:default-cell-style-name="Default"/>
        <table:table-column table:style-name="co1" table:number-columns-repeated="4" table:default-cell-style-name="Default"/>
        <table:table-column table:style-name="co67" table:default-cell-style-name="Default"/>
        <table:table-column table:style-name="co68" table:number-columns-repeated="6" table:default-cell-style-name="Default"/>
        <table:table-row table:style-name="ro2">
          <table:table-cell>
            <draw:frame draw:z-index="2" draw:name="Imagen 15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18"/>
        </table:table-row>
        <table:table-row table:style-name="ro6">
          <table:table-cell table:number-columns-repeated="2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/>
          <table:covered-table-cell table:number-columns-repeated="4" table:style-name="ce2"/>
          <table:table-cell table:number-columns-repeated="11"/>
        </table:table-row>
        <table:table-row table:style-name="ro7">
          <table:table-cell table:number-columns-repeated="3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number-columns-repeated="15"/>
        </table:table-row>
        <table:table-row table:style-name="ro2" table:number-rows-repeated="3">
          <table:table-cell table:number-columns-repeated="19"/>
        </table:table-row>
        <table:table-row table:style-name="ro22">
          <table:table-cell/>
          <table:table-cell table:style-name="ce418" table:number-columns-repeated="2"/>
          <table:table-cell table:style-name="ce398" office:value-type="string" calcext:value-type="string">
            <text:p>Evolución de la Recaudación del mes de Mayo</text:p>
          </table:table-cell>
          <table:table-cell table:style-name="ce418" table:number-columns-repeated="4"/>
          <table:table-cell table:number-columns-repeated="11"/>
        </table:table-row>
        <table:table-row table:style-name="ro2">
          <table:table-cell/>
          <table:table-cell table:style-name="ce418" table:number-columns-repeated="7"/>
          <table:table-cell table:number-columns-repeated="11"/>
        </table:table-row>
        <table:table-row table:style-name="ro23">
          <table:table-cell/>
          <table:table-cell table:style-name="ce419"/>
          <table:table-cell table:style-name="ce420" office:value-type="float" office:value="2026" calcext:value-type="float">
            <text:p>2026</text:p>
          </table:table-cell>
          <table:table-cell table:style-name="ce420" office:value-type="float" office:value="2025" calcext:value-type="float">
            <text:p>2025</text:p>
          </table:table-cell>
          <table:table-cell table:style-name="ce420" office:value-type="float" office:value="2024" calcext:value-type="float">
            <text:p>2024</text:p>
          </table:table-cell>
          <table:table-cell table:style-name="ce420" office:value-type="float" office:value="2023" calcext:value-type="float">
            <text:p>2023</text:p>
          </table:table-cell>
          <table:table-cell table:style-name="ce420" office:value-type="float" office:value="2022" calcext:value-type="float">
            <text:p>2022</text:p>
          </table:table-cell>
          <table:table-cell table:style-name="ce420" office:value-type="float" office:value="2021" calcext:value-type="float">
            <text:p>2021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sobre Sucesiones y Donaciones</text:p>
          </table:table-cell>
          <table:table-cell table:style-name="ce453" office:value-type="float" office:value="23841412.88" calcext:value-type="float">
            <text:p>23.841.413</text:p>
          </table:table-cell>
          <table:table-cell table:style-name="ce421" office:value-type="float" office:value="15230230.4" calcext:value-type="float">
            <text:p>15.230.230</text:p>
          </table:table-cell>
          <table:table-cell table:style-name="ce449" office:value-type="float" office:value="29368852.06" calcext:value-type="float">
            <text:p>29.368.852</text:p>
          </table:table-cell>
          <table:table-cell table:style-name="ce449" office:value-type="float" office:value="25097594.25" calcext:value-type="float">
            <text:p>25.097.594</text:p>
          </table:table-cell>
          <table:table-cell table:style-name="ce449" office:value-type="float" office:value="15725809.38" calcext:value-type="float">
            <text:p>15.725.809</text:p>
          </table:table-cell>
          <table:table-cell table:style-name="ce449" office:value-type="float" office:value="19719611.89" calcext:value-type="float">
            <text:p>19.719.612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sobre el Patrimonio de las Personas Físicas</text:p>
          </table:table-cell>
          <table:table-cell table:style-name="ce453" office:value-type="float" office:value="832775.04" calcext:value-type="float">
            <text:p>832.775</text:p>
          </table:table-cell>
          <table:table-cell table:style-name="ce421" office:value-type="float" office:value="1165910.36" calcext:value-type="float">
            <text:p>1.165.910</text:p>
          </table:table-cell>
          <table:table-cell table:style-name="ce449" office:value-type="float" office:value="1217359.36" calcext:value-type="float">
            <text:p>1.217.359</text:p>
          </table:table-cell>
          <table:table-cell table:style-name="ce449" office:value-type="float" office:value="412669.84" calcext:value-type="float">
            <text:p>412.670</text:p>
          </table:table-cell>
          <table:table-cell table:style-name="ce449" office:value-type="float" office:value="462860.34" calcext:value-type="float">
            <text:p>462.860</text:p>
          </table:table-cell>
          <table:table-cell table:style-name="ce449" office:value-type="float" office:value="4907129.68" calcext:value-type="float">
            <text:p>4.907.130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Intereses y Comisiones Bancarias</text:p>
          </table:table-cell>
          <table:table-cell table:number-columns-repeated="6" table:style-name="ce421" office:value-type="string" calcext:value-type="string">
            <text:p>-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2" office:value-type="string" calcext:value-type="string">
            <text:p>Impuesto sobre Depósitos Bancarios</text:p>
          </table:table-cell>
          <table:table-cell table:number-columns-repeated="6" table:style-name="ce421" office:value-type="string" calcext:value-type="string">
            <text:p>-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Transmisiones Patrimoniales</text:p>
          </table:table-cell>
          <table:table-cell table:style-name="ce453" office:value-type="float" office:value="182801784.11" calcext:value-type="float">
            <text:p>182.801.784</text:p>
          </table:table-cell>
          <table:table-cell table:style-name="ce421" office:value-type="float" office:value="132077013.24" calcext:value-type="float">
            <text:p>132.077.013</text:p>
          </table:table-cell>
          <table:table-cell table:style-name="ce449" office:value-type="float" office:value="169557209.85" calcext:value-type="float">
            <text:p>169.557.210</text:p>
          </table:table-cell>
          <table:table-cell table:style-name="ce449" office:value-type="float" office:value="126595413.72" calcext:value-type="float">
            <text:p>126.595.414</text:p>
          </table:table-cell>
          <table:table-cell table:style-name="ce449" office:value-type="float" office:value="140557704.4" calcext:value-type="float">
            <text:p>140.557.704</text:p>
          </table:table-cell>
          <table:table-cell table:style-name="ce449" office:value-type="float" office:value="100428490.73" calcext:value-type="float">
            <text:p>100.428.491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Actos Jurídicos Documentados</text:p>
          </table:table-cell>
          <table:table-cell table:style-name="ce453" office:value-type="float" office:value="65468354.04" calcext:value-type="float">
            <text:p>65.468.354</text:p>
          </table:table-cell>
          <table:table-cell table:style-name="ce421" office:value-type="float" office:value="40537919.36" calcext:value-type="float">
            <text:p>40.537.919</text:p>
          </table:table-cell>
          <table:table-cell table:style-name="ce449" office:value-type="float" office:value="60774722.26" calcext:value-type="float">
            <text:p>60.774.722</text:p>
          </table:table-cell>
          <table:table-cell table:style-name="ce449" office:value-type="float" office:value="38993054.41" calcext:value-type="float">
            <text:p>38.993.054</text:p>
          </table:table-cell>
          <table:table-cell table:style-name="ce449" office:value-type="float" office:value="39397168.28" calcext:value-type="float">
            <text:p>39.397.168</text:p>
          </table:table-cell>
          <table:table-cell table:style-name="ce449" office:value-type="float" office:value="36297897.3" calcext:value-type="float">
            <text:p>36.297.897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Tasa fiscal sobre el juego</text:p>
          </table:table-cell>
          <table:table-cell table:style-name="ce421" office:value-type="float" office:value="1712237.8" calcext:value-type="float">
            <text:p>1.712.238</text:p>
          </table:table-cell>
          <table:table-cell table:style-name="ce421" office:value-type="float" office:value="348706.79" calcext:value-type="float">
            <text:p>348.707</text:p>
          </table:table-cell>
          <table:table-cell table:style-name="ce449" office:value-type="float" office:value="3265273.77" calcext:value-type="float">
            <text:p>3.265.274</text:p>
          </table:table-cell>
          <table:table-cell table:style-name="ce449" office:value-type="float" office:value="27741299.18" calcext:value-type="float">
            <text:p>27.741.299</text:p>
          </table:table-cell>
          <table:table-cell table:style-name="ce449" office:value-type="float" office:value="12827558.36" calcext:value-type="float">
            <text:p>12.827.558</text:p>
          </table:table-cell>
          <table:table-cell table:style-name="ce449" office:value-type="float" office:value="2273848.08" calcext:value-type="float">
            <text:p>2.273.848</text:p>
          </table:table-cell>
          <table:table-cell table:number-columns-repeated="11"/>
        </table:table-row>
        <table:table-row table:style-name="ro2" table:number-rows-repeated="3">
          <table:table-cell table:number-columns-repeated="19"/>
        </table:table-row>
        <table:table-row table:style-name="ro2">
          <table:table-cell table:number-columns-repeated="8"/>
          <table:table-cell table:style-name="ce19"/>
          <table:table-cell table:number-columns-repeated="10"/>
        </table:table-row>
        <table:table-row table:style-name="ro2" table:number-rows-repeated="24">
          <table:table-cell table:number-columns-repeated="19"/>
        </table:table-row>
        <table:table-row table:style-name="ro22">
          <table:table-cell/>
          <table:table-cell table:style-name="ce418" table:number-columns-repeated="2"/>
          <table:table-cell table:style-name="ce398" office:value-type="string" calcext:value-type="string">
            <text:p>Evolución de la Recaudación acumulada del mes de Mayo</text:p>
          </table:table-cell>
          <table:table-cell table:style-name="ce418" table:number-columns-repeated="4"/>
          <table:table-cell table:number-columns-repeated="11"/>
        </table:table-row>
        <table:table-row table:style-name="ro2">
          <table:table-cell/>
          <table:table-cell table:style-name="ce418" table:number-columns-repeated="7"/>
          <table:table-cell table:number-columns-repeated="11"/>
        </table:table-row>
        <table:table-row table:style-name="ro2">
          <table:table-cell/>
          <table:table-cell table:style-name="ce419"/>
          <table:table-cell table:style-name="ce420" office:value-type="float" office:value="2026" calcext:value-type="float">
            <text:p>2026</text:p>
          </table:table-cell>
          <table:table-cell table:style-name="ce420" office:value-type="float" office:value="2025" calcext:value-type="float">
            <text:p>2025</text:p>
          </table:table-cell>
          <table:table-cell table:style-name="ce420" office:value-type="float" office:value="2024" calcext:value-type="float">
            <text:p>2024</text:p>
          </table:table-cell>
          <table:table-cell table:style-name="ce420" office:value-type="float" office:value="2023" calcext:value-type="float">
            <text:p>2023</text:p>
          </table:table-cell>
          <table:table-cell table:style-name="ce420" office:value-type="float" office:value="2022" calcext:value-type="float">
            <text:p>2022</text:p>
          </table:table-cell>
          <table:table-cell table:style-name="ce420" office:value-type="float" office:value="2021" calcext:value-type="float">
            <text:p>2021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sobre Sucesiones y Donaciones</text:p>
          </table:table-cell>
          <table:table-cell table:style-name="ce453" office:value-type="float" office:value="103389132.51" calcext:value-type="float">
            <text:p>103.389.133</text:p>
          </table:table-cell>
          <table:table-cell table:style-name="ce421" office:value-type="float" office:value="94558918.24" calcext:value-type="float">
            <text:p>94.558.918</text:p>
          </table:table-cell>
          <table:table-cell table:style-name="ce449" office:value-type="float" office:value="68925738.85" calcext:value-type="float">
            <text:p>68.925.739</text:p>
          </table:table-cell>
          <table:table-cell table:style-name="ce449" office:value-type="float" office:value="79702815.02" calcext:value-type="float">
            <text:p>79.702.815</text:p>
          </table:table-cell>
          <table:table-cell table:style-name="ce449" office:value-type="float" office:value="107445259.86" calcext:value-type="float">
            <text:p>107.445.260</text:p>
          </table:table-cell>
          <table:table-cell table:style-name="ce449" office:value-type="float" office:value="107236292.94" calcext:value-type="float">
            <text:p>107.236.293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sobre el Patrimonio de las Personas Físicas</text:p>
          </table:table-cell>
          <table:table-cell table:style-name="ce453" office:value-type="float" office:value="2900233.58" calcext:value-type="float">
            <text:p>2.900.234</text:p>
          </table:table-cell>
          <table:table-cell table:style-name="ce421" office:value-type="float" office:value="5536182.27" calcext:value-type="float">
            <text:p>5.536.182</text:p>
          </table:table-cell>
          <table:table-cell table:style-name="ce449" office:value-type="float" office:value="3999667.56" calcext:value-type="float">
            <text:p>3.999.668</text:p>
          </table:table-cell>
          <table:table-cell table:style-name="ce449" office:value-type="float" office:value="3220150.92" calcext:value-type="float">
            <text:p>3.220.151</text:p>
          </table:table-cell>
          <table:table-cell table:style-name="ce449" office:value-type="float" office:value="2839017.85" calcext:value-type="float">
            <text:p>2.839.018</text:p>
          </table:table-cell>
          <table:table-cell table:style-name="ce449" office:value-type="float" office:value="10655952.84" calcext:value-type="float">
            <text:p>10.655.953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Intereses y Comisiones Bancarias</text:p>
          </table:table-cell>
          <table:table-cell table:style-name="ce421" office:value-type="float" office:value="204033943.08" calcext:value-type="float">
            <text:p>204.033.943</text:p>
          </table:table-cell>
          <table:table-cell table:number-columns-repeated="5" table:style-name="ce421" office:value-type="string" calcext:value-type="string">
            <text:p>-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2" office:value-type="string" calcext:value-type="string">
            <text:p>Impuesto sobre Depósitos Bancarios</text:p>
          </table:table-cell>
          <table:table-cell table:style-name="ce421" office:value-type="float" office:value="-10264638.87" calcext:value-type="float">
            <text:p>-10.264.639</text:p>
          </table:table-cell>
          <table:table-cell table:number-columns-repeated="5" table:style-name="ce421" office:value-type="string" calcext:value-type="string">
            <text:p>-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Transmisiones Patrimoniales</text:p>
          </table:table-cell>
          <table:table-cell table:style-name="ce453" office:value-type="float" office:value="756546542.53" calcext:value-type="float">
            <text:p>756.546.543</text:p>
          </table:table-cell>
          <table:table-cell table:style-name="ce421" office:value-type="float" office:value="678732262.25" calcext:value-type="float">
            <text:p>678.732.262</text:p>
          </table:table-cell>
          <table:table-cell table:style-name="ce449" office:value-type="float" office:value="426595234.55" calcext:value-type="float">
            <text:p>426.595.235</text:p>
          </table:table-cell>
          <table:table-cell table:style-name="ce449" office:value-type="float" office:value="457910643.35" calcext:value-type="float">
            <text:p>457.910.643</text:p>
          </table:table-cell>
          <table:table-cell table:style-name="ce449" office:value-type="float" office:value="564247250.12" calcext:value-type="float">
            <text:p>564.247.250</text:p>
          </table:table-cell>
          <table:table-cell table:style-name="ce449" office:value-type="float" office:value="422481928.12" calcext:value-type="float">
            <text:p>422.481.928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Actos Jurídicos Documentados</text:p>
          </table:table-cell>
          <table:table-cell table:style-name="ce453" office:value-type="float" office:value="265327703.45" calcext:value-type="float">
            <text:p>265.327.703</text:p>
          </table:table-cell>
          <table:table-cell table:style-name="ce421" office:value-type="float" office:value="216943932.48" calcext:value-type="float">
            <text:p>216.943.932</text:p>
          </table:table-cell>
          <table:table-cell table:style-name="ce449" office:value-type="float" office:value="152692220.72" calcext:value-type="float">
            <text:p>152.692.221</text:p>
          </table:table-cell>
          <table:table-cell table:style-name="ce449" office:value-type="float" office:value="154583047.39" calcext:value-type="float">
            <text:p>154.583.047</text:p>
          </table:table-cell>
          <table:table-cell table:style-name="ce449" office:value-type="float" office:value="179877316.06" calcext:value-type="float">
            <text:p>179.877.316</text:p>
          </table:table-cell>
          <table:table-cell table:style-name="ce449" office:value-type="float" office:value="167748678.86" calcext:value-type="float">
            <text:p>167.748.679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Tasa fiscal sobre el juego</text:p>
          </table:table-cell>
          <table:table-cell table:style-name="ce421" office:value-type="float" office:value="64653270.58" calcext:value-type="float">
            <text:p>64.653.271</text:p>
          </table:table-cell>
          <table:table-cell table:style-name="ce421" office:value-type="float" office:value="33177560.9" calcext:value-type="float">
            <text:p>33.177.561</text:p>
          </table:table-cell>
          <table:table-cell table:style-name="ce449" office:value-type="float" office:value="58440479.82" calcext:value-type="float">
            <text:p>58.440.480</text:p>
          </table:table-cell>
          <table:table-cell table:style-name="ce449" office:value-type="float" office:value="61205297.12" calcext:value-type="float">
            <text:p>61.205.297</text:p>
          </table:table-cell>
          <table:table-cell table:style-name="ce449" office:value-type="float" office:value="49203515.66" calcext:value-type="float">
            <text:p>49.203.516</text:p>
          </table:table-cell>
          <table:table-cell table:style-name="ce449" office:value-type="float" office:value="30505450.95" calcext:value-type="float">
            <text:p>30.505.451</text:p>
          </table:table-cell>
          <table:table-cell table:number-columns-repeated="11"/>
        </table:table-row>
        <table:table-row table:style-name="ro2">
          <table:table-cell table:number-columns-repeated="2"/>
          <table:table-cell table:style-name="ce463"/>
          <table:table-cell table:number-columns-repeated="16"/>
        </table:table-row>
        <table:table-row table:style-name="ro2" table:number-rows-repeated="3">
          <table:table-cell table:number-columns-repeated="19"/>
        </table:table-row>
        <table:table-row table:style-name="ro2">
          <table:table-cell>
            <draw:frame draw:z-index="1" draw:style-name="gr11" draw:text-style-name="P2" svg:width="20.417cm" svg:height="10.676cm" svg:x="0.572cm" svg:y="0.032cm">
              <draw:object draw:notify-on-update-of-ranges="'Evolución histórica'.C51:'Evolución histórica'.H51 'Evolución histórica'.B10:'Evolución histórica'.B10 'Evolución histórica'.C48:'Evolución histórica'.H48 'Evolución histórica'.B11:'Evolución histórica'.B11 'Evolución histórica'.C49:'Evolución histórica'.H49 'Evolución histórica'.B50:'Evolución histórica'.B50 'Evolución histórica'.C50:'Evolución histórica'.H50 'Evolución histórica'.B51:'Evolución histórica'.B51 'Evolución histórica'.C51:'Evolución histórica'.H51 'Evolución histórica'.B14:'Evolución histórica'.B14 'Evolución histórica'.C52:'Evolución histórica'.H52 'Evolución histórica'.B15:'Evolución histórica'.B15 'Evolución histórica'.C53:'Evolución histórica'.H53 'Evolución histórica'.B16:'Evolución histórica'.B16 'Evolución histórica'.C54:'Evolución histórica'.H54" xlink:href="./Object 14" xlink:type="simple" xlink:show="embed" xlink:actuate="onLoad">
                <loext:p/>
              </draw:object>
              <draw:image xlink:href="./ObjectReplacements/Object 14" xlink:type="simple" xlink:show="embed" xlink:actuate="onLoad"/>
            </draw:frame>
          </table:table-cell>
          <table:table-cell table:number-columns-repeated="18"/>
        </table:table-row>
        <table:table-row table:style-name="ro2" table:number-rows-repeated="1048516">
          <table:table-cell table:number-columns-repeated="19"/>
        </table:table-row>
        <table:table-row table:style-name="ro2">
          <table:table-cell table:number-columns-repeated="19"/>
        </table:table-row>
      </table:table>
      <table:table table:name="2.1.Almería" table:style-name="ta10" table:print-ranges="'2.1.Almería'.A1:'2.1.Almería'.J90">
        <table:table-column table:style-name="co17" table:number-columns-repeated="3" table:default-cell-style-name="ce310"/>
        <table:table-column table:style-name="co69" table:default-cell-style-name="ce310"/>
        <table:table-column table:style-name="co70" table:default-cell-style-name="ce310"/>
        <table:table-column table:style-name="co59" table:default-cell-style-name="ce310"/>
        <table:table-column table:style-name="co71" table:default-cell-style-name="ce310"/>
        <table:table-column table:style-name="co30" table:default-cell-style-name="ce310"/>
        <table:table-column table:style-name="co72" table:default-cell-style-name="ce310"/>
        <table:table-column table:style-name="co73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16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9">
          <table:table-cell table:style-name="ce309" office:value-type="string" calcext:value-type="string" table:number-columns-spanned="8" table:number-rows-spanned="1">
            <text:p>2. Recaudación Provincial de los Tributos gestionados por la Comunidad Autónoma de Andalucía. Desglose por Conceptos</text:p>
          </table:table-cell>
          <table:covered-table-cell table:number-columns-repeated="7" table:style-name="ce354"/>
          <table:table-cell table:style-name="ce311" table:number-columns-repeated="2"/>
          <table:table-cell table:number-columns-repeated="54"/>
        </table:table-row>
        <table:table-row table:style-name="ro8">
          <table:table-cell table:style-name="ce134" table:number-columns-repeated="8"/>
          <table:table-cell table:number-columns-repeated="56"/>
        </table:table-row>
        <table:table-row table:style-name="ro8">
          <table:table-cell table:style-name="ce134"/>
          <table:table-cell table:style-name="ce3" office:value-type="string" calcext:value-type="string">
            <text:p>2.1. Almería. Recaudación mensual 2026-2025</text:p>
          </table:table-cell>
          <table:table-cell table:style-name="ce3"/>
          <table:table-cell table:style-name="ce134"/>
          <table:table-cell table:style-name="ce3" table:number-columns-repeated="4"/>
          <table:table-cell table:style-name="ce311" table:number-columns-repeated="2"/>
          <table:table-cell table:number-columns-repeated="54"/>
        </table:table-row>
        <table:table-row table:style-name="ro8">
          <table:table-cell/>
          <table:table-cell table:style-name="ce311" table:number-columns-repeated="9"/>
          <table:table-cell table:number-columns-repeated="54"/>
        </table:table-row>
        <table:table-row table:style-name="ro8">
          <table:table-cell/>
          <table:table-cell table:style-name="ce311" table:number-columns-repeated="2"/>
          <table:table-cell/>
          <table:table-cell table:style-name="ce311" table:number-columns-repeated="6"/>
          <table:table-cell table:number-columns-repeated="54"/>
        </table:table-row>
        <table:table-row table:style-name="ro8">
          <table:table-cell/>
          <table:table-cell table:style-name="ce311" table:number-columns-repeated="9"/>
          <table:table-cell table:number-columns-repeated="54"/>
        </table:table-row>
        <table:table-row table:style-name="ro8">
          <table:table-cell table:number-columns-repeated="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554"/>
          <table:covered-table-cell table:style-name="ce564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554"/>
          <table:covered-table-cell table:style-name="ce568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$'1.1'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.E1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$'1.2'.D12]" office:value-type="float" office:value="2026" calcext:value-type="float">
            <text:p>2026</text:p>
          </table:table-cell>
          <table:table-cell table:style-name="ce558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545" table:formula="of:=[.E16]" office:value-type="float" office:value="2026" calcext:value-type="float">
            <text:p>2026</text:p>
          </table:table-cell>
          <table:table-cell table:style-name="ce558" table:formula="of:=[.F16]" office:value-type="float" office:value="2025" calcext:value-type="float">
            <text:p>2025</text:p>
          </table:table-cell>
          <table:table-cell table:style-name="ce566" table:formula="of:=[.G1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2124073.74" calcext:value-type="float">
            <text:p>2.124.074</text:p>
          </table:table-cell>
          <table:table-cell table:style-name="ce101" office:value-type="float" office:value="643060.45" calcext:value-type="float">
            <text:p>643.060</text:p>
          </table:table-cell>
          <table:table-cell table:style-name="ce144" office:value-type="float" office:value="230.307009239956" calcext:value-type="float">
            <text:p>230,31</text:p>
          </table:table-cell>
          <table:table-cell table:style-name="ce83" office:value-type="float" office:value="6652576.5" calcext:value-type="float">
            <text:p>6.652.577</text:p>
          </table:table-cell>
          <table:table-cell table:style-name="ce101" office:value-type="float" office:value="4043905.59" calcext:value-type="float">
            <text:p>4.043.906</text:p>
          </table:table-cell>
          <table:table-cell table:style-name="ce144" office:value-type="float" office:value="64.5086996207545" calcext:value-type="float">
            <text:p>64,5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116820.27" calcext:value-type="float">
            <text:p>116.820</text:p>
          </table:table-cell>
          <table:table-cell table:style-name="ce102" office:value-type="float" office:value="104178.01" calcext:value-type="float">
            <text:p>104.178</text:p>
          </table:table-cell>
          <table:table-cell table:style-name="ce147" office:value-type="float" office:value="12.1352481200207" calcext:value-type="float">
            <text:p>12,14</text:p>
          </table:table-cell>
          <table:table-cell table:style-name="ce84" office:value-type="float" office:value="237598.39" calcext:value-type="float">
            <text:p>237.598</text:p>
          </table:table-cell>
          <table:table-cell table:style-name="ce102" office:value-type="float" office:value="892158.69" calcext:value-type="float">
            <text:p>892.159</text:p>
          </table:table-cell>
          <table:table-cell table:style-name="ce147" office:value-type="float" office:value="-73.3681470949972" calcext:value-type="float">
            <text:p>-73,3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240894.01" calcext:value-type="float">
            <text:p>2.240.894</text:p>
          </table:table-cell>
          <table:table-cell table:style-name="ce391" office:value-type="float" office:value="747238.46" calcext:value-type="float">
            <text:p>747.238</text:p>
          </table:table-cell>
          <table:table-cell table:style-name="ce212" office:value-type="float" office:value="199.890079265995" calcext:value-type="float">
            <text:p>199,89</text:p>
          </table:table-cell>
          <table:table-cell table:style-name="ce380" office:value-type="float" office:value="6890174.89" calcext:value-type="float">
            <text:p>6.890.175</text:p>
          </table:table-cell>
          <table:table-cell table:style-name="ce391" office:value-type="float" office:value="4936064.28" calcext:value-type="float">
            <text:p>4.936.064</text:p>
          </table:table-cell>
          <table:table-cell table:style-name="ce212" office:value-type="float" office:value="39.5884352219173" calcext:value-type="float">
            <text:p>39,5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13000257.3" calcext:value-type="float">
            <text:p>13.000.257</text:p>
          </table:table-cell>
          <table:table-cell table:style-name="ce101" office:value-type="float" office:value="10826459.96" calcext:value-type="float">
            <text:p>10.826.460</text:p>
          </table:table-cell>
          <table:table-cell table:style-name="ce144" office:value-type="float" office:value="20.0785607486789" calcext:value-type="float">
            <text:p>20,08</text:p>
          </table:table-cell>
          <table:table-cell table:style-name="ce83" office:value-type="float" office:value="56911495.25" calcext:value-type="float">
            <text:p>56.911.495</text:p>
          </table:table-cell>
          <table:table-cell table:style-name="ce101" office:value-type="float" office:value="51900281.8" calcext:value-type="float">
            <text:p>51.900.282</text:p>
          </table:table-cell>
          <table:table-cell table:style-name="ce144" office:value-type="float" office:value="9.65546481869007" calcext:value-type="float">
            <text:p>9,6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4290753.47" calcext:value-type="float">
            <text:p>4.290.753</text:p>
          </table:table-cell>
          <table:table-cell table:style-name="ce102" office:value-type="float" office:value="2912144.69" calcext:value-type="float">
            <text:p>2.912.145</text:p>
          </table:table-cell>
          <table:table-cell table:style-name="ce147" office:value-type="float" office:value="47.3399822726528" calcext:value-type="float">
            <text:p>47,34</text:p>
          </table:table-cell>
          <table:table-cell table:style-name="ce84" office:value-type="float" office:value="17905959.25" calcext:value-type="float">
            <text:p>17.905.959</text:p>
          </table:table-cell>
          <table:table-cell table:style-name="ce102" office:value-type="float" office:value="15889502.83" calcext:value-type="float">
            <text:p>15.889.503</text:p>
          </table:table-cell>
          <table:table-cell table:style-name="ce147" office:value-type="float" office:value="12.6904941052835" calcext:value-type="float">
            <text:p>12,6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100452.82" calcext:value-type="float">
            <text:p>100.453</text:p>
          </table:table-cell>
          <table:table-cell table:style-name="ce102" office:value-type="float" office:value="-48619.01" calcext:value-type="float">
            <text:p>-48.619</text:p>
          </table:table-cell>
          <table:table-cell table:style-name="ce147" office:value-type="float" office:value="306.6122284267" calcext:value-type="float">
            <text:p>306,61</text:p>
          </table:table-cell>
          <table:table-cell table:style-name="ce84" office:value-type="float" office:value="3486507.43" calcext:value-type="float">
            <text:p>3.486.507</text:p>
          </table:table-cell>
          <table:table-cell table:style-name="ce102" office:value-type="float" office:value="3127806.5" calcext:value-type="float">
            <text:p>3.127.807</text:p>
          </table:table-cell>
          <table:table-cell table:style-name="ce147" office:value-type="float" office:value="11.4681304613952" calcext:value-type="float">
            <text:p>11,4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340.9" calcext:value-type="float">
            <text:p>341</text:p>
          </table:table-cell>
          <table:table-cell table:style-name="ce102" office:value-type="float" office:value="6295.23" calcext:value-type="float">
            <text:p>6.295</text:p>
          </table:table-cell>
          <table:table-cell table:style-name="ce147" office:value-type="float" office:value="-94.5847888004092" calcext:value-type="float">
            <text:p>-94,58</text:p>
          </table:table-cell>
          <table:table-cell table:style-name="ce84" office:value-type="float" office:value="382186.2" calcext:value-type="float">
            <text:p>382.186</text:p>
          </table:table-cell>
          <table:table-cell table:style-name="ce102" office:value-type="float" office:value="458952.32" calcext:value-type="float">
            <text:p>458.952</text:p>
          </table:table-cell>
          <table:table-cell table:style-name="ce147" office:value-type="float" office:value="-16.7263823832506" calcext:value-type="float">
            <text:p>-16,7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17391804.49" calcext:value-type="float">
            <text:p>17.391.804</text:p>
          </table:table-cell>
          <table:table-cell table:style-name="ce391" office:value-type="float" office:value="13696280.87" calcext:value-type="float">
            <text:p>13.696.281</text:p>
          </table:table-cell>
          <table:table-cell table:style-name="ce212" office:value-type="float" office:value="26.981949735673" calcext:value-type="float">
            <text:p>26,98</text:p>
          </table:table-cell>
          <table:table-cell table:style-name="ce380" office:value-type="float" office:value="78686148.13" calcext:value-type="float">
            <text:p>78.686.148</text:p>
          </table:table-cell>
          <table:table-cell table:style-name="ce391" office:value-type="float" office:value="71376543.45" calcext:value-type="float">
            <text:p>71.376.543</text:p>
          </table:table-cell>
          <table:table-cell table:style-name="ce212" office:value-type="float" office:value="10.2409059428893" calcext:value-type="float">
            <text:p>10,2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308266.95" calcext:value-type="float">
            <text:p>308.267</text:p>
          </table:table-cell>
          <table:table-cell table:style-name="ce392" office:value-type="float" office:value="279169.54" calcext:value-type="float">
            <text:p>279.170</text:p>
          </table:table-cell>
          <table:table-cell table:style-name="ce399" office:value-type="float" office:value="10.4228455582941" calcext:value-type="float">
            <text:p>10,42</text:p>
          </table:table-cell>
          <table:table-cell table:style-name="ce382" office:value-type="float" office:value="1508239.95" calcext:value-type="float">
            <text:p>1.508.240</text:p>
          </table:table-cell>
          <table:table-cell table:style-name="ce392" office:value-type="float" office:value="1661473.83" calcext:value-type="float">
            <text:p>1.661.474</text:p>
          </table:table-cell>
          <table:table-cell table:style-name="ce399" office:value-type="float" office:value="-9.22276819731793" calcext:value-type="float">
            <text:p>-9,2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9940965.45" calcext:value-type="float">
            <text:p>19.940.965</text:p>
          </table:table-cell>
          <table:table-cell table:style-name="ce393" office:value-type="float" office:value="14722688.87" calcext:value-type="float">
            <text:p>14.722.689</text:p>
          </table:table-cell>
          <table:table-cell table:style-name="ce401" office:value-type="float" office:value="35.4437740692404" calcext:value-type="float">
            <text:p>35,44</text:p>
          </table:table-cell>
          <table:table-cell table:style-name="ce384" office:value-type="float" office:value="87084562.97" calcext:value-type="float">
            <text:p>87.084.563</text:p>
          </table:table-cell>
          <table:table-cell table:style-name="ce393" office:value-type="float" office:value="77974081.56" calcext:value-type="float">
            <text:p>77.974.082</text:p>
          </table:table-cell>
          <table:table-cell table:style-name="ce401" office:value-type="float" office:value="11.6839868168112" calcext:value-type="float">
            <text:p>11,6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32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6]" office:value-type="float" office:value="2026" calcext:value-type="float">
            <text:p>2026</text:p>
          </table:table-cell>
          <table:table-cell table:style-name="ce558" table:formula="of:=[.F16]" office:value-type="float" office:value="2025" calcext:value-type="float">
            <text:p>2025</text:p>
          </table:table-cell>
          <table:table-cell table:style-name="ce405" table:formula="of:=[.G16]" office:value-type="string" office:string-value="%26/25" calcext:value-type="string">
            <text:p>%26/25</text:p>
          </table:table-cell>
          <table:table-cell table:style-name="ce545" table:formula="of:=[.E33]" office:value-type="float" office:value="2026" calcext:value-type="float">
            <text:p>2026</text:p>
          </table:table-cell>
          <table:table-cell table:style-name="ce558" table:formula="of:=[.F33]" office:value-type="float" office:value="2025" calcext:value-type="float">
            <text:p>2025</text:p>
          </table:table-cell>
          <table:table-cell table:style-name="ce405" table:formula="of:=[.G33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2591967.34" calcext:value-type="float">
            <text:p>2.591.967</text:p>
          </table:table-cell>
          <table:table-cell table:style-name="ce199" office:value-type="float" office:value="1740442.6" calcext:value-type="float">
            <text:p>1.740.443</text:p>
          </table:table-cell>
          <table:table-cell table:style-name="ce213" office:value-type="float" office:value="48.9257583099839" calcext:value-type="float">
            <text:p>48,93</text:p>
          </table:table-cell>
          <table:table-cell table:style-name="ce185" office:value-type="float" office:value="10389619.55" calcext:value-type="float">
            <text:p>10.389.620</text:p>
          </table:table-cell>
          <table:table-cell table:style-name="ce199" office:value-type="float" office:value="9296893.24" calcext:value-type="float">
            <text:p>9.296.893</text:p>
          </table:table-cell>
          <table:table-cell table:style-name="ce213" office:value-type="float" office:value="11.753671702914" calcext:value-type="float">
            <text:p>11,7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80"/>
          <table:table-cell table:style-name="ce104"/>
          <table:table-cell table:style-name="ce147"/>
          <table:table-cell table:style-name="ce85"/>
          <table:table-cell table:style-name="ce104"/>
          <table:table-cell table:style-name="ce213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22532932.79" calcext:value-type="float">
            <text:p>22.532.933</text:p>
          </table:table-cell>
          <table:table-cell table:style-name="ce199" office:value-type="float" office:value="16463131.47" calcext:value-type="float">
            <text:p>16.463.131</text:p>
          </table:table-cell>
          <table:table-cell table:style-name="ce213" office:value-type="float" office:value="36.8690569656248" calcext:value-type="float">
            <text:p>36,87</text:p>
          </table:table-cell>
          <table:table-cell table:style-name="ce185" office:value-type="float" office:value="97474182.52" calcext:value-type="float">
            <text:p>97.474.183</text:p>
          </table:table-cell>
          <table:table-cell table:style-name="ce199" office:value-type="float" office:value="87270974.8" calcext:value-type="float">
            <text:p>87.270.975</text:p>
          </table:table-cell>
          <table:table-cell table:style-name="ce213" office:value-type="float" office:value="11.6914102808899" calcext:value-type="float">
            <text:p>11,6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2">
          <table:table-cell table:number-columns-repeated="3"/>
          <table:table-cell table:style-name="ce132"/>
          <table:table-cell table:number-columns-repeated="60"/>
        </table:table-row>
        <table:table-row table:style-name="ro18">
          <table:table-cell table:number-columns-repeated="64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2.1.Almería'.J64" table:end-x="0.851cm" table:end-y="0.181cm" draw:z-index="0" draw:name="Chart 1" draw:style-name="gr12" draw:text-style-name="P11" svg:width="23.458cm" svg:height="9.818cm" svg:x="0.079cm" svg:y="0.249cm">
              <draw:object draw:notify-on-update-of-ranges="'2.1.Almería'.F16:'2.1.Almería'.F16 '2.1.Almería'.E16:'2.1.Almería'.E16" xlink:href="./Object 31" xlink:type="simple" xlink:show="embed" xlink:actuate="onLoad">
                <loext:p/>
              </draw:object>
              <draw:image xlink:href="./ObjectReplacements/Object 31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22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2.1.Almería'.J89" table:end-x="0.892cm" table:end-y="0.217cm" draw:z-index="1" draw:name="Chart 1" draw:style-name="gr12" draw:text-style-name="P11" svg:width="23.578cm" svg:height="10.695cm" svg:x="0cm" svg:y="0.449cm">
              <draw:object draw:notify-on-update-of-ranges="'2.1.Almería'.F16:'2.1.Almería'.F16 '2.1.Almería'.E16:'2.1.Almería'.E16" xlink:href="./Object 32" xlink:type="simple" xlink:show="embed" xlink:actuate="onLoad">
                <loext:p/>
              </draw:object>
              <draw:image xlink:href="./ObjectReplacements/Object 32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048501">
          <table:table-cell table:number-columns-repeated="64"/>
        </table:table-row>
        <table:table-row table:style-name="ro5" table:number-rows-repeated="6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1.Almería'.$A$8:.$K$87" table:range-usable-as="print-range"/>
        </table:named-expressions>
      </table:table>
      <table:table table:name="2.2.Cádiz" table:style-name="ta10">
        <table:table-column table:style-name="co8" table:default-cell-style-name="ce310"/>
        <table:table-column table:style-name="co16" table:default-cell-style-name="ce310"/>
        <table:table-column table:style-name="co8" table:default-cell-style-name="ce310"/>
        <table:table-column table:style-name="co74" table:default-cell-style-name="ce310"/>
        <table:table-column table:style-name="co75" table:default-cell-style-name="ce310"/>
        <table:table-column table:style-name="co56" table:default-cell-style-name="ce310"/>
        <table:table-column table:style-name="co71" table:default-cell-style-name="ce310"/>
        <table:table-column table:style-name="co58" table:number-columns-repeated="2" table:default-cell-style-name="ce310"/>
        <table:table-column table:style-name="co76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17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2. Cádiz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 office:value-type="float" office:value="0" calcext:value-type="float">
            <text:p>0</text:p>
          </table:covered-table-cell>
          <table:covered-table-cell table:style-name="ce564" office:value-type="float" office:value="0" calcext:value-type="float">
            <text:p>0</text:p>
          </table:covered-table-cell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316" office:value-type="float" office:value="0" calcext:value-type="float">
            <text:p>0</text:p>
          </table:covered-table-cell>
          <table:covered-table-cell table:style-name="ce568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1.Almería'.E1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1.Almería'.H1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1.Almería'.E16]" office:value-type="float" office:value="2026" calcext:value-type="float">
            <text:p>2026</text:p>
          </table:table-cell>
          <table:table-cell table:style-name="ce558" table:formula="of:=['2.1.Almería'.F16]" office:value-type="float" office:value="2025" calcext:value-type="float">
            <text:p>2025</text:p>
          </table:table-cell>
          <table:table-cell table:style-name="ce566" table:formula="of:=['2.1.Almería'.G16]" office:value-type="string" office:string-value="%26/25" calcext:value-type="string">
            <text:p>%26/25</text:p>
          </table:table-cell>
          <table:table-cell table:style-name="ce545" table:formula="of:=['2.1.Almería'.H16]" office:value-type="float" office:value="2026" calcext:value-type="float">
            <text:p>2026</text:p>
          </table:table-cell>
          <table:table-cell table:style-name="ce558" table:formula="of:=['2.1.Almería'.I16]" office:value-type="float" office:value="2025" calcext:value-type="float">
            <text:p>2025</text:p>
          </table:table-cell>
          <table:table-cell table:style-name="ce566" table:formula="of:=['2.1.Almería'.J1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2939465.03" calcext:value-type="float">
            <text:p>2.939.465</text:p>
          </table:table-cell>
          <table:table-cell table:style-name="ce101" office:value-type="float" office:value="2892418.35" calcext:value-type="float">
            <text:p>2.892.418</text:p>
          </table:table-cell>
          <table:table-cell table:style-name="ce144" office:value-type="float" office:value="1.6265517054267" calcext:value-type="float">
            <text:p>1,63</text:p>
          </table:table-cell>
          <table:table-cell table:style-name="ce83" office:value-type="float" office:value="12102091.89" calcext:value-type="float">
            <text:p>12.102.092</text:p>
          </table:table-cell>
          <table:table-cell table:style-name="ce101" office:value-type="float" office:value="15925548.46" calcext:value-type="float">
            <text:p>15.925.548</text:p>
          </table:table-cell>
          <table:table-cell table:style-name="ce144" office:value-type="float" office:value="-24.0083195853715" calcext:value-type="float">
            <text:p>-24,0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-57403.26" calcext:value-type="float">
            <text:p>-57.403</text:p>
          </table:table-cell>
          <table:table-cell table:style-name="ce102" office:value-type="float" office:value="14922.74" calcext:value-type="float">
            <text:p>14.923</text:p>
          </table:table-cell>
          <table:table-cell table:style-name="ce147" office:value-type="float" office:value="-484.669705429432" calcext:value-type="float">
            <text:p>-484,67</text:p>
          </table:table-cell>
          <table:table-cell table:style-name="ce84" office:value-type="float" office:value="298521.97" calcext:value-type="float">
            <text:p>298.522</text:p>
          </table:table-cell>
          <table:table-cell table:style-name="ce102" office:value-type="float" office:value="605352.27" calcext:value-type="float">
            <text:p>605.352</text:p>
          </table:table-cell>
          <table:table-cell table:style-name="ce147" office:value-type="float" office:value="-50.6862392702352" calcext:value-type="float">
            <text:p>-50,6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882061.77" calcext:value-type="float">
            <text:p>2.882.062</text:p>
          </table:table-cell>
          <table:table-cell table:style-name="ce391" office:value-type="float" office:value="2907341.09" calcext:value-type="float">
            <text:p>2.907.341</text:p>
          </table:table-cell>
          <table:table-cell table:style-name="ce212" office:value-type="float" office:value="-0.869499629298752" calcext:value-type="float">
            <text:p>-0,87</text:p>
          </table:table-cell>
          <table:table-cell table:style-name="ce380" office:value-type="float" office:value="12400613.86" calcext:value-type="float">
            <text:p>12.400.614</text:p>
          </table:table-cell>
          <table:table-cell table:style-name="ce391" office:value-type="float" office:value="16530900.73" calcext:value-type="float">
            <text:p>16.530.901</text:p>
          </table:table-cell>
          <table:table-cell table:style-name="ce212" office:value-type="float" office:value="-24.9852499719173" calcext:value-type="float">
            <text:p>-24,9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22269497.61" calcext:value-type="float">
            <text:p>22.269.498</text:p>
          </table:table-cell>
          <table:table-cell table:style-name="ce101" office:value-type="float" office:value="15972726.67" calcext:value-type="float">
            <text:p>15.972.727</text:p>
          </table:table-cell>
          <table:table-cell table:style-name="ce144" office:value-type="float" office:value="39.4220164790436" calcext:value-type="float">
            <text:p>39,42</text:p>
          </table:table-cell>
          <table:table-cell table:style-name="ce83" office:value-type="float" office:value="95811113.08" calcext:value-type="float">
            <text:p>95.811.113</text:p>
          </table:table-cell>
          <table:table-cell table:style-name="ce101" office:value-type="float" office:value="82742194.9" calcext:value-type="float">
            <text:p>82.742.195</text:p>
          </table:table-cell>
          <table:table-cell table:style-name="ce144" office:value-type="float" office:value="15.7947443813821" calcext:value-type="float">
            <text:p>15,7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6287188.71" calcext:value-type="float">
            <text:p>6.287.189</text:p>
          </table:table-cell>
          <table:table-cell table:style-name="ce102" office:value-type="float" office:value="5295364.03" calcext:value-type="float">
            <text:p>5.295.364</text:p>
          </table:table-cell>
          <table:table-cell table:style-name="ce147" office:value-type="float" office:value="18.7300566000936" calcext:value-type="float">
            <text:p>18,73</text:p>
          </table:table-cell>
          <table:table-cell table:style-name="ce84" office:value-type="float" office:value="27637467.53" calcext:value-type="float">
            <text:p>27.637.468</text:p>
          </table:table-cell>
          <table:table-cell table:style-name="ce102" office:value-type="float" office:value="24583937.6" calcext:value-type="float">
            <text:p>24.583.938</text:p>
          </table:table-cell>
          <table:table-cell table:style-name="ce147" office:value-type="float" office:value="12.4208333900099" calcext:value-type="float">
            <text:p>12,4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403542.89" calcext:value-type="float">
            <text:p>403.543</text:p>
          </table:table-cell>
          <table:table-cell table:style-name="ce102" office:value-type="float" office:value="-242621.14" calcext:value-type="float">
            <text:p>-242.621</text:p>
          </table:table-cell>
          <table:table-cell table:style-name="ce147" office:value-type="float" office:value="266.326351446539" calcext:value-type="float">
            <text:p>266,33</text:p>
          </table:table-cell>
          <table:table-cell table:style-name="ce84" office:value-type="float" office:value="5440668.22" calcext:value-type="float">
            <text:p>5.440.668</text:p>
          </table:table-cell>
          <table:table-cell table:style-name="ce102" office:value-type="float" office:value="4273110.18" calcext:value-type="float">
            <text:p>4.273.110</text:p>
          </table:table-cell>
          <table:table-cell table:style-name="ce147" office:value-type="float" office:value="27.3233778399788" calcext:value-type="float">
            <text:p>27,3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16368.99" calcext:value-type="float">
            <text:p>16.369</text:p>
          </table:table-cell>
          <table:table-cell table:style-name="ce102" office:value-type="float" office:value="20153.58" calcext:value-type="float">
            <text:p>20.154</text:p>
          </table:table-cell>
          <table:table-cell table:style-name="ce147" office:value-type="float" office:value="-18.7787479941529" calcext:value-type="float">
            <text:p>-18,78</text:p>
          </table:table-cell>
          <table:table-cell table:style-name="ce84" office:value-type="float" office:value="392228.52" calcext:value-type="float">
            <text:p>392.229</text:p>
          </table:table-cell>
          <table:table-cell table:style-name="ce102" office:value-type="float" office:value="419570.53" calcext:value-type="float">
            <text:p>419.571</text:p>
          </table:table-cell>
          <table:table-cell table:style-name="ce147" office:value-type="float" office:value="-6.51666598223665" calcext:value-type="float">
            <text:p>-6,5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8976598.2" calcext:value-type="float">
            <text:p>28.976.598</text:p>
          </table:table-cell>
          <table:table-cell table:style-name="ce391" office:value-type="float" office:value="21045623.14" calcext:value-type="float">
            <text:p>21.045.623</text:p>
          </table:table-cell>
          <table:table-cell table:style-name="ce212" office:value-type="float" office:value="37.6846767959373" calcext:value-type="float">
            <text:p>37,68</text:p>
          </table:table-cell>
          <table:table-cell table:style-name="ce380" office:value-type="float" office:value="129281477.35" calcext:value-type="float">
            <text:p>129.281.477</text:p>
          </table:table-cell>
          <table:table-cell table:style-name="ce391" office:value-type="float" office:value="112018813.21" calcext:value-type="float">
            <text:p>112.018.813</text:p>
          </table:table-cell>
          <table:table-cell table:style-name="ce212" office:value-type="float" office:value="15.4105044012901" calcext:value-type="float">
            <text:p>15,4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 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329272.77" calcext:value-type="float">
            <text:p>329.273</text:p>
          </table:table-cell>
          <table:table-cell table:style-name="ce392" office:value-type="float" office:value="266982.92" calcext:value-type="float">
            <text:p>266.983</text:p>
          </table:table-cell>
          <table:table-cell table:style-name="ce399" office:value-type="float" office:value="23.3310243217057" calcext:value-type="float">
            <text:p>23,33</text:p>
          </table:table-cell>
          <table:table-cell table:style-name="ce382" office:value-type="float" office:value="1564372.39" calcext:value-type="float">
            <text:p>1.564.372</text:p>
          </table:table-cell>
          <table:table-cell table:style-name="ce392" office:value-type="float" office:value="1665136.13" calcext:value-type="float">
            <text:p>1.665.136</text:p>
          </table:table-cell>
          <table:table-cell table:style-name="ce399" office:value-type="float" office:value="-6.05138151677725" calcext:value-type="float">
            <text:p>-6,0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32187932.74" calcext:value-type="float">
            <text:p>32.187.933</text:p>
          </table:table-cell>
          <table:table-cell table:style-name="ce393" office:value-type="float" office:value="24219947.15" calcext:value-type="float">
            <text:p>24.219.947</text:p>
          </table:table-cell>
          <table:table-cell table:style-name="ce401" office:value-type="float" office:value="32.8984433395017" calcext:value-type="float">
            <text:p>32,90</text:p>
          </table:table-cell>
          <table:table-cell table:style-name="ce384" office:value-type="float" office:value="143246463.6" calcext:value-type="float">
            <text:p>143.246.464</text:p>
          </table:table-cell>
          <table:table-cell table:style-name="ce393" office:value-type="float" office:value="130214850.07" calcext:value-type="float">
            <text:p>130.214.850</text:p>
          </table:table-cell>
          <table:table-cell table:style-name="ce401" office:value-type="float" office:value="10.0077783163706" calcext:value-type="float">
            <text:p>10,0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2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29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3]" office:value-type="float" office:value="2026" calcext:value-type="float">
            <text:p>2026</text:p>
          </table:table-cell>
          <table:table-cell table:style-name="ce558" table:formula="of:=[.F13]" office:value-type="float" office:value="2025" calcext:value-type="float">
            <text:p>2025</text:p>
          </table:table-cell>
          <table:table-cell table:style-name="ce405" table:formula="of:=[.G13]" office:value-type="string" office:string-value="%26/25" calcext:value-type="string">
            <text:p>%26/25</text:p>
          </table:table-cell>
          <table:table-cell table:style-name="ce545" table:formula="of:=[.E30]" office:value-type="float" office:value="2026" calcext:value-type="float">
            <text:p>2026</text:p>
          </table:table-cell>
          <table:table-cell table:style-name="ce558" table:formula="of:=[.F30]" office:value-type="float" office:value="2025" calcext:value-type="float">
            <text:p>2025</text:p>
          </table:table-cell>
          <table:table-cell table:style-name="ce405" table:formula="of:=[.G30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2783104.7" calcext:value-type="float">
            <text:p>2.783.105</text:p>
          </table:table-cell>
          <table:table-cell table:style-name="ce199" office:value-type="float" office:value="1494091.58" calcext:value-type="float">
            <text:p>1.494.092</text:p>
          </table:table-cell>
          <table:table-cell table:style-name="ce213" office:value-type="float" office:value="86.2740368297906" calcext:value-type="float">
            <text:p>86,27</text:p>
          </table:table-cell>
          <table:table-cell table:style-name="ce185" office:value-type="float" office:value="12599743.06" calcext:value-type="float">
            <text:p>12.599.743</text:p>
          </table:table-cell>
          <table:table-cell table:style-name="ce199" office:value-type="float" office:value="12765349.51" calcext:value-type="float">
            <text:p>12.765.350</text:p>
          </table:table-cell>
          <table:table-cell table:style-name="ce213" office:value-type="float" office:value="-1.29731230523904" calcext:value-type="float">
            <text:p>-1,3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34971037.44" calcext:value-type="float">
            <text:p>34.971.037</text:p>
          </table:table-cell>
          <table:table-cell table:style-name="ce199" office:value-type="float" office:value="25714038.73" calcext:value-type="float">
            <text:p>25.714.039</text:p>
          </table:table-cell>
          <table:table-cell table:style-name="ce213" office:value-type="float" office:value="35.9997852037146" calcext:value-type="float">
            <text:p>36,00</text:p>
          </table:table-cell>
          <table:table-cell table:style-name="ce185" office:value-type="float" office:value="155846206.66" calcext:value-type="float">
            <text:p>155.846.207</text:p>
          </table:table-cell>
          <table:table-cell table:style-name="ce199" office:value-type="float" office:value="142980199.58" calcext:value-type="float">
            <text:p>142.980.200</text:p>
          </table:table-cell>
          <table:table-cell table:style-name="ce213" office:value-type="float" office:value="8.99845371442581" calcext:value-type="float">
            <text:p>9,0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>
          <table:table-cell/>
          <table:table-cell>
            <draw:frame table:end-cell-address="'2.2.Cádiz'.J56" table:end-x="0.936cm" table:end-y="0.52cm" draw:z-index="0" draw:name="Chart 1" draw:style-name="gr12" draw:text-style-name="P11" svg:width="24.253cm" svg:height="9.54cm" svg:x="0.2cm" svg:y="0.347cm">
              <draw:object draw:notify-on-update-of-ranges="'2.2.Cádiz'.F13:'2.2.Cádiz'.F13 '2.2.Cádiz'.E13:'2.2.Cádiz'.E13" xlink:href="./Object 29" xlink:type="simple" xlink:show="embed" xlink:actuate="onLoad">
                <loext:p/>
              </draw:object>
              <draw:image xlink:href="./ObjectReplacements/Object 29" xlink:type="simple" xlink:show="embed" xlink:actuate="onLoad"/>
            </draw:frame>
          </table:table-cell>
          <table:table-cell table:number-columns-repeated="62"/>
        </table:table-row>
        <table:table-row table:style-name="ro8" table:number-rows-repeated="18">
          <table:table-cell table:number-columns-repeated="64"/>
        </table:table-row>
        <table:table-row table:style-name="ro8">
          <table:table-cell/>
          <table:table-cell>
            <draw:frame table:end-cell-address="'2.2.Cádiz'.B57" table:end-x="0cm" table:end-y="0cm" draw:z-index="1" draw:name="Chart 1" draw:style-name="gr12" draw:text-style-name="P11" svg:width="0.287cm" svg:height="0.279cm" svg:x="0cm" svg:y="0cm">
              <draw:object draw:notify-on-update-of-ranges="'2.2.Cádiz'.I13:'2.2.Cádiz'.I13 '2.2.Cádiz'.H13:'2.2.Cádiz'.H13" xlink:href="./Object 30" xlink:type="simple" xlink:show="embed" xlink:actuate="onLoad">
                <loext:p/>
              </draw:object>
              <draw:image xlink:href="./ObjectReplacements/Object 30" xlink:type="simple" xlink:show="embed" xlink:actuate="onLoad"/>
            </draw:frame>
          </table:table-cell>
          <table:table-cell table:number-columns-repeated="62"/>
        </table:table-row>
        <table:table-row table:style-name="ro8" table:number-rows-repeated="1048510">
          <table:table-cell table:number-columns-repeated="64"/>
        </table:table-row>
        <table:table-row table:style-name="ro5" table:number-rows-repeated="8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2.3.Córdoba" table:style-name="ta11">
        <table:shapes>
          <draw:frame draw:z-index="0" draw:name="Chart 1" draw:style-name="gr12" draw:text-style-name="P11" svg:width="22.699cm" svg:height="9.431cm" svg:x="1.198cm" svg:y="21.613cm">
            <draw:object draw:notify-on-update-of-ranges="'2.3.Córdoba'.I14:'2.3.Córdoba'.I14 '2.3.Córdoba'.H14:'2.3.Córdoba'.H14" xlink:href="./Object 35" xlink:type="simple" xlink:show="embed" xlink:actuate="onLoad">
              <loext:p/>
            </draw:object>
            <draw:image xlink:href="./ObjectReplacements/Object 35" xlink:type="simple" xlink:show="embed" xlink:actuate="onLoad"/>
          </draw:frame>
          <draw:frame draw:z-index="1" draw:name="Chart 1" draw:style-name="gr12" draw:text-style-name="P11" svg:width="22.809cm" svg:height="8.652cm" svg:x="1.223cm" svg:y="31.102cm">
            <draw:object draw:notify-on-update-of-ranges="'2.3.Córdoba'.I14:'2.3.Córdoba'.I14 '2.3.Córdoba'.H14:'2.3.Córdoba'.H14" xlink:href="./Object 36" xlink:type="simple" xlink:show="embed" xlink:actuate="onLoad">
              <loext:p/>
            </draw:object>
            <draw:image xlink:href="./ObjectReplacements/Object 36" xlink:type="simple" xlink:show="embed" xlink:actuate="onLoad"/>
          </draw:frame>
        </table:shapes>
        <table:table-column table:style-name="co26" table:default-cell-style-name="ce416"/>
        <table:table-column table:style-name="co8" table:default-cell-style-name="ce416"/>
        <table:table-column table:style-name="co17" table:default-cell-style-name="ce416"/>
        <table:table-column table:style-name="co77" table:default-cell-style-name="ce416"/>
        <table:table-column table:style-name="co78" table:default-cell-style-name="ce416"/>
        <table:table-column table:style-name="co79" table:default-cell-style-name="ce416"/>
        <table:table-column table:style-name="co80" table:default-cell-style-name="ce416"/>
        <table:table-column table:style-name="co59" table:default-cell-style-name="ce416"/>
        <table:table-column table:style-name="co81" table:default-cell-style-name="ce416"/>
        <table:table-column table:style-name="co73" table:default-cell-style-name="ce416"/>
        <table:table-column table:style-name="co15" table:number-columns-repeated="54" table:default-cell-style-name="ce416"/>
        <table:table-row table:style-name="ro5">
          <table:table-cell table:style-name="ce132">
            <draw:frame draw:z-index="2" draw:name="Imagen 18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3. Córdob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0" table:number-columns-repeated="2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 office:value-type="float" office:value="0" calcext:value-type="float">
            <text:p>0</text:p>
          </table:covered-table-cell>
          <table:covered-table-cell table:style-name="ce564" office:value-type="float" office:value="0" calcext:value-type="float">
            <text:p>0</text:p>
          </table:covered-table-cell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316" office:value-type="float" office:value="0" calcext:value-type="float">
            <text:p>0</text:p>
          </table:covered-table-cell>
          <table:covered-table-cell table:style-name="ce568" office:value-type="float" office:value="0" calcext:value-type="float">
            <text:p>0</text:p>
          </table:covered-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355"/>
          <table:table-cell table:style-name="ce543" table:formula="of:=['2.1.Almería'.E1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1.Almería'.H1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355"/>
          <table:table-cell table:style-name="ce545" table:formula="of:=[$'1.2'.D12]" office:value-type="float" office:value="2026" calcext:value-type="float">
            <text:p>2026</text:p>
          </table:table-cell>
          <table:table-cell table:style-name="ce558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566" table:formula="of:=[.G14]" office:value-type="string" office:string-value="%26/25" calcext:value-type="string">
            <text:p>%26/25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4027797" calcext:value-type="float">
            <text:p>4.027.797</text:p>
          </table:table-cell>
          <table:table-cell table:style-name="ce101" office:value-type="float" office:value="2393313.13" calcext:value-type="float">
            <text:p>2.393.313</text:p>
          </table:table-cell>
          <table:table-cell table:style-name="ce144" office:value-type="float" office:value="68.2937744130456" calcext:value-type="float">
            <text:p>68,29</text:p>
          </table:table-cell>
          <table:table-cell table:style-name="ce83" office:value-type="float" office:value="12125093.9" calcext:value-type="float">
            <text:p>12.125.094</text:p>
          </table:table-cell>
          <table:table-cell table:style-name="ce101" office:value-type="float" office:value="9488294.45" calcext:value-type="float">
            <text:p>9.488.294</text:p>
          </table:table-cell>
          <table:table-cell table:style-name="ce144" office:value-type="float" office:value="27.7900255298253" calcext:value-type="float">
            <text:p>27,79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-81565.16" calcext:value-type="float">
            <text:p>-81.565</text:p>
          </table:table-cell>
          <table:table-cell table:style-name="ce102" office:value-type="float" office:value="63089.27" calcext:value-type="float">
            <text:p>63.089</text:p>
          </table:table-cell>
          <table:table-cell table:style-name="ce147" office:value-type="float" office:value="-229.285312700559" calcext:value-type="float">
            <text:p>-229,29</text:p>
          </table:table-cell>
          <table:table-cell table:style-name="ce84" office:value-type="float" office:value="111415.5" calcext:value-type="float">
            <text:p>111.416</text:p>
          </table:table-cell>
          <table:table-cell table:style-name="ce102" office:value-type="float" office:value="357547.75" calcext:value-type="float">
            <text:p>357.548</text:p>
          </table:table-cell>
          <table:table-cell table:style-name="ce147" office:value-type="float" office:value="-68.8389872401658" calcext:value-type="float">
            <text:p>-68,84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60" office:value-type="string" calcext:value-type="string">
            <text:p>TOTAL</text:p>
          </table:table-cell>
          <table:table-cell table:style-name="ce380" office:value-type="float" office:value="3946231.84" calcext:value-type="float">
            <text:p>3.946.232</text:p>
          </table:table-cell>
          <table:table-cell table:style-name="ce391" office:value-type="float" office:value="2456402.4" calcext:value-type="float">
            <text:p>2.456.402</text:p>
          </table:table-cell>
          <table:table-cell table:style-name="ce212" office:value-type="float" office:value="60.6508705576904" calcext:value-type="float">
            <text:p>60,65</text:p>
          </table:table-cell>
          <table:table-cell table:style-name="ce380" office:value-type="float" office:value="12236509.4" calcext:value-type="float">
            <text:p>12.236.509</text:p>
          </table:table-cell>
          <table:table-cell table:style-name="ce391" office:value-type="float" office:value="9845842.2" calcext:value-type="float">
            <text:p>9.845.842</text:p>
          </table:table-cell>
          <table:table-cell table:style-name="ce212" office:value-type="float" office:value="24.2809822810282" calcext:value-type="float">
            <text:p>24,28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Transmisiones Patrimoniales</text:p>
          </table:table-cell>
          <table:table-cell table:style-name="ce238" office:value-type="float" office:value="9110659.79" calcext:value-type="float">
            <text:p>9.110.660</text:p>
          </table:table-cell>
          <table:table-cell table:style-name="ce259" office:value-type="float" office:value="7025086.06" calcext:value-type="float">
            <text:p>7.025.086</text:p>
          </table:table-cell>
          <table:table-cell table:style-name="ce144" office:value-type="float" office:value="29.6875185896299" calcext:value-type="float">
            <text:p>29,69</text:p>
          </table:table-cell>
          <table:table-cell table:style-name="ce83" office:value-type="float" office:value="42244429.17" calcext:value-type="float">
            <text:p>42.244.429</text:p>
          </table:table-cell>
          <table:table-cell table:style-name="ce101" office:value-type="float" office:value="35207346.93" calcext:value-type="float">
            <text:p>35.207.347</text:p>
          </table:table-cell>
          <table:table-cell table:style-name="ce144" office:value-type="float" office:value="19.9875391178758" calcext:value-type="float">
            <text:p>19,99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Actos Jurídicos Documentados</text:p>
          </table:table-cell>
          <table:table-cell table:style-name="ce85" office:value-type="float" office:value="3078304.53" calcext:value-type="float">
            <text:p>3.078.305</text:p>
          </table:table-cell>
          <table:table-cell table:style-name="ce104" office:value-type="float" office:value="1751589.77" calcext:value-type="float">
            <text:p>1.751.590</text:p>
          </table:table-cell>
          <table:table-cell table:style-name="ce147" office:value-type="float" office:value="75.74346360792" calcext:value-type="float">
            <text:p>75,74</text:p>
          </table:table-cell>
          <table:table-cell table:style-name="ce84" office:value-type="float" office:value="11945820.59" calcext:value-type="float">
            <text:p>11.945.821</text:p>
          </table:table-cell>
          <table:table-cell table:style-name="ce102" office:value-type="float" office:value="11303536.25" calcext:value-type="float">
            <text:p>11.303.536</text:p>
          </table:table-cell>
          <table:table-cell table:style-name="ce147" office:value-type="float" office:value="5.68215402502911" calcext:value-type="float">
            <text:p>5,68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Tasa Fiscal sobre el Juego</text:p>
          </table:table-cell>
          <table:table-cell table:style-name="ce85" office:value-type="float" office:value="28811.09" calcext:value-type="float">
            <text:p>28.811</text:p>
          </table:table-cell>
          <table:table-cell table:style-name="ce104" office:value-type="float" office:value="-99471.67" calcext:value-type="float">
            <text:p>-99.472</text:p>
          </table:table-cell>
          <table:table-cell table:style-name="ce147" office:value-type="float" office:value="128.964116114669" calcext:value-type="float">
            <text:p>128,96</text:p>
          </table:table-cell>
          <table:table-cell table:style-name="ce84" office:value-type="float" office:value="2686752.4" calcext:value-type="float">
            <text:p>2.686.752</text:p>
          </table:table-cell>
          <table:table-cell table:style-name="ce102" office:value-type="float" office:value="2429990.97" calcext:value-type="float">
            <text:p>2.429.991</text:p>
          </table:table-cell>
          <table:table-cell table:style-name="ce147" office:value-type="float" office:value="10.56635325686" calcext:value-type="float">
            <text:p>10,57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Impuestos Ecológicos</text:p>
          </table:table-cell>
          <table:table-cell table:style-name="ce85" office:value-type="float" office:value="438.75" calcext:value-type="float">
            <text:p>439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31196.31" calcext:value-type="float">
            <text:p>-31.196</text:p>
          </table:table-cell>
          <table:table-cell table:style-name="ce102" office:value-type="float" office:value="34750.66" calcext:value-type="float">
            <text:p>34.751</text:p>
          </table:table-cell>
          <table:table-cell table:style-name="ce147" office:value-type="float" office:value="-189.771848937545" calcext:value-type="float">
            <text:p>-189,77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60" office:value-type="string" calcext:value-type="string">
            <text:p>TOTAL</text:p>
          </table:table-cell>
          <table:table-cell table:style-name="ce172" office:value-type="float" office:value="12218214.16" calcext:value-type="float">
            <text:p>12.218.214</text:p>
          </table:table-cell>
          <table:table-cell table:style-name="ce195" office:value-type="float" office:value="8677204.16" calcext:value-type="float">
            <text:p>8.677.204</text:p>
          </table:table-cell>
          <table:table-cell table:style-name="ce212" office:value-type="float" office:value="40.8081904575125" calcext:value-type="float">
            <text:p>40,81</text:p>
          </table:table-cell>
          <table:table-cell table:style-name="ce380" office:value-type="float" office:value="56845805.85" calcext:value-type="float">
            <text:p>56.845.806</text:p>
          </table:table-cell>
          <table:table-cell table:style-name="ce391" office:value-type="float" office:value="48975624.81" calcext:value-type="float">
            <text:p>48.975.625</text:p>
          </table:table-cell>
          <table:table-cell table:style-name="ce212" office:value-type="float" office:value="16.0695878215586" calcext:value-type="float">
            <text:p>16,07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250505.32" calcext:value-type="float">
            <text:p>250.505</text:p>
          </table:table-cell>
          <table:table-cell table:style-name="ce392" office:value-type="float" office:value="236896.05" calcext:value-type="float">
            <text:p>236.896</text:p>
          </table:table-cell>
          <table:table-cell table:style-name="ce399" office:value-type="float" office:value="5.74482774195687" calcext:value-type="float">
            <text:p>5,74</text:p>
          </table:table-cell>
          <table:table-cell table:style-name="ce382" office:value-type="float" office:value="1454385.48" calcext:value-type="float">
            <text:p>1.454.385</text:p>
          </table:table-cell>
          <table:table-cell table:style-name="ce392" office:value-type="float" office:value="1666975.65" calcext:value-type="float">
            <text:p>1.666.976</text:p>
          </table:table-cell>
          <table:table-cell table:style-name="ce399" office:value-type="float" office:value="-12.7530459128182" calcext:value-type="float">
            <text:p>-12,75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6414951.32" calcext:value-type="float">
            <text:p>16.414.951</text:p>
          </table:table-cell>
          <table:table-cell table:style-name="ce393" office:value-type="float" office:value="11370502.61" calcext:value-type="float">
            <text:p>11.370.503</text:p>
          </table:table-cell>
          <table:table-cell table:style-name="ce401" office:value-type="float" office:value="44.3643423955909" calcext:value-type="float">
            <text:p>44,36</text:p>
          </table:table-cell>
          <table:table-cell table:style-name="ce384" office:value-type="float" office:value="70536700.73" calcext:value-type="float">
            <text:p>70.536.701</text:p>
          </table:table-cell>
          <table:table-cell table:style-name="ce393" office:value-type="float" office:value="60488442.66" calcext:value-type="float">
            <text:p>60.488.443</text:p>
          </table:table-cell>
          <table:table-cell table:style-name="ce401" office:value-type="float" office:value="16.6118643961134" calcext:value-type="float">
            <text:p>16,61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46"/>
          <table:table-cell table:style-name="ce543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H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566" table:formula="of:=[.G14]" office:value-type="string" office:string-value="%26/25" calcext:value-type="string">
            <text:p>%26/25</text:p>
          </table:table-cell>
          <table:table-cell table:style-name="ce545" table:formula="of:=[.H14]" office:value-type="float" office:value="2026" calcext:value-type="float">
            <text:p>2026</text:p>
          </table:table-cell>
          <table:table-cell table:style-name="ce558" table:formula="of:=[.I14]" office:value-type="float" office:value="2025" calcext:value-type="float">
            <text:p>2025</text:p>
          </table:table-cell>
          <table:table-cell table:style-name="ce566" table:formula="of:=[.J14]" office:value-type="string" office:string-value="%26/25" calcext:value-type="string">
            <text:p>%26/25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1895578.35" calcext:value-type="float">
            <text:p>1.895.578</text:p>
          </table:table-cell>
          <table:table-cell table:style-name="ce199" office:value-type="float" office:value="1506974.04" calcext:value-type="float">
            <text:p>1.506.974</text:p>
          </table:table-cell>
          <table:table-cell table:style-name="ce213" office:value-type="float" office:value="25.7870606715959" calcext:value-type="float">
            <text:p>25,79</text:p>
          </table:table-cell>
          <table:table-cell table:style-name="ce185" office:value-type="float" office:value="9634803.62" calcext:value-type="float">
            <text:p>9.634.804</text:p>
          </table:table-cell>
          <table:table-cell table:style-name="ce199" office:value-type="float" office:value="9977257.18" calcext:value-type="float">
            <text:p>9.977.257</text:p>
          </table:table-cell>
          <table:table-cell table:style-name="ce213" office:value-type="float" office:value="-3.43234171297566" calcext:value-type="float">
            <text:p>-3,43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18310529.67" calcext:value-type="float">
            <text:p>18.310.530</text:p>
          </table:table-cell>
          <table:table-cell table:style-name="ce199" office:value-type="float" office:value="12877476.65" calcext:value-type="float">
            <text:p>12.877.477</text:p>
          </table:table-cell>
          <table:table-cell table:style-name="ce213" office:value-type="float" office:value="42.1903542725508" calcext:value-type="float">
            <text:p>42,19</text:p>
          </table:table-cell>
          <table:table-cell table:style-name="ce185" office:value-type="float" office:value="80171504.35" calcext:value-type="float">
            <text:p>80.171.504</text:p>
          </table:table-cell>
          <table:table-cell table:style-name="ce199" office:value-type="float" office:value="70465699.84" calcext:value-type="float">
            <text:p>70.465.700</text:p>
          </table:table-cell>
          <table:table-cell table:style-name="ce213" office:value-type="float" office:value="13.7737999225696" calcext:value-type="float">
            <text:p>13,77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32" office:value-type="string" calcext:value-type="string">
            <text:p>Cifras en euros</text:p>
          </table:table-cell>
          <table:table-cell table:style-name="ce310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0" table:number-columns-repeated="9"/>
          <table:table-cell table:number-columns-repeated="53"/>
        </table:table-row>
        <table:table-row table:style-name="ro18">
          <table:table-cell table:number-columns-repeated="2"/>
          <table:table-cell table:style-name="ce310"/>
          <table:table-cell table:number-columns-repeated="7"/>
          <table:table-cell table:style-name="ce310"/>
          <table:table-cell table:number-columns-repeated="53"/>
        </table:table-row>
        <table:table-row table:style-name="ro8" table:number-rows-repeated="1048530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2.4.Granada" table:style-name="ta12" table:print-ranges="'2.4.Granada'.A1:'2.4.Granada'.J83">
        <table:table-column table:style-name="co16" table:number-columns-repeated="2" table:default-cell-style-name="ce310"/>
        <table:table-column table:style-name="co8" table:default-cell-style-name="ce310"/>
        <table:table-column table:style-name="co82" table:default-cell-style-name="ce310"/>
        <table:table-column table:style-name="co59" table:number-columns-repeated="2" table:default-cell-style-name="ce310"/>
        <table:table-column table:style-name="co71" table:default-cell-style-name="ce310"/>
        <table:table-column table:style-name="co30" table:default-cell-style-name="ce310"/>
        <table:table-column table:style-name="co66" table:default-cell-style-name="ce310"/>
        <table:table-column table:style-name="co83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19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4. Granad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1.Almería'.E14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1.Almería'.H14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1.Almería'.E1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1.Almería'.H1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1.Almería'.E16]" office:value-type="float" office:value="2026" calcext:value-type="float">
            <text:p>2026</text:p>
          </table:table-cell>
          <table:table-cell table:style-name="ce558" table:formula="of:=['2.1.Almería'.F16]" office:value-type="float" office:value="2025" calcext:value-type="float">
            <text:p>2025</text:p>
          </table:table-cell>
          <table:table-cell table:style-name="ce566" table:formula="of:=['2.1.Almería'.G16]" office:value-type="string" office:string-value="%26/25" calcext:value-type="string">
            <text:p>%26/25</text:p>
          </table:table-cell>
          <table:table-cell table:style-name="ce545" table:formula="of:=['2.1.Almería'.H16]" office:value-type="float" office:value="2026" calcext:value-type="float">
            <text:p>2026</text:p>
          </table:table-cell>
          <table:table-cell table:style-name="ce558" table:formula="of:=['2.1.Almería'.I16]" office:value-type="float" office:value="2025" calcext:value-type="float">
            <text:p>2025</text:p>
          </table:table-cell>
          <table:table-cell table:style-name="ce566" table:formula="of:=['2.1.Almería'.J1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2608773.83" calcext:value-type="float">
            <text:p>2.608.774</text:p>
          </table:table-cell>
          <table:table-cell table:style-name="ce101" office:value-type="float" office:value="1960463.02" calcext:value-type="float">
            <text:p>1.960.463</text:p>
          </table:table-cell>
          <table:table-cell table:style-name="ce144" office:value-type="float" office:value="33.0692700339739" calcext:value-type="float">
            <text:p>33,07</text:p>
          </table:table-cell>
          <table:table-cell table:style-name="ce83" office:value-type="float" office:value="13651701.1" calcext:value-type="float">
            <text:p>13.651.701</text:p>
          </table:table-cell>
          <table:table-cell table:style-name="ce101" office:value-type="float" office:value="9114476.54" calcext:value-type="float">
            <text:p>9.114.477</text:p>
          </table:table-cell>
          <table:table-cell table:style-name="ce144" office:value-type="float" office:value="49.7804184375025" calcext:value-type="float">
            <text:p>49,7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150466.79" calcext:value-type="float">
            <text:p>150.467</text:p>
          </table:table-cell>
          <table:table-cell table:style-name="ce102" office:value-type="float" office:value="8878.86" calcext:value-type="float">
            <text:p>8.879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295371.38" calcext:value-type="float">
            <text:p>295.371</text:p>
          </table:table-cell>
          <table:table-cell table:style-name="ce102" office:value-type="float" office:value="89128.89" calcext:value-type="float">
            <text:p>89.129</text:p>
          </table:table-cell>
          <table:table-cell table:style-name="ce147" office:value-type="float" office:value="231.398023693552" calcext:value-type="float">
            <text:p>231,4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759240.62" calcext:value-type="float">
            <text:p>2.759.241</text:p>
          </table:table-cell>
          <table:table-cell table:style-name="ce391" office:value-type="float" office:value="1969341.88" calcext:value-type="float">
            <text:p>1.969.342</text:p>
          </table:table-cell>
          <table:table-cell table:style-name="ce212" office:value-type="float" office:value="40.1097822588326" calcext:value-type="float">
            <text:p>40,11</text:p>
          </table:table-cell>
          <table:table-cell table:style-name="ce380" office:value-type="float" office:value="13947072.48" calcext:value-type="float">
            <text:p>13.947.072</text:p>
          </table:table-cell>
          <table:table-cell table:style-name="ce391" office:value-type="float" office:value="9203605.43" calcext:value-type="float">
            <text:p>9.203.605</text:p>
          </table:table-cell>
          <table:table-cell table:style-name="ce212" office:value-type="float" office:value="51.5392265137555" calcext:value-type="float">
            <text:p>51,5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15927179.73" calcext:value-type="float">
            <text:p>15.927.180</text:p>
          </table:table-cell>
          <table:table-cell table:style-name="ce101" office:value-type="float" office:value="11395334.46" calcext:value-type="float">
            <text:p>11.395.334</text:p>
          </table:table-cell>
          <table:table-cell table:style-name="ce144" office:value-type="float" office:value="39.7693045860806" calcext:value-type="float">
            <text:p>39,77</text:p>
          </table:table-cell>
          <table:table-cell table:style-name="ce83" office:value-type="float" office:value="64360045.84" calcext:value-type="float">
            <text:p>64.360.046</text:p>
          </table:table-cell>
          <table:table-cell table:style-name="ce101" office:value-type="float" office:value="56862229.87" calcext:value-type="float">
            <text:p>56.862.230</text:p>
          </table:table-cell>
          <table:table-cell table:style-name="ce144" office:value-type="float" office:value="13.1859337685872" calcext:value-type="float">
            <text:p>13,1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4903681.41" calcext:value-type="float">
            <text:p>4.903.681</text:p>
          </table:table-cell>
          <table:table-cell table:style-name="ce102" office:value-type="float" office:value="3311569.95" calcext:value-type="float">
            <text:p>3.311.570</text:p>
          </table:table-cell>
          <table:table-cell table:style-name="ce147" office:value-type="float" office:value="48.0772408265149" calcext:value-type="float">
            <text:p>48,08</text:p>
          </table:table-cell>
          <table:table-cell table:style-name="ce84" office:value-type="float" office:value="19717374.33" calcext:value-type="float">
            <text:p>19.717.374</text:p>
          </table:table-cell>
          <table:table-cell table:style-name="ce102" office:value-type="float" office:value="17088011.96" calcext:value-type="float">
            <text:p>17.088.012</text:p>
          </table:table-cell>
          <table:table-cell table:style-name="ce147" office:value-type="float" office:value="15.3871753844442" calcext:value-type="float">
            <text:p>15,3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35444.3" calcext:value-type="float">
            <text:p>35.444</text:p>
          </table:table-cell>
          <table:table-cell table:style-name="ce102" office:value-type="float" office:value="15277.72" calcext:value-type="float">
            <text:p>15.278</text:p>
          </table:table-cell>
          <table:table-cell table:style-name="ce147" office:value-type="float" office:value="131.999931927015" calcext:value-type="float">
            <text:p>132,00</text:p>
          </table:table-cell>
          <table:table-cell table:style-name="ce84" office:value-type="float" office:value="2819889.97" calcext:value-type="float">
            <text:p>2.819.890</text:p>
          </table:table-cell>
          <table:table-cell table:style-name="ce102" office:value-type="float" office:value="2606292.3" calcext:value-type="float">
            <text:p>2.606.292</text:p>
          </table:table-cell>
          <table:table-cell table:style-name="ce147" office:value-type="float" office:value="8.19546103865635" calcext:value-type="float">
            <text:p>8,2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5" calcext:value-type="float">
            <text:p>5</text:p>
          </table:table-cell>
          <table:table-cell table:style-name="ce102" office:value-type="float" office:value="2434.83" calcext:value-type="float">
            <text:p>2.435</text:p>
          </table:table-cell>
          <table:table-cell table:style-name="ce147" office:value-type="float" office:value="-99.7946468541952" calcext:value-type="float">
            <text:p>-99,79</text:p>
          </table:table-cell>
          <table:table-cell table:style-name="ce84" office:value-type="float" office:value="30400.5" calcext:value-type="float">
            <text:p>30.401</text:p>
          </table:table-cell>
          <table:table-cell table:style-name="ce102" office:value-type="float" office:value="93730.26" calcext:value-type="float">
            <text:p>93.730</text:p>
          </table:table-cell>
          <table:table-cell table:style-name="ce147" office:value-type="float" office:value="-67.5659706907887" calcext:value-type="float">
            <text:p>-67,5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0866310.44" calcext:value-type="float">
            <text:p>20.866.310</text:p>
          </table:table-cell>
          <table:table-cell table:style-name="ce391" office:value-type="float" office:value="14724616.96" calcext:value-type="float">
            <text:p>14.724.617</text:p>
          </table:table-cell>
          <table:table-cell table:style-name="ce212" office:value-type="float" office:value="41.7103785903847" calcext:value-type="float">
            <text:p>41,71</text:p>
          </table:table-cell>
          <table:table-cell table:style-name="ce380" office:value-type="float" office:value="86927710.64" calcext:value-type="float">
            <text:p>86.927.711</text:p>
          </table:table-cell>
          <table:table-cell table:style-name="ce391" office:value-type="float" office:value="76650264.39" calcext:value-type="float">
            <text:p>76.650.264</text:p>
          </table:table-cell>
          <table:table-cell table:style-name="ce212" office:value-type="float" office:value="13.4082332680653" calcext:value-type="float">
            <text:p>13,4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447965.14" calcext:value-type="float">
            <text:p>447.965</text:p>
          </table:table-cell>
          <table:table-cell table:style-name="ce392" office:value-type="float" office:value="256101.7" calcext:value-type="float">
            <text:p>256.102</text:p>
          </table:table-cell>
          <table:table-cell table:style-name="ce399" office:value-type="float" office:value="74.9168943431457" calcext:value-type="float">
            <text:p>74,92</text:p>
          </table:table-cell>
          <table:table-cell table:style-name="ce382" office:value-type="float" office:value="1820498.66" calcext:value-type="float">
            <text:p>1.820.499</text:p>
          </table:table-cell>
          <table:table-cell table:style-name="ce392" office:value-type="float" office:value="1670836.74" calcext:value-type="float">
            <text:p>1.670.837</text:p>
          </table:table-cell>
          <table:table-cell table:style-name="ce399" office:value-type="float" office:value="8.9573036321909" calcext:value-type="float">
            <text:p>8,9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24073516.2" calcext:value-type="float">
            <text:p>24.073.516</text:p>
          </table:table-cell>
          <table:table-cell table:style-name="ce393" office:value-type="float" office:value="16950060.54" calcext:value-type="float">
            <text:p>16.950.061</text:p>
          </table:table-cell>
          <table:table-cell table:style-name="ce401" office:value-type="float" office:value="42.0261369756736" calcext:value-type="float">
            <text:p>42,03</text:p>
          </table:table-cell>
          <table:table-cell table:style-name="ce384" office:value-type="float" office:value="102695281.78" calcext:value-type="float">
            <text:p>102.695.282</text:p>
          </table:table-cell>
          <table:table-cell table:style-name="ce393" office:value-type="float" office:value="87524706.56" calcext:value-type="float">
            <text:p>87.524.707</text:p>
          </table:table-cell>
          <table:table-cell table:style-name="ce401" office:value-type="float" office:value="17.3329061201711" calcext:value-type="float">
            <text:p>17,3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01" office:value-type="float" office:value="2410321.72" calcext:value-type="float">
            <text:p>2.410.322</text:p>
          </table:table-cell>
          <table:table-cell table:style-name="ce504" office:value-type="float" office:value="2210678.42" calcext:value-type="float">
            <text:p>2.210.678</text:p>
          </table:table-cell>
          <table:table-cell table:style-name="ce506" office:value-type="float" office:value="9.03086121408827" calcext:value-type="float">
            <text:p>9,03</text:p>
          </table:table-cell>
          <table:table-cell table:style-name="ce501" office:value-type="float" office:value="11382470.96" calcext:value-type="float">
            <text:p>11.382.471</text:p>
          </table:table-cell>
          <table:table-cell table:style-name="ce504" office:value-type="float" office:value="11933761.67" calcext:value-type="float">
            <text:p>11.933.762</text:p>
          </table:table-cell>
          <table:table-cell table:style-name="ce509" office:value-type="float" office:value="-4.61958873693508" calcext:value-type="float">
            <text:p>-4,6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491" table:number-columns-repeated="2"/>
          <table:table-cell table:style-name="ce496"/>
          <table:table-cell table:style-name="ce491" table:number-columns-repeated="2"/>
          <table:table-cell table:style-name="ce499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503" office:value-type="float" office:value="26483837.92" calcext:value-type="float">
            <text:p>26.483.838</text:p>
          </table:table-cell>
          <table:table-cell table:style-name="ce505" office:value-type="float" office:value="19160738.96" calcext:value-type="float">
            <text:p>19.160.739</text:p>
          </table:table-cell>
          <table:table-cell table:style-name="ce508" office:value-type="float" office:value="38.219292978667" calcext:value-type="float">
            <text:p>38,22</text:p>
          </table:table-cell>
          <table:table-cell table:style-name="ce503" office:value-type="float" office:value="114077752.74" calcext:value-type="float">
            <text:p>114.077.753</text:p>
          </table:table-cell>
          <table:table-cell table:style-name="ce505" office:value-type="float" office:value="99458468.23" calcext:value-type="float">
            <text:p>99.458.468</text:p>
          </table:table-cell>
          <table:table-cell table:style-name="ce155" office:value-type="float" office:value="14.6988836347173" calcext:value-type="float">
            <text:p>14,7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4.Granada'.J60" table:end-x="0.335cm" table:end-y="0.192cm" draw:z-index="0" draw:name="Chart 1" draw:style-name="gr12" draw:text-style-name="P11" svg:width="23.247cm" svg:height="10.317cm" svg:x="0.192cm" svg:y="0.282cm">
              <draw:object draw:notify-on-update-of-ranges="'2.4.Granada'.F14:'2.4.Granada'.F14 '2.4.Granada'.E14:'2.4.Granada'.E14" xlink:href="./Object 37" xlink:type="simple" xlink:show="embed" xlink:actuate="onLoad">
                <loext:p/>
              </draw:object>
              <draw:image xlink:href="./ObjectReplacements/Object 37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0">
          <table:table-cell table:number-columns-repeated="64"/>
        </table:table-row>
        <table:table-row table:style-name="ro8">
          <table:table-cell/>
          <table:table-cell>
            <draw:frame table:end-cell-address="'2.4.Granada'.J82" table:end-x="0.513cm" table:end-y="0.213cm" draw:z-index="1" draw:name="Chart 1" draw:style-name="gr12" draw:text-style-name="P11" svg:width="23.74cm" svg:height="11.034cm" svg:x="0.212cm" svg:y="0.107cm">
              <draw:object draw:notify-on-update-of-ranges="'2.4.Granada'.F14:'2.4.Granada'.F14 '2.4.Granada'.E14:'2.4.Granada'.E14" xlink:href="./Object 38" xlink:type="simple" xlink:show="embed" xlink:actuate="onLoad">
                <loext:p/>
              </draw:object>
              <draw:image xlink:href="./ObjectReplacements/Object 38" xlink:type="simple" xlink:show="embed" xlink:actuate="onLoad"/>
            </draw:frame>
          </table:table-cell>
          <table:table-cell table:number-columns-repeated="62"/>
        </table:table-row>
        <table:table-row table:style-name="ro8" table:number-rows-repeated="1048507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4.Granada'.$A$8:.$K$87" table:range-usable-as="print-range"/>
        </table:named-expressions>
      </table:table>
      <table:table table:name="2.5.Huelva" table:style-name="ta13" table:print-ranges="'2.5.Huelva'.A1:'2.5.Huelva'.K87">
        <table:table-column table:style-name="co8" table:default-cell-style-name="ce310"/>
        <table:table-column table:style-name="co16" table:default-cell-style-name="ce310"/>
        <table:table-column table:style-name="co8" table:default-cell-style-name="ce310"/>
        <table:table-column table:style-name="co84" table:default-cell-style-name="ce310"/>
        <table:table-column table:style-name="co85" table:number-columns-repeated="2" table:default-cell-style-name="ce310"/>
        <table:table-column table:style-name="co86" table:default-cell-style-name="ce310"/>
        <table:table-column table:style-name="co66" table:default-cell-style-name="ce310"/>
        <table:table-column table:style-name="co29" table:default-cell-style-name="ce310"/>
        <table:table-column table:style-name="co87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0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5. Huelv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2.Cádiz'.E11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2.Cádiz'.H11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2.Cádiz'.E12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2.Cádiz'.H12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1.Almería'.E16]" office:value-type="float" office:value="2026" calcext:value-type="float">
            <text:p>2026</text:p>
          </table:table-cell>
          <table:table-cell table:style-name="ce558" table:formula="of:=['2.1.Almería'.F16]" office:value-type="float" office:value="2025" calcext:value-type="float">
            <text:p>2025</text:p>
          </table:table-cell>
          <table:table-cell table:style-name="ce566" table:formula="of:=['2.1.Almería'.G16]" office:value-type="string" office:string-value="%26/25" calcext:value-type="string">
            <text:p>%26/25</text:p>
          </table:table-cell>
          <table:table-cell table:style-name="ce545" table:formula="of:=['2.1.Almería'.H16]" office:value-type="float" office:value="2026" calcext:value-type="float">
            <text:p>2026</text:p>
          </table:table-cell>
          <table:table-cell table:style-name="ce558" table:formula="of:=['2.1.Almería'.I16]" office:value-type="float" office:value="2025" calcext:value-type="float">
            <text:p>2025</text:p>
          </table:table-cell>
          <table:table-cell table:style-name="ce566" table:formula="of:=['2.1.Almería'.J1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941270.93" calcext:value-type="float">
            <text:p>941.271</text:p>
          </table:table-cell>
          <table:table-cell table:style-name="ce101" office:value-type="float" office:value="999182.09" calcext:value-type="float">
            <text:p>999.182</text:p>
          </table:table-cell>
          <table:table-cell table:style-name="ce144" office:value-type="float" office:value="-5.7958564889809" calcext:value-type="float">
            <text:p>-5,80</text:p>
          </table:table-cell>
          <table:table-cell table:style-name="ce83" office:value-type="float" office:value="4164311.02" calcext:value-type="float">
            <text:p>4.164.311</text:p>
          </table:table-cell>
          <table:table-cell table:style-name="ce101" office:value-type="float" office:value="4418302.23" calcext:value-type="float">
            <text:p>4.418.302</text:p>
          </table:table-cell>
          <table:table-cell table:style-name="ce144" office:value-type="float" office:value="-5.74861557173284" calcext:value-type="float">
            <text:p>-5,7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8548.87" calcext:value-type="float">
            <text:p>8.549</text:p>
          </table:table-cell>
          <table:table-cell table:style-name="ce102" office:value-type="float" office:value="8562.64" calcext:value-type="float">
            <text:p>8.563</text:p>
          </table:table-cell>
          <table:table-cell table:style-name="ce147" office:value-type="float" office:value="-0.160814888866056" calcext:value-type="float">
            <text:p>-0,16</text:p>
          </table:table-cell>
          <table:table-cell table:style-name="ce84" office:value-type="float" office:value="82604.06" calcext:value-type="float">
            <text:p>82.604</text:p>
          </table:table-cell>
          <table:table-cell table:style-name="ce102" office:value-type="float" office:value="28840.68" calcext:value-type="float">
            <text:p>28.841</text:p>
          </table:table-cell>
          <table:table-cell table:style-name="ce147" office:value-type="float" office:value="186.415091461089" calcext:value-type="float">
            <text:p>186,4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949819.8" calcext:value-type="float">
            <text:p>949.820</text:p>
          </table:table-cell>
          <table:table-cell table:style-name="ce391" office:value-type="float" office:value="1007744.73" calcext:value-type="float">
            <text:p>1.007.745</text:p>
          </table:table-cell>
          <table:table-cell table:style-name="ce212" office:value-type="float" office:value="-5.74797647416126" calcext:value-type="float">
            <text:p>-5,75</text:p>
          </table:table-cell>
          <table:table-cell table:style-name="ce380" office:value-type="float" office:value="4246915.08" calcext:value-type="float">
            <text:p>4.246.915</text:p>
          </table:table-cell>
          <table:table-cell table:style-name="ce391" office:value-type="float" office:value="4447142.91" calcext:value-type="float">
            <text:p>4.447.143</text:p>
          </table:table-cell>
          <table:table-cell table:style-name="ce212" office:value-type="float" office:value="-4.50239252599146" calcext:value-type="float">
            <text:p>-4,5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7655252.1" calcext:value-type="float">
            <text:p>7.655.252</text:p>
          </table:table-cell>
          <table:table-cell table:style-name="ce101" office:value-type="float" office:value="5432247.79" calcext:value-type="float">
            <text:p>5.432.248</text:p>
          </table:table-cell>
          <table:table-cell table:style-name="ce144" office:value-type="float" office:value="40.9223657671183" calcext:value-type="float">
            <text:p>40,92</text:p>
          </table:table-cell>
          <table:table-cell table:style-name="ce83" office:value-type="float" office:value="30916091.65" calcext:value-type="float">
            <text:p>30.916.092</text:p>
          </table:table-cell>
          <table:table-cell table:style-name="ce101" office:value-type="float" office:value="27803041.72" calcext:value-type="float">
            <text:p>27.803.042</text:p>
          </table:table-cell>
          <table:table-cell table:style-name="ce144" office:value-type="float" office:value="11.1967962403216" calcext:value-type="float">
            <text:p>11,2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2338468.02" calcext:value-type="float">
            <text:p>2.338.468</text:p>
          </table:table-cell>
          <table:table-cell table:style-name="ce102" office:value-type="float" office:value="1278940.47" calcext:value-type="float">
            <text:p>1.278.940</text:p>
          </table:table-cell>
          <table:table-cell table:style-name="ce147" office:value-type="float" office:value="82.8441647483405" calcext:value-type="float">
            <text:p>82,84</text:p>
          </table:table-cell>
          <table:table-cell table:style-name="ce84" office:value-type="float" office:value="10130322.55" calcext:value-type="float">
            <text:p>10.130.323</text:p>
          </table:table-cell>
          <table:table-cell table:style-name="ce102" office:value-type="float" office:value="7401691.24" calcext:value-type="float">
            <text:p>7.401.691</text:p>
          </table:table-cell>
          <table:table-cell table:style-name="ce147" office:value-type="float" office:value="36.8649707414707" calcext:value-type="float">
            <text:p>36,8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28504.53" calcext:value-type="float">
            <text:p>28.505</text:p>
          </table:table-cell>
          <table:table-cell table:style-name="ce102" office:value-type="float" office:value="41032.25" calcext:value-type="float">
            <text:p>41.032</text:p>
          </table:table-cell>
          <table:table-cell table:style-name="ce147" office:value-type="float" office:value="-30.5313990824291" calcext:value-type="float">
            <text:p>-30,53</text:p>
          </table:table-cell>
          <table:table-cell table:style-name="ce84" office:value-type="float" office:value="2605199.22" calcext:value-type="float">
            <text:p>2.605.199</text:p>
          </table:table-cell>
          <table:table-cell table:style-name="ce102" office:value-type="float" office:value="2235629.28" calcext:value-type="float">
            <text:p>2.235.629</text:p>
          </table:table-cell>
          <table:table-cell table:style-name="ce147" office:value-type="float" office:value="16.5309133900769" calcext:value-type="float">
            <text:p>16,5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555919.61" calcext:value-type="float">
            <text:p>-555.920</text:p>
          </table:table-cell>
          <table:table-cell table:style-name="ce102" office:value-type="float" office:value="62898.3" calcext:value-type="float">
            <text:p>62.898</text:p>
          </table:table-cell>
          <table:table-cell table:style-name="ce147" office:value-type="float" office:value="-983.838847790799" calcext:value-type="float">
            <text:p>-983,84</text:p>
          </table:table-cell>
          <table:table-cell table:style-name="ce84" office:value-type="float" office:value="-112048.34" calcext:value-type="float">
            <text:p>-112.048</text:p>
          </table:table-cell>
          <table:table-cell table:style-name="ce102" office:value-type="float" office:value="532166.76" calcext:value-type="float">
            <text:p>532.167</text:p>
          </table:table-cell>
          <table:table-cell table:style-name="ce147" office:value-type="float" office:value="-121.055118136277" calcext:value-type="float">
            <text:p>-121,0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9466305.04" calcext:value-type="float">
            <text:p>9.466.305</text:p>
          </table:table-cell>
          <table:table-cell table:style-name="ce391" office:value-type="float" office:value="6815118.81" calcext:value-type="float">
            <text:p>6.815.119</text:p>
          </table:table-cell>
          <table:table-cell table:style-name="ce212" office:value-type="float" office:value="38.9015408815742" calcext:value-type="float">
            <text:p>38,90</text:p>
          </table:table-cell>
          <table:table-cell table:style-name="ce380" office:value-type="float" office:value="43539565.08" calcext:value-type="float">
            <text:p>43.539.565</text:p>
          </table:table-cell>
          <table:table-cell table:style-name="ce391" office:value-type="float" office:value="37972529" calcext:value-type="float">
            <text:p>37.972.529</text:p>
          </table:table-cell>
          <table:table-cell table:style-name="ce212" office:value-type="float" office:value="14.660693471325" calcext:value-type="float">
            <text:p>14,6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179797.76" calcext:value-type="float">
            <text:p>179.798</text:p>
          </table:table-cell>
          <table:table-cell table:style-name="ce392" office:value-type="float" office:value="197564.41" calcext:value-type="float">
            <text:p>197.564</text:p>
          </table:table-cell>
          <table:table-cell table:style-name="ce399" office:value-type="float" office:value="-8.99283934793721" calcext:value-type="float">
            <text:p>-8,99</text:p>
          </table:table-cell>
          <table:table-cell table:style-name="ce382" office:value-type="float" office:value="2459776.58" calcext:value-type="float">
            <text:p>2.459.777</text:p>
          </table:table-cell>
          <table:table-cell table:style-name="ce392" office:value-type="float" office:value="1749685.51" calcext:value-type="float">
            <text:p>1.749.686</text:p>
          </table:table-cell>
          <table:table-cell table:style-name="ce399" office:value-type="float" office:value="40.5839258507662" calcext:value-type="float">
            <text:p>40,5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0595922.6" calcext:value-type="float">
            <text:p>10.595.923</text:p>
          </table:table-cell>
          <table:table-cell table:style-name="ce393" office:value-type="float" office:value="8020427.95" calcext:value-type="float">
            <text:p>8.020.428</text:p>
          </table:table-cell>
          <table:table-cell table:style-name="ce401" office:value-type="float" office:value="32.1116861351519" calcext:value-type="float">
            <text:p>32,11</text:p>
          </table:table-cell>
          <table:table-cell table:style-name="ce384" office:value-type="float" office:value="50246256.74" calcext:value-type="float">
            <text:p>50.246.257</text:p>
          </table:table-cell>
          <table:table-cell table:style-name="ce393" office:value-type="float" office:value="44169357.42" calcext:value-type="float">
            <text:p>44.169.357</text:p>
          </table:table-cell>
          <table:table-cell table:style-name="ce401" office:value-type="float" office:value="13.7581791426478" calcext:value-type="float">
            <text:p>13,7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1481069.82" calcext:value-type="float">
            <text:p>1.481.070</text:p>
          </table:table-cell>
          <table:table-cell table:style-name="ce199" office:value-type="float" office:value="826116.56" calcext:value-type="float">
            <text:p>826.117</text:p>
          </table:table-cell>
          <table:table-cell table:style-name="ce213" office:value-type="float" office:value="79.280974587896" calcext:value-type="float">
            <text:p>79,28</text:p>
          </table:table-cell>
          <table:table-cell table:style-name="ce185" office:value-type="float" office:value="6351714.99" calcext:value-type="float">
            <text:p>6.351.715</text:p>
          </table:table-cell>
          <table:table-cell table:style-name="ce199" office:value-type="float" office:value="4857111.9" calcext:value-type="float">
            <text:p>4.857.112</text:p>
          </table:table-cell>
          <table:table-cell table:style-name="ce213" office:value-type="float" office:value="30.771436210889" calcext:value-type="float">
            <text:p>30,7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12076992.42" calcext:value-type="float">
            <text:p>12.076.992</text:p>
          </table:table-cell>
          <table:table-cell table:style-name="ce199" office:value-type="float" office:value="8846544.51" calcext:value-type="float">
            <text:p>8.846.545</text:p>
          </table:table-cell>
          <table:table-cell table:style-name="ce213" office:value-type="float" office:value="36.5164941672803" calcext:value-type="float">
            <text:p>36,52</text:p>
          </table:table-cell>
          <table:table-cell table:style-name="ce185" office:value-type="float" office:value="56597971.73" calcext:value-type="float">
            <text:p>56.597.972</text:p>
          </table:table-cell>
          <table:table-cell table:style-name="ce199" office:value-type="float" office:value="49026469.32" calcext:value-type="float">
            <text:p>49.026.469</text:p>
          </table:table-cell>
          <table:table-cell table:style-name="ce213" office:value-type="float" office:value="15.4437031975118" calcext:value-type="float">
            <text:p>15,4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2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3">
          <table:table-cell table:number-columns-repeated="64"/>
        </table:table-row>
        <table:table-row table:style-name="ro24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2.5.Huelva'.K67" table:end-x="1.135cm" table:end-y="0.184cm" draw:z-index="0" draw:name="Chart 1" draw:style-name="gr12" draw:text-style-name="P11" svg:width="25.311cm" svg:height="11.249cm" svg:x="0.099cm" svg:y="0.383cm">
              <draw:object draw:notify-on-update-of-ranges="'2.5.Huelva'.F14:'2.5.Huelva'.F14 '2.5.Huelva'.E14:'2.5.Huelva'.E14" xlink:href="./Object 39" xlink:type="simple" xlink:show="embed" xlink:actuate="onLoad">
                <loext:p/>
              </draw:object>
              <draw:image xlink:href="./ObjectReplacements/Object 39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9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2.5.Huelva'.K87" table:end-x="1.184cm" table:end-y="0.116cm" draw:z-index="1" draw:name="Chart 1" draw:style-name="gr12" draw:text-style-name="P11" svg:width="25.135cm" svg:height="11.42cm" svg:x="0.324cm" svg:y="0.144cm">
              <draw:object draw:notify-on-update-of-ranges="'2.5.Huelva'.F14:'2.5.Huelva'.F14 '2.5.Huelva'.E14:'2.5.Huelva'.E14" xlink:href="./Object 40" xlink:type="simple" xlink:show="embed" xlink:actuate="onLoad">
                <loext:p/>
              </draw:object>
              <draw:image xlink:href="./ObjectReplacements/Object 40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048503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5.Huelva'.$A$8:.$K$87" table:range-usable-as="print-range"/>
        </table:named-expressions>
      </table:table>
      <table:table table:name="2.6.Jaén" table:style-name="ta14" table:print-ranges="'2.6.Jaén'.A1:'2.6.Jaén'.K86">
        <table:table-column table:style-name="co88" table:default-cell-style-name="ce310"/>
        <table:table-column table:style-name="co16" table:default-cell-style-name="ce310"/>
        <table:table-column table:style-name="co25" table:default-cell-style-name="ce310"/>
        <table:table-column table:style-name="co89" table:default-cell-style-name="ce310"/>
        <table:table-column table:style-name="co79" table:default-cell-style-name="ce310"/>
        <table:table-column table:style-name="co90" table:default-cell-style-name="ce310"/>
        <table:table-column table:style-name="co91" table:default-cell-style-name="ce310"/>
        <table:table-column table:style-name="co29" table:default-cell-style-name="ce310"/>
        <table:table-column table:style-name="co30" table:default-cell-style-name="ce310"/>
        <table:table-column table:style-name="co91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1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6. Jaén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3.Córdoba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3.Córdoba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3.Córdoba'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3.Córdoba'.H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3.Córdoba'.E14]" office:value-type="float" office:value="2026" calcext:value-type="float">
            <text:p>2026</text:p>
          </table:table-cell>
          <table:table-cell table:style-name="ce558" table:formula="of:=['2.3.Córdoba'.F14]" office:value-type="float" office:value="2025" calcext:value-type="float">
            <text:p>2025</text:p>
          </table:table-cell>
          <table:table-cell table:style-name="ce566" table:formula="of:=['2.3.Córdoba'.G14]" office:value-type="string" office:string-value="%26/25" calcext:value-type="string">
            <text:p>%26/25</text:p>
          </table:table-cell>
          <table:table-cell table:style-name="ce545" table:formula="of:=['2.3.Córdoba'.H14]" office:value-type="float" office:value="2026" calcext:value-type="float">
            <text:p>2026</text:p>
          </table:table-cell>
          <table:table-cell table:style-name="ce558" table:formula="of:=['2.3.Córdoba'.I14]" office:value-type="float" office:value="2025" calcext:value-type="float">
            <text:p>2025</text:p>
          </table:table-cell>
          <table:table-cell table:style-name="ce566" table:formula="of:=['2.3.Córdoba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2401032.9" calcext:value-type="float">
            <text:p>2.401.033</text:p>
          </table:table-cell>
          <table:table-cell table:style-name="ce101" office:value-type="float" office:value="1488358.08" calcext:value-type="float">
            <text:p>1.488.358</text:p>
          </table:table-cell>
          <table:table-cell table:style-name="ce144" office:value-type="float" office:value="61.3209168051817" calcext:value-type="float">
            <text:p>61,32</text:p>
          </table:table-cell>
          <table:table-cell table:style-name="ce83" office:value-type="float" office:value="6938230.3" calcext:value-type="float">
            <text:p>6.938.230</text:p>
          </table:table-cell>
          <table:table-cell table:style-name="ce101" office:value-type="float" office:value="6365136.4" calcext:value-type="float">
            <text:p>6.365.136</text:p>
          </table:table-cell>
          <table:table-cell table:style-name="ce144" office:value-type="float" office:value="9.00363894794147" calcext:value-type="float">
            <text:p>9,0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133694.61" calcext:value-type="float">
            <text:p>133.695</text:p>
          </table:table-cell>
          <table:table-cell table:style-name="ce102" office:value-type="float" office:value="41915.26" calcext:value-type="float">
            <text:p>41.915</text:p>
          </table:table-cell>
          <table:table-cell table:style-name="ce147" office:value-type="float" office:value="218.964047938627" calcext:value-type="float">
            <text:p>218,96</text:p>
          </table:table-cell>
          <table:table-cell table:style-name="ce84" office:value-type="float" office:value="463306.78" calcext:value-type="float">
            <text:p>463.307</text:p>
          </table:table-cell>
          <table:table-cell table:style-name="ce102" office:value-type="float" office:value="231695.24" calcext:value-type="float">
            <text:p>231.695</text:p>
          </table:table-cell>
          <table:table-cell table:style-name="ce147" office:value-type="float" office:value="99.9638749591921" calcext:value-type="float">
            <text:p>99,9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534727.51" calcext:value-type="float">
            <text:p>2.534.728</text:p>
          </table:table-cell>
          <table:table-cell table:style-name="ce391" office:value-type="float" office:value="1530273.34" calcext:value-type="float">
            <text:p>1.530.273</text:p>
          </table:table-cell>
          <table:table-cell table:style-name="ce212" office:value-type="float" office:value="65.638872725836" calcext:value-type="float">
            <text:p>65,64</text:p>
          </table:table-cell>
          <table:table-cell table:style-name="ce380" office:value-type="float" office:value="7401537.08" calcext:value-type="float">
            <text:p>7.401.537</text:p>
          </table:table-cell>
          <table:table-cell table:style-name="ce391" office:value-type="float" office:value="6596831.64" calcext:value-type="float">
            <text:p>6.596.832</text:p>
          </table:table-cell>
          <table:table-cell table:style-name="ce212" office:value-type="float" office:value="12.198362546054" calcext:value-type="float">
            <text:p>12,2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7483146.43" calcext:value-type="float">
            <text:p>7.483.146</text:p>
          </table:table-cell>
          <table:table-cell table:style-name="ce101" office:value-type="float" office:value="5388423.71" calcext:value-type="float">
            <text:p>5.388.424</text:p>
          </table:table-cell>
          <table:table-cell table:style-name="ce144" office:value-type="float" office:value="38.8744989766219" calcext:value-type="float">
            <text:p>38,87</text:p>
          </table:table-cell>
          <table:table-cell table:style-name="ce83" office:value-type="float" office:value="29875883.37" calcext:value-type="float">
            <text:p>29.875.883</text:p>
          </table:table-cell>
          <table:table-cell table:style-name="ce101" office:value-type="float" office:value="25503778.02" calcext:value-type="float">
            <text:p>25.503.778</text:p>
          </table:table-cell>
          <table:table-cell table:style-name="ce144" office:value-type="float" office:value="17.1429713141771" calcext:value-type="float">
            <text:p>17,1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1591453.51" calcext:value-type="float">
            <text:p>1.591.454</text:p>
          </table:table-cell>
          <table:table-cell table:style-name="ce102" office:value-type="float" office:value="1286699.13" calcext:value-type="float">
            <text:p>1.286.699</text:p>
          </table:table-cell>
          <table:table-cell table:style-name="ce147" office:value-type="float" office:value="23.6849759896861" calcext:value-type="float">
            <text:p>23,68</text:p>
          </table:table-cell>
          <table:table-cell table:style-name="ce84" office:value-type="float" office:value="7156268.12" calcext:value-type="float">
            <text:p>7.156.268</text:p>
          </table:table-cell>
          <table:table-cell table:style-name="ce102" office:value-type="float" office:value="6893221.87" calcext:value-type="float">
            <text:p>6.893.222</text:p>
          </table:table-cell>
          <table:table-cell table:style-name="ce147" office:value-type="float" office:value="3.81601310621965" calcext:value-type="float">
            <text:p>3,8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20141.97" calcext:value-type="float">
            <text:p>20.142</text:p>
          </table:table-cell>
          <table:table-cell table:style-name="ce102" office:value-type="float" office:value="8633.61" calcext:value-type="float">
            <text:p>8.634</text:p>
          </table:table-cell>
          <table:table-cell table:style-name="ce147" office:value-type="float" office:value="133.297195495279" calcext:value-type="float">
            <text:p>133,30</text:p>
          </table:table-cell>
          <table:table-cell table:style-name="ce84" office:value-type="float" office:value="1802144.34" calcext:value-type="float">
            <text:p>1.802.144</text:p>
          </table:table-cell>
          <table:table-cell table:style-name="ce102" office:value-type="float" office:value="1861764.21" calcext:value-type="float">
            <text:p>1.861.764</text:p>
          </table:table-cell>
          <table:table-cell table:style-name="ce147" office:value-type="float" office:value="-3.20233194299078" calcext:value-type="float">
            <text:p>-3,2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144.77" calcext:value-type="float">
            <text:p>145</text:p>
          </table:table-cell>
          <table:table-cell table:style-name="ce102" office:value-type="float" office:value="6.29" calcext:value-type="float">
            <text:p>6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13428.87" calcext:value-type="float">
            <text:p>13.429</text:p>
          </table:table-cell>
          <table:table-cell table:style-name="ce102" office:value-type="float" office:value="14748.61" calcext:value-type="float">
            <text:p>14.749</text:p>
          </table:table-cell>
          <table:table-cell table:style-name="ce147" office:value-type="float" office:value="-8.94823308772828" calcext:value-type="float">
            <text:p>-8,9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9094886.68" calcext:value-type="float">
            <text:p>9.094.887</text:p>
          </table:table-cell>
          <table:table-cell table:style-name="ce391" office:value-type="float" office:value="6683762.74" calcext:value-type="float">
            <text:p>6.683.763</text:p>
          </table:table-cell>
          <table:table-cell table:style-name="ce212" office:value-type="float" office:value="36.0743496409629" calcext:value-type="float">
            <text:p>36,07</text:p>
          </table:table-cell>
          <table:table-cell table:style-name="ce380" office:value-type="float" office:value="38847724.7" calcext:value-type="float">
            <text:p>38.847.725</text:p>
          </table:table-cell>
          <table:table-cell table:style-name="ce391" office:value-type="float" office:value="34273512.71" calcext:value-type="float">
            <text:p>34.273.513</text:p>
          </table:table-cell>
          <table:table-cell table:style-name="ce212" office:value-type="float" office:value="13.3462012741559" calcext:value-type="float">
            <text:p>13,3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248417.34" calcext:value-type="float">
            <text:p>248.417</text:p>
          </table:table-cell>
          <table:table-cell table:style-name="ce392" office:value-type="float" office:value="203648.99" calcext:value-type="float">
            <text:p>203.649</text:p>
          </table:table-cell>
          <table:table-cell table:style-name="ce399" office:value-type="float" office:value="21.9830945392855" calcext:value-type="float">
            <text:p>21,98</text:p>
          </table:table-cell>
          <table:table-cell table:style-name="ce382" office:value-type="float" office:value="1282449.8" calcext:value-type="float">
            <text:p>1.282.450</text:p>
          </table:table-cell>
          <table:table-cell table:style-name="ce392" office:value-type="float" office:value="1292388.22" calcext:value-type="float">
            <text:p>1.292.388</text:p>
          </table:table-cell>
          <table:table-cell table:style-name="ce399" office:value-type="float" office:value="-0.768996486210616" calcext:value-type="float">
            <text:p>-0,7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1878031.53" calcext:value-type="float">
            <text:p>11.878.032</text:p>
          </table:table-cell>
          <table:table-cell table:style-name="ce393" office:value-type="float" office:value="8417685.07" calcext:value-type="float">
            <text:p>8.417.685</text:p>
          </table:table-cell>
          <table:table-cell table:style-name="ce401" office:value-type="float" office:value="41.1080532382046" calcext:value-type="float">
            <text:p>41,11</text:p>
          </table:table-cell>
          <table:table-cell table:style-name="ce384" office:value-type="float" office:value="47531711.58" calcext:value-type="float">
            <text:p>47.531.712</text:p>
          </table:table-cell>
          <table:table-cell table:style-name="ce393" office:value-type="float" office:value="42162732.57" calcext:value-type="float">
            <text:p>42.162.733</text:p>
          </table:table-cell>
          <table:table-cell table:style-name="ce401" office:value-type="float" office:value="12.7339446063801" calcext:value-type="float">
            <text:p>12,7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1953359.27" calcext:value-type="float">
            <text:p>1.953.359</text:p>
          </table:table-cell>
          <table:table-cell table:style-name="ce199" office:value-type="float" office:value="1799614.36" calcext:value-type="float">
            <text:p>1.799.614</text:p>
          </table:table-cell>
          <table:table-cell table:style-name="ce213" office:value-type="float" office:value="8.54321422507431" calcext:value-type="float">
            <text:p>8,54</text:p>
          </table:table-cell>
          <table:table-cell table:style-name="ce185" office:value-type="float" office:value="8855586.15" calcext:value-type="float">
            <text:p>8.855.586</text:p>
          </table:table-cell>
          <table:table-cell table:style-name="ce199" office:value-type="float" office:value="8629241.29" calcext:value-type="float">
            <text:p>8.629.241</text:p>
          </table:table-cell>
          <table:table-cell table:style-name="ce213" office:value-type="float" office:value="2.62299838877255" calcext:value-type="float">
            <text:p>2,6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13831390.8" calcext:value-type="float">
            <text:p>13.831.391</text:p>
          </table:table-cell>
          <table:table-cell table:style-name="ce199" office:value-type="float" office:value="10217299.43" calcext:value-type="float">
            <text:p>10.217.299</text:p>
          </table:table-cell>
          <table:table-cell table:style-name="ce213" office:value-type="float" office:value="35.3722761553637" calcext:value-type="float">
            <text:p>35,37</text:p>
          </table:table-cell>
          <table:table-cell table:style-name="ce185" office:value-type="float" office:value="56387297.73" calcext:value-type="float">
            <text:p>56.387.298</text:p>
          </table:table-cell>
          <table:table-cell table:style-name="ce199" office:value-type="float" office:value="50791973.86" calcext:value-type="float">
            <text:p>50.791.974</text:p>
          </table:table-cell>
          <table:table-cell table:style-name="ce213" office:value-type="float" office:value="11.0161575634422" calcext:value-type="float">
            <text:p>11,0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2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6.Jaén'.K61" table:end-x="0.985cm" table:end-y="0.397cm" draw:z-index="0" draw:name="Chart 1" draw:style-name="gr12" draw:text-style-name="P11" svg:width="25.362cm" svg:height="10.772cm" svg:x="0.233cm" svg:y="0.031cm">
              <draw:object draw:notify-on-update-of-ranges="'2.6.Jaén'.F14:'2.6.Jaén'.F14 '2.6.Jaén'.E14:'2.6.Jaén'.E14" xlink:href="./Object 41" xlink:type="simple" xlink:show="embed" xlink:actuate="onLoad">
                <loext:p/>
              </draw:object>
              <draw:image xlink:href="./ObjectReplacements/Object 41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1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6.Jaén'.K83" table:end-x="0.718cm" table:end-y="0.156cm" draw:z-index="1" draw:name="Chart 1" draw:style-name="gr12" draw:text-style-name="P11" svg:width="24.949cm" svg:height="10.546cm" svg:x="0.379cm" svg:y="0.017cm">
              <draw:object draw:notify-on-update-of-ranges="'2.6.Jaén'.F14:'2.6.Jaén'.F14 '2.6.Jaén'.E14:'2.6.Jaén'.E14" xlink:href="./Object 42" xlink:type="simple" xlink:show="embed" xlink:actuate="onLoad">
                <loext:p/>
              </draw:object>
              <draw:image xlink:href="./ObjectReplacements/Object 42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1048505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6.Jaén'.$A$8:.$K$88" table:range-usable-as="print-range"/>
        </table:named-expressions>
      </table:table>
      <table:table table:name="2.7.Málaga" table:style-name="ta15" table:print-ranges="'2.7.Málaga'.A1:'2.7.Málaga'.K87">
        <table:table-column table:style-name="co17" table:default-cell-style-name="ce310"/>
        <table:table-column table:style-name="co8" table:default-cell-style-name="ce310"/>
        <table:table-column table:style-name="co25" table:default-cell-style-name="ce310"/>
        <table:table-column table:style-name="co69" table:default-cell-style-name="ce310"/>
        <table:table-column table:style-name="co30" table:number-columns-repeated="2" table:default-cell-style-name="ce310"/>
        <table:table-column table:style-name="co92" table:default-cell-style-name="ce310"/>
        <table:table-column table:style-name="co93" table:default-cell-style-name="ce310"/>
        <table:table-column table:style-name="co34" table:default-cell-style-name="ce310"/>
        <table:table-column table:style-name="co76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2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7. Málag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4.Granada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4.Granada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4.Granada'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4.Granada'.H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4.Granada'.E14]" office:value-type="float" office:value="2026" calcext:value-type="float">
            <text:p>2026</text:p>
          </table:table-cell>
          <table:table-cell table:style-name="ce558" table:formula="of:=['2.4.Granada'.F14]" office:value-type="float" office:value="2025" calcext:value-type="float">
            <text:p>2025</text:p>
          </table:table-cell>
          <table:table-cell table:style-name="ce566" table:formula="of:=['2.4.Granada'.G14]" office:value-type="string" office:string-value="%26/25" calcext:value-type="string">
            <text:p>%26/25</text:p>
          </table:table-cell>
          <table:table-cell table:style-name="ce545" table:formula="of:=['2.4.Granada'.H14]" office:value-type="float" office:value="2026" calcext:value-type="float">
            <text:p>2026</text:p>
          </table:table-cell>
          <table:table-cell table:style-name="ce558" table:formula="of:=['2.4.Granada'.I14]" office:value-type="float" office:value="2025" calcext:value-type="float">
            <text:p>2025</text:p>
          </table:table-cell>
          <table:table-cell table:style-name="ce566" table:formula="of:=['2.4.Granada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3864080.69" calcext:value-type="float">
            <text:p>3.864.081</text:p>
          </table:table-cell>
          <table:table-cell table:style-name="ce101" office:value-type="float" office:value="1240108.79" calcext:value-type="float">
            <text:p>1.240.109</text:p>
          </table:table-cell>
          <table:table-cell table:style-name="ce144" office:value-type="float" office:value="211.592073305117" calcext:value-type="float">
            <text:p>211,59</text:p>
          </table:table-cell>
          <table:table-cell table:style-name="ce83" office:value-type="float" office:value="25253903.74" calcext:value-type="float">
            <text:p>25.253.904</text:p>
          </table:table-cell>
          <table:table-cell table:style-name="ce101" office:value-type="float" office:value="20186538.07" calcext:value-type="float">
            <text:p>20.186.538</text:p>
          </table:table-cell>
          <table:table-cell table:style-name="ce144" office:value-type="float" office:value="25.102697909013" calcext:value-type="float">
            <text:p>25,1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406226.82" calcext:value-type="float">
            <text:p>406.227</text:p>
          </table:table-cell>
          <table:table-cell table:style-name="ce102" office:value-type="float" office:value="490645.85" calcext:value-type="float">
            <text:p>490.646</text:p>
          </table:table-cell>
          <table:table-cell table:style-name="ce147" office:value-type="float" office:value="-17.2056953095598" calcext:value-type="float">
            <text:p>-17,21</text:p>
          </table:table-cell>
          <table:table-cell table:style-name="ce84" office:value-type="float" office:value="1109298" calcext:value-type="float">
            <text:p>1.109.298</text:p>
          </table:table-cell>
          <table:table-cell table:style-name="ce102" office:value-type="float" office:value="1736300.94" calcext:value-type="float">
            <text:p>1.736.301</text:p>
          </table:table-cell>
          <table:table-cell table:style-name="ce147" office:value-type="float" office:value="-36.1114208692417" calcext:value-type="float">
            <text:p>-36,1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4270307.51" calcext:value-type="float">
            <text:p>4.270.308</text:p>
          </table:table-cell>
          <table:table-cell table:style-name="ce391" office:value-type="float" office:value="1730754.64" calcext:value-type="float">
            <text:p>1.730.755</text:p>
          </table:table-cell>
          <table:table-cell table:style-name="ce212" office:value-type="float" office:value="146.730958352364" calcext:value-type="float">
            <text:p>146,73</text:p>
          </table:table-cell>
          <table:table-cell table:style-name="ce380" office:value-type="float" office:value="26363201.74" calcext:value-type="float">
            <text:p>26.363.202</text:p>
          </table:table-cell>
          <table:table-cell table:style-name="ce391" office:value-type="float" office:value="21922839.01" calcext:value-type="float">
            <text:p>21.922.839</text:p>
          </table:table-cell>
          <table:table-cell table:style-name="ce212" office:value-type="float" office:value="20.254505942294" calcext:value-type="float">
            <text:p>20,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80838434.32" calcext:value-type="float">
            <text:p>80.838.434</text:p>
          </table:table-cell>
          <table:table-cell table:style-name="ce101" office:value-type="float" office:value="57959551.36" calcext:value-type="float">
            <text:p>57.959.551</text:p>
          </table:table-cell>
          <table:table-cell table:style-name="ce144" office:value-type="float" office:value="39.4738786328659" calcext:value-type="float">
            <text:p>39,47</text:p>
          </table:table-cell>
          <table:table-cell table:style-name="ce83" office:value-type="float" office:value="324919420.31" calcext:value-type="float">
            <text:p>324.919.420</text:p>
          </table:table-cell>
          <table:table-cell table:style-name="ce101" office:value-type="float" office:value="303688635.36" calcext:value-type="float">
            <text:p>303.688.635</text:p>
          </table:table-cell>
          <table:table-cell table:style-name="ce144" office:value-type="float" office:value="6.99097117178339" calcext:value-type="float">
            <text:p>6,9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27811158.23" calcext:value-type="float">
            <text:p>27.811.158</text:p>
          </table:table-cell>
          <table:table-cell table:style-name="ce102" office:value-type="float" office:value="17589756.23" calcext:value-type="float">
            <text:p>17.589.756</text:p>
          </table:table-cell>
          <table:table-cell table:style-name="ce147" office:value-type="float" office:value="58.1099696115572" calcext:value-type="float">
            <text:p>58,11</text:p>
          </table:table-cell>
          <table:table-cell table:style-name="ce84" office:value-type="float" office:value="111239647.79" calcext:value-type="float">
            <text:p>111.239.648</text:p>
          </table:table-cell>
          <table:table-cell table:style-name="ce102" office:value-type="float" office:value="86573993.02" calcext:value-type="float">
            <text:p>86.573.993</text:p>
          </table:table-cell>
          <table:table-cell table:style-name="ce147" office:value-type="float" office:value="28.490836462056" calcext:value-type="float">
            <text:p>28,4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343186.28" calcext:value-type="float">
            <text:p>343.186</text:p>
          </table:table-cell>
          <table:table-cell table:style-name="ce102" office:value-type="float" office:value="59522.8" calcext:value-type="float">
            <text:p>59.523</text:p>
          </table:table-cell>
          <table:table-cell table:style-name="ce147" office:value-type="float" office:value="476.562728903882" calcext:value-type="float">
            <text:p>476,56</text:p>
          </table:table-cell>
          <table:table-cell table:style-name="ce84" office:value-type="float" office:value="10025968.43" calcext:value-type="float">
            <text:p>10.025.968</text:p>
          </table:table-cell>
          <table:table-cell table:style-name="ce102" office:value-type="float" office:value="7927359.67" calcext:value-type="float">
            <text:p>7.927.360</text:p>
          </table:table-cell>
          <table:table-cell table:style-name="ce147" office:value-type="float" office:value="26.4729852985212" calcext:value-type="float">
            <text:p>26,4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75261.78" calcext:value-type="float">
            <text:p>-75.262</text:p>
          </table:table-cell>
          <table:table-cell table:style-name="ce102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100830.14" calcext:value-type="float">
            <text:p>100.830</text:p>
          </table:table-cell>
          <table:table-cell table:style-name="ce102" office:value-type="float" office:value="105191.98" calcext:value-type="float">
            <text:p>105.192</text:p>
          </table:table-cell>
          <table:table-cell table:style-name="ce147" office:value-type="float" office:value="-4.14655185690013" calcext:value-type="float">
            <text:p>-4,1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108917517.05" calcext:value-type="float">
            <text:p>108.917.517</text:p>
          </table:table-cell>
          <table:table-cell table:style-name="ce391" office:value-type="float" office:value="75608830.39" calcext:value-type="float">
            <text:p>75.608.830</text:p>
          </table:table-cell>
          <table:table-cell table:style-name="ce212" office:value-type="float" office:value="44.0539636550248" calcext:value-type="float">
            <text:p>44,05</text:p>
          </table:table-cell>
          <table:table-cell table:style-name="ce380" office:value-type="float" office:value="446285866.67" calcext:value-type="float">
            <text:p>446.285.867</text:p>
          </table:table-cell>
          <table:table-cell table:style-name="ce391" office:value-type="float" office:value="398295180.03" calcext:value-type="float">
            <text:p>398.295.180</text:p>
          </table:table-cell>
          <table:table-cell table:style-name="ce212" office:value-type="float" office:value="12.0490252069797" calcext:value-type="float">
            <text:p>12,0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745069.43" calcext:value-type="float">
            <text:p>745.069</text:p>
          </table:table-cell>
          <table:table-cell table:style-name="ce392" office:value-type="float" office:value="495905.32" calcext:value-type="float">
            <text:p>495.905</text:p>
          </table:table-cell>
          <table:table-cell table:style-name="ce399" office:value-type="float" office:value="50.2442905835332" calcext:value-type="float">
            <text:p>50,24</text:p>
          </table:table-cell>
          <table:table-cell table:style-name="ce382" office:value-type="float" office:value="2783657.75" calcext:value-type="float">
            <text:p>2.783.658</text:p>
          </table:table-cell>
          <table:table-cell table:style-name="ce392" office:value-type="float" office:value="2761737.02" calcext:value-type="float">
            <text:p>2.761.737</text:p>
          </table:table-cell>
          <table:table-cell table:style-name="ce399" office:value-type="float" office:value="0.793729809944032" calcext:value-type="float">
            <text:p>0,7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13932893.99" calcext:value-type="float">
            <text:p>113.932.894</text:p>
          </table:table-cell>
          <table:table-cell table:style-name="ce393" office:value-type="float" office:value="77835490.35" calcext:value-type="float">
            <text:p>77.835.490</text:p>
          </table:table-cell>
          <table:table-cell table:style-name="ce401" office:value-type="float" office:value="46.3765352767512" calcext:value-type="float">
            <text:p>46,38</text:p>
          </table:table-cell>
          <table:table-cell table:style-name="ce384" office:value-type="float" office:value="475432726.16" calcext:value-type="float">
            <text:p>475.432.726</text:p>
          </table:table-cell>
          <table:table-cell table:style-name="ce393" office:value-type="float" office:value="422979756.06" calcext:value-type="float">
            <text:p>422.979.756</text:p>
          </table:table-cell>
          <table:table-cell table:style-name="ce401" office:value-type="float" office:value="12.4008228168157" calcext:value-type="float">
            <text:p>12,4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6181089.65" calcext:value-type="float">
            <text:p>6.181.090</text:p>
          </table:table-cell>
          <table:table-cell table:style-name="ce199" office:value-type="float" office:value="4366171.31" calcext:value-type="float">
            <text:p>4.366.171</text:p>
          </table:table-cell>
          <table:table-cell table:style-name="ce213" office:value-type="float" office:value="41.5677308822773" calcext:value-type="float">
            <text:p>41,57</text:p>
          </table:table-cell>
          <table:table-cell table:style-name="ce185" office:value-type="float" office:value="25330259.63" calcext:value-type="float">
            <text:p>25.330.260</text:p>
          </table:table-cell>
          <table:table-cell table:style-name="ce199" office:value-type="float" office:value="26474899.71" calcext:value-type="float">
            <text:p>26.474.900</text:p>
          </table:table-cell>
          <table:table-cell table:style-name="ce213" office:value-type="float" office:value="-4.32349165639201" calcext:value-type="float">
            <text:p>-4,3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120113983.64" calcext:value-type="float">
            <text:p>120.113.984</text:p>
          </table:table-cell>
          <table:table-cell table:style-name="ce199" office:value-type="float" office:value="82201661.66" calcext:value-type="float">
            <text:p>82.201.662</text:p>
          </table:table-cell>
          <table:table-cell table:style-name="ce213" office:value-type="float" office:value="46.1211138733567" calcext:value-type="float">
            <text:p>46,12</text:p>
          </table:table-cell>
          <table:table-cell table:style-name="ce185" office:value-type="float" office:value="500762985.79" calcext:value-type="float">
            <text:p>500.762.986</text:p>
          </table:table-cell>
          <table:table-cell table:style-name="ce199" office:value-type="float" office:value="449454655.77" calcext:value-type="float">
            <text:p>449.454.656</text:p>
          </table:table-cell>
          <table:table-cell table:style-name="ce213" office:value-type="float" office:value="11.4156855116117" calcext:value-type="float">
            <text:p>11,4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2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4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7.Málaga'.K68" table:end-x="0.848cm" table:end-y="0.203cm" draw:z-index="0" draw:name="Chart 1" draw:style-name="gr12" draw:text-style-name="P11" svg:width="26.225cm" svg:height="12.268cm" svg:x="0.189cm" svg:y="0.423cm">
              <draw:object draw:notify-on-update-of-ranges="'2.7.Málaga'.F14:'2.7.Málaga'.F14 '2.7.Málaga'.E14:'2.7.Málaga'.E14" xlink:href="./Object 43" xlink:type="simple" xlink:show="embed" xlink:actuate="onLoad">
                <loext:p/>
              </draw:object>
              <draw:image xlink:href="./ObjectReplacements/Object 43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0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7.Málaga'.K87" table:end-x="1.001cm" table:end-y="0.239cm" draw:z-index="1" draw:name="Chart 1" draw:style-name="gr12" draw:text-style-name="P11" svg:width="26.525cm" svg:height="11.365cm" svg:x="0.042cm" svg:y="0.322cm">
              <draw:object draw:notify-on-update-of-ranges="'2.7.Málaga'.F14:'2.7.Málaga'.F14 '2.7.Málaga'.E14:'2.7.Málaga'.E14" xlink:href="./Object 44" xlink:type="simple" xlink:show="embed" xlink:actuate="onLoad">
                <loext:p/>
              </draw:object>
              <draw:image xlink:href="./ObjectReplacements/Object 44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1048490">
          <table:table-cell table:number-columns-repeated="64"/>
        </table:table-row>
        <table:table-row table:style-name="ro5" table:number-rows-repeated="20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7.Málaga'.$A$8:.$K$82" table:range-usable-as="print-range"/>
        </table:named-expressions>
      </table:table>
      <table:table table:name="2.8.Sevilla" table:style-name="ta16" table:print-ranges="'2.8.Sevilla'.A1:'2.8.Sevilla'.K98">
        <table:shapes>
          <draw:frame draw:z-index="0" draw:name="Chart 1" draw:style-name="gr12" draw:text-style-name="P11" svg:width="26.133cm" svg:height="11.593cm" svg:x="1.03cm" svg:y="26.434cm">
            <draw:object draw:notify-on-update-of-ranges="'2.8.Sevilla'.F14:'2.8.Sevilla'.F14 '2.8.Sevilla'.E14:'2.8.Sevilla'.E14" xlink:href="./Object 45" xlink:type="simple" xlink:show="embed" xlink:actuate="onLoad">
              <loext:p/>
            </draw:object>
            <draw:image xlink:href="./ObjectReplacements/Object 45" xlink:type="simple" xlink:show="embed" xlink:actuate="onLoad"/>
          </draw:frame>
          <draw:frame draw:z-index="1" draw:name="Chart 1" draw:style-name="gr12" draw:text-style-name="P11" svg:width="26.052cm" svg:height="11.469cm" svg:x="1.149cm" svg:y="38.387cm">
            <draw:object draw:notify-on-update-of-ranges="'2.8.Sevilla'.F14:'2.8.Sevilla'.F14 '2.8.Sevilla'.E14:'2.8.Sevilla'.E14" xlink:href="./Object 46" xlink:type="simple" xlink:show="embed" xlink:actuate="onLoad">
              <loext:p/>
            </draw:object>
            <draw:image xlink:href="./ObjectReplacements/Object 46" xlink:type="simple" xlink:show="embed" xlink:actuate="onLoad"/>
          </draw:frame>
        </table:shapes>
        <table:table-column table:style-name="co16" table:default-cell-style-name="ce310"/>
        <table:table-column table:style-name="co94" table:default-cell-style-name="ce310"/>
        <table:table-column table:style-name="co8" table:default-cell-style-name="ce310"/>
        <table:table-column table:style-name="co77" table:default-cell-style-name="ce310"/>
        <table:table-column table:style-name="co30" table:default-cell-style-name="ce310"/>
        <table:table-column table:style-name="co70" table:default-cell-style-name="ce310"/>
        <table:table-column table:style-name="co71" table:default-cell-style-name="ce310"/>
        <table:table-column table:style-name="co30" table:default-cell-style-name="ce310"/>
        <table:table-column table:style-name="co95" table:default-cell-style-name="ce310"/>
        <table:table-column table:style-name="co76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3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8. Sevill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5.Huelva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5.Huelva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5.Huelva'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5.Huelva'.H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5.Huelva'.E14]" office:value-type="float" office:value="2026" calcext:value-type="float">
            <text:p>2026</text:p>
          </table:table-cell>
          <table:table-cell table:style-name="ce558" table:formula="of:=['2.5.Huelva'.F14]" office:value-type="float" office:value="2025" calcext:value-type="float">
            <text:p>2025</text:p>
          </table:table-cell>
          <table:table-cell table:style-name="ce566" table:formula="of:=['2.5.Huelva'.G14]" office:value-type="string" office:string-value="%26/25" calcext:value-type="string">
            <text:p>%26/25</text:p>
          </table:table-cell>
          <table:table-cell table:style-name="ce545" table:formula="of:=['2.5.Huelva'.H14]" office:value-type="float" office:value="2026" calcext:value-type="float">
            <text:p>2026</text:p>
          </table:table-cell>
          <table:table-cell table:style-name="ce558" table:formula="of:=['2.5.Huelva'.I14]" office:value-type="float" office:value="2025" calcext:value-type="float">
            <text:p>2025</text:p>
          </table:table-cell>
          <table:table-cell table:style-name="ce566" table:formula="of:=['2.5.Huelva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4934918.76" calcext:value-type="float">
            <text:p>4.934.919</text:p>
          </table:table-cell>
          <table:table-cell table:style-name="ce101" office:value-type="float" office:value="3613326.49" calcext:value-type="float">
            <text:p>3.613.326</text:p>
          </table:table-cell>
          <table:table-cell table:style-name="ce144" office:value-type="float" office:value="36.5755010973282" calcext:value-type="float">
            <text:p>36,58</text:p>
          </table:table-cell>
          <table:table-cell table:style-name="ce83" office:value-type="float" office:value="22501224.06" calcext:value-type="float">
            <text:p>22.501.224</text:p>
          </table:table-cell>
          <table:table-cell table:style-name="ce101" office:value-type="float" office:value="25016716.5" calcext:value-type="float">
            <text:p>25.016.717</text:p>
          </table:table-cell>
          <table:table-cell table:style-name="ce144" office:value-type="float" office:value="-10.0552462190632" calcext:value-type="float">
            <text:p>-10,0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155986.1" calcext:value-type="float">
            <text:p>155.986</text:p>
          </table:table-cell>
          <table:table-cell table:style-name="ce102" office:value-type="float" office:value="433717.73" calcext:value-type="float">
            <text:p>433.718</text:p>
          </table:table-cell>
          <table:table-cell table:style-name="ce147" office:value-type="float" office:value="-64.0351110386933" calcext:value-type="float">
            <text:p>-64,04</text:p>
          </table:table-cell>
          <table:table-cell table:style-name="ce84" office:value-type="float" office:value="302117.5" calcext:value-type="float">
            <text:p>302.118</text:p>
          </table:table-cell>
          <table:table-cell table:style-name="ce102" office:value-type="float" office:value="1595157.81" calcext:value-type="float">
            <text:p>1.595.158</text:p>
          </table:table-cell>
          <table:table-cell table:style-name="ce147" office:value-type="float" office:value="-81.0603378483286" calcext:value-type="float">
            <text:p>-81,0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5090904.86" calcext:value-type="float">
            <text:p>5.090.905</text:p>
          </table:table-cell>
          <table:table-cell table:style-name="ce391" office:value-type="float" office:value="4047044.22" calcext:value-type="float">
            <text:p>4.047.044</text:p>
          </table:table-cell>
          <table:table-cell table:style-name="ce212" office:value-type="float" office:value="25.7931612123576" calcext:value-type="float">
            <text:p>25,79</text:p>
          </table:table-cell>
          <table:table-cell table:style-name="ce380" office:value-type="float" office:value="22803341.56" calcext:value-type="float">
            <text:p>22.803.342</text:p>
          </table:table-cell>
          <table:table-cell table:style-name="ce391" office:value-type="float" office:value="26611874.31" calcext:value-type="float">
            <text:p>26.611.874</text:p>
          </table:table-cell>
          <table:table-cell table:style-name="ce212" office:value-type="float" office:value="-14.3114036449844" calcext:value-type="float">
            <text:p>-14,3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26517356.83" calcext:value-type="float">
            <text:p>26.517.357</text:p>
          </table:table-cell>
          <table:table-cell table:style-name="ce101" office:value-type="float" office:value="18076562.59" calcext:value-type="float">
            <text:p>18.076.563</text:p>
          </table:table-cell>
          <table:table-cell table:style-name="ce144" office:value-type="float" office:value="46.6946865477039" calcext:value-type="float">
            <text:p>46,69</text:p>
          </table:table-cell>
          <table:table-cell table:style-name="ce83" office:value-type="float" office:value="111506249.55" calcext:value-type="float">
            <text:p>111.506.250</text:p>
          </table:table-cell>
          <table:table-cell table:style-name="ce101" office:value-type="float" office:value="95021776.17" calcext:value-type="float">
            <text:p>95.021.776</text:p>
          </table:table-cell>
          <table:table-cell table:style-name="ce144" office:value-type="float" office:value="17.3481006611666" calcext:value-type="float">
            <text:p>17,3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15159692.35" calcext:value-type="float">
            <text:p>15.159.692</text:p>
          </table:table-cell>
          <table:table-cell table:style-name="ce102" office:value-type="float" office:value="6865701.34" calcext:value-type="float">
            <text:p>6.865.701</text:p>
          </table:table-cell>
          <table:table-cell table:style-name="ce147" office:value-type="float" office:value="120.803259554544" calcext:value-type="float">
            <text:p>120,80</text:p>
          </table:table-cell>
          <table:table-cell table:style-name="ce84" office:value-type="float" office:value="58477764.63" calcext:value-type="float">
            <text:p>58.477.765</text:p>
          </table:table-cell>
          <table:table-cell table:style-name="ce102" office:value-type="float" office:value="45808736.61" calcext:value-type="float">
            <text:p>45.808.737</text:p>
          </table:table-cell>
          <table:table-cell table:style-name="ce147" office:value-type="float" office:value="27.6563576242231" calcext:value-type="float">
            <text:p>27,6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614838.41" calcext:value-type="float">
            <text:p>614.838</text:p>
          </table:table-cell>
          <table:table-cell table:style-name="ce102" office:value-type="float" office:value="614952.23" calcext:value-type="float">
            <text:p>614.952</text:p>
          </table:table-cell>
          <table:table-cell table:style-name="ce147" office:value-type="float" office:value="-0.0185087547369436" calcext:value-type="float">
            <text:p>-0,02</text:p>
          </table:table-cell>
          <table:table-cell table:style-name="ce84" office:value-type="float" office:value="9878975.52" calcext:value-type="float">
            <text:p>9.878.976</text:p>
          </table:table-cell>
          <table:table-cell table:style-name="ce102" office:value-type="float" office:value="8715607.79" calcext:value-type="float">
            <text:p>8.715.608</text:p>
          </table:table-cell>
          <table:table-cell table:style-name="ce147" office:value-type="float" office:value="13.3480964039572" calcext:value-type="float">
            <text:p>13,3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8064.49" calcext:value-type="float">
            <text:p>-8.064</text:p>
          </table:table-cell>
          <table:table-cell table:style-name="ce102" office:value-type="float" office:value="14328.83" calcext:value-type="float">
            <text:p>14.329</text:p>
          </table:table-cell>
          <table:table-cell table:style-name="ce147" office:value-type="float" office:value="-156.281566603833" calcext:value-type="float">
            <text:p>-156,28</text:p>
          </table:table-cell>
          <table:table-cell table:style-name="ce84" office:value-type="float" office:value="461681.05" calcext:value-type="float">
            <text:p>461.681</text:p>
          </table:table-cell>
          <table:table-cell table:style-name="ce102" office:value-type="float" office:value="443934.39" calcext:value-type="float">
            <text:p>443.934</text:p>
          </table:table-cell>
          <table:table-cell table:style-name="ce147" office:value-type="float" office:value="3.99758621989162" calcext:value-type="float">
            <text:p>4,0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42283823.1" calcext:value-type="float">
            <text:p>42.283.823</text:p>
          </table:table-cell>
          <table:table-cell table:style-name="ce391" office:value-type="float" office:value="25571544.99" calcext:value-type="float">
            <text:p>25.571.545</text:p>
          </table:table-cell>
          <table:table-cell table:style-name="ce212" office:value-type="float" office:value="65.3549799847271" calcext:value-type="float">
            <text:p>65,35</text:p>
          </table:table-cell>
          <table:table-cell table:style-name="ce380" office:value-type="float" office:value="180324670.75" calcext:value-type="float">
            <text:p>180.324.671</text:p>
          </table:table-cell>
          <table:table-cell table:style-name="ce391" office:value-type="float" office:value="149990054.96" calcext:value-type="float">
            <text:p>149.990.055</text:p>
          </table:table-cell>
          <table:table-cell table:style-name="ce212" office:value-type="float" office:value="20.2244180776451" calcext:value-type="float">
            <text:p>20,2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582884.83" calcext:value-type="float">
            <text:p>582.885</text:p>
          </table:table-cell>
          <table:table-cell table:style-name="ce392" office:value-type="float" office:value="406313.44" calcext:value-type="float">
            <text:p>406.313</text:p>
          </table:table-cell>
          <table:table-cell table:style-name="ce399" office:value-type="float" office:value="43.4569405333971" calcext:value-type="float">
            <text:p>43,46</text:p>
          </table:table-cell>
          <table:table-cell table:style-name="ce382" office:value-type="float" office:value="2744564.27" calcext:value-type="float">
            <text:p>2.744.564</text:p>
          </table:table-cell>
          <table:table-cell table:style-name="ce392" office:value-type="float" office:value="2969536.01" calcext:value-type="float">
            <text:p>2.969.536</text:p>
          </table:table-cell>
          <table:table-cell table:style-name="ce399" office:value-type="float" office:value="-7.57598962404904" calcext:value-type="float">
            <text:p>-7,5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47957612.79" calcext:value-type="float">
            <text:p>47.957.613</text:p>
          </table:table-cell>
          <table:table-cell table:style-name="ce393" office:value-type="float" office:value="30024902.65" calcext:value-type="float">
            <text:p>30.024.903</text:p>
          </table:table-cell>
          <table:table-cell table:style-name="ce401" office:value-type="float" office:value="59.7261225091765" calcext:value-type="float">
            <text:p>59,73</text:p>
          </table:table-cell>
          <table:table-cell table:style-name="ce384" office:value-type="float" office:value="205872576.58" calcext:value-type="float">
            <text:p>205.872.577</text:p>
          </table:table-cell>
          <table:table-cell table:style-name="ce393" office:value-type="float" office:value="179571465.28" calcext:value-type="float">
            <text:p>179.571.465</text:p>
          </table:table-cell>
          <table:table-cell table:style-name="ce401" office:value-type="float" office:value="14.6465983662769" calcext:value-type="float">
            <text:p>14,6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3738167.92" calcext:value-type="float">
            <text:p>3.738.168</text:p>
          </table:table-cell>
          <table:table-cell table:style-name="ce199" office:value-type="float" office:value="2835122.43" calcext:value-type="float">
            <text:p>2.835.122</text:p>
          </table:table-cell>
          <table:table-cell table:style-name="ce213" office:value-type="float" office:value="31.8520808993776" calcext:value-type="float">
            <text:p>31,85</text:p>
          </table:table-cell>
          <table:table-cell table:style-name="ce185" office:value-type="float" office:value="19025746.09" calcext:value-type="float">
            <text:p>19.025.746</text:p>
          </table:table-cell>
          <table:table-cell table:style-name="ce199" office:value-type="float" office:value="22265467.44" calcext:value-type="float">
            <text:p>22.265.467</text:p>
          </table:table-cell>
          <table:table-cell table:style-name="ce213" office:value-type="float" office:value="-14.5504304310262" calcext:value-type="float">
            <text:p>-14,5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51695780.71" calcext:value-type="float">
            <text:p>51.695.781</text:p>
          </table:table-cell>
          <table:table-cell table:style-name="ce199" office:value-type="float" office:value="32860025.08" calcext:value-type="float">
            <text:p>32.860.025</text:p>
          </table:table-cell>
          <table:table-cell table:style-name="ce213" office:value-type="float" office:value="57.3211845826138" calcext:value-type="float">
            <text:p>57,32</text:p>
          </table:table-cell>
          <table:table-cell table:style-name="ce185" office:value-type="float" office:value="224898322.67" calcext:value-type="float">
            <text:p>224.898.323</text:p>
          </table:table-cell>
          <table:table-cell table:style-name="ce199" office:value-type="float" office:value="201836932.72" calcext:value-type="float">
            <text:p>201.836.933</text:p>
          </table:table-cell>
          <table:table-cell table:style-name="ce213" office:value-type="float" office:value="11.4257532747944" calcext:value-type="float">
            <text:p>11,4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1048532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2.9.Servicios Centrales" table:style-name="ta11" table:print-ranges="'2.9.Servicios Centrales'.A1:'2.9.Servicios Centrales'.K94">
        <office:forms form:automatic-focus="true" form:apply-design-mode="false"/>
        <table:table-column table:style-name="co17" table:default-cell-style-name="ce310"/>
        <table:table-column table:style-name="co38" table:default-cell-style-name="ce310"/>
        <table:table-column table:style-name="co8" table:default-cell-style-name="ce310"/>
        <table:table-column table:style-name="co96" table:default-cell-style-name="ce310"/>
        <table:table-column table:style-name="co85" table:number-columns-repeated="2" table:default-cell-style-name="ce310"/>
        <table:table-column table:style-name="co15" table:default-cell-style-name="ce310"/>
        <table:table-column table:style-name="co97" table:default-cell-style-name="ce310"/>
        <table:table-column table:style-name="co70" table:default-cell-style-name="ce310"/>
        <table:table-column table:style-name="co98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4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9. Servicios Centrales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6.Jaén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6.Jaén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6.Jaén'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6.Jaén'.H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6.Jaén'.E14]" office:value-type="float" office:value="2026" calcext:value-type="float">
            <text:p>2026</text:p>
          </table:table-cell>
          <table:table-cell table:style-name="ce558" table:formula="of:=['2.6.Jaén'.F14]" office:value-type="float" office:value="2025" calcext:value-type="float">
            <text:p>2025</text:p>
          </table:table-cell>
          <table:table-cell table:style-name="ce566" table:formula="of:=['2.6.Jaén'.G14]" office:value-type="string" office:string-value="%26/25" calcext:value-type="string">
            <text:p>%26/25</text:p>
          </table:table-cell>
          <table:table-cell table:style-name="ce545" table:formula="of:=['2.6.Jaén'.H14]" office:value-type="float" office:value="2026" calcext:value-type="float">
            <text:p>2026</text:p>
          </table:table-cell>
          <table:table-cell table:style-name="ce558" table:formula="of:=['2.6.Jaén'.I14]" office:value-type="float" office:value="2025" calcext:value-type="float">
            <text:p>2025</text:p>
          </table:table-cell>
          <table:table-cell table:style-name="ce566" table:formula="of:=['2.6.Jaén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396" table:number-columns-repeated="2"/>
          <table:table-cell table:style-name="ce397"/>
          <table:table-cell table:style-name="ce396" table:number-columns-repeated="2"/>
          <table:table-cell table:style-name="ce397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Intereses y Comisiones Bancari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204033943.08" calcext:value-type="float">
            <text:p>204.033.943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Depósitos Bancario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-10264638.87" calcext:value-type="float">
            <text:p>-10.264.639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172" office:value-type="string" calcext:value-type="string">
            <text:p>-</text:p>
          </table:table-cell>
          <table:table-cell table:style-name="ce195" office:value-type="string" calcext:value-type="string">
            <text:p>-</text:p>
          </table:table-cell>
          <table:table-cell table:style-name="ce212" office:value-type="string" calcext:value-type="string">
            <text:p>-</text:p>
          </table:table-cell>
          <table:table-cell table:style-name="ce172" office:value-type="float" office:value="193769304.21" calcext:value-type="float">
            <text:p>193.769.304</text:p>
          </table:table-cell>
          <table:table-cell table:style-name="ce195" office:value-type="string" calcext:value-type="string">
            <text:p>-</text:p>
          </table:table-cell>
          <table:table-cell table:style-name="ce212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96" table:number-columns-repeated="2"/>
          <table:table-cell table:style-name="ce397"/>
          <table:table-cell table:style-name="ce396" table:number-columns-repeated="2"/>
          <table:table-cell table:style-name="ce397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float" office:value="620.64" calcext:value-type="float">
            <text:p>621</text:p>
          </table:table-cell>
          <table:table-cell table:style-name="ce147" office:value-type="float" office:value="-100" calcext:value-type="float">
            <text:p>-100,00</text:p>
          </table:table-cell>
          <table:table-cell table:style-name="ce85" office:value-type="float" office:value="1814.31" calcext:value-type="float">
            <text:p>1.814</text:p>
          </table:table-cell>
          <table:table-cell table:style-name="ce104" office:value-type="float" office:value="2977.48" calcext:value-type="float">
            <text:p>2.977</text:p>
          </table:table-cell>
          <table:table-cell table:style-name="ce147" office:value-type="float" office:value="-39.0655856630439" calcext:value-type="float">
            <text:p>-39,0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5" office:value-type="float" office:value="7653.81" calcext:value-type="float">
            <text:p>7.654</text:p>
          </table:table-cell>
          <table:table-cell table:style-name="ce104" office:value-type="float" office:value="246153.75" calcext:value-type="float">
            <text:p>246.154</text:p>
          </table:table-cell>
          <table:table-cell table:style-name="ce147" office:value-type="float" office:value="-96.8906384729057" calcext:value-type="float">
            <text:p>-96,89</text:p>
          </table:table-cell>
          <table:table-cell table:style-name="ce85" office:value-type="float" office:value="1117078.66" calcext:value-type="float">
            <text:p>1.117.079</text:p>
          </table:table-cell>
          <table:table-cell table:style-name="ce102" office:value-type="float" office:value="1401301.1" calcext:value-type="float">
            <text:p>1.401.301</text:p>
          </table:table-cell>
          <table:table-cell table:style-name="ce147" office:value-type="float" office:value="-20.2827529358251" calcext:value-type="float">
            <text:p>-20,2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Actividades de Juego No Presenciales</text:p>
          </table:table-cell>
          <table:table-cell table:style-name="ce85" office:value-type="float" office:value="119693.22" calcext:value-type="float">
            <text:p>119.693</text:p>
          </table:table-cell>
          <table:table-cell table:style-name="ce104" office:value-type="float" office:value="71209.75" calcext:value-type="float">
            <text:p>71.210</text:p>
          </table:table-cell>
          <table:table-cell table:style-name="ce147" office:value-type="float" office:value="68.0854377385119" calcext:value-type="float">
            <text:p>68,09</text:p>
          </table:table-cell>
          <table:table-cell table:style-name="ce85" office:value-type="float" office:value="11479134.37" calcext:value-type="float">
            <text:p>11.479.134</text:p>
          </table:table-cell>
          <table:table-cell table:style-name="ce104" office:value-type="float" office:value="10074353.6" calcext:value-type="float">
            <text:p>10.074.354</text:p>
          </table:table-cell>
          <table:table-cell table:style-name="ce147" office:value-type="float" office:value="13.9441280877812" calcext:value-type="float">
            <text:p>13,9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5" office:value-type="float" office:value="137315.51" calcext:value-type="float">
            <text:p>137.316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25907165.05" calcext:value-type="float">
            <text:p>25.907.165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Canon de Mejora</text:p>
          </table:table-cell>
          <table:table-cell table:style-name="ce84" office:value-type="float" office:value="5195910.53" calcext:value-type="float">
            <text:p>5.195.911</text:p>
          </table:table-cell>
          <table:table-cell table:style-name="ce102" office:value-type="float" office:value="340233.88" calcext:value-type="float">
            <text:p>340.234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98289726.02" calcext:value-type="float">
            <text:p>98.289.726</text:p>
          </table:table-cell>
          <table:table-cell table:style-name="ce102" office:value-type="float" office:value="74176335.84" calcext:value-type="float">
            <text:p>74.176.336</text:p>
          </table:table-cell>
          <table:table-cell table:style-name="ce147" office:value-type="float" office:value="32.5081980754794" calcext:value-type="float">
            <text:p>32,5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Depósito Residuos Vertederos</text:p>
          </table:table-cell>
          <table:table-cell table:style-name="ce85" office:value-type="float" office:value="71161.85" calcext:value-type="float">
            <text:p>71.162</text:p>
          </table:table-cell>
          <table:table-cell table:style-name="ce104" office:value-type="float" office:value="47494.2" calcext:value-type="float">
            <text:p>47.494</text:p>
          </table:table-cell>
          <table:table-cell table:style-name="ce147" office:value-type="float" office:value="49.8327164158992" calcext:value-type="float">
            <text:p>49,83</text:p>
          </table:table-cell>
          <table:table-cell table:style-name="ce85" office:value-type="float" office:value="27045734.43" calcext:value-type="float">
            <text:p>27.045.734</text:p>
          </table:table-cell>
          <table:table-cell table:style-name="ce104" office:value-type="float" office:value="27127385.6" calcext:value-type="float">
            <text:p>27.127.386</text:p>
          </table:table-cell>
          <table:table-cell table:style-name="ce147" office:value-type="float" office:value="-0.300991666517255" calcext:value-type="float">
            <text:p>-0,3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5531734.92" calcext:value-type="float">
            <text:p>5.531.735</text:p>
          </table:table-cell>
          <table:table-cell table:style-name="ce391" office:value-type="float" office:value="705712.22" calcext:value-type="float">
            <text:p>705.712</text:p>
          </table:table-cell>
          <table:table-cell table:style-name="ce212" office:value-type="float" office:value="683.851372164138" calcext:value-type="float">
            <text:p>683,85</text:p>
          </table:table-cell>
          <table:table-cell table:style-name="ce380" office:value-type="float" office:value="163840652.84" calcext:value-type="float">
            <text:p>163.840.653</text:p>
          </table:table-cell>
          <table:table-cell table:style-name="ce391" office:value-type="float" office:value="112782353.62" calcext:value-type="float">
            <text:p>112.782.354</text:p>
          </table:table-cell>
          <table:table-cell table:style-name="ce212" office:value-type="float" office:value="45.2715319207044" calcext:value-type="float">
            <text:p>45,2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522" office:value-type="float" office:value="12523360" calcext:value-type="float">
            <text:p>12.523.360</text:p>
          </table:table-cell>
          <table:table-cell table:style-name="ce524" office:value-type="float" office:value="2594998.82" calcext:value-type="float">
            <text:p>2.594.999</text:p>
          </table:table-cell>
          <table:table-cell table:style-name="ce527" office:value-type="float" office:value="382.59598052534" calcext:value-type="float">
            <text:p>382,60</text:p>
          </table:table-cell>
          <table:table-cell table:style-name="ce522" office:value-type="float" office:value="15350100.27" calcext:value-type="float">
            <text:p>15.350.100</text:p>
          </table:table-cell>
          <table:table-cell table:style-name="ce524" office:value-type="float" office:value="9433610.55" calcext:value-type="float">
            <text:p>9.433.611</text:p>
          </table:table-cell>
          <table:table-cell table:style-name="ce527" office:value-type="float" office:value="62.7171292331969" calcext:value-type="float">
            <text:p>62,7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8055094.92" calcext:value-type="float">
            <text:p>18.055.095</text:p>
          </table:table-cell>
          <table:table-cell table:style-name="ce393" office:value-type="float" office:value="3300711.04" calcext:value-type="float">
            <text:p>3.300.711</text:p>
          </table:table-cell>
          <table:table-cell table:style-name="ce401" office:value-type="float" office:value="447.006226876498" calcext:value-type="float">
            <text:p>447,01</text:p>
          </table:table-cell>
          <table:table-cell table:style-name="ce384" office:value-type="float" office:value="372960057.32" calcext:value-type="float">
            <text:p>372.960.057</text:p>
          </table:table-cell>
          <table:table-cell table:style-name="ce393" office:value-type="float" office:value="122215964.17" calcext:value-type="float">
            <text:p>122.215.964</text:p>
          </table:table-cell>
          <table:table-cell table:style-name="ce401" office:value-type="float" office:value="205.164762928368" calcext:value-type="float">
            <text:p>205,1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3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6]" office:value-type="float" office:value="2026" calcext:value-type="float">
            <text:p>2026</text:p>
          </table:table-cell>
          <table:table-cell table:style-name="ce558" table:formula="of:=[.F36]" office:value-type="float" office:value="2025" calcext:value-type="float">
            <text:p>2025</text:p>
          </table:table-cell>
          <table:table-cell table:style-name="ce405" table:formula="of:=[.G3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35402561.74" calcext:value-type="float">
            <text:p>35.402.562</text:p>
          </table:table-cell>
          <table:table-cell table:style-name="ce199" office:value-type="float" office:value="25738436.12" calcext:value-type="float">
            <text:p>25.738.436</text:p>
          </table:table-cell>
          <table:table-cell table:style-name="ce213" office:value-type="float" office:value="37.5474468415371" calcext:value-type="float">
            <text:p>37,55</text:p>
          </table:table-cell>
          <table:table-cell table:style-name="ce185" office:value-type="float" office:value="132784822.24" calcext:value-type="float">
            <text:p>132.784.822</text:p>
          </table:table-cell>
          <table:table-cell table:style-name="ce199" office:value-type="float" office:value="108900006.6" calcext:value-type="float">
            <text:p>108.900.007</text:p>
          </table:table-cell>
          <table:table-cell table:style-name="ce213" office:value-type="float" office:value="21.9327954016855" calcext:value-type="float">
            <text:p>21,9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53457656.66" calcext:value-type="float">
            <text:p>53.457.657</text:p>
          </table:table-cell>
          <table:table-cell table:style-name="ce199" office:value-type="float" office:value="29039147.16" calcext:value-type="float">
            <text:p>29.039.147</text:p>
          </table:table-cell>
          <table:table-cell table:style-name="ce213" office:value-type="float" office:value="84.0882459993015" calcext:value-type="float">
            <text:p>84,09</text:p>
          </table:table-cell>
          <table:table-cell table:style-name="ce185" office:value-type="float" office:value="505744879.56" calcext:value-type="float">
            <text:p>505.744.880</text:p>
          </table:table-cell>
          <table:table-cell table:style-name="ce199" office:value-type="float" office:value="231115970.77" calcext:value-type="float">
            <text:p>231.115.971</text:p>
          </table:table-cell>
          <table:table-cell table:style-name="ce213" office:value-type="float" office:value="118.827317677368" calcext:value-type="float">
            <text:p>118,8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6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9.Servicios Centrales'.K72" table:end-x="1.279cm" table:end-y="0.323cm" draw:z-index="0" draw:name="Chart 1" draw:style-name="gr12" draw:text-style-name="P11" svg:width="26.024cm" svg:height="11.326cm" svg:x="0.191cm" svg:y="0.444cm">
              <draw:object draw:notify-on-update-of-ranges="'2.9.Servicios Centrales'.F14:'2.9.Servicios Centrales'.F14 '2.9.Servicios Centrales'.E14:'2.9.Servicios Centrales'.E14" xlink:href="./Object 47" xlink:type="simple" xlink:show="embed" xlink:actuate="onLoad">
                <loext:p/>
              </draw:object>
              <draw:image xlink:href="./ObjectReplacements/Object 47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1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9.Servicios Centrales'.K93" table:end-x="1.255cm" table:end-y="0.187cm" draw:z-index="1" draw:name="Chart 1" draw:style-name="gr12" draw:text-style-name="P11" svg:width="25.909cm" svg:height="10.612cm" svg:x="0.282cm" svg:y="0.503cm">
              <draw:object draw:notify-on-update-of-ranges="'2.9.Servicios Centrales'.F14:'2.9.Servicios Centrales'.F14 '2.9.Servicios Centrales'.E14:'2.9.Servicios Centrales'.E14" xlink:href="./Object 48" xlink:type="simple" xlink:show="embed" xlink:actuate="onLoad">
                <loext:p/>
              </draw:object>
              <draw:image xlink:href="./ObjectReplacements/Object 48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1048501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9.Servicios Centrales'.$A$8:.$K$93" table:range-usable-as="print-range"/>
        </table:named-expressions>
      </table:table>
      <table:table table:name="2.10. Total Andalucía" table:style-name="ta17" table:print-ranges="'2.10. Total Andalucía'.A1:'2.10. Total Andalucía'.K94">
        <office:forms form:automatic-focus="true" form:apply-design-mode="false"/>
        <table:shapes>
          <draw:frame draw:z-index="0" draw:name="Chart 1" draw:style-name="gr12" draw:text-style-name="P11" svg:width="27.314cm" svg:height="11.719cm" svg:x="0.594cm" svg:y="24.732cm">
            <draw:object draw:notify-on-update-of-ranges="'2.10. Total Andalucía'.F14:'2.10. Total Andalucía'.F14 '2.10. Total Andalucía'.E14:'2.10. Total Andalucía'.E14" xlink:href="./Object 49" xlink:type="simple" xlink:show="embed" xlink:actuate="onLoad">
              <loext:p/>
            </draw:object>
            <draw:image xlink:href="./ObjectReplacements/Object 49" xlink:type="simple" xlink:show="embed" xlink:actuate="onLoad"/>
          </draw:frame>
          <draw:frame draw:z-index="1" draw:name="Chart 1" draw:style-name="gr12" draw:text-style-name="P11" svg:width="27.356cm" svg:height="11.186cm" svg:x="0.763cm" svg:y="36.794cm">
            <draw:object draw:notify-on-update-of-ranges="'2.10. Total Andalucía'.F14:'2.10. Total Andalucía'.F14 '2.10. Total Andalucía'.E14:'2.10. Total Andalucía'.E14" xlink:href="./Object 50" xlink:type="simple" xlink:show="embed" xlink:actuate="onLoad">
              <loext:p/>
            </draw:object>
            <draw:image xlink:href="./ObjectReplacements/Object 50" xlink:type="simple" xlink:show="embed" xlink:actuate="onLoad"/>
          </draw:frame>
        </table:shapes>
        <table:table-column table:style-name="co17" table:default-cell-style-name="ce310"/>
        <table:table-column table:style-name="co8" table:default-cell-style-name="ce310"/>
        <table:table-column table:style-name="co16" table:default-cell-style-name="ce310"/>
        <table:table-column table:style-name="co99" table:default-cell-style-name="ce310"/>
        <table:table-column table:style-name="co56" table:default-cell-style-name="ce310"/>
        <table:table-column table:style-name="co59" table:default-cell-style-name="ce310"/>
        <table:table-column table:style-name="co100" table:default-cell-style-name="ce310"/>
        <table:table-column table:style-name="co34" table:default-cell-style-name="ce310"/>
        <table:table-column table:style-name="co10" table:default-cell-style-name="ce310"/>
        <table:table-column table:style-name="co37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5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9">
          <table:table-cell/>
          <table:table-cell table:style-name="ce309" office:value-type="string" calcext:value-type="string" table:number-columns-spanned="7" table:number-rows-spanned="1">
            <text:p>2.10. Recaudación total de los Tributos gestionados por la Junta de Andalucía, Agencias Administrativas y Agencias de Régimen Especial. Desglose por Conceptos</text:p>
          </table:table-cell>
          <table:covered-table-cell table:number-columns-repeated="6" table:style-name="ce118"/>
          <table:table-cell table:style-name="ce311" table:number-columns-repeated="3"/>
          <table:table-cell table:number-columns-repeated="53"/>
        </table:table-row>
        <table:table-row table:style-name="ro8">
          <table:table-cell table:number-columns-repeated="64"/>
        </table:table-row>
        <table:table-row table:style-name="ro8">
          <table:table-cell/>
          <table:table-cell table:style-name="ce311" table:number-columns-repeated="9"/>
          <table:table-cell table:number-columns-repeated="5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4"/>
          <table:table-cell table:style-name="ce619" table:formula="of:=['2.7.Málaga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7.Málaga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7.Málaga'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'2.7.Málaga'.H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7.Málaga'.E14]" office:value-type="float" office:value="2026" calcext:value-type="float">
            <text:p>2026</text:p>
          </table:table-cell>
          <table:table-cell table:style-name="ce558" table:formula="of:=['2.7.Málaga'.F14]" office:value-type="float" office:value="2025" calcext:value-type="float">
            <text:p>2025</text:p>
          </table:table-cell>
          <table:table-cell table:style-name="ce566" table:formula="of:=['2.7.Málaga'.G14]" office:value-type="string" office:string-value="%26/25" calcext:value-type="string">
            <text:p>%26/25</text:p>
          </table:table-cell>
          <table:table-cell table:style-name="ce545" table:formula="of:=['2.7.Málaga'.H14]" office:value-type="float" office:value="2026" calcext:value-type="float">
            <text:p>2026</text:p>
          </table:table-cell>
          <table:table-cell table:style-name="ce558" table:formula="of:=['2.7.Málaga'.I14]" office:value-type="float" office:value="2025" calcext:value-type="float">
            <text:p>2025</text:p>
          </table:table-cell>
          <table:table-cell table:style-name="ce566" table:formula="of:=['2.7.Málaga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238" office:value-type="float" office:value="23841412.88" calcext:value-type="float">
            <text:p>23.841.413</text:p>
          </table:table-cell>
          <table:table-cell table:style-name="ce259" office:value-type="float" office:value="15230230.4" calcext:value-type="float">
            <text:p>15.230.230</text:p>
          </table:table-cell>
          <table:table-cell table:style-name="ce144" office:value-type="float" office:value="56.5400670498064" calcext:value-type="float">
            <text:p>56,54</text:p>
          </table:table-cell>
          <table:table-cell table:style-name="ce238" office:value-type="float" office:value="103389132.51" calcext:value-type="float">
            <text:p>103.389.133</text:p>
          </table:table-cell>
          <table:table-cell table:style-name="ce259" office:value-type="float" office:value="94558918.24" calcext:value-type="float">
            <text:p>94.558.918</text:p>
          </table:table-cell>
          <table:table-cell table:style-name="ce144" office:value-type="float" office:value="9.33831989023821" calcext:value-type="float">
            <text:p>9,3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5" office:value-type="float" office:value="832775.04" calcext:value-type="float">
            <text:p>832.775</text:p>
          </table:table-cell>
          <table:table-cell table:style-name="ce104" office:value-type="float" office:value="1165910.36" calcext:value-type="float">
            <text:p>1.165.910</text:p>
          </table:table-cell>
          <table:table-cell table:style-name="ce147" office:value-type="float" office:value="-28.5729788008745" calcext:value-type="float">
            <text:p>-28,57</text:p>
          </table:table-cell>
          <table:table-cell table:style-name="ce85" office:value-type="float" office:value="2900233.58" calcext:value-type="float">
            <text:p>2.900.234</text:p>
          </table:table-cell>
          <table:table-cell table:style-name="ce104" office:value-type="float" office:value="5536182.27" calcext:value-type="float">
            <text:p>5.536.182</text:p>
          </table:table-cell>
          <table:table-cell table:style-name="ce147" office:value-type="float" office:value="-47.6131124562848" calcext:value-type="float">
            <text:p>-47,6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Intereses y Comisiones Bancari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204033943.08" calcext:value-type="float">
            <text:p>204.033.943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Depósitos Bancario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-10264638.87" calcext:value-type="float">
            <text:p>-10.264.639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172" office:value-type="float" office:value="24674187.92" calcext:value-type="float">
            <text:p>24.674.188</text:p>
          </table:table-cell>
          <table:table-cell table:style-name="ce195" office:value-type="float" office:value="16396140.76" calcext:value-type="float">
            <text:p>16.396.141</text:p>
          </table:table-cell>
          <table:table-cell table:style-name="ce212" office:value-type="float" office:value="50.487778076382" calcext:value-type="float">
            <text:p>50,49</text:p>
          </table:table-cell>
          <table:table-cell table:style-name="ce172" office:value-type="float" office:value="300058670.3" calcext:value-type="float">
            <text:p>300.058.670</text:p>
          </table:table-cell>
          <table:table-cell table:style-name="ce195" office:value-type="float" office:value="100095100.51" calcext:value-type="float">
            <text:p>100.095.101</text:p>
          </table:table-cell>
          <table:table-cell table:style-name="ce212" office:value-type="float" office:value="199.773584092683" calcext:value-type="float">
            <text:p>199,7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182801784.11" calcext:value-type="float">
            <text:p>182.801.784</text:p>
          </table:table-cell>
          <table:table-cell table:style-name="ce101" office:value-type="float" office:value="132077013.24" calcext:value-type="float">
            <text:p>132.077.013</text:p>
          </table:table-cell>
          <table:table-cell table:style-name="ce144" office:value-type="float" office:value="38.405449688529" calcext:value-type="float">
            <text:p>38,41</text:p>
          </table:table-cell>
          <table:table-cell table:style-name="ce83" office:value-type="float" office:value="756546542.53" calcext:value-type="float">
            <text:p>756.546.543</text:p>
          </table:table-cell>
          <table:table-cell table:style-name="ce101" office:value-type="float" office:value="678732262.25" calcext:value-type="float">
            <text:p>678.732.262</text:p>
          </table:table-cell>
          <table:table-cell table:style-name="ce144" office:value-type="float" office:value="11.4646502911244" calcext:value-type="float">
            <text:p>11,4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65468354.04" calcext:value-type="float">
            <text:p>65.468.354</text:p>
          </table:table-cell>
          <table:table-cell table:style-name="ce102" office:value-type="float" office:value="40537919.36" calcext:value-type="float">
            <text:p>40.537.919</text:p>
          </table:table-cell>
          <table:table-cell table:style-name="ce147" office:value-type="float" office:value="61.4990484800254" calcext:value-type="float">
            <text:p>61,50</text:p>
          </table:table-cell>
          <table:table-cell table:style-name="ce84" office:value-type="float" office:value="265327703.45" calcext:value-type="float">
            <text:p>265.327.703</text:p>
          </table:table-cell>
          <table:table-cell table:style-name="ce102" office:value-type="float" office:value="216943932.48" calcext:value-type="float">
            <text:p>216.943.932</text:p>
          </table:table-cell>
          <table:table-cell table:style-name="ce147" office:value-type="float" office:value="22.302431055296" calcext:value-type="float">
            <text:p>22,3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Actividades de Juego No Presenciales</text:p>
          </table:table-cell>
          <table:table-cell table:style-name="ce85" office:value-type="float" office:value="119693.22" calcext:value-type="float">
            <text:p>119.693</text:p>
          </table:table-cell>
          <table:table-cell table:style-name="ce104" office:value-type="float" office:value="71209.75" calcext:value-type="float">
            <text:p>71.210</text:p>
          </table:table-cell>
          <table:table-cell table:style-name="ce147" office:value-type="float" office:value="68.0854377385119" calcext:value-type="float">
            <text:p>68,09</text:p>
          </table:table-cell>
          <table:table-cell table:style-name="ce84" office:value-type="float" office:value="11479134.37" calcext:value-type="float">
            <text:p>11.479.134</text:p>
          </table:table-cell>
          <table:table-cell table:style-name="ce102" office:value-type="float" office:value="10074353.6" calcext:value-type="float">
            <text:p>10.074.354</text:p>
          </table:table-cell>
          <table:table-cell table:style-name="ce147" office:value-type="float" office:value="13.9441280877812" calcext:value-type="float">
            <text:p>13,9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1712237.8" calcext:value-type="float">
            <text:p>1.712.238</text:p>
          </table:table-cell>
          <table:table-cell table:style-name="ce102" office:value-type="float" office:value="348706.79" calcext:value-type="float">
            <text:p>348.707</text:p>
          </table:table-cell>
          <table:table-cell table:style-name="ce147" office:value-type="float" office:value="391.025081559209" calcext:value-type="float">
            <text:p>391,03</text:p>
          </table:table-cell>
          <table:table-cell table:style-name="ce84" office:value-type="float" office:value="64653270.58" calcext:value-type="float">
            <text:p>64.653.271</text:p>
          </table:table-cell>
          <table:table-cell table:style-name="ce102" office:value-type="float" office:value="33177560.9" calcext:value-type="float">
            <text:p>33.177.561</text:p>
          </table:table-cell>
          <table:table-cell table:style-name="ce147" office:value-type="float" office:value="94.870475183123" calcext:value-type="float">
            <text:p>94,8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621947.47" calcext:value-type="float">
            <text:p>-621.947</text:p>
          </table:table-cell>
          <table:table-cell table:style-name="ce102" office:value-type="float" office:value="106117.06" calcext:value-type="float">
            <text:p>106.117</text:p>
          </table:table-cell>
          <table:table-cell table:style-name="ce147" office:value-type="float" office:value="-686.095647580135" calcext:value-type="float">
            <text:p>-686,10</text:p>
          </table:table-cell>
          <table:table-cell table:style-name="ce84" office:value-type="float" office:value="1237510.63" calcext:value-type="float">
            <text:p>1.237.511</text:p>
          </table:table-cell>
          <table:table-cell table:style-name="ce102" office:value-type="float" office:value="2103045.51" calcext:value-type="float">
            <text:p>2.103.046</text:p>
          </table:table-cell>
          <table:table-cell table:style-name="ce147" office:value-type="float" office:value="-41.156260094438" calcext:value-type="float">
            <text:p>-41,1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Canon de Mejora</text:p>
          </table:table-cell>
          <table:table-cell table:style-name="ce85" office:value-type="float" office:value="5195910.53" calcext:value-type="float">
            <text:p>5.195.911</text:p>
          </table:table-cell>
          <table:table-cell table:style-name="ce104" office:value-type="float" office:value="340233.88" calcext:value-type="float">
            <text:p>340.234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98289726.02" calcext:value-type="float">
            <text:p>98.289.726</text:p>
          </table:table-cell>
          <table:table-cell table:style-name="ce104" office:value-type="float" office:value="74176335.84" calcext:value-type="float">
            <text:p>74.176.336</text:p>
          </table:table-cell>
          <table:table-cell table:style-name="ce147" office:value-type="float" office:value="32.5081980754794" calcext:value-type="float">
            <text:p>32,5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Depósito Residuos Vertederos</text:p>
          </table:table-cell>
          <table:table-cell table:style-name="ce85" office:value-type="float" office:value="71161.85" calcext:value-type="float">
            <text:p>71.162</text:p>
          </table:table-cell>
          <table:table-cell table:style-name="ce104" office:value-type="float" office:value="47494.2" calcext:value-type="float">
            <text:p>47.494</text:p>
          </table:table-cell>
          <table:table-cell table:style-name="ce147" office:value-type="float" office:value="49.8327164158992" calcext:value-type="float">
            <text:p>49,83</text:p>
          </table:table-cell>
          <table:table-cell table:style-name="ce85" office:value-type="float" office:value="27045734.43" calcext:value-type="float">
            <text:p>27.045.734</text:p>
          </table:table-cell>
          <table:table-cell table:style-name="ce104" office:value-type="float" office:value="27127385.6" calcext:value-type="float">
            <text:p>27.127.386</text:p>
          </table:table-cell>
          <table:table-cell table:style-name="ce147" office:value-type="float" office:value="-0.300991666517255" calcext:value-type="float">
            <text:p>-0,3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54747194.08" calcext:value-type="float">
            <text:p>254.747.194</text:p>
          </table:table-cell>
          <table:table-cell table:style-name="ce391" office:value-type="float" office:value="173528694.28" calcext:value-type="float">
            <text:p>173.528.694</text:p>
          </table:table-cell>
          <table:table-cell table:style-name="ce212" office:value-type="float" office:value="46.8040747595026" calcext:value-type="float">
            <text:p>46,80</text:p>
          </table:table-cell>
          <table:table-cell table:style-name="ce380" office:value-type="float" office:value="1224579622.01" calcext:value-type="float">
            <text:p>1.224.579.622</text:p>
          </table:table-cell>
          <table:table-cell table:style-name="ce391" office:value-type="float" office:value="1042334876.18" calcext:value-type="float">
            <text:p>1.042.334.876</text:p>
          </table:table-cell>
          <table:table-cell table:style-name="ce212" office:value-type="float" office:value="17.4842797640907" calcext:value-type="float">
            <text:p>17,4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15615539.54" calcext:value-type="float">
            <text:p>15.615.540</text:p>
          </table:table-cell>
          <table:table-cell table:style-name="ce392" office:value-type="float" office:value="4937581.19" calcext:value-type="float">
            <text:p>4.937.581</text:p>
          </table:table-cell>
          <table:table-cell table:style-name="ce399" office:value-type="float" office:value="216.258891532273" calcext:value-type="float">
            <text:p>216,26</text:p>
          </table:table-cell>
          <table:table-cell table:style-name="ce382" office:value-type="float" office:value="30968045.15" calcext:value-type="float">
            <text:p>30.968.045</text:p>
          </table:table-cell>
          <table:table-cell table:style-name="ce392" office:value-type="float" office:value="24871379.66" calcext:value-type="float">
            <text:p>24.871.380</text:p>
          </table:table-cell>
          <table:table-cell table:style-name="ce399" office:value-type="float" office:value="24.5127756213907" calcext:value-type="float">
            <text:p>24,5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295036921.54" calcext:value-type="float">
            <text:p>295.036.922</text:p>
          </table:table-cell>
          <table:table-cell table:style-name="ce393" office:value-type="float" office:value="194862416.23" calcext:value-type="float">
            <text:p>194.862.416</text:p>
          </table:table-cell>
          <table:table-cell table:style-name="ce401" office:value-type="float" office:value="51.4078123673485" calcext:value-type="float">
            <text:p>51,41</text:p>
          </table:table-cell>
          <table:table-cell table:style-name="ce384" office:value-type="float" office:value="1555606337.46" calcext:value-type="float">
            <text:p>1.555.606.337</text:p>
          </table:table-cell>
          <table:table-cell table:style-name="ce393" office:value-type="float" office:value="1167301356.35" calcext:value-type="float">
            <text:p>1.167.301.356</text:p>
          </table:table-cell>
          <table:table-cell table:style-name="ce401" office:value-type="float" office:value="33.2651871770439" calcext:value-type="float">
            <text:p>33,2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style-name="ce543" table:formula="of:=[.E35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6]" office:value-type="float" office:value="2026" calcext:value-type="float">
            <text:p>2026</text:p>
          </table:table-cell>
          <table:table-cell table:style-name="ce558" table:formula="of:=[.F36]" office:value-type="float" office:value="2025" calcext:value-type="float">
            <text:p>2025</text:p>
          </table:table-cell>
          <table:table-cell table:style-name="ce405" table:formula="of:=[.G3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58437220.51" calcext:value-type="float">
            <text:p>58.437.221</text:p>
          </table:table-cell>
          <table:table-cell table:style-name="ce199" office:value-type="float" office:value="42517647.42" calcext:value-type="float">
            <text:p>42.517.647</text:p>
          </table:table-cell>
          <table:table-cell table:style-name="ce213" office:value-type="float" office:value="37.4422717530499" calcext:value-type="float">
            <text:p>37,44</text:p>
          </table:table-cell>
          <table:table-cell table:style-name="ce185" office:value-type="float" office:value="236354766.29" calcext:value-type="float">
            <text:p>236.354.766</text:p>
          </table:table-cell>
          <table:table-cell table:style-name="ce199" office:value-type="float" office:value="215099988.54" calcext:value-type="float">
            <text:p>215.099.989</text:p>
          </table:table-cell>
          <table:table-cell table:style-name="ce213" office:value-type="float" office:value="9.88134769056367" calcext:value-type="float">
            <text:p>9,8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353474142.05" calcext:value-type="float">
            <text:p>353.474.142</text:p>
          </table:table-cell>
          <table:table-cell table:style-name="ce199" office:value-type="float" office:value="237380063.65" calcext:value-type="float">
            <text:p>237.380.064</text:p>
          </table:table-cell>
          <table:table-cell table:style-name="ce213" office:value-type="float" office:value="48.9064147236781" calcext:value-type="float">
            <text:p>48,91</text:p>
          </table:table-cell>
          <table:table-cell table:style-name="ce185" office:value-type="float" office:value="1791961103.75" calcext:value-type="float">
            <text:p>1.791.961.104</text:p>
          </table:table-cell>
          <table:table-cell table:style-name="ce199" office:value-type="float" office:value="1382401344.89" calcext:value-type="float">
            <text:p>1.382.401.345</text:p>
          </table:table-cell>
          <table:table-cell table:style-name="ce213" office:value-type="float" office:value="29.6266898447346" calcext:value-type="float">
            <text:p>29,6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>
          <table:table-cell table:number-columns-repeated="3"/>
          <table:table-cell table:style-name="ce132"/>
          <table:table-cell table:number-columns-repeated="60"/>
        </table:table-row>
        <table:table-row table:style-name="ro8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1048529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10. Total Andalucía'.$A$8:.$K$92" table:range-usable-as="print-range"/>
        </table:named-expressions>
      </table:table>
      <table:table table:name="3.1." table:style-name="ta2" table:print-ranges="'3.1.'.A1:'3.1.'.I82">
        <table:table-column table:style-name="co16" table:default-cell-style-name="ce4"/>
        <table:table-column table:style-name="co88" table:default-cell-style-name="ce4"/>
        <table:table-column table:style-name="co101" table:default-cell-style-name="ce4"/>
        <table:table-column table:style-name="co34" table:default-cell-style-name="ce4"/>
        <table:table-column table:style-name="co78" table:default-cell-style-name="ce4"/>
        <table:table-column table:style-name="co43" table:default-cell-style-name="ce4"/>
        <table:table-column table:style-name="co102" table:default-cell-style-name="ce4"/>
        <table:table-column table:style-name="co32" table:default-cell-style-name="ce4"/>
        <table:table-column table:style-name="co103" table:default-cell-style-name="ce4"/>
        <table:table-column table:style-name="co104" table:default-cell-style-name="ce4"/>
        <table:table-column table:style-name="co3" table:number-columns-repeated="54" table:default-cell-style-name="Default"/>
        <table:table-row table:style-name="ro5">
          <table:table-cell table:style-name="ce132">
            <draw:frame draw:z-index="0" draw:name="Imagen 26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2" table:style-name="Default"/>
          <table:covered-table-cell table:number-columns-repeated="3" table:style-name="ce2"/>
          <table:table-cell table:style-name="ce2" table:number-columns-repeated="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 table:number-columns-repeated="2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2">
          <table:table-cell table:style-name="ce452" office:value-type="string" calcext:value-type="string">
            <text:p>3.1. Tasas y Otros Ingresos de Capítulo III</text:p>
          </table:table-cell>
          <table:table-cell table:style-name="ce311" table:number-columns-repeated="9"/>
          <table:table-cell table:number-columns-repeated="54"/>
        </table:table-row>
        <table:table-row table:style-name="ro12">
          <table:table-cell table:style-name="ce310" table:number-columns-repeated="9"/>
          <table:table-cell table:style-name="ce311"/>
          <table:table-cell table:number-columns-repeated="54"/>
        </table:table-row>
        <table:table-row table:style-name="ro12">
          <table:table-cell table:style-name="ce310"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/>
          <table:covered-table-cell table:style-name="ce564"/>
          <table:table-cell table:style-name="ce648" office:value-type="string" calcext:value-type="string" table:number-columns-spanned="3" table:number-rows-spanned="1">
            <text:p>RECAUDACIÓN ACUMULADA</text:p>
          </table:table-cell>
          <table:covered-table-cell table:style-name="ce595"/>
          <table:covered-table-cell table:style-name="ce603"/>
          <table:table-cell table:style-name="ce311"/>
          <table:table-cell table:number-columns-repeated="54"/>
        </table:table-row>
        <table:table-row table:style-name="ro12">
          <table:table-cell table:style-name="ce310" table:number-columns-repeated="2"/>
          <table:table-cell table:style-name="ce249"/>
          <table:table-cell table:style-name="ce543" table:formula="of:=[$'2.10. Total Andalucía'.E13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249"/>
          <table:table-cell table:style-name="ce545" table:formula="of:=[$'2.10. Total Andalucía'.E14]" office:value-type="float" office:value="2026" calcext:value-type="float">
            <text:p>2026</text:p>
          </table:table-cell>
          <table:table-cell table:style-name="ce558" table:formula="of:=[$'2.10. Total Andalucía'.F14]" office:value-type="float" office:value="2025" calcext:value-type="float">
            <text:p>2025</text:p>
          </table:table-cell>
          <table:table-cell table:style-name="ce566" table:formula="of:=[$'2.10. Total Andalucía'.G14]" office:value-type="string" office:string-value="%26/25" calcext:value-type="string">
            <text:p>%26/25</text:p>
          </table:table-cell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Consejería de Sanidad, Presidencia y Emergencias (Área Presidencia)</text:p>
          </table:table-cell>
          <table:table-cell table:style-name="ce238" office:value-type="float" office:value="103350.56" calcext:value-type="float">
            <text:p>103.351</text:p>
          </table:table-cell>
          <table:table-cell table:style-name="ce259" office:value-type="float" office:value="199371.74" calcext:value-type="float">
            <text:p>199.372</text:p>
          </table:table-cell>
          <table:table-cell table:style-name="ce144" office:value-type="float" office:value="-48.1618809165231" calcext:value-type="float">
            <text:p>-48,16</text:p>
          </table:table-cell>
          <table:table-cell table:style-name="ce238" office:value-type="float" office:value="536247.04" calcext:value-type="float">
            <text:p>536.247</text:p>
          </table:table-cell>
          <table:table-cell table:style-name="ce259" office:value-type="float" office:value="647586.13" calcext:value-type="float">
            <text:p>647.586</text:p>
          </table:table-cell>
          <table:table-cell table:style-name="ce144" office:value-type="float" office:value="-17.1929392619944" calcext:value-type="float">
            <text:p>-17,19</text:p>
          </table:table-cell>
          <table:table-cell table:style-name="ce310"/>
          <table:table-cell table:style-name="ce482"/>
          <table:table-cell table:style-name="ce310" table:number-columns-repeated="53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Agencia Digital de Andalucía</text:p>
          </table:table-cell>
          <table:table-cell table:style-name="ce85" office:value-type="float" office:value="138308.04" calcext:value-type="float">
            <text:p>138.308</text:p>
          </table:table-cell>
          <table:table-cell table:style-name="ce104" office:value-type="float" office:value="78753.13" calcext:value-type="float">
            <text:p>78.753</text:p>
          </table:table-cell>
          <table:table-cell table:style-name="ce147" office:value-type="float" office:value="75.622276854266" calcext:value-type="float">
            <text:p>75,62</text:p>
          </table:table-cell>
          <table:table-cell table:style-name="ce85" office:value-type="float" office:value="1211047.11" calcext:value-type="float">
            <text:p>1.211.047</text:p>
          </table:table-cell>
          <table:table-cell table:style-name="ce104" office:value-type="float" office:value="184749.04" calcext:value-type="float">
            <text:p>184.749</text:p>
          </table:table-cell>
          <table:table-cell table:style-name="ce147" office:value-type="float" office:value="555.509284378419" calcext:value-type="float">
            <text:p>555,51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Agencia de Seguridad y Gestión Integral de Emergencias de Andalucía</text:p>
          </table:table-cell>
          <table:table-cell table:style-name="ce85" office:value-type="float" office:value="120179.09" calcext:value-type="float">
            <text:p>120.179</text:p>
          </table:table-cell>
          <table:table-cell table:style-name="ce104" office:value-type="float" office:value="241.88" calcext:value-type="float">
            <text:p>242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126883.92" calcext:value-type="float">
            <text:p>126.884</text:p>
          </table:table-cell>
          <table:table-cell table:style-name="ce104" office:value-type="float" office:value="357.32" calcext:value-type="float">
            <text:p>357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Consorcio para el Desarrollo de la Sociedad de la Información y del Conocimiento en Andalucía “Fernando de los Ríos”</text:p>
          </table:table-cell>
          <table:table-cell table:style-name="ce85" office:value-type="float" office:value="551.21" calcext:value-type="float">
            <text:p>551</text:p>
          </table:table-cell>
          <table:table-cell table:style-name="ce104" office:value-type="float" office:value="6231.29" calcext:value-type="float">
            <text:p>6.231</text:p>
          </table:table-cell>
          <table:table-cell table:style-name="ce147" office:value-type="float" office:value="-91.1541590906538" calcext:value-type="float">
            <text:p>-91,15</text:p>
          </table:table-cell>
          <table:table-cell table:style-name="ce85" office:value-type="float" office:value="4366.14" calcext:value-type="float">
            <text:p>4.366</text:p>
          </table:table-cell>
          <table:table-cell table:style-name="ce104" office:value-type="float" office:value="16773.1" calcext:value-type="float">
            <text:p>16.773</text:p>
          </table:table-cell>
          <table:table-cell table:style-name="ce147" office:value-type="float" office:value="-73.9693914660975" calcext:value-type="float">
            <text:p>-73,97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Agencia Pública Empresarial de la Radio y Televisión de Andalucía (RTVA)</text:p>
          </table:table-cell>
          <table:table-cell table:style-name="ce85" office:value-type="float" office:value="1001390.38" calcext:value-type="float">
            <text:p>1.001.390</text:p>
          </table:table-cell>
          <table:table-cell table:style-name="ce104" office:value-type="float" office:value="1004700.52" calcext:value-type="float">
            <text:p>1.004.701</text:p>
          </table:table-cell>
          <table:table-cell table:style-name="ce150" office:value-type="float" office:value="-0.329465341572632" calcext:value-type="float">
            <text:p>-0,33</text:p>
          </table:table-cell>
          <table:table-cell table:style-name="ce85" office:value-type="float" office:value="5072649.81" calcext:value-type="float">
            <text:p>5.072.650</text:p>
          </table:table-cell>
          <table:table-cell table:style-name="ce104" office:value-type="float" office:value="4651891.18" calcext:value-type="float">
            <text:p>4.651.891</text:p>
          </table:table-cell>
          <table:table-cell table:style-name="ce147" office:value-type="float" office:value="9.04489408112079" calcext:value-type="float">
            <text:p>9,04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Parlament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ámara de Cuent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o Consultiv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o Audiovisual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50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ejo de Transparencia y Protección de Datos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50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Agencia de la Competencia y de la Regulación Económica de Andalucía</text:p>
          </table:table-cell>
          <table:table-cell table:style-name="ce85" office:value-type="float" office:value="141.43" calcext:value-type="float">
            <text:p>141</text:p>
          </table:table-cell>
          <table:table-cell table:style-name="ce104" office:value-type="float" office:value="2197.6" calcext:value-type="float">
            <text:p>2.198</text:p>
          </table:table-cell>
          <table:table-cell table:style-name="ce147" office:value-type="float" office:value="-93.5643429195486" calcext:value-type="float">
            <text:p>-93,56</text:p>
          </table:table-cell>
          <table:table-cell table:style-name="ce85" office:value-type="float" office:value="2535.81" calcext:value-type="float">
            <text:p>2.536</text:p>
          </table:table-cell>
          <table:table-cell table:style-name="ce104" office:value-type="float" office:value="81639.04" calcext:value-type="float">
            <text:p>81.639</text:p>
          </table:table-cell>
          <table:table-cell table:style-name="ce147" office:value-type="float" office:value="-96.8938757731595" calcext:value-type="float">
            <text:p>-96,89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Consejería de Economía, Hacienda, Fondos Europeos y Diálogo Social</text:p>
          </table:table-cell>
          <table:table-cell table:style-name="ce85" office:value-type="float" office:value="3367245.72" calcext:value-type="float">
            <text:p>3.367.246</text:p>
          </table:table-cell>
          <table:table-cell table:style-name="ce104" office:value-type="float" office:value="2625730.53" calcext:value-type="float">
            <text:p>2.625.731</text:p>
          </table:table-cell>
          <table:table-cell table:style-name="ce147" office:value-type="float" office:value="28.2403385087654" calcext:value-type="float">
            <text:p>28,24</text:p>
          </table:table-cell>
          <table:table-cell table:style-name="ce85" office:value-type="float" office:value="15018866.07" calcext:value-type="float">
            <text:p>15.018.866</text:p>
          </table:table-cell>
          <table:table-cell table:style-name="ce104" office:value-type="float" office:value="14823047.88" calcext:value-type="float">
            <text:p>14.823.048</text:p>
          </table:table-cell>
          <table:table-cell table:style-name="ce147" office:value-type="float" office:value="1.32103863918707" calcext:value-type="float">
            <text:p>1,32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Instituto de Estadística y Cartografía de Andalucía (IECA)</text:p>
          </table:table-cell>
          <table:table-cell table:style-name="ce85" office:value-type="float" office:value="340.24" calcext:value-type="float">
            <text:p>340</text:p>
          </table:table-cell>
          <table:table-cell table:style-name="ce104" office:value-type="float" office:value="1198.15" calcext:value-type="float">
            <text:p>1.198</text:p>
          </table:table-cell>
          <table:table-cell table:style-name="ce147" office:value-type="float" office:value="-71.6028877853357" calcext:value-type="float">
            <text:p>-71,60</text:p>
          </table:table-cell>
          <table:table-cell table:style-name="ce85" office:value-type="float" office:value="2519.06" calcext:value-type="float">
            <text:p>2.519</text:p>
          </table:table-cell>
          <table:table-cell table:style-name="ce104" office:value-type="float" office:value="3192.25" calcext:value-type="float">
            <text:p>3.192</text:p>
          </table:table-cell>
          <table:table-cell table:style-name="ce147" office:value-type="float" office:value="-21.0882606312162" calcext:value-type="float">
            <text:p>-21,09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Agencia Tributaria de Andalucía</text:p>
          </table:table-cell>
          <table:table-cell table:style-name="ce85" office:value-type="float" office:value="6624.78" calcext:value-type="float">
            <text:p>6.625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6654.78" calcext:value-type="float">
            <text:p>6.655</text:p>
          </table:table-cell>
          <table:table-cell table:style-name="ce104" office:value-type="float" office:value="123.54" calcext:value-type="float">
            <text:p>124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Agencia Empresarial para la Transformación y el Desarrollo Económico (TRADE)</text:p>
          </table:table-cell>
          <table:table-cell table:style-name="ce85" office:value-type="float" office:value="28331.53" calcext:value-type="float">
            <text:p>28.332</text:p>
          </table:table-cell>
          <table:table-cell table:style-name="ce104" office:value-type="float" office:value="47753.21" calcext:value-type="float">
            <text:p>47.753</text:p>
          </table:table-cell>
          <table:table-cell table:style-name="ce147" office:value-type="float" office:value="-40.670941283319" calcext:value-type="float">
            <text:p>-40,67</text:p>
          </table:table-cell>
          <table:table-cell table:style-name="ce85" office:value-type="float" office:value="460047.67" calcext:value-type="float">
            <text:p>460.048</text:p>
          </table:table-cell>
          <table:table-cell table:style-name="ce104" office:value-type="float" office:value="280377.99" calcext:value-type="float">
            <text:p>280.378</text:p>
          </table:table-cell>
          <table:table-cell table:style-name="ce147" office:value-type="float" office:value="64.0812354778633" calcext:value-type="float">
            <text:p>64,08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Agencia de Innovación y Desarrollo de Andalucía</text:p>
          </table:table-cell>
          <table:table-cell table:style-name="ce85" office:value-type="float" office:value="-1558376.21" calcext:value-type="float">
            <text:p>-1.558.376</text:p>
          </table:table-cell>
          <table:table-cell table:style-name="ce104" office:value-type="float" office:value="-24385.51" calcext:value-type="float">
            <text:p>-24.386</text:p>
          </table:table-cell>
          <table:table-cell table:style-name="ce147" office:value-type="float" office:value="-6290.58280921744" calcext:value-type="float">
            <text:p>-6290,58</text:p>
          </table:table-cell>
          <table:table-cell table:style-name="ce85" office:value-type="float" office:value="-1552014.96" calcext:value-type="float">
            <text:p>-1.552.015</text:p>
          </table:table-cell>
          <table:table-cell table:style-name="ce104" office:value-type="float" office:value="431183.72" calcext:value-type="float">
            <text:p>431.184</text:p>
          </table:table-cell>
          <table:table-cell table:style-name="ce147" office:value-type="float" office:value="-459.942847563911" calcext:value-type="float">
            <text:p>-459,94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ería de Desarrollo Educativo y Formación Profesional</text:p>
          </table:table-cell>
          <table:table-cell table:style-name="ce85" office:value-type="float" office:value="2933888.53" calcext:value-type="float">
            <text:p>2.933.889</text:p>
          </table:table-cell>
          <table:table-cell table:style-name="ce104" office:value-type="float" office:value="1896178.86" calcext:value-type="float">
            <text:p>1.896.179</text:p>
          </table:table-cell>
          <table:table-cell table:style-name="ce147" office:value-type="float" office:value="54.7263600439043" calcext:value-type="float">
            <text:p>54,73</text:p>
          </table:table-cell>
          <table:table-cell table:style-name="ce85" office:value-type="float" office:value="10856841.81" calcext:value-type="float">
            <text:p>10.856.842</text:p>
          </table:table-cell>
          <table:table-cell table:style-name="ce104" office:value-type="float" office:value="10889720.12" calcext:value-type="float">
            <text:p>10.889.720</text:p>
          </table:table-cell>
          <table:table-cell table:style-name="ce147" office:value-type="float" office:value="-0.301920615384913" calcext:value-type="float">
            <text:p>-0,30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orcio Parque de las Ciencias de Granada</text:p>
          </table:table-cell>
          <table:table-cell table:style-name="ce85" office:value-type="float" office:value="740101.53" calcext:value-type="float">
            <text:p>740.102</text:p>
          </table:table-cell>
          <table:table-cell table:style-name="ce104" office:value-type="float" office:value="170662.9" calcext:value-type="float">
            <text:p>170.663</text:p>
          </table:table-cell>
          <table:table-cell table:style-name="ce147" office:value-type="float" office:value="333.66281130814" calcext:value-type="float">
            <text:p>333,66</text:p>
          </table:table-cell>
          <table:table-cell table:style-name="ce85" office:value-type="float" office:value="2011132.11" calcext:value-type="float">
            <text:p>2.011.132</text:p>
          </table:table-cell>
          <table:table-cell table:style-name="ce104" office:value-type="float" office:value="1501970.76" calcext:value-type="float">
            <text:p>1.501.971</text:p>
          </table:table-cell>
          <table:table-cell table:style-name="ce147" office:value-type="float" office:value="33.899551413371" calcext:value-type="float">
            <text:p>33,90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Agencia Pública Andaluza de Educación</text:p>
          </table:table-cell>
          <table:table-cell table:style-name="ce85" office:value-type="float" office:value="7938.49" calcext:value-type="float">
            <text:p>7.938</text:p>
          </table:table-cell>
          <table:table-cell table:style-name="ce104" office:value-type="float" office:value="10402.5" calcext:value-type="float">
            <text:p>10.403</text:p>
          </table:table-cell>
          <table:table-cell table:style-name="ce150" office:value-type="float" office:value="-23.6867099254987" calcext:value-type="float">
            <text:p>-23,69</text:p>
          </table:table-cell>
          <table:table-cell table:style-name="ce85" office:value-type="float" office:value="269277.97" calcext:value-type="float">
            <text:p>269.278</text:p>
          </table:table-cell>
          <table:table-cell table:style-name="ce104" office:value-type="float" office:value="260180.69" calcext:value-type="float">
            <text:p>260.181</text:p>
          </table:table-cell>
          <table:table-cell table:style-name="ce147" office:value-type="float" office:value="3.49652389652744" calcext:value-type="float">
            <text:p>3,50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ejería de Agricultura, Pesca, Agua y Desarrollo Rural</text:p>
          </table:table-cell>
          <table:table-cell table:style-name="ce85" office:value-type="float" office:value="13185220.64" calcext:value-type="float">
            <text:p>13.185.221</text:p>
          </table:table-cell>
          <table:table-cell table:style-name="ce104" office:value-type="float" office:value="3097581.78" calcext:value-type="float">
            <text:p>3.097.582</text:p>
          </table:table-cell>
          <table:table-cell table:style-name="ce147" office:value-type="float" office:value="325.661744433427" calcext:value-type="float">
            <text:p>325,66</text:p>
          </table:table-cell>
          <table:table-cell table:style-name="ce85" office:value-type="float" office:value="18417555.31" calcext:value-type="float">
            <text:p>18.417.555</text:p>
          </table:table-cell>
          <table:table-cell table:style-name="ce104" office:value-type="float" office:value="8254805.55" calcext:value-type="float">
            <text:p>8.254.806</text:p>
          </table:table-cell>
          <table:table-cell table:style-name="ce147" office:value-type="float" office:value="123.113133294824" calcext:value-type="float">
            <text:p>123,11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Instituto Andaluz de Investigación y Formación Agraria, Pesquera, Alimentaria y de la Producción Ecológica (IAIFAPAPE)</text:p>
          </table:table-cell>
          <table:table-cell table:style-name="ce85" office:value-type="float" office:value="402616.71" calcext:value-type="float">
            <text:p>402.617</text:p>
          </table:table-cell>
          <table:table-cell table:style-name="ce104" office:value-type="float" office:value="205345.23" calcext:value-type="float">
            <text:p>205.345</text:p>
          </table:table-cell>
          <table:table-cell table:style-name="ce147" office:value-type="float" office:value="96.0682066975697" calcext:value-type="float">
            <text:p>96,07</text:p>
          </table:table-cell>
          <table:table-cell table:style-name="ce85" office:value-type="float" office:value="1816704.8" calcext:value-type="float">
            <text:p>1.816.705</text:p>
          </table:table-cell>
          <table:table-cell table:style-name="ce104" office:value-type="float" office:value="616457.14" calcext:value-type="float">
            <text:p>616.457</text:p>
          </table:table-cell>
          <table:table-cell table:style-name="ce147" office:value-type="float" office:value="194.700909782633" calcext:value-type="float">
            <text:p>194,70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Agencia de Gestión Agraria y Pesquera de Andalucía (AGAPA)</text:p>
          </table:table-cell>
          <table:table-cell table:style-name="ce85" office:value-type="float" office:value="29278.19" calcext:value-type="float">
            <text:p>29.278</text:p>
          </table:table-cell>
          <table:table-cell table:style-name="ce104" office:value-type="float" office:value="110453.16" calcext:value-type="float">
            <text:p>110.453</text:p>
          </table:table-cell>
          <table:table-cell table:style-name="ce147" office:value-type="float" office:value="-73.492664220743" calcext:value-type="float">
            <text:p>-73,49</text:p>
          </table:table-cell>
          <table:table-cell table:style-name="ce85" office:value-type="float" office:value="222058.87" calcext:value-type="float">
            <text:p>222.059</text:p>
          </table:table-cell>
          <table:table-cell table:style-name="ce104" office:value-type="float" office:value="346290.88" calcext:value-type="float">
            <text:p>346.291</text:p>
          </table:table-cell>
          <table:table-cell table:style-name="ce147" office:value-type="float" office:value="-35.8750452798526" calcext:value-type="float">
            <text:p>-35,88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Consejería de Sanidad, Presidencia y Emergencias (Área Sanidad)</text:p>
          </table:table-cell>
          <table:table-cell table:style-name="ce85" office:value-type="float" office:value="1313616.27" calcext:value-type="float">
            <text:p>1.313.616</text:p>
          </table:table-cell>
          <table:table-cell table:style-name="ce104" office:value-type="float" office:value="874027.46" calcext:value-type="float">
            <text:p>874.027</text:p>
          </table:table-cell>
          <table:table-cell table:style-name="ce147" office:value-type="float" office:value="50.2946223222781" calcext:value-type="float">
            <text:p>50,29</text:p>
          </table:table-cell>
          <table:table-cell table:style-name="ce85" office:value-type="float" office:value="7190269.54" calcext:value-type="float">
            <text:p>7.190.270</text:p>
          </table:table-cell>
          <table:table-cell table:style-name="ce104" office:value-type="float" office:value="4970672.06" calcext:value-type="float">
            <text:p>4.970.672</text:p>
          </table:table-cell>
          <table:table-cell table:style-name="ce147" office:value-type="float" office:value="44.6538708087695" calcext:value-type="float">
            <text:p>44,65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Servicio Andaluz de Salud</text:p>
          </table:table-cell>
          <table:table-cell table:style-name="ce85" office:value-type="float" office:value="11629098.43" calcext:value-type="float">
            <text:p>11.629.098</text:p>
          </table:table-cell>
          <table:table-cell table:style-name="ce104" office:value-type="float" office:value="8723487.24" calcext:value-type="float">
            <text:p>8.723.487</text:p>
          </table:table-cell>
          <table:table-cell table:style-name="ce147" office:value-type="float" office:value="33.3079089825091" calcext:value-type="float">
            <text:p>33,31</text:p>
          </table:table-cell>
          <table:table-cell table:style-name="ce85" office:value-type="float" office:value="62369557.53" calcext:value-type="float">
            <text:p>62.369.558</text:p>
          </table:table-cell>
          <table:table-cell table:style-name="ce104" office:value-type="float" office:value="66442635.98" calcext:value-type="float">
            <text:p>66.442.636</text:p>
          </table:table-cell>
          <table:table-cell table:style-name="ce147" office:value-type="float" office:value="-6.13021802931784" calcext:value-type="float">
            <text:p>-6,13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Instituto de Salud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orcio Sanitario Público del Aljarafe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ería de Empleo, Empresa y Trabajo Autónomo</text:p>
          </table:table-cell>
          <table:table-cell table:style-name="ce85" office:value-type="float" office:value="12727509.99" calcext:value-type="float">
            <text:p>12.727.510</text:p>
          </table:table-cell>
          <table:table-cell table:style-name="ce104" office:value-type="float" office:value="6930774.38" calcext:value-type="float">
            <text:p>6.930.774</text:p>
          </table:table-cell>
          <table:table-cell table:style-name="ce147" office:value-type="float" office:value="83.6376325671129" calcext:value-type="float">
            <text:p>83,64</text:p>
          </table:table-cell>
          <table:table-cell table:style-name="ce85" office:value-type="float" office:value="38596352.54" calcext:value-type="float">
            <text:p>38.596.353</text:p>
          </table:table-cell>
          <table:table-cell table:style-name="ce104" office:value-type="float" office:value="37918191.95" calcext:value-type="float">
            <text:p>37.918.192</text:p>
          </table:table-cell>
          <table:table-cell table:style-name="ce147" office:value-type="float" office:value="1.78848345642178" calcext:value-type="float">
            <text:p>1,79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Instituto Andaluz de Prevención de Riesgos Laborales</text:p>
          </table:table-cell>
          <table:table-cell table:style-name="ce85" office:value-type="float" office:value="15503.7" calcext:value-type="float">
            <text:p>15.504</text:p>
          </table:table-cell>
          <table:table-cell table:style-name="ce104" office:value-type="float" office:value="7218.56" calcext:value-type="float">
            <text:p>7.219</text:p>
          </table:table-cell>
          <table:table-cell table:style-name="ce147" office:value-type="float" office:value="114.775523096019" calcext:value-type="float">
            <text:p>114,78</text:p>
          </table:table-cell>
          <table:table-cell table:style-name="ce85" office:value-type="float" office:value="54693.52" calcext:value-type="float">
            <text:p>54.694</text:p>
          </table:table-cell>
          <table:table-cell table:style-name="ce104" office:value-type="float" office:value="40914.46" calcext:value-type="float">
            <text:p>40.914</text:p>
          </table:table-cell>
          <table:table-cell table:style-name="ce147" office:value-type="float" office:value="33.677726652142" calcext:value-type="float">
            <text:p>33,68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Servicio Andaluz de Empleo</text:p>
          </table:table-cell>
          <table:table-cell table:style-name="ce85" office:value-type="float" office:value="1725790.72" calcext:value-type="float">
            <text:p>1.725.791</text:p>
          </table:table-cell>
          <table:table-cell table:style-name="ce104" office:value-type="float" office:value="365526.21" calcext:value-type="float">
            <text:p>365.526</text:p>
          </table:table-cell>
          <table:table-cell table:style-name="ce147" office:value-type="float" office:value="372.138706551303" calcext:value-type="float">
            <text:p>372,14</text:p>
          </table:table-cell>
          <table:table-cell table:style-name="ce85" office:value-type="float" office:value="7531790.32" calcext:value-type="float">
            <text:p>7.531.790</text:p>
          </table:table-cell>
          <table:table-cell table:style-name="ce104" office:value-type="float" office:value="1758489.51" calcext:value-type="float">
            <text:p>1.758.490</text:p>
          </table:table-cell>
          <table:table-cell table:style-name="ce147" office:value-type="float" office:value="328.310221765269" calcext:value-type="float">
            <text:p>328,31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ería de Universidad, Investigación e Innovación</text:p>
          </table:table-cell>
          <table:table-cell table:style-name="ce85" office:value-type="float" office:value="202.47000000001" calcext:value-type="float">
            <text:p>202</text:p>
          </table:table-cell>
          <table:table-cell table:style-name="ce104" office:value-type="float" office:value="333852.08" calcext:value-type="float">
            <text:p>333.852</text:p>
          </table:table-cell>
          <table:table-cell table:style-name="ce147" office:value-type="float" office:value="-99.9393533806948" calcext:value-type="float">
            <text:p>-99,94</text:p>
          </table:table-cell>
          <table:table-cell table:style-name="ce85" office:value-type="float" office:value="1799291.04" calcext:value-type="float">
            <text:p>1.799.291</text:p>
          </table:table-cell>
          <table:table-cell table:style-name="ce104" office:value-type="float" office:value="4585585.52" calcext:value-type="float">
            <text:p>4.585.586</text:p>
          </table:table-cell>
          <table:table-cell table:style-name="ce147" office:value-type="float" office:value="-60.7620219456729" calcext:value-type="float">
            <text:p>-60,76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Agencia para la Calidad Científica y Universitaria de Andalucía (ACCU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ejería de Turismo y Andalucía Exterior</text:p>
          </table:table-cell>
          <table:table-cell table:style-name="ce85" office:value-type="float" office:value="1341513.85" calcext:value-type="float">
            <text:p>1.341.514</text:p>
          </table:table-cell>
          <table:table-cell table:style-name="ce104" office:value-type="float" office:value="428956.75" calcext:value-type="float">
            <text:p>428.957</text:p>
          </table:table-cell>
          <table:table-cell table:style-name="ce147" office:value-type="float" office:value="212.738720162347" calcext:value-type="float">
            <text:p>212,74</text:p>
          </table:table-cell>
          <table:table-cell table:style-name="ce85" office:value-type="float" office:value="3372240.99" calcext:value-type="float">
            <text:p>3.372.241</text:p>
          </table:table-cell>
          <table:table-cell table:style-name="ce104" office:value-type="float" office:value="2689162.36" calcext:value-type="float">
            <text:p>2.689.162</text:p>
          </table:table-cell>
          <table:table-cell table:style-name="ce147" office:value-type="float" office:value="25.4011672988015" calcext:value-type="float">
            <text:p>25,40</text:p>
          </table:table-cell>
          <table:table-cell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ejería de Fomento, Articulación del Territorio y Vivienda</text:p>
          </table:table-cell>
          <table:table-cell table:style-name="ce85" office:value-type="float" office:value="2303007.43" calcext:value-type="float">
            <text:p>2.303.007</text:p>
          </table:table-cell>
          <table:table-cell table:style-name="ce104" office:value-type="float" office:value="1745131.1" calcext:value-type="float">
            <text:p>1.745.131</text:p>
          </table:table-cell>
          <table:table-cell table:style-name="ce147" office:value-type="float" office:value="31.9675885668418" calcext:value-type="float">
            <text:p>31,97</text:p>
          </table:table-cell>
          <table:table-cell table:style-name="ce85" office:value-type="float" office:value="9366947.47" calcext:value-type="float">
            <text:p>9.366.947</text:p>
          </table:table-cell>
          <table:table-cell table:style-name="ce104" office:value-type="float" office:value="8296341.31" calcext:value-type="float">
            <text:p>8.296.341</text:p>
          </table:table-cell>
          <table:table-cell table:style-name="ce147" office:value-type="float" office:value="12.9045578044088" calcext:value-type="float">
            <text:p>12,90</text:p>
          </table:table-cell>
          <table:table-cell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orcio Transporte Metropolitano de la Costa de Huelv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float" office:value="140216.62" calcext:value-type="float">
            <text:p>140.217</text:p>
          </table:table-cell>
          <table:table-cell table:style-name="ce147" office:value-type="float" office:value="-100" calcext:value-type="float">
            <text:p>-100,00</text:p>
          </table:table-cell>
          <table:table-cell table:style-name="ce85" office:value-type="float" office:value="608400.02" calcext:value-type="float">
            <text:p>608.400</text:p>
          </table:table-cell>
          <table:table-cell table:style-name="ce104" office:value-type="float" office:value="615738.61" calcext:value-type="float">
            <text:p>615.739</text:p>
          </table:table-cell>
          <table:table-cell table:style-name="ce147" office:value-type="float" office:value="-1.19183528218248" calcext:value-type="float">
            <text:p>-1,19</text:p>
          </table:table-cell>
          <table:table-cell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orcio Transporte Metropolitano del Área de Almer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542394.29" calcext:value-type="float">
            <text:p>542.394</text:p>
          </table:table-cell>
          <table:table-cell table:style-name="ce104" office:value-type="float" office:value="900598.16" calcext:value-type="float">
            <text:p>900.598</text:p>
          </table:table-cell>
          <table:table-cell table:style-name="ce147" office:value-type="float" office:value="-39.7739953188445" calcext:value-type="float">
            <text:p>-39,77</text:p>
          </table:table-cell>
          <table:table-cell table:style-name="ce310"/>
          <table:table-cell table:number-columns-repeated="54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Córdoba</text:p>
          </table:table-cell>
          <table:table-cell table:style-name="ce85" office:value-type="float" office:value="289367.96" calcext:value-type="float">
            <text:p>289.368</text:p>
          </table:table-cell>
          <table:table-cell table:style-name="ce104" office:value-type="float" office:value="225971.89" calcext:value-type="float">
            <text:p>225.972</text:p>
          </table:table-cell>
          <table:table-cell table:style-name="ce147" office:value-type="float" office:value="28.0548478839558" calcext:value-type="float">
            <text:p>28,05</text:p>
          </table:table-cell>
          <table:table-cell table:style-name="ce85" office:value-type="float" office:value="1363728.02" calcext:value-type="float">
            <text:p>1.363.728</text:p>
          </table:table-cell>
          <table:table-cell table:style-name="ce104" office:value-type="float" office:value="987218.69" calcext:value-type="float">
            <text:p>987.219</text:p>
          </table:table-cell>
          <table:table-cell table:style-name="ce147" office:value-type="float" office:value="38.1383916060179" calcext:value-type="float">
            <text:p>38,1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Granada</text:p>
          </table:table-cell>
          <table:table-cell table:style-name="ce85" office:value-type="float" office:value="2500385.34" calcext:value-type="float">
            <text:p>2.500.385</text:p>
          </table:table-cell>
          <table:table-cell table:style-name="ce104" office:value-type="float" office:value="495174.72" calcext:value-type="float">
            <text:p>495.175</text:p>
          </table:table-cell>
          <table:table-cell table:style-name="ce147" office:value-type="float" office:value="404.950119424513" calcext:value-type="float">
            <text:p>404,95</text:p>
          </table:table-cell>
          <table:table-cell table:style-name="ce85" office:value-type="float" office:value="6287153.07" calcext:value-type="float">
            <text:p>6.287.153</text:p>
          </table:table-cell>
          <table:table-cell table:style-name="ce104" office:value-type="float" office:value="3203388.75" calcext:value-type="float">
            <text:p>3.203.389</text:p>
          </table:table-cell>
          <table:table-cell table:style-name="ce147" office:value-type="float" office:value="96.2656911372371" calcext:value-type="float">
            <text:p>96,2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Jaén</text:p>
          </table:table-cell>
          <table:table-cell table:style-name="ce85" office:value-type="float" office:value="230986.88" calcext:value-type="float">
            <text:p>230.987</text:p>
          </table:table-cell>
          <table:table-cell table:style-name="ce104" office:value-type="float" office:value="99635.01" calcext:value-type="float">
            <text:p>99.635</text:p>
          </table:table-cell>
          <table:table-cell table:style-name="ce147" office:value-type="float" office:value="131.833047439851" calcext:value-type="float">
            <text:p>131,83</text:p>
          </table:table-cell>
          <table:table-cell table:style-name="ce85" office:value-type="float" office:value="973397.97" calcext:value-type="float">
            <text:p>973.398</text:p>
          </table:table-cell>
          <table:table-cell table:style-name="ce104" office:value-type="float" office:value="498711.37" calcext:value-type="float">
            <text:p>498.711</text:p>
          </table:table-cell>
          <table:table-cell table:style-name="ce147" office:value-type="float" office:value="95.1826303859886" calcext:value-type="float">
            <text:p>95,18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Málaga</text:p>
          </table:table-cell>
          <table:table-cell table:style-name="ce85" office:value-type="float" office:value="1569740.43" calcext:value-type="float">
            <text:p>1.569.740</text:p>
          </table:table-cell>
          <table:table-cell table:style-name="ce104" office:value-type="float" office:value="1098319.6" calcext:value-type="float">
            <text:p>1.098.320</text:p>
          </table:table-cell>
          <table:table-cell table:style-name="ce147" office:value-type="float" office:value="42.9220083116062" calcext:value-type="float">
            <text:p>42,92</text:p>
          </table:table-cell>
          <table:table-cell table:style-name="ce85" office:value-type="float" office:value="7537186.83" calcext:value-type="float">
            <text:p>7.537.187</text:p>
          </table:table-cell>
          <table:table-cell table:style-name="ce104" office:value-type="float" office:value="5016131.32" calcext:value-type="float">
            <text:p>5.016.131</text:p>
          </table:table-cell>
          <table:table-cell table:style-name="ce147" office:value-type="float" office:value="50.2589615217649" calcext:value-type="float">
            <text:p>50,26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Sevilla</text:p>
          </table:table-cell>
          <table:table-cell table:style-name="ce85" office:value-type="float" office:value="3352103.61" calcext:value-type="float">
            <text:p>3.352.104</text:p>
          </table:table-cell>
          <table:table-cell table:style-name="ce104" office:value-type="float" office:value="1518705.9" calcext:value-type="float">
            <text:p>1.518.706</text:p>
          </table:table-cell>
          <table:table-cell table:style-name="ce147" office:value-type="float" office:value="120.72105007296" calcext:value-type="float">
            <text:p>120,72</text:p>
          </table:table-cell>
          <table:table-cell table:style-name="ce85" office:value-type="float" office:value="8426741.6" calcext:value-type="float">
            <text:p>8.426.742</text:p>
          </table:table-cell>
          <table:table-cell table:style-name="ce104" office:value-type="float" office:value="6564801.78" calcext:value-type="float">
            <text:p>6.564.802</text:p>
          </table:table-cell>
          <table:table-cell table:style-name="ce147" office:value-type="float" office:value="28.3624682419581" calcext:value-type="float">
            <text:p>28,3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Campo de Gibraltar</text:p>
          </table:table-cell>
          <table:table-cell table:style-name="ce85" office:value-type="float" office:value="149585" calcext:value-type="float">
            <text:p>149.585</text:p>
          </table:table-cell>
          <table:table-cell table:style-name="ce104" office:value-type="float" office:value="116509.52" calcext:value-type="float">
            <text:p>116.510</text:p>
          </table:table-cell>
          <table:table-cell table:style-name="ce147" office:value-type="float" office:value="28.3886501291912" calcext:value-type="float">
            <text:p>28,39</text:p>
          </table:table-cell>
          <table:table-cell table:style-name="ce85" office:value-type="float" office:value="666120.53" calcext:value-type="float">
            <text:p>666.121</text:p>
          </table:table-cell>
          <table:table-cell table:style-name="ce104" office:value-type="float" office:value="560525.03" calcext:value-type="float">
            <text:p>560.525</text:p>
          </table:table-cell>
          <table:table-cell table:style-name="ce147" office:value-type="float" office:value="18.8386770167962" calcext:value-type="float">
            <text:p>18,8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 la Bahía de Cádiz</text:p>
          </table:table-cell>
          <table:table-cell table:style-name="ce85" office:value-type="float" office:value="555547.63" calcext:value-type="float">
            <text:p>555.548</text:p>
          </table:table-cell>
          <table:table-cell table:style-name="ce104" office:value-type="float" office:value="490738.39" calcext:value-type="float">
            <text:p>490.738</text:p>
          </table:table-cell>
          <table:table-cell table:style-name="ce147" office:value-type="float" office:value="13.2064744313156" calcext:value-type="float">
            <text:p>13,21</text:p>
          </table:table-cell>
          <table:table-cell table:style-name="ce85" office:value-type="float" office:value="2560964.28" calcext:value-type="float">
            <text:p>2.560.964</text:p>
          </table:table-cell>
          <table:table-cell table:style-name="ce104" office:value-type="float" office:value="2128758.66" calcext:value-type="float">
            <text:p>2.128.759</text:p>
          </table:table-cell>
          <table:table-cell table:style-name="ce147" office:value-type="float" office:value="20.3031761242488" calcext:value-type="float">
            <text:p>20,3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Palacio de Exposiciones y Congresos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de Vivienda y Rehabilitación de Andalucía (AVRA)</text:p>
          </table:table-cell>
          <table:table-cell table:style-name="ce85" office:value-type="float" office:value="946.56" calcext:value-type="float">
            <text:p>947</text:p>
          </table:table-cell>
          <table:table-cell table:style-name="ce104" office:value-type="float" office:value="-4940.97" calcext:value-type="float">
            <text:p>-4.941</text:p>
          </table:table-cell>
          <table:table-cell table:style-name="ce147" office:value-type="float" office:value="119.157371933042" calcext:value-type="float">
            <text:p>119,16</text:p>
          </table:table-cell>
          <table:table-cell table:style-name="ce85" office:value-type="float" office:value="10464.99" calcext:value-type="float">
            <text:p>10.465</text:p>
          </table:table-cell>
          <table:table-cell table:style-name="ce104" office:value-type="float" office:value="-1602.21" calcext:value-type="float">
            <text:p>-1.602</text:p>
          </table:table-cell>
          <table:table-cell table:style-name="ce147" office:value-type="float" office:value="753.159698166907" calcext:value-type="float">
            <text:p>753,1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Obra Pública de la Junta de Andalucía (AOPJA)</text:p>
          </table:table-cell>
          <table:table-cell table:style-name="ce85" office:value-type="float" office:value="1583896.61" calcext:value-type="float">
            <text:p>1.583.897</text:p>
          </table:table-cell>
          <table:table-cell table:style-name="ce104" office:value-type="float" office:value="495008.8" calcext:value-type="float">
            <text:p>495.009</text:p>
          </table:table-cell>
          <table:table-cell table:style-name="ce147" office:value-type="float" office:value="219.973424714874" calcext:value-type="float">
            <text:p>219,97</text:p>
          </table:table-cell>
          <table:table-cell table:style-name="ce85" office:value-type="float" office:value="3957707.25" calcext:value-type="float">
            <text:p>3.957.707</text:p>
          </table:table-cell>
          <table:table-cell table:style-name="ce104" office:value-type="float" office:value="2799935.9" calcext:value-type="float">
            <text:p>2.799.936</text:p>
          </table:table-cell>
          <table:table-cell table:style-name="ce147" office:value-type="float" office:value="41.3499234036037" calcext:value-type="float">
            <text:p>41,3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Puertos de Andalucía</text:p>
          </table:table-cell>
          <table:table-cell table:style-name="ce85" office:value-type="float" office:value="-213.7" calcext:value-type="float">
            <text:p>-214</text:p>
          </table:table-cell>
          <table:table-cell table:style-name="ce104" office:value-type="float" office:value="-2445.76" calcext:value-type="float">
            <text:p>-2.446</text:p>
          </table:table-cell>
          <table:table-cell table:style-name="ce147" office:value-type="float" office:value="91.2624296742117" calcext:value-type="float">
            <text:p>91,26</text:p>
          </table:table-cell>
          <table:table-cell table:style-name="ce85" office:value-type="float" office:value="-215038.02" calcext:value-type="float">
            <text:p>-215.038</text:p>
          </table:table-cell>
          <table:table-cell table:style-name="ce104" office:value-type="float" office:value="266031.7" calcext:value-type="float">
            <text:p>266.032</text:p>
          </table:table-cell>
          <table:table-cell table:style-name="ce147" office:value-type="float" office:value="-180.831727948211" calcext:value-type="float">
            <text:p>-180,8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clusión Social, Juventud, Familias e Igualdad</text:p>
          </table:table-cell>
          <table:table-cell table:style-name="ce85" office:value-type="float" office:value="6307153.66" calcext:value-type="float">
            <text:p>6.307.154</text:p>
          </table:table-cell>
          <table:table-cell table:style-name="ce104" office:value-type="float" office:value="1505292.99" calcext:value-type="float">
            <text:p>1.505.293</text:p>
          </table:table-cell>
          <table:table-cell table:style-name="ce147" office:value-type="float" office:value="318.998407745193" calcext:value-type="float">
            <text:p>319,00</text:p>
          </table:table-cell>
          <table:table-cell table:style-name="ce85" office:value-type="float" office:value="14772823.19" calcext:value-type="float">
            <text:p>14.772.823</text:p>
          </table:table-cell>
          <table:table-cell table:style-name="ce104" office:value-type="float" office:value="7647360.52" calcext:value-type="float">
            <text:p>7.647.361</text:p>
          </table:table-cell>
          <table:table-cell table:style-name="ce147" office:value-type="float" office:value="93.1754512078371" calcext:value-type="float">
            <text:p>93,1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Mujer</text:p>
          </table:table-cell>
          <table:table-cell table:style-name="ce85" office:value-type="float" office:value="2379.74" calcext:value-type="float">
            <text:p>2.380</text:p>
          </table:table-cell>
          <table:table-cell table:style-name="ce104" office:value-type="float" office:value="7209.29" calcext:value-type="float">
            <text:p>7.209</text:p>
          </table:table-cell>
          <table:table-cell table:style-name="ce147" office:value-type="float" office:value="-66.9906467904606" calcext:value-type="float">
            <text:p>-66,99</text:p>
          </table:table-cell>
          <table:table-cell table:style-name="ce85" office:value-type="float" office:value="79628" calcext:value-type="float">
            <text:p>79.628</text:p>
          </table:table-cell>
          <table:table-cell table:style-name="ce104" office:value-type="float" office:value="27337.66" calcext:value-type="float">
            <text:p>27.338</text:p>
          </table:table-cell>
          <table:table-cell table:style-name="ce147" office:value-type="float" office:value="191.275844384633" calcext:value-type="float">
            <text:p>191,2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Juventud</text:p>
          </table:table-cell>
          <table:table-cell table:style-name="ce85" office:value-type="float" office:value="10265.31" calcext:value-type="float">
            <text:p>10.265</text:p>
          </table:table-cell>
          <table:table-cell table:style-name="ce104" office:value-type="float" office:value="13920.14" calcext:value-type="float">
            <text:p>13.920</text:p>
          </table:table-cell>
          <table:table-cell table:style-name="ce147" office:value-type="float" office:value="-26.2556985777442" calcext:value-type="float">
            <text:p>-26,26</text:p>
          </table:table-cell>
          <table:table-cell table:style-name="ce85" office:value-type="float" office:value="34565.73" calcext:value-type="float">
            <text:p>34.566</text:p>
          </table:table-cell>
          <table:table-cell table:style-name="ce104" office:value-type="float" office:value="68147.49" calcext:value-type="float">
            <text:p>68.147</text:p>
          </table:table-cell>
          <table:table-cell table:style-name="ce147" office:value-type="float" office:value="-49.2780585169021" calcext:value-type="float">
            <text:p>-49,2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Servicios Sociales y Dependencia de Andalucía</text:p>
          </table:table-cell>
          <table:table-cell table:style-name="ce85" office:value-type="float" office:value="302663.09" calcext:value-type="float">
            <text:p>302.663</text:p>
          </table:table-cell>
          <table:table-cell table:style-name="ce104" office:value-type="float" office:value="829876.58" calcext:value-type="float">
            <text:p>829.877</text:p>
          </table:table-cell>
          <table:table-cell table:style-name="ce147" office:value-type="float" office:value="-63.5291442975774" calcext:value-type="float">
            <text:p>-63,53</text:p>
          </table:table-cell>
          <table:table-cell table:style-name="ce85" office:value-type="float" office:value="3250124.99" calcext:value-type="float">
            <text:p>3.250.125</text:p>
          </table:table-cell>
          <table:table-cell table:style-name="ce104" office:value-type="float" office:value="4131540.53" calcext:value-type="float">
            <text:p>4.131.541</text:p>
          </table:table-cell>
          <table:table-cell table:style-name="ce147" office:value-type="float" office:value="-21.3338229069727" calcext:value-type="float">
            <text:p>-21,3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Cooperación Internacional para el Desarrollo (ACCID)</text:p>
          </table:table-cell>
          <table:table-cell table:style-name="ce85" office:value-type="float" office:value="80359.14" calcext:value-type="float">
            <text:p>80.359</text:p>
          </table:table-cell>
          <table:table-cell table:style-name="ce104" office:value-type="float" office:value="2473658.4" calcext:value-type="float">
            <text:p>2.473.658</text:p>
          </table:table-cell>
          <table:table-cell table:style-name="ce147" office:value-type="float" office:value="-96.7514051252994" calcext:value-type="float">
            <text:p>-96,75</text:p>
          </table:table-cell>
          <table:table-cell table:style-name="ce85" office:value-type="float" office:value="488993.34" calcext:value-type="float">
            <text:p>488.993</text:p>
          </table:table-cell>
          <table:table-cell table:style-name="ce104" office:value-type="float" office:value="2476089.29" calcext:value-type="float">
            <text:p>2.476.089</text:p>
          </table:table-cell>
          <table:table-cell table:style-name="ce147" office:value-type="float" office:value="-80.2513850378958" calcext:value-type="float">
            <text:p>-80,2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Cultura y Deporte</text:p>
          </table:table-cell>
          <table:table-cell table:style-name="ce85" office:value-type="float" office:value="301196.24" calcext:value-type="float">
            <text:p>301.196</text:p>
          </table:table-cell>
          <table:table-cell table:style-name="ce104" office:value-type="float" office:value="105306.63" calcext:value-type="float">
            <text:p>105.307</text:p>
          </table:table-cell>
          <table:table-cell table:style-name="ce147" office:value-type="float" office:value="186.018306729595" calcext:value-type="float">
            <text:p>186,02</text:p>
          </table:table-cell>
          <table:table-cell table:style-name="ce85" office:value-type="float" office:value="1004023.09" calcext:value-type="float">
            <text:p>1.004.023</text:p>
          </table:table-cell>
          <table:table-cell table:style-name="ce104" office:value-type="float" office:value="612440.82" calcext:value-type="float">
            <text:p>612.441</text:p>
          </table:table-cell>
          <table:table-cell table:style-name="ce147" office:value-type="float" office:value="63.9379768970984" calcext:value-type="float">
            <text:p>63,9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tronato de la Alhambra y Generalife</text:p>
          </table:table-cell>
          <table:table-cell table:style-name="ce85" office:value-type="float" office:value="2809556.22" calcext:value-type="float">
            <text:p>2.809.556</text:p>
          </table:table-cell>
          <table:table-cell table:style-name="ce104" office:value-type="float" office:value="5234820.35" calcext:value-type="float">
            <text:p>5.234.820</text:p>
          </table:table-cell>
          <table:table-cell table:style-name="ce147" office:value-type="float" office:value="-46.3294624809809" calcext:value-type="float">
            <text:p>-46,33</text:p>
          </table:table-cell>
          <table:table-cell table:style-name="ce85" office:value-type="float" office:value="17054192.67" calcext:value-type="float">
            <text:p>17.054.193</text:p>
          </table:table-cell>
          <table:table-cell table:style-name="ce104" office:value-type="float" office:value="17023901.19" calcext:value-type="float">
            <text:p>17.023.901</text:p>
          </table:table-cell>
          <table:table-cell table:style-name="ce147" office:value-type="float" office:value="0.177935008326963" calcext:value-type="float">
            <text:p>0,1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entro Andaluz de Arte Contemporáneo</text:p>
          </table:table-cell>
          <table:table-cell table:style-name="ce85" office:value-type="float" office:value="2503.8" calcext:value-type="float">
            <text:p>2.504</text:p>
          </table:table-cell>
          <table:table-cell table:style-name="ce104" office:value-type="float" office:value="2181.06" calcext:value-type="float">
            <text:p>2.181</text:p>
          </table:table-cell>
          <table:table-cell table:style-name="ce147" office:value-type="float" office:value="14.7973920937526" calcext:value-type="float">
            <text:p>14,80</text:p>
          </table:table-cell>
          <table:table-cell table:style-name="ce85" office:value-type="float" office:value="115856.5" calcext:value-type="float">
            <text:p>115.857</text:p>
          </table:table-cell>
          <table:table-cell table:style-name="ce104" office:value-type="float" office:value="12099.24" calcext:value-type="float">
            <text:p>12.099</text:p>
          </table:table-cell>
          <table:table-cell table:style-name="ce147" office:value-type="float" office:value="857.551879291592" calcext:value-type="float">
            <text:p>857,5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Instituciones Culturales</text:p>
          </table:table-cell>
          <table:table-cell table:style-name="ce85" office:value-type="float" office:value="93897.48" calcext:value-type="float">
            <text:p>93.897</text:p>
          </table:table-cell>
          <table:table-cell table:style-name="ce104" office:value-type="float" office:value="89247.53" calcext:value-type="float">
            <text:p>89.248</text:p>
          </table:table-cell>
          <table:table-cell table:style-name="ce147" office:value-type="float" office:value="5.21017220308507" calcext:value-type="float">
            <text:p>5,21</text:p>
          </table:table-cell>
          <table:table-cell table:style-name="ce85" office:value-type="float" office:value="369092.11" calcext:value-type="float">
            <text:p>369.092</text:p>
          </table:table-cell>
          <table:table-cell table:style-name="ce104" office:value-type="float" office:value="406305.55" calcext:value-type="float">
            <text:p>406.306</text:p>
          </table:table-cell>
          <table:table-cell table:style-name="ce147" office:value-type="float" office:value="-9.1589789999177" calcext:value-type="float">
            <text:p>-9,1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l Patrimonio Histórico (IAPH)</text:p>
          </table:table-cell>
          <table:table-cell table:style-name="ce85" office:value-type="float" office:value="29207.32" calcext:value-type="float">
            <text:p>29.207</text:p>
          </table:table-cell>
          <table:table-cell table:style-name="ce104" office:value-type="float" office:value="44053.8" calcext:value-type="float">
            <text:p>44.054</text:p>
          </table:table-cell>
          <table:table-cell table:style-name="ce147" office:value-type="float" office:value="-33.7007931211382" calcext:value-type="float">
            <text:p>-33,70</text:p>
          </table:table-cell>
          <table:table-cell table:style-name="ce85" office:value-type="float" office:value="111895.62" calcext:value-type="float">
            <text:p>111.896</text:p>
          </table:table-cell>
          <table:table-cell table:style-name="ce104" office:value-type="float" office:value="95195.78" calcext:value-type="float">
            <text:p>95.196</text:p>
          </table:table-cell>
          <table:table-cell table:style-name="ce147" office:value-type="float" office:value="17.5426263643199" calcext:value-type="float">
            <text:p>17,5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Sostenibilidad y Medio Ambiente</text:p>
          </table:table-cell>
          <table:table-cell table:style-name="ce85" office:value-type="float" office:value="829891.26" calcext:value-type="float">
            <text:p>829.891</text:p>
          </table:table-cell>
          <table:table-cell table:style-name="ce104" office:value-type="float" office:value="916796.52" calcext:value-type="float">
            <text:p>916.797</text:p>
          </table:table-cell>
          <table:table-cell table:style-name="ce147" office:value-type="float" office:value="-9.47923100755225" calcext:value-type="float">
            <text:p>-9,48</text:p>
          </table:table-cell>
          <table:table-cell table:style-name="ce85" office:value-type="float" office:value="5896637.99" calcext:value-type="float">
            <text:p>5.896.638</text:p>
          </table:table-cell>
          <table:table-cell table:style-name="ce104" office:value-type="float" office:value="5471911.74" calcext:value-type="float">
            <text:p>5.471.912</text:p>
          </table:table-cell>
          <table:table-cell table:style-name="ce147" office:value-type="float" office:value="7.76193531951959" calcext:value-type="float">
            <text:p>7,7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Medio Ambiente y Agua de Andalucía</text:p>
          </table:table-cell>
          <table:table-cell table:style-name="ce85" office:value-type="float" office:value="599509.13" calcext:value-type="float">
            <text:p>599.509</text:p>
          </table:table-cell>
          <table:table-cell table:style-name="ce104" office:value-type="float" office:value="387691.33" calcext:value-type="float">
            <text:p>387.691</text:p>
          </table:table-cell>
          <table:table-cell table:style-name="ce147" office:value-type="float" office:value="54.6356814324427" calcext:value-type="float">
            <text:p>54,64</text:p>
          </table:table-cell>
          <table:table-cell table:style-name="ce85" office:value-type="float" office:value="1521332.93" calcext:value-type="float">
            <text:p>1.521.333</text:p>
          </table:table-cell>
          <table:table-cell table:style-name="ce104" office:value-type="float" office:value="1425193.84" calcext:value-type="float">
            <text:p>1.425.194</text:p>
          </table:table-cell>
          <table:table-cell table:style-name="ce147" office:value-type="float" office:value="6.74568520447714" calcext:value-type="float">
            <text:p>6,7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dustria, Energía y Minas</text:p>
          </table:table-cell>
          <table:table-cell table:style-name="ce85" office:value-type="float" office:value="725890.37" calcext:value-type="float">
            <text:p>725.890</text:p>
          </table:table-cell>
          <table:table-cell table:style-name="ce104" office:value-type="float" office:value="1523127.19" calcext:value-type="float">
            <text:p>1.523.127</text:p>
          </table:table-cell>
          <table:table-cell table:style-name="ce147" office:value-type="float" office:value="-52.3421041416771" calcext:value-type="float">
            <text:p>-52,34</text:p>
          </table:table-cell>
          <table:table-cell table:style-name="ce85" office:value-type="float" office:value="3428185.58" calcext:value-type="float">
            <text:p>3.428.186</text:p>
          </table:table-cell>
          <table:table-cell table:style-name="ce104" office:value-type="float" office:value="4272862.59" calcext:value-type="float">
            <text:p>4.272.863</text:p>
          </table:table-cell>
          <table:table-cell table:style-name="ce147" office:value-type="float" office:value="-19.7684103386999" calcext:value-type="float">
            <text:p>-19,7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la Energía</text:p>
          </table:table-cell>
          <table:table-cell table:style-name="ce85" office:value-type="float" office:value="6479.01" calcext:value-type="float">
            <text:p>6.479</text:p>
          </table:table-cell>
          <table:table-cell table:style-name="ce104" office:value-type="float" office:value="64858.65" calcext:value-type="float">
            <text:p>64.859</text:p>
          </table:table-cell>
          <table:table-cell table:style-name="ce147" office:value-type="float" office:value="-90.0105691376555" calcext:value-type="float">
            <text:p>-90,01</text:p>
          </table:table-cell>
          <table:table-cell table:style-name="ce85" office:value-type="float" office:value="98607.27" calcext:value-type="float">
            <text:p>98.607</text:p>
          </table:table-cell>
          <table:table-cell table:style-name="ce104" office:value-type="float" office:value="1049410.36" calcext:value-type="float">
            <text:p>1.049.410</text:p>
          </table:table-cell>
          <table:table-cell table:style-name="ce147" office:value-type="float" office:value="-90.6035547428749" calcext:value-type="float">
            <text:p>-90,6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Justicia, Administración Local y Función Pública</text:p>
          </table:table-cell>
          <table:table-cell table:style-name="ce85" office:value-type="float" office:value="69855.24" calcext:value-type="float">
            <text:p>69.855</text:p>
          </table:table-cell>
          <table:table-cell table:style-name="ce104" office:value-type="float" office:value="475518.46" calcext:value-type="float">
            <text:p>475.518</text:p>
          </table:table-cell>
          <table:table-cell table:style-name="ce147" office:value-type="float" office:value="-85.3096681041573" calcext:value-type="float">
            <text:p>-85,31</text:p>
          </table:table-cell>
          <table:table-cell table:style-name="ce85" office:value-type="float" office:value="993806.41" calcext:value-type="float">
            <text:p>993.806</text:p>
          </table:table-cell>
          <table:table-cell table:style-name="ce104" office:value-type="float" office:value="957767.92" calcext:value-type="float">
            <text:p>957.768</text:p>
          </table:table-cell>
          <table:table-cell table:style-name="ce147" office:value-type="float" office:value="3.76275810114834" calcext:value-type="float">
            <text:p>3,7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Administración Pública</text:p>
          </table:table-cell>
          <table:table-cell table:style-name="ce85" office:value-type="float" office:value="13919.72" calcext:value-type="float">
            <text:p>13.920</text:p>
          </table:table-cell>
          <table:table-cell table:style-name="ce104" office:value-type="float" office:value="247.35" calcext:value-type="float">
            <text:p>247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65809.47" calcext:value-type="float">
            <text:p>65.809</text:p>
          </table:table-cell>
          <table:table-cell table:style-name="ce104" office:value-type="float" office:value="385113.3" calcext:value-type="float">
            <text:p>385.113</text:p>
          </table:table-cell>
          <table:table-cell table:style-name="ce147" office:value-type="float" office:value="-82.9116600231672" calcext:value-type="float">
            <text:p>-82,9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Deuda Públic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Gastos de diversas Consejerí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 Corporaciones Locales por Participación en Ingresos del Estad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Fondo Andaluz de Garantía Agraria</text:p>
          </table:table-cell>
          <table:table-cell table:style-name="ce85" office:value-type="float" office:value="72313.28" calcext:value-type="float">
            <text:p>72.313</text:p>
          </table:table-cell>
          <table:table-cell table:style-name="ce104" office:value-type="float" office:value="267137.87" calcext:value-type="float">
            <text:p>267.138</text:p>
          </table:table-cell>
          <table:table-cell table:style-name="ce147" office:value-type="float" office:value="-72.9303524056698" calcext:value-type="float">
            <text:p>-72,93</text:p>
          </table:table-cell>
          <table:table-cell table:style-name="ce85" office:value-type="float" office:value="553499.45" calcext:value-type="float">
            <text:p>553.499</text:p>
          </table:table-cell>
          <table:table-cell table:style-name="ce104" office:value-type="float" office:value="676113.14" calcext:value-type="float">
            <text:p>676.113</text:p>
          </table:table-cell>
          <table:table-cell table:style-name="ce147" office:value-type="float" office:value="-18.1350846102473" calcext:value-type="float">
            <text:p>-18,14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Pensiones Asistenci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ticipación de las entidades locales en los tributos de la Comunidad Autónom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37" office:value-type="string" calcext:value-type="string">
            <text:p>TOTALES</text:p>
          </table:table-cell>
          <table:table-cell table:style-name="ce422" office:value-type="float" office:value="74052760.05" calcext:value-type="float">
            <text:p>74.052.760</text:p>
          </table:table-cell>
          <table:table-cell table:style-name="ce423" office:value-type="float" office:value="47455228.61" calcext:value-type="float">
            <text:p>47.455.229</text:p>
          </table:table-cell>
          <table:table-cell table:style-name="ce424" office:value-type="float" office:value="56.0476310389015" calcext:value-type="float">
            <text:p>56,05</text:p>
          </table:table-cell>
          <table:table-cell table:style-name="ce422" office:value-type="float" office:value="267322811.44" calcext:value-type="float">
            <text:p>267.322.811</text:p>
          </table:table-cell>
          <table:table-cell table:style-name="ce423" office:value-type="float" office:value="239971368.2" calcext:value-type="float">
            <text:p>239.971.368</text:p>
          </table:table-cell>
          <table:table-cell table:style-name="ce424" office:value-type="float" office:value="11.3977944307108" calcext:value-type="float">
            <text:p>11,40</text:p>
          </table:table-cell>
          <table:table-cell table:number-columns-repeated="55"/>
        </table:table-row>
        <table:table-row table:style-name="ro12" table:number-rows-repeated="1048494">
          <table:table-cell table:number-columns-repeated="64"/>
        </table:table-row>
        <table:table-row table:style-name="ro12">
          <table:table-cell table:number-columns-repeated="64"/>
        </table:table-row>
      </table:table>
      <table:table table:name="3.2.Tasas" table:style-name="ta2" table:print-ranges="'3.2.Tasas'.A1:'3.2.Tasas'.I82">
        <table:table-column table:style-name="co105" table:default-cell-style-name="ce310"/>
        <table:table-column table:style-name="co106" table:default-cell-style-name="ce310"/>
        <table:table-column table:style-name="co107" table:default-cell-style-name="ce310"/>
        <table:table-column table:style-name="co108" table:default-cell-style-name="ce310"/>
        <table:table-column table:style-name="co90" table:default-cell-style-name="ce310"/>
        <table:table-column table:style-name="co43" table:default-cell-style-name="ce310"/>
        <table:table-column table:style-name="co109" table:default-cell-style-name="ce310"/>
        <table:table-column table:style-name="co53" table:default-cell-style-name="ce310"/>
        <table:table-column table:style-name="co110" table:default-cell-style-name="ce310"/>
        <table:table-column table:style-name="co15" table:number-columns-repeated="55" table:default-cell-style-name="ce310"/>
        <table:table-row table:style-name="ro5">
          <table:table-cell table:style-name="ce132">
            <draw:frame draw:z-index="0" draw:name="Imagen 27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2" table:style-name="Default"/>
          <table:covered-table-cell table:number-columns-repeated="3" table:style-name="ce2"/>
          <table:table-cell table:style-name="ce2" table:number-columns-repeated="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2">
          <table:table-cell/>
          <table:table-cell table:style-name="ce3" office:value-type="string" calcext:value-type="string">
            <text:p>3.2. Tasas 2026-2025</text:p>
          </table:table-cell>
          <table:table-cell table:style-name="ce311" table:number-columns-repeated="7"/>
          <table:table-cell table:number-columns-repeated="55"/>
        </table:table-row>
        <table:table-row table:style-name="ro12">
          <table:table-cell table:number-columns-repeated="64"/>
        </table:table-row>
        <table:table-row table:style-name="ro12">
          <table:table-cell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48" office:value-type="string" calcext:value-type="string" table:number-columns-spanned="3" table:number-rows-spanned="1">
            <text:p>RECAUDACIÓN ACUMULADA</text:p>
          </table:table-cell>
          <table:covered-table-cell table:style-name="ce595" table:formula="of:=#REF!" office:value-type="string" office:string-value="" calcext:value-type="error">
            <text:p>#¡REF!</text:p>
          </table:covered-table-cell>
          <table:covered-table-cell table:style-name="ce603" table:formula="of:=#REF!" office:value-type="string" office:string-value="" calcext:value-type="error">
            <text:p>#¡REF!</text:p>
          </table:covered-table-cell>
          <table:table-cell table:number-columns-repeated="55"/>
        </table:table-row>
        <table:table-row table:style-name="ro12">
          <table:table-cell table:number-columns-repeated="2"/>
          <table:table-cell table:style-name="ce249"/>
          <table:table-cell table:style-name="ce543" table:formula="of:=[$'3.1.'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5"/>
        </table:table-row>
        <table:table-row table:style-name="ro12">
          <table:table-cell table:number-columns-repeated="2"/>
          <table:table-cell table:style-name="ce249"/>
          <table:table-cell table:style-name="ce545" table:formula="of:=[$'3.1.'.D12]" office:value-type="float" office:value="2026" calcext:value-type="float">
            <text:p>2026</text:p>
          </table:table-cell>
          <table:table-cell table:style-name="ce558" table:formula="of:=[$'3.1.'.E12]" office:value-type="float" office:value="2025" calcext:value-type="float">
            <text:p>2025</text:p>
          </table:table-cell>
          <table:table-cell table:style-name="ce566" table:formula="of:=[$'3.1.'.F12]" office:value-type="string" office:string-value="%26/25" calcext:value-type="string">
            <text:p>%26/25</text:p>
          </table:table-cell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Sanidad, Presidencia y Emergencias (Área Presidencia)</text:p>
          </table:table-cell>
          <table:table-cell table:style-name="ce238" office:value-type="float" office:value="49468.8" calcext:value-type="float">
            <text:p>49.469</text:p>
          </table:table-cell>
          <table:table-cell table:style-name="ce259" office:value-type="float" office:value="40292.74" calcext:value-type="float">
            <text:p>40.293</text:p>
          </table:table-cell>
          <table:table-cell table:style-name="ce144" office:value-type="float" office:value="22.773482270007" calcext:value-type="float">
            <text:p>22,77</text:p>
          </table:table-cell>
          <table:table-cell table:style-name="ce238" office:value-type="float" office:value="195552.33" calcext:value-type="float">
            <text:p>195.552</text:p>
          </table:table-cell>
          <table:table-cell table:style-name="ce259" office:value-type="float" office:value="210886.9" calcext:value-type="float">
            <text:p>210.887</text:p>
          </table:table-cell>
          <table:table-cell table:style-name="ce144" office:value-type="float" office:value="-7.27146636419805" calcext:value-type="float">
            <text:p>-7,2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igital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de Seguridad y Gestión Integral de Emergencias de Andalucía</text:p>
          </table:table-cell>
          <table:table-cell table:style-name="ce85" office:value-type="float" office:value="31219.09" calcext:value-type="float">
            <text:p>31.219</text:p>
          </table:table-cell>
          <table:table-cell table:style-name="ce104" office:value-type="float" office:value="241.88" calcext:value-type="float">
            <text:p>242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33561.27" calcext:value-type="float">
            <text:p>33.561</text:p>
          </table:table-cell>
          <table:table-cell table:style-name="ce104" office:value-type="float" office:value="357.32" calcext:value-type="float">
            <text:p>357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orcio para el Desarrollo de la Sociedad de la Información y del Conocimiento en Andalucía “Fernando de los Ríos”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Pública Empresarial de la Radio y Televisión de Andalucía (RTV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lament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ámara de Cuent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o Consultiv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o Audiovisual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o de Transparencia y Protección de Datos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de la Competencia y de la Regulación Económica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Economía, Hacienda, Fondos Europeos y Diálogo Social</text:p>
          </table:table-cell>
          <table:table-cell table:style-name="ce85" office:value-type="float" office:value="201442.69" calcext:value-type="float">
            <text:p>201.443</text:p>
          </table:table-cell>
          <table:table-cell table:style-name="ce104" office:value-type="float" office:value="160599.87" calcext:value-type="float">
            <text:p>160.600</text:p>
          </table:table-cell>
          <table:table-cell table:style-name="ce147" office:value-type="float" office:value="25.4314153554421" calcext:value-type="float">
            <text:p>25,43</text:p>
          </table:table-cell>
          <table:table-cell table:style-name="ce85" office:value-type="float" office:value="924963.76" calcext:value-type="float">
            <text:p>924.964</text:p>
          </table:table-cell>
          <table:table-cell table:style-name="ce104" office:value-type="float" office:value="903961.59" calcext:value-type="float">
            <text:p>903.962</text:p>
          </table:table-cell>
          <table:table-cell table:style-name="ce147" office:value-type="float" office:value="2.32334761037801" calcext:value-type="float">
            <text:p>2,3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de Estadística y Cartografía de Andalucía (IECA)</text:p>
          </table:table-cell>
          <table:table-cell table:style-name="ce85" office:value-type="float" office:value="284.44" calcext:value-type="float">
            <text:p>284</text:p>
          </table:table-cell>
          <table:table-cell table:style-name="ce104" office:value-type="float" office:value="182.8" calcext:value-type="float">
            <text:p>183</text:p>
          </table:table-cell>
          <table:table-cell table:style-name="ce147" office:value-type="float" office:value="55.6017505470459" calcext:value-type="float">
            <text:p>55,60</text:p>
          </table:table-cell>
          <table:table-cell table:style-name="ce85" office:value-type="float" office:value="1860.42" calcext:value-type="float">
            <text:p>1.860</text:p>
          </table:table-cell>
          <table:table-cell table:style-name="ce104" office:value-type="float" office:value="1236.78" calcext:value-type="float">
            <text:p>1.237</text:p>
          </table:table-cell>
          <table:table-cell table:style-name="ce147" office:value-type="float" office:value="50.4244893998933" calcext:value-type="float">
            <text:p>50,4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Tributaria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Empresarial para la Transformación y el Desarrollo Económico (TRADE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Innovación y Desarroll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Desarrollo Educativo y Formación Profesional</text:p>
          </table:table-cell>
          <table:table-cell table:style-name="ce85" office:value-type="float" office:value="647078.85" calcext:value-type="float">
            <text:p>647.079</text:p>
          </table:table-cell>
          <table:table-cell table:style-name="ce104" office:value-type="float" office:value="307773.87" calcext:value-type="float">
            <text:p>307.774</text:p>
          </table:table-cell>
          <table:table-cell table:style-name="ce147" office:value-type="float" office:value="110.24489505883" calcext:value-type="float">
            <text:p>110,24</text:p>
          </table:table-cell>
          <table:table-cell table:style-name="ce85" office:value-type="float" office:value="2535779.93" calcext:value-type="float">
            <text:p>2.535.780</text:p>
          </table:table-cell>
          <table:table-cell table:style-name="ce104" office:value-type="float" office:value="3009275.51" calcext:value-type="float">
            <text:p>3.009.276</text:p>
          </table:table-cell>
          <table:table-cell table:style-name="ce147" office:value-type="float" office:value="-15.7345373803942" calcext:value-type="float">
            <text:p>-15,7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Parque de las Ciencias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Pública Andaluza de Educación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Agricultura, Pesca, Agua y Desarrollo Rural</text:p>
          </table:table-cell>
          <table:table-cell table:style-name="ce85" office:value-type="float" office:value="12477912.47" calcext:value-type="float">
            <text:p>12.477.912</text:p>
          </table:table-cell>
          <table:table-cell table:style-name="ce104" office:value-type="float" office:value="2640876.24" calcext:value-type="float">
            <text:p>2.640.876</text:p>
          </table:table-cell>
          <table:table-cell table:style-name="ce147" office:value-type="float" office:value="372.491375438328" calcext:value-type="float">
            <text:p>372,49</text:p>
          </table:table-cell>
          <table:table-cell table:style-name="ce85" office:value-type="float" office:value="15341764.03" calcext:value-type="float">
            <text:p>15.341.764</text:p>
          </table:table-cell>
          <table:table-cell table:style-name="ce104" office:value-type="float" office:value="5976733.84" calcext:value-type="float">
            <text:p>5.976.734</text:p>
          </table:table-cell>
          <table:table-cell table:style-name="ce147" office:value-type="float" office:value="156.691437843918" calcext:value-type="float">
            <text:p>156,6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Investigación y Formación Agraria, Pesquera, Alimentaria y de la Producción Ecológica (IAIFAPAPE)</text:p>
          </table:table-cell>
          <table:table-cell table:style-name="ce85" office:value-type="float" office:value="8716.76" calcext:value-type="float">
            <text:p>8.717</text:p>
          </table:table-cell>
          <table:table-cell table:style-name="ce104" office:value-type="float" office:value="6760.15" calcext:value-type="float">
            <text:p>6.760</text:p>
          </table:table-cell>
          <table:table-cell table:style-name="ce147" office:value-type="float" office:value="28.9432926784169" calcext:value-type="float">
            <text:p>28,94</text:p>
          </table:table-cell>
          <table:table-cell table:style-name="ce85" office:value-type="float" office:value="37641.9" calcext:value-type="float">
            <text:p>37.642</text:p>
          </table:table-cell>
          <table:table-cell table:style-name="ce104" office:value-type="float" office:value="37667.15" calcext:value-type="float">
            <text:p>37.667</text:p>
          </table:table-cell>
          <table:table-cell table:style-name="ce147" office:value-type="float" office:value="-0.0670345380523878" calcext:value-type="float">
            <text:p>-0,0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Gestión Agraria y Pesquera de Andalucía (AGAPA)</text:p>
          </table:table-cell>
          <table:table-cell table:style-name="ce85" office:value-type="float" office:value="28841.66" calcext:value-type="float">
            <text:p>28.842</text:p>
          </table:table-cell>
          <table:table-cell table:style-name="ce104" office:value-type="float" office:value="14384.42" calcext:value-type="float">
            <text:p>14.384</text:p>
          </table:table-cell>
          <table:table-cell table:style-name="ce147" office:value-type="float" office:value="100.506242170348" calcext:value-type="float">
            <text:p>100,51</text:p>
          </table:table-cell>
          <table:table-cell table:style-name="ce85" office:value-type="float" office:value="178880.45" calcext:value-type="float">
            <text:p>178.880</text:p>
          </table:table-cell>
          <table:table-cell table:style-name="ce104" office:value-type="float" office:value="212933.36" calcext:value-type="float">
            <text:p>212.933</text:p>
          </table:table-cell>
          <table:table-cell table:style-name="ce147" office:value-type="float" office:value="-15.9922850980232" calcext:value-type="float">
            <text:p>-15,99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Sanidad, Presidencia y Emergencias (Área Sanidad)</text:p>
          </table:table-cell>
          <table:table-cell table:style-name="ce85" office:value-type="float" office:value="241867.6" calcext:value-type="float">
            <text:p>241.868</text:p>
          </table:table-cell>
          <table:table-cell table:style-name="ce104" office:value-type="float" office:value="123558.12" calcext:value-type="float">
            <text:p>123.558</text:p>
          </table:table-cell>
          <table:table-cell table:style-name="ce147" office:value-type="float" office:value="95.752088167091" calcext:value-type="float">
            <text:p>95,75</text:p>
          </table:table-cell>
          <table:table-cell table:style-name="ce85" office:value-type="float" office:value="760725.92" calcext:value-type="float">
            <text:p>760.726</text:p>
          </table:table-cell>
          <table:table-cell table:style-name="ce104" office:value-type="float" office:value="1154868.22" calcext:value-type="float">
            <text:p>1.154.868</text:p>
          </table:table-cell>
          <table:table-cell table:style-name="ce147" office:value-type="float" office:value="-34.1287683888297" calcext:value-type="float">
            <text:p>-34,13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Servicio Andaluz de Salud</text:p>
          </table:table-cell>
          <table:table-cell table:style-name="ce85" office:value-type="float" office:value="132355.87" calcext:value-type="float">
            <text:p>132.356</text:p>
          </table:table-cell>
          <table:table-cell table:style-name="ce104" office:value-type="float" office:value="236353.8" calcext:value-type="float">
            <text:p>236.354</text:p>
          </table:table-cell>
          <table:table-cell table:style-name="ce147" office:value-type="float" office:value="-44.0009553474495" calcext:value-type="float">
            <text:p>-44,00</text:p>
          </table:table-cell>
          <table:table-cell table:style-name="ce85" office:value-type="float" office:value="1307980.75" calcext:value-type="float">
            <text:p>1.307.981</text:p>
          </table:table-cell>
          <table:table-cell table:style-name="ce104" office:value-type="float" office:value="4186416.53" calcext:value-type="float">
            <text:p>4.186.417</text:p>
          </table:table-cell>
          <table:table-cell table:style-name="ce147" office:value-type="float" office:value="-68.7565549049655" calcext:value-type="float">
            <text:p>-68,7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de Salud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Sanitario Público del Aljarafe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Empleo, Empresa y Trabajo Autónomo</text:p>
          </table:table-cell>
          <table:table-cell table:style-name="ce85" office:value-type="float" office:value="83.94" calcext:value-type="float">
            <text:p>84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387.94" calcext:value-type="float">
            <text:p>388</text:p>
          </table:table-cell>
          <table:table-cell table:style-name="ce104" office:value-type="float" office:value="151.06" calcext:value-type="float">
            <text:p>151</text:p>
          </table:table-cell>
          <table:table-cell table:style-name="ce147" office:value-type="float" office:value="156.811862835959" calcext:value-type="float">
            <text:p>156,8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Prevención de Riesgos Labor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Servicio Andaluz de Emple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57.7" calcext:value-type="float">
            <text:p>58</text:p>
          </table:table-cell>
          <table:table-cell table:style-name="ce104" office:value-type="float" office:value="25.92" calcext:value-type="float">
            <text:p>26</text:p>
          </table:table-cell>
          <table:table-cell table:style-name="ce147" office:value-type="float" office:value="122.608024691358" calcext:value-type="float">
            <text:p>122,61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Universidad, Investigación e Innovación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para la Calidad Científica y Universitaria de Andalucía (ACCU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Turismo y Andalucía Exterior</text:p>
          </table:table-cell>
          <table:table-cell table:style-name="ce85" office:value-type="float" office:value="387.22" calcext:value-type="float">
            <text:p>387</text:p>
          </table:table-cell>
          <table:table-cell table:style-name="ce104" office:value-type="float" office:value="282.47" calcext:value-type="float">
            <text:p>282</text:p>
          </table:table-cell>
          <table:table-cell table:style-name="ce147" office:value-type="float" office:value="37.0835840974263" calcext:value-type="float">
            <text:p>37,08</text:p>
          </table:table-cell>
          <table:table-cell table:style-name="ce85" office:value-type="float" office:value="2189.16" calcext:value-type="float">
            <text:p>2.189</text:p>
          </table:table-cell>
          <table:table-cell table:style-name="ce104" office:value-type="float" office:value="2183.97" calcext:value-type="float">
            <text:p>2.184</text:p>
          </table:table-cell>
          <table:table-cell table:style-name="ce147" office:value-type="float" office:value="0.237640626931691" calcext:value-type="float">
            <text:p>0,2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Fomento, Articulación del Territorio y Vivienda</text:p>
          </table:table-cell>
          <table:table-cell table:style-name="ce85" office:value-type="float" office:value="474955.75" calcext:value-type="float">
            <text:p>474.956</text:p>
          </table:table-cell>
          <table:table-cell table:style-name="ce104" office:value-type="float" office:value="404032.74" calcext:value-type="float">
            <text:p>404.033</text:p>
          </table:table-cell>
          <table:table-cell table:style-name="ce147" office:value-type="float" office:value="17.5537779438369" calcext:value-type="float">
            <text:p>17,55</text:p>
          </table:table-cell>
          <table:table-cell table:style-name="ce85" office:value-type="float" office:value="2156928.68" calcext:value-type="float">
            <text:p>2.156.929</text:p>
          </table:table-cell>
          <table:table-cell table:style-name="ce104" office:value-type="float" office:value="2078388.08" calcext:value-type="float">
            <text:p>2.078.388</text:p>
          </table:table-cell>
          <table:table-cell table:style-name="ce147" office:value-type="float" office:value="3.77891890142096" calcext:value-type="float">
            <text:p>3,7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 la Costa de Huelv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Almer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Córdob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Jaén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Málag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Sevill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Campo de Gibraltar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 la Bahía de Cádiz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Palacio de Exposiciones y Congresos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de Vivienda y Rehabilitación de Andalucía (AVR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Obra Pública de la Junta de Andalucía (AOPJ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Puertos de Andalucía</text:p>
          </table:table-cell>
          <table:table-cell table:style-name="ce85" office:value-type="float" office:value="-2263.48" calcext:value-type="float">
            <text:p>-2.263</text:p>
          </table:table-cell>
          <table:table-cell table:style-name="ce104" office:value-type="float" office:value="-3340.99" calcext:value-type="float">
            <text:p>-3.341</text:p>
          </table:table-cell>
          <table:table-cell table:style-name="ce147" office:value-type="float" office:value="32.2512189500717" calcext:value-type="float">
            <text:p>32,25</text:p>
          </table:table-cell>
          <table:table-cell table:style-name="ce85" office:value-type="float" office:value="-231202.16" calcext:value-type="float">
            <text:p>-231.202</text:p>
          </table:table-cell>
          <table:table-cell table:style-name="ce104" office:value-type="float" office:value="-20672.58" calcext:value-type="float">
            <text:p>-20.673</text:p>
          </table:table-cell>
          <table:table-cell table:style-name="ce147" office:value-type="float" office:value="-1018.40012228759" calcext:value-type="float">
            <text:p>-1018,4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clusión Social, Juventud, Familias e Igualdad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Mujer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Juventud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Servicios Sociales y Dependencia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Cooperación Internacional para el Desarrollo (ACCID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Cultura y Deporte</text:p>
          </table:table-cell>
          <table:table-cell table:style-name="ce85" office:value-type="float" office:value="83578.6" calcext:value-type="float">
            <text:p>83.579</text:p>
          </table:table-cell>
          <table:table-cell table:style-name="ce104" office:value-type="float" office:value="34659.17" calcext:value-type="float">
            <text:p>34.659</text:p>
          </table:table-cell>
          <table:table-cell table:style-name="ce147" office:value-type="float" office:value="141.144262831453" calcext:value-type="float">
            <text:p>141,14</text:p>
          </table:table-cell>
          <table:table-cell table:style-name="ce85" office:value-type="float" office:value="228425.49" calcext:value-type="float">
            <text:p>228.425</text:p>
          </table:table-cell>
          <table:table-cell table:style-name="ce104" office:value-type="float" office:value="165752.5" calcext:value-type="float">
            <text:p>165.753</text:p>
          </table:table-cell>
          <table:table-cell table:style-name="ce147" office:value-type="float" office:value="37.8111883681996" calcext:value-type="float">
            <text:p>37,8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tronato de la Alhambra y Generalife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entro Andaluz de Arte Contemporáne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Instituciones Cultur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l Patrimonio Histórico (IAPH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Sostenibilidad y Medio Ambiente</text:p>
          </table:table-cell>
          <table:table-cell table:style-name="ce85" office:value-type="float" office:value="560901.58" calcext:value-type="float">
            <text:p>560.902</text:p>
          </table:table-cell>
          <table:table-cell table:style-name="ce104" office:value-type="float" office:value="481405.87" calcext:value-type="float">
            <text:p>481.406</text:p>
          </table:table-cell>
          <table:table-cell table:style-name="ce147" office:value-type="float" office:value="16.5132406881536" calcext:value-type="float">
            <text:p>16,51</text:p>
          </table:table-cell>
          <table:table-cell table:style-name="ce85" office:value-type="float" office:value="4301001.73" calcext:value-type="float">
            <text:p>4.301.002</text:p>
          </table:table-cell>
          <table:table-cell table:style-name="ce104" office:value-type="float" office:value="3462474.75" calcext:value-type="float">
            <text:p>3.462.475</text:p>
          </table:table-cell>
          <table:table-cell table:style-name="ce147" office:value-type="float" office:value="24.2175623085771" calcext:value-type="float">
            <text:p>24,2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Medio Ambiente y Agua de Andalucía</text:p>
          </table:table-cell>
          <table:table-cell table:style-name="ce85" office:value-type="float" office:value="1537.93" calcext:value-type="float">
            <text:p>1.538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3201.82" calcext:value-type="float">
            <text:p>3.202</text:p>
          </table:table-cell>
          <table:table-cell table:style-name="ce104" office:value-type="float" office:value="535.07" calcext:value-type="float">
            <text:p>535</text:p>
          </table:table-cell>
          <table:table-cell table:style-name="ce147" office:value-type="float" office:value="498.392733661016" calcext:value-type="float">
            <text:p>498,3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dustria, Energía y Minas</text:p>
          </table:table-cell>
          <table:table-cell table:style-name="ce85" office:value-type="float" office:value="663434.67" calcext:value-type="float">
            <text:p>663.435</text:p>
          </table:table-cell>
          <table:table-cell table:style-name="ce104" office:value-type="float" office:value="489489.93" calcext:value-type="float">
            <text:p>489.490</text:p>
          </table:table-cell>
          <table:table-cell table:style-name="ce147" office:value-type="float" office:value="35.5359179707742" calcext:value-type="float">
            <text:p>35,54</text:p>
          </table:table-cell>
          <table:table-cell table:style-name="ce85" office:value-type="float" office:value="3122719.18" calcext:value-type="float">
            <text:p>3.122.719</text:p>
          </table:table-cell>
          <table:table-cell table:style-name="ce104" office:value-type="float" office:value="3103435.47" calcext:value-type="float">
            <text:p>3.103.435</text:p>
          </table:table-cell>
          <table:table-cell table:style-name="ce147" office:value-type="float" office:value="0.621366552854407" calcext:value-type="float">
            <text:p>0,6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la Energ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Justicia, Administración Local y Función Públic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Administración Pública</text:p>
          </table:table-cell>
          <table:table-cell table:style-name="ce85" office:value-type="float" office:value="13735.1" calcext:value-type="float">
            <text:p>13.735</text:p>
          </table:table-cell>
          <table:table-cell table:style-name="ce104" office:value-type="float" office:value="28.11" calcext:value-type="float">
            <text:p>28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65624.85" calcext:value-type="float">
            <text:p>65.625</text:p>
          </table:table-cell>
          <table:table-cell table:style-name="ce104" office:value-type="float" office:value="384768.22" calcext:value-type="float">
            <text:p>384.768</text:p>
          </table:table-cell>
          <table:table-cell table:style-name="ce147" office:value-type="float" office:value="-82.9443164510832" calcext:value-type="float">
            <text:p>-82,9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Deuda Públic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Gastos de diversas Consejerí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 Corporaciones Locales por Participación en Ingresos del Estad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Fondo Andaluz de Garantía Agrari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Pensiones Asistenci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ticipación de las entidades locales en los tributos de la Comunidad Autónom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37" office:value-type="string" calcext:value-type="string">
            <text:p>TOTALES</text:p>
          </table:table-cell>
          <table:table-cell table:style-name="ce422" office:value-type="float" office:value="15615539.54" calcext:value-type="float">
            <text:p>15.615.540</text:p>
          </table:table-cell>
          <table:table-cell table:style-name="ce423" office:value-type="float" office:value="4937581.19" calcext:value-type="float">
            <text:p>4.937.581</text:p>
          </table:table-cell>
          <table:table-cell table:style-name="ce424" office:value-type="float" office:value="216.258891532273" calcext:value-type="float">
            <text:p>216,26</text:p>
          </table:table-cell>
          <table:table-cell table:style-name="ce422" office:value-type="float" office:value="30968045.15" calcext:value-type="float">
            <text:p>30.968.045</text:p>
          </table:table-cell>
          <table:table-cell table:style-name="ce423" office:value-type="float" office:value="24871379.66" calcext:value-type="float">
            <text:p>24.871.380</text:p>
          </table:table-cell>
          <table:table-cell table:style-name="ce424" office:value-type="float" office:value="24.5127756213907" calcext:value-type="float">
            <text:p>24,51</text:p>
          </table:table-cell>
          <table:table-cell table:number-columns-repeated="55"/>
        </table:table-row>
        <table:table-row table:style-name="ro12" table:number-rows-repeated="1048494">
          <table:table-cell table:number-columns-repeated="64"/>
        </table:table-row>
        <table:table-row table:style-name="ro12">
          <table:table-cell table:number-columns-repeated="64"/>
        </table:table-row>
      </table:table>
      <table:table table:name="3.3.Otros Ingresos" table:style-name="ta2" table:print-ranges="'3.3.Otros Ingresos'.A1:'3.3.Otros Ingresos'.I82">
        <table:table-column table:style-name="co25" table:default-cell-style-name="ce310"/>
        <table:table-column table:style-name="co111" table:default-cell-style-name="ce310"/>
        <table:table-column table:style-name="co112" table:default-cell-style-name="ce310"/>
        <table:table-column table:style-name="co53" table:default-cell-style-name="ce310"/>
        <table:table-column table:style-name="co108" table:default-cell-style-name="ce310"/>
        <table:table-column table:style-name="co32" table:default-cell-style-name="ce310"/>
        <table:table-column table:style-name="co53" table:default-cell-style-name="ce310"/>
        <table:table-column table:style-name="co113" table:default-cell-style-name="ce310"/>
        <table:table-column table:style-name="co15" table:number-columns-repeated="56" table:default-cell-style-name="ce310"/>
        <table:table-row table:style-name="ro5">
          <table:table-cell table:style-name="ce132">
            <draw:frame draw:z-index="0" draw:name="Imagen 28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2" table:style-name="Default"/>
          <table:covered-table-cell table:number-columns-repeated="3" table:style-name="ce2"/>
          <table:table-cell table:style-name="ce2" table:number-columns-repeated="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MAYO 2026 (Datos Provisionales)" calcext:value-type="string">
            <text:p>MAY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2">
          <table:table-cell/>
          <table:table-cell table:style-name="ce3" office:value-type="string" calcext:value-type="string">
            <text:p>3.3. Otros Ingresos de Capítulo III. 2026-2025</text:p>
          </table:table-cell>
          <table:table-cell table:style-name="ce311" table:number-columns-repeated="7"/>
          <table:table-cell table:number-columns-repeated="55"/>
        </table:table-row>
        <table:table-row table:style-name="ro12">
          <table:table-cell table:number-columns-repeated="64"/>
        </table:table-row>
        <table:table-row table:style-name="ro12">
          <table:table-cell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48" office:value-type="string" calcext:value-type="string" table:number-columns-spanned="3" table:number-rows-spanned="1">
            <text:p>RECAUDACIÓN ACUMULADA</text:p>
          </table:table-cell>
          <table:covered-table-cell table:style-name="ce595" table:formula="of:=#REF!" office:value-type="string" office:string-value="" calcext:value-type="error">
            <text:p>#¡REF!</text:p>
          </table:covered-table-cell>
          <table:covered-table-cell table:style-name="ce603" table:formula="of:=#REF!" office:value-type="string" office:string-value="" calcext:value-type="error">
            <text:p>#¡REF!</text:p>
          </table:covered-table-cell>
          <table:table-cell table:number-columns-repeated="55"/>
        </table:table-row>
        <table:table-row table:style-name="ro12">
          <table:table-cell table:number-columns-repeated="2"/>
          <table:table-cell table:style-name="ce249"/>
          <table:table-cell table:style-name="ce543" table:formula="of:=[$'3.2.Tasas'.D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style-name="ce543" table:formula="of:=[$'3.2.Tasas'.G11]" office:value-type="string" office:string-value="MAYO" calcext:value-type="string" table:number-columns-spanned="3" table:number-rows-spanned="1">
            <text:p>MAYO</text:p>
          </table:table-cell>
          <table:covered-table-cell table:style-name="ce556"/>
          <table:covered-table-cell table:style-name="ce565"/>
          <table:table-cell table:number-columns-repeated="55"/>
        </table:table-row>
        <table:table-row table:style-name="ro12">
          <table:table-cell table:number-columns-repeated="2"/>
          <table:table-cell table:style-name="ce249"/>
          <table:table-cell table:style-name="ce545" table:formula="of:=[$'3.2.Tasas'.D12]" office:value-type="float" office:value="2026" calcext:value-type="float">
            <text:p>2026</text:p>
          </table:table-cell>
          <table:table-cell table:style-name="ce558" table:formula="of:=[$'3.2.Tasas'.E12]" office:value-type="float" office:value="2025" calcext:value-type="float">
            <text:p>2025</text:p>
          </table:table-cell>
          <table:table-cell table:style-name="ce566" table:formula="of:=[$'3.2.Tasas'.F12]" office:value-type="string" office:string-value="%26/25" calcext:value-type="string">
            <text:p>%26/25</text:p>
          </table:table-cell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Sanidad, Presidencia y Emergencias (Área Presidencia)</text:p>
          </table:table-cell>
          <table:table-cell table:style-name="ce85" office:value-type="float" office:value="53881.76" calcext:value-type="float">
            <text:p>53.882</text:p>
          </table:table-cell>
          <table:table-cell table:style-name="ce259" office:value-type="float" office:value="159079" calcext:value-type="float">
            <text:p>159.079</text:p>
          </table:table-cell>
          <table:table-cell table:style-name="ce144" office:value-type="float" office:value="-66.1289296513053" calcext:value-type="float">
            <text:p>-66,13</text:p>
          </table:table-cell>
          <table:table-cell table:style-name="ce238" office:value-type="float" office:value="340694.71" calcext:value-type="float">
            <text:p>340.695</text:p>
          </table:table-cell>
          <table:table-cell table:style-name="ce259" office:value-type="float" office:value="436699.23" calcext:value-type="float">
            <text:p>436.699</text:p>
          </table:table-cell>
          <table:table-cell table:style-name="ce144" office:value-type="float" office:value="-21.9841285270872" calcext:value-type="float">
            <text:p>-21,9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igital de Andalucía</text:p>
          </table:table-cell>
          <table:table-cell table:style-name="ce85" office:value-type="float" office:value="138308.04" calcext:value-type="float">
            <text:p>138.308</text:p>
          </table:table-cell>
          <table:table-cell table:style-name="ce104" office:value-type="float" office:value="78753.13" calcext:value-type="float">
            <text:p>78.753</text:p>
          </table:table-cell>
          <table:table-cell table:style-name="ce147" office:value-type="float" office:value="75.622276854266" calcext:value-type="float">
            <text:p>75,62</text:p>
          </table:table-cell>
          <table:table-cell table:style-name="ce85" office:value-type="float" office:value="1211047.11" calcext:value-type="float">
            <text:p>1.211.047</text:p>
          </table:table-cell>
          <table:table-cell table:style-name="ce104" office:value-type="float" office:value="184749.04" calcext:value-type="float">
            <text:p>184.749</text:p>
          </table:table-cell>
          <table:table-cell table:style-name="ce147" office:value-type="float" office:value="555.509284378419" calcext:value-type="float">
            <text:p>555,51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de Seguridad y Gestión Integral de Emergencias de Andalucía</text:p>
          </table:table-cell>
          <table:table-cell table:style-name="ce85" office:value-type="float" office:value="88960" calcext:value-type="float">
            <text:p>88.960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93322.65" calcext:value-type="float">
            <text:p>93.323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orcio para el Desarrollo de la Sociedad de la Información y del Conocimiento en Andalucía “Fernando de los Ríos”</text:p>
          </table:table-cell>
          <table:table-cell table:style-name="ce85" office:value-type="float" office:value="551.21" calcext:value-type="float">
            <text:p>551</text:p>
          </table:table-cell>
          <table:table-cell table:style-name="ce104" office:value-type="float" office:value="6231.29" calcext:value-type="float">
            <text:p>6.231</text:p>
          </table:table-cell>
          <table:table-cell table:style-name="ce147" office:value-type="float" office:value="-91.1541590906538" calcext:value-type="float">
            <text:p>-91,15</text:p>
          </table:table-cell>
          <table:table-cell table:style-name="ce85" office:value-type="float" office:value="4366.14" calcext:value-type="float">
            <text:p>4.366</text:p>
          </table:table-cell>
          <table:table-cell table:style-name="ce104" office:value-type="float" office:value="16773.1" calcext:value-type="float">
            <text:p>16.773</text:p>
          </table:table-cell>
          <table:table-cell table:style-name="ce147" office:value-type="float" office:value="-73.9693914660975" calcext:value-type="float">
            <text:p>-73,97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Pública Empresarial de la Radio y Televisión de Andalucía (RTVA)</text:p>
          </table:table-cell>
          <table:table-cell table:style-name="ce85" office:value-type="float" office:value="1001390.38" calcext:value-type="float">
            <text:p>1.001.390</text:p>
          </table:table-cell>
          <table:table-cell table:style-name="ce104" office:value-type="float" office:value="1004700.52" calcext:value-type="float">
            <text:p>1.004.701</text:p>
          </table:table-cell>
          <table:table-cell table:style-name="ce150" office:value-type="float" office:value="-0.329465341572632" calcext:value-type="float">
            <text:p>-0,33</text:p>
          </table:table-cell>
          <table:table-cell table:style-name="ce85" office:value-type="float" office:value="5072649.81" calcext:value-type="float">
            <text:p>5.072.650</text:p>
          </table:table-cell>
          <table:table-cell table:style-name="ce104" office:value-type="float" office:value="4651891.18" calcext:value-type="float">
            <text:p>4.651.891</text:p>
          </table:table-cell>
          <table:table-cell table:style-name="ce147" office:value-type="float" office:value="9.04489408112079" calcext:value-type="float">
            <text:p>9,0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lament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ámara de Cuent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o Consultiv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o Audiovisual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50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o de Transparencia y Protección de Datos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50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de la Competencia y de la Regulación Económica de Andalucía</text:p>
          </table:table-cell>
          <table:table-cell table:style-name="ce85" office:value-type="float" office:value="141.43" calcext:value-type="float">
            <text:p>141</text:p>
          </table:table-cell>
          <table:table-cell table:style-name="ce104" office:value-type="float" office:value="2197.6" calcext:value-type="float">
            <text:p>2.198</text:p>
          </table:table-cell>
          <table:table-cell table:style-name="ce147" office:value-type="float" office:value="-93.5643429195486" calcext:value-type="float">
            <text:p>-93,56</text:p>
          </table:table-cell>
          <table:table-cell table:style-name="ce85" office:value-type="float" office:value="2535.81" calcext:value-type="float">
            <text:p>2.536</text:p>
          </table:table-cell>
          <table:table-cell table:style-name="ce104" office:value-type="float" office:value="81639.04" calcext:value-type="float">
            <text:p>81.639</text:p>
          </table:table-cell>
          <table:table-cell table:style-name="ce147" office:value-type="float" office:value="-96.8938757731595" calcext:value-type="float">
            <text:p>-96,89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Economía, Hacienda, Fondos Europeos y Diálogo Social</text:p>
          </table:table-cell>
          <table:table-cell table:style-name="ce85" office:value-type="float" office:value="3165803.03" calcext:value-type="float">
            <text:p>3.165.803</text:p>
          </table:table-cell>
          <table:table-cell table:style-name="ce104" office:value-type="float" office:value="2465130.66" calcext:value-type="float">
            <text:p>2.465.131</text:p>
          </table:table-cell>
          <table:table-cell table:style-name="ce147" office:value-type="float" office:value="28.4233359865801" calcext:value-type="float">
            <text:p>28,42</text:p>
          </table:table-cell>
          <table:table-cell table:style-name="ce85" office:value-type="float" office:value="14093902.31" calcext:value-type="float">
            <text:p>14.093.902</text:p>
          </table:table-cell>
          <table:table-cell table:style-name="ce104" office:value-type="float" office:value="13919086.29" calcext:value-type="float">
            <text:p>13.919.086</text:p>
          </table:table-cell>
          <table:table-cell table:style-name="ce147" office:value-type="float" office:value="1.25594465295897" calcext:value-type="float">
            <text:p>1,2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de Estadística y Cartografía de Andalucía (IECA)</text:p>
          </table:table-cell>
          <table:table-cell table:style-name="ce85" office:value-type="float" office:value="55.8" calcext:value-type="float">
            <text:p>56</text:p>
          </table:table-cell>
          <table:table-cell table:style-name="ce104" office:value-type="float" office:value="1015.35" calcext:value-type="float">
            <text:p>1.015</text:p>
          </table:table-cell>
          <table:table-cell table:style-name="ce147" office:value-type="float" office:value="-94.5043581031172" calcext:value-type="float">
            <text:p>-94,50</text:p>
          </table:table-cell>
          <table:table-cell table:style-name="ce85" office:value-type="float" office:value="658.64" calcext:value-type="float">
            <text:p>659</text:p>
          </table:table-cell>
          <table:table-cell table:style-name="ce104" office:value-type="float" office:value="1955.47" calcext:value-type="float">
            <text:p>1.955</text:p>
          </table:table-cell>
          <table:table-cell table:style-name="ce147" office:value-type="float" office:value="-66.3180718701898" calcext:value-type="float">
            <text:p>-66,3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Tributaria de Andalucía</text:p>
          </table:table-cell>
          <table:table-cell table:style-name="ce85" office:value-type="float" office:value="6624.78" calcext:value-type="float">
            <text:p>6.625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6654.78" calcext:value-type="float">
            <text:p>6.655</text:p>
          </table:table-cell>
          <table:table-cell table:style-name="ce104" office:value-type="float" office:value="123.54" calcext:value-type="float">
            <text:p>124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Empresarial para la Transformación y el Desarrollo Económico (TRADE)</text:p>
          </table:table-cell>
          <table:table-cell table:style-name="ce85" office:value-type="float" office:value="28331.53" calcext:value-type="float">
            <text:p>28.332</text:p>
          </table:table-cell>
          <table:table-cell table:style-name="ce104" office:value-type="float" office:value="47753.21" calcext:value-type="float">
            <text:p>47.753</text:p>
          </table:table-cell>
          <table:table-cell table:style-name="ce147" office:value-type="float" office:value="-40.670941283319" calcext:value-type="float">
            <text:p>-40,67</text:p>
          </table:table-cell>
          <table:table-cell table:style-name="ce85" office:value-type="float" office:value="460047.67" calcext:value-type="float">
            <text:p>460.048</text:p>
          </table:table-cell>
          <table:table-cell table:style-name="ce104" office:value-type="float" office:value="280377.99" calcext:value-type="float">
            <text:p>280.378</text:p>
          </table:table-cell>
          <table:table-cell table:style-name="ce147" office:value-type="float" office:value="64.0812354778633" calcext:value-type="float">
            <text:p>64,0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Innovación y Desarrollo de Andalucía</text:p>
          </table:table-cell>
          <table:table-cell table:style-name="ce85" office:value-type="float" office:value="-1558376.21" calcext:value-type="float">
            <text:p>-1.558.376</text:p>
          </table:table-cell>
          <table:table-cell table:style-name="ce104" office:value-type="float" office:value="-24385.51" calcext:value-type="float">
            <text:p>-24.386</text:p>
          </table:table-cell>
          <table:table-cell table:style-name="ce147" office:value-type="float" office:value="-6290.58280921744" calcext:value-type="float">
            <text:p>-6290,58</text:p>
          </table:table-cell>
          <table:table-cell table:style-name="ce85" office:value-type="float" office:value="-1552014.96" calcext:value-type="float">
            <text:p>-1.552.015</text:p>
          </table:table-cell>
          <table:table-cell table:style-name="ce104" office:value-type="float" office:value="431183.72" calcext:value-type="float">
            <text:p>431.184</text:p>
          </table:table-cell>
          <table:table-cell table:style-name="ce147" office:value-type="float" office:value="-459.942847563911" calcext:value-type="float">
            <text:p>-459,9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Desarrollo Educativo y Formación Profesional</text:p>
          </table:table-cell>
          <table:table-cell table:style-name="ce85" office:value-type="float" office:value="2286809.68" calcext:value-type="float">
            <text:p>2.286.810</text:p>
          </table:table-cell>
          <table:table-cell table:style-name="ce104" office:value-type="float" office:value="1588404.99" calcext:value-type="float">
            <text:p>1.588.405</text:p>
          </table:table-cell>
          <table:table-cell table:style-name="ce147" office:value-type="float" office:value="43.968930744797" calcext:value-type="float">
            <text:p>43,97</text:p>
          </table:table-cell>
          <table:table-cell table:style-name="ce85" office:value-type="float" office:value="8321061.88" calcext:value-type="float">
            <text:p>8.321.062</text:p>
          </table:table-cell>
          <table:table-cell table:style-name="ce104" office:value-type="float" office:value="7880444.61" calcext:value-type="float">
            <text:p>7.880.445</text:p>
          </table:table-cell>
          <table:table-cell table:style-name="ce147" office:value-type="float" office:value="5.59127424664433" calcext:value-type="float">
            <text:p>5,59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Parque de las Ciencias de Granada</text:p>
          </table:table-cell>
          <table:table-cell table:style-name="ce85" office:value-type="float" office:value="740101.53" calcext:value-type="float">
            <text:p>740.102</text:p>
          </table:table-cell>
          <table:table-cell table:style-name="ce104" office:value-type="float" office:value="170662.9" calcext:value-type="float">
            <text:p>170.663</text:p>
          </table:table-cell>
          <table:table-cell table:style-name="ce147" office:value-type="float" office:value="333.66281130814" calcext:value-type="float">
            <text:p>333,66</text:p>
          </table:table-cell>
          <table:table-cell table:style-name="ce85" office:value-type="float" office:value="2011132.11" calcext:value-type="float">
            <text:p>2.011.132</text:p>
          </table:table-cell>
          <table:table-cell table:style-name="ce104" office:value-type="float" office:value="1501970.76" calcext:value-type="float">
            <text:p>1.501.971</text:p>
          </table:table-cell>
          <table:table-cell table:style-name="ce147" office:value-type="float" office:value="33.899551413371" calcext:value-type="float">
            <text:p>33,90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Pública Andaluza de Educación</text:p>
          </table:table-cell>
          <table:table-cell table:style-name="ce85" office:value-type="float" office:value="7938.49" calcext:value-type="float">
            <text:p>7.938</text:p>
          </table:table-cell>
          <table:table-cell table:style-name="ce104" office:value-type="float" office:value="10402.5" calcext:value-type="float">
            <text:p>10.403</text:p>
          </table:table-cell>
          <table:table-cell table:style-name="ce150" office:value-type="float" office:value="-23.6867099254987" calcext:value-type="float">
            <text:p>-23,69</text:p>
          </table:table-cell>
          <table:table-cell table:style-name="ce85" office:value-type="float" office:value="269277.97" calcext:value-type="float">
            <text:p>269.278</text:p>
          </table:table-cell>
          <table:table-cell table:style-name="ce104" office:value-type="float" office:value="260180.69" calcext:value-type="float">
            <text:p>260.181</text:p>
          </table:table-cell>
          <table:table-cell table:style-name="ce147" office:value-type="float" office:value="3.49652389652744" calcext:value-type="float">
            <text:p>3,50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Agricultura, Pesca, Agua y Desarrollo Rural</text:p>
          </table:table-cell>
          <table:table-cell table:style-name="ce85" office:value-type="float" office:value="707308.17" calcext:value-type="float">
            <text:p>707.308</text:p>
          </table:table-cell>
          <table:table-cell table:style-name="ce104" office:value-type="float" office:value="456705.54" calcext:value-type="float">
            <text:p>456.706</text:p>
          </table:table-cell>
          <table:table-cell table:style-name="ce147" office:value-type="float" office:value="54.8718174077766" calcext:value-type="float">
            <text:p>54,87</text:p>
          </table:table-cell>
          <table:table-cell table:style-name="ce85" office:value-type="float" office:value="3075791.28" calcext:value-type="float">
            <text:p>3.075.791</text:p>
          </table:table-cell>
          <table:table-cell table:style-name="ce104" office:value-type="float" office:value="2278071.71" calcext:value-type="float">
            <text:p>2.278.072</text:p>
          </table:table-cell>
          <table:table-cell table:style-name="ce147" office:value-type="float" office:value="35.0173160264565" calcext:value-type="float">
            <text:p>35,02</text:p>
          </table:table-cell>
          <table:table-cell table:number-columns-repeated="55"/>
        </table:table-row>
        <table:table-row table:style-name="ro26">
          <table:table-cell table:number-columns-repeated="2"/>
          <table:table-cell table:style-name="ce528" office:value-type="string" calcext:value-type="string">
            <text:p>Instituto Andaluz de Investigación y Formación Agraria, Pesquera, Alimentaria y de la Producción Ecológica (IAIFAPAPE)</text:p>
          </table:table-cell>
          <table:table-cell table:style-name="ce85" office:value-type="float" office:value="393899.95" calcext:value-type="float">
            <text:p>393.900</text:p>
          </table:table-cell>
          <table:table-cell table:style-name="ce104" office:value-type="float" office:value="198585.08" calcext:value-type="float">
            <text:p>198.585</text:p>
          </table:table-cell>
          <table:table-cell table:style-name="ce147" office:value-type="float" office:value="98.3532448661299" calcext:value-type="float">
            <text:p>98,35</text:p>
          </table:table-cell>
          <table:table-cell table:style-name="ce85" office:value-type="float" office:value="1779062.9" calcext:value-type="float">
            <text:p>1.779.063</text:p>
          </table:table-cell>
          <table:table-cell table:style-name="ce104" office:value-type="float" office:value="578789.99" calcext:value-type="float">
            <text:p>578.790</text:p>
          </table:table-cell>
          <table:table-cell table:style-name="ce147" office:value-type="float" office:value="207.376238486778" calcext:value-type="float">
            <text:p>207,3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Gestión Agraria y Pesquera de Andalucía (AGAPA)</text:p>
          </table:table-cell>
          <table:table-cell table:style-name="ce85" office:value-type="float" office:value="436.53" calcext:value-type="float">
            <text:p>437</text:p>
          </table:table-cell>
          <table:table-cell table:style-name="ce104" office:value-type="float" office:value="96068.74" calcext:value-type="float">
            <text:p>96.069</text:p>
          </table:table-cell>
          <table:table-cell table:style-name="ce147" office:value-type="float" office:value="-99.545606614597" calcext:value-type="float">
            <text:p>-99,55</text:p>
          </table:table-cell>
          <table:table-cell table:style-name="ce85" office:value-type="float" office:value="43178.42" calcext:value-type="float">
            <text:p>43.178</text:p>
          </table:table-cell>
          <table:table-cell table:style-name="ce104" office:value-type="float" office:value="133357.52" calcext:value-type="float">
            <text:p>133.358</text:p>
          </table:table-cell>
          <table:table-cell table:style-name="ce147" office:value-type="float" office:value="-67.6220583586138" calcext:value-type="float">
            <text:p>-67,62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Sanidad, Presidencia y Emergencias (Área Sanidad)</text:p>
          </table:table-cell>
          <table:table-cell table:style-name="ce85" office:value-type="float" office:value="1071748.67" calcext:value-type="float">
            <text:p>1.071.749</text:p>
          </table:table-cell>
          <table:table-cell table:style-name="ce104" office:value-type="float" office:value="750469.34" calcext:value-type="float">
            <text:p>750.469</text:p>
          </table:table-cell>
          <table:table-cell table:style-name="ce147" office:value-type="float" office:value="42.810453788825" calcext:value-type="float">
            <text:p>42,81</text:p>
          </table:table-cell>
          <table:table-cell table:style-name="ce85" office:value-type="float" office:value="6429543.62" calcext:value-type="float">
            <text:p>6.429.544</text:p>
          </table:table-cell>
          <table:table-cell table:style-name="ce104" office:value-type="float" office:value="3815803.84" calcext:value-type="float">
            <text:p>3.815.804</text:p>
          </table:table-cell>
          <table:table-cell table:style-name="ce147" office:value-type="float" office:value="68.497750135919" calcext:value-type="float">
            <text:p>68,50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Servicio Andaluz de Salud</text:p>
          </table:table-cell>
          <table:table-cell table:style-name="ce85" office:value-type="float" office:value="11496742.56" calcext:value-type="float">
            <text:p>11.496.743</text:p>
          </table:table-cell>
          <table:table-cell table:style-name="ce104" office:value-type="float" office:value="8487133.44" calcext:value-type="float">
            <text:p>8.487.133</text:p>
          </table:table-cell>
          <table:table-cell table:style-name="ce147" office:value-type="float" office:value="35.4608436555936" calcext:value-type="float">
            <text:p>35,46</text:p>
          </table:table-cell>
          <table:table-cell table:style-name="ce85" office:value-type="float" office:value="61061576.78" calcext:value-type="float">
            <text:p>61.061.577</text:p>
          </table:table-cell>
          <table:table-cell table:style-name="ce104" office:value-type="float" office:value="62256219.45" calcext:value-type="float">
            <text:p>62.256.219</text:p>
          </table:table-cell>
          <table:table-cell table:style-name="ce147" office:value-type="float" office:value="-1.91891297054977" calcext:value-type="float">
            <text:p>-1,9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de Salud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Sanitario Público del Aljarafe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Empleo, Empresa y Trabajo Autónomo</text:p>
          </table:table-cell>
          <table:table-cell table:style-name="ce85" office:value-type="float" office:value="12727426.05" calcext:value-type="float">
            <text:p>12.727.426</text:p>
          </table:table-cell>
          <table:table-cell table:style-name="ce104" office:value-type="float" office:value="6930774.38" calcext:value-type="float">
            <text:p>6.930.774</text:p>
          </table:table-cell>
          <table:table-cell table:style-name="ce147" office:value-type="float" office:value="83.636421447036" calcext:value-type="float">
            <text:p>83,64</text:p>
          </table:table-cell>
          <table:table-cell table:style-name="ce85" office:value-type="float" office:value="38595964.6" calcext:value-type="float">
            <text:p>38.595.965</text:p>
          </table:table-cell>
          <table:table-cell table:style-name="ce104" office:value-type="float" office:value="37918040.89" calcext:value-type="float">
            <text:p>37.918.041</text:p>
          </table:table-cell>
          <table:table-cell table:style-name="ce147" office:value-type="float" office:value="1.78786586566184" calcext:value-type="float">
            <text:p>1,7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Prevención de Riesgos Laborales</text:p>
          </table:table-cell>
          <table:table-cell table:style-name="ce85" office:value-type="float" office:value="15503.7" calcext:value-type="float">
            <text:p>15.504</text:p>
          </table:table-cell>
          <table:table-cell table:style-name="ce104" office:value-type="float" office:value="7218.56" calcext:value-type="float">
            <text:p>7.219</text:p>
          </table:table-cell>
          <table:table-cell table:style-name="ce147" office:value-type="float" office:value="114.775523096019" calcext:value-type="float">
            <text:p>114,78</text:p>
          </table:table-cell>
          <table:table-cell table:style-name="ce85" office:value-type="float" office:value="54693.52" calcext:value-type="float">
            <text:p>54.694</text:p>
          </table:table-cell>
          <table:table-cell table:style-name="ce104" office:value-type="float" office:value="40914.46" calcext:value-type="float">
            <text:p>40.914</text:p>
          </table:table-cell>
          <table:table-cell table:style-name="ce147" office:value-type="float" office:value="33.677726652142" calcext:value-type="float">
            <text:p>33,6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Servicio Andaluz de Empleo</text:p>
          </table:table-cell>
          <table:table-cell table:style-name="ce85" office:value-type="float" office:value="1725790.72" calcext:value-type="float">
            <text:p>1.725.791</text:p>
          </table:table-cell>
          <table:table-cell table:style-name="ce104" office:value-type="float" office:value="365526.21" calcext:value-type="float">
            <text:p>365.526</text:p>
          </table:table-cell>
          <table:table-cell table:style-name="ce147" office:value-type="float" office:value="372.138706551303" calcext:value-type="float">
            <text:p>372,14</text:p>
          </table:table-cell>
          <table:table-cell table:style-name="ce85" office:value-type="float" office:value="7531732.62" calcext:value-type="float">
            <text:p>7.531.733</text:p>
          </table:table-cell>
          <table:table-cell table:style-name="ce104" office:value-type="float" office:value="1758463.59" calcext:value-type="float">
            <text:p>1.758.464</text:p>
          </table:table-cell>
          <table:table-cell table:style-name="ce147" office:value-type="float" office:value="328.313253844511" calcext:value-type="float">
            <text:p>328,31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Universidad, Investigación e Innovación</text:p>
          </table:table-cell>
          <table:table-cell table:style-name="ce85" office:value-type="float" office:value="202.47000000001" calcext:value-type="float">
            <text:p>202</text:p>
          </table:table-cell>
          <table:table-cell table:style-name="ce104" office:value-type="float" office:value="333852.08" calcext:value-type="float">
            <text:p>333.852</text:p>
          </table:table-cell>
          <table:table-cell table:style-name="ce147" office:value-type="float" office:value="-99.9393533806948" calcext:value-type="float">
            <text:p>-99,94</text:p>
          </table:table-cell>
          <table:table-cell table:style-name="ce85" office:value-type="float" office:value="1799291.04" calcext:value-type="float">
            <text:p>1.799.291</text:p>
          </table:table-cell>
          <table:table-cell table:style-name="ce104" office:value-type="float" office:value="4585585.52" calcext:value-type="float">
            <text:p>4.585.586</text:p>
          </table:table-cell>
          <table:table-cell table:style-name="ce147" office:value-type="float" office:value="-60.7620219456729" calcext:value-type="float">
            <text:p>-60,76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para la Calidad Científica y Universitaria de Andalucía (ACCU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style-name="ce311" table:number-columns-repeated="2"/>
          <table:table-cell table:style-name="ce528" office:value-type="string" calcext:value-type="string">
            <text:p>Consejería de Turismo y Andalucía Exterior</text:p>
          </table:table-cell>
          <table:table-cell table:style-name="ce85" office:value-type="float" office:value="1341126.63" calcext:value-type="float">
            <text:p>1.341.127</text:p>
          </table:table-cell>
          <table:table-cell table:style-name="ce104" office:value-type="float" office:value="428674.28" calcext:value-type="float">
            <text:p>428.674</text:p>
          </table:table-cell>
          <table:table-cell table:style-name="ce147" office:value-type="float" office:value="212.854466099529" calcext:value-type="float">
            <text:p>212,85</text:p>
          </table:table-cell>
          <table:table-cell table:style-name="ce85" office:value-type="float" office:value="3370051.83" calcext:value-type="float">
            <text:p>3.370.052</text:p>
          </table:table-cell>
          <table:table-cell table:style-name="ce104" office:value-type="float" office:value="2686978.39" calcext:value-type="float">
            <text:p>2.686.978</text:p>
          </table:table-cell>
          <table:table-cell table:style-name="ce147" office:value-type="float" office:value="25.4216201567591" calcext:value-type="float">
            <text:p>25,4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Fomento, Articulación del Territorio y Vivienda</text:p>
          </table:table-cell>
          <table:table-cell table:style-name="ce85" office:value-type="float" office:value="1828051.68" calcext:value-type="float">
            <text:p>1.828.052</text:p>
          </table:table-cell>
          <table:table-cell table:style-name="ce104" office:value-type="float" office:value="1341098.36" calcext:value-type="float">
            <text:p>1.341.098</text:p>
          </table:table-cell>
          <table:table-cell table:style-name="ce147" office:value-type="float" office:value="36.3100376917917" calcext:value-type="float">
            <text:p>36,31</text:p>
          </table:table-cell>
          <table:table-cell table:style-name="ce85" office:value-type="float" office:value="7210018.79" calcext:value-type="float">
            <text:p>7.210.019</text:p>
          </table:table-cell>
          <table:table-cell table:style-name="ce104" office:value-type="float" office:value="6217953.23" calcext:value-type="float">
            <text:p>6.217.953</text:p>
          </table:table-cell>
          <table:table-cell table:style-name="ce147" office:value-type="float" office:value="15.9548572223661" calcext:value-type="float">
            <text:p>15,9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 la Costa de Huelv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float" office:value="140216.62" calcext:value-type="float">
            <text:p>140.217</text:p>
          </table:table-cell>
          <table:table-cell table:style-name="ce147" office:value-type="float" office:value="-100" calcext:value-type="float">
            <text:p>-100,00</text:p>
          </table:table-cell>
          <table:table-cell table:style-name="ce85" office:value-type="float" office:value="608400.02" calcext:value-type="float">
            <text:p>608.400</text:p>
          </table:table-cell>
          <table:table-cell table:style-name="ce104" office:value-type="float" office:value="615738.61" calcext:value-type="float">
            <text:p>615.739</text:p>
          </table:table-cell>
          <table:table-cell table:style-name="ce147" office:value-type="float" office:value="-1.19183528218248" calcext:value-type="float">
            <text:p>-1,1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Almer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542394.29" calcext:value-type="float">
            <text:p>542.394</text:p>
          </table:table-cell>
          <table:table-cell table:style-name="ce104" office:value-type="float" office:value="900598.16" calcext:value-type="float">
            <text:p>900.598</text:p>
          </table:table-cell>
          <table:table-cell table:style-name="ce147" office:value-type="float" office:value="-39.7739953188445" calcext:value-type="float">
            <text:p>-39,77</text:p>
          </table:table-cell>
          <table:table-cell table:number-columns-repeated="55"/>
        </table:table-row>
        <table:table-row table:style-name="ro7">
          <table:table-cell/>
          <table:table-cell table:style-name="ce145"/>
          <table:table-cell table:style-name="ce528" office:value-type="string" calcext:value-type="string">
            <text:p>Consorcio Transporte Metropolitano del Área de Córdoba</text:p>
          </table:table-cell>
          <table:table-cell table:style-name="ce85" office:value-type="float" office:value="289367.96" calcext:value-type="float">
            <text:p>289.368</text:p>
          </table:table-cell>
          <table:table-cell table:style-name="ce104" office:value-type="float" office:value="225971.89" calcext:value-type="float">
            <text:p>225.972</text:p>
          </table:table-cell>
          <table:table-cell table:style-name="ce147" office:value-type="float" office:value="28.0548478839558" calcext:value-type="float">
            <text:p>28,05</text:p>
          </table:table-cell>
          <table:table-cell table:style-name="ce85" office:value-type="float" office:value="1363728.02" calcext:value-type="float">
            <text:p>1.363.728</text:p>
          </table:table-cell>
          <table:table-cell table:style-name="ce104" office:value-type="float" office:value="987218.69" calcext:value-type="float">
            <text:p>987.219</text:p>
          </table:table-cell>
          <table:table-cell table:style-name="ce147" office:value-type="float" office:value="38.1383916060179" calcext:value-type="float">
            <text:p>38,14</text:p>
          </table:table-cell>
          <table:table-cell table:number-columns-repeated="55"/>
        </table:table-row>
        <table:table-row table:style-name="ro12">
          <table:table-cell/>
          <table:table-cell table:style-name="ce145"/>
          <table:table-cell table:style-name="ce528" office:value-type="string" calcext:value-type="string">
            <text:p>Consorcio Transporte Metropolitano del Área de Granada</text:p>
          </table:table-cell>
          <table:table-cell table:style-name="ce85" office:value-type="float" office:value="2500385.34" calcext:value-type="float">
            <text:p>2.500.385</text:p>
          </table:table-cell>
          <table:table-cell table:style-name="ce104" office:value-type="float" office:value="495174.72" calcext:value-type="float">
            <text:p>495.175</text:p>
          </table:table-cell>
          <table:table-cell table:style-name="ce147" office:value-type="float" office:value="404.950119424513" calcext:value-type="float">
            <text:p>404,95</text:p>
          </table:table-cell>
          <table:table-cell table:style-name="ce85" office:value-type="float" office:value="6287153.07" calcext:value-type="float">
            <text:p>6.287.153</text:p>
          </table:table-cell>
          <table:table-cell table:style-name="ce104" office:value-type="float" office:value="3203388.75" calcext:value-type="float">
            <text:p>3.203.389</text:p>
          </table:table-cell>
          <table:table-cell table:style-name="ce147" office:value-type="float" office:value="96.2656911372371" calcext:value-type="float">
            <text:p>96,2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Jaén</text:p>
          </table:table-cell>
          <table:table-cell table:style-name="ce85" office:value-type="float" office:value="230986.88" calcext:value-type="float">
            <text:p>230.987</text:p>
          </table:table-cell>
          <table:table-cell table:style-name="ce104" office:value-type="float" office:value="99635.01" calcext:value-type="float">
            <text:p>99.635</text:p>
          </table:table-cell>
          <table:table-cell table:style-name="ce147" office:value-type="float" office:value="131.833047439851" calcext:value-type="float">
            <text:p>131,83</text:p>
          </table:table-cell>
          <table:table-cell table:style-name="ce85" office:value-type="float" office:value="973397.97" calcext:value-type="float">
            <text:p>973.398</text:p>
          </table:table-cell>
          <table:table-cell table:style-name="ce104" office:value-type="float" office:value="498711.37" calcext:value-type="float">
            <text:p>498.711</text:p>
          </table:table-cell>
          <table:table-cell table:style-name="ce147" office:value-type="float" office:value="95.1826303859886" calcext:value-type="float">
            <text:p>95,18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Málaga</text:p>
          </table:table-cell>
          <table:table-cell table:style-name="ce85" office:value-type="float" office:value="1569740.43" calcext:value-type="float">
            <text:p>1.569.740</text:p>
          </table:table-cell>
          <table:table-cell table:style-name="ce104" office:value-type="float" office:value="1098319.6" calcext:value-type="float">
            <text:p>1.098.320</text:p>
          </table:table-cell>
          <table:table-cell table:style-name="ce150" office:value-type="float" office:value="42.9220083116062" calcext:value-type="float">
            <text:p>42,92</text:p>
          </table:table-cell>
          <table:table-cell table:style-name="ce85" office:value-type="float" office:value="7537186.83" calcext:value-type="float">
            <text:p>7.537.187</text:p>
          </table:table-cell>
          <table:table-cell table:style-name="ce104" office:value-type="float" office:value="5016131.32" calcext:value-type="float">
            <text:p>5.016.131</text:p>
          </table:table-cell>
          <table:table-cell table:style-name="ce147" office:value-type="float" office:value="50.2589615217649" calcext:value-type="float">
            <text:p>50,26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Sevilla</text:p>
          </table:table-cell>
          <table:table-cell table:style-name="ce85" office:value-type="float" office:value="3352103.61" calcext:value-type="float">
            <text:p>3.352.104</text:p>
          </table:table-cell>
          <table:table-cell table:style-name="ce104" office:value-type="float" office:value="1518705.9" calcext:value-type="float">
            <text:p>1.518.706</text:p>
          </table:table-cell>
          <table:table-cell table:style-name="ce147" office:value-type="float" office:value="120.72105007296" calcext:value-type="float">
            <text:p>120,72</text:p>
          </table:table-cell>
          <table:table-cell table:style-name="ce85" office:value-type="float" office:value="8426741.6" calcext:value-type="float">
            <text:p>8.426.742</text:p>
          </table:table-cell>
          <table:table-cell table:style-name="ce104" office:value-type="float" office:value="6564801.78" calcext:value-type="float">
            <text:p>6.564.802</text:p>
          </table:table-cell>
          <table:table-cell table:style-name="ce147" office:value-type="float" office:value="28.3624682419581" calcext:value-type="float">
            <text:p>28,3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Campo de Gibraltar</text:p>
          </table:table-cell>
          <table:table-cell table:style-name="ce85" office:value-type="float" office:value="149585" calcext:value-type="float">
            <text:p>149.585</text:p>
          </table:table-cell>
          <table:table-cell table:style-name="ce104" office:value-type="float" office:value="116509.52" calcext:value-type="float">
            <text:p>116.510</text:p>
          </table:table-cell>
          <table:table-cell table:style-name="ce147" office:value-type="float" office:value="28.3886501291912" calcext:value-type="float">
            <text:p>28,39</text:p>
          </table:table-cell>
          <table:table-cell table:style-name="ce85" office:value-type="float" office:value="666120.53" calcext:value-type="float">
            <text:p>666.121</text:p>
          </table:table-cell>
          <table:table-cell table:style-name="ce104" office:value-type="float" office:value="560525.03" calcext:value-type="float">
            <text:p>560.525</text:p>
          </table:table-cell>
          <table:table-cell table:style-name="ce147" office:value-type="float" office:value="18.8386770167962" calcext:value-type="float">
            <text:p>18,84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 la Bahía de Cádiz</text:p>
          </table:table-cell>
          <table:table-cell table:style-name="ce85" office:value-type="float" office:value="555547.63" calcext:value-type="float">
            <text:p>555.548</text:p>
          </table:table-cell>
          <table:table-cell table:style-name="ce104" office:value-type="float" office:value="490738.39" calcext:value-type="float">
            <text:p>490.738</text:p>
          </table:table-cell>
          <table:table-cell table:style-name="ce147" office:value-type="float" office:value="13.2064744313156" calcext:value-type="float">
            <text:p>13,21</text:p>
          </table:table-cell>
          <table:table-cell table:style-name="ce85" office:value-type="float" office:value="2560964.28" calcext:value-type="float">
            <text:p>2.560.964</text:p>
          </table:table-cell>
          <table:table-cell table:style-name="ce104" office:value-type="float" office:value="2128758.66" calcext:value-type="float">
            <text:p>2.128.759</text:p>
          </table:table-cell>
          <table:table-cell table:style-name="ce147" office:value-type="float" office:value="20.3031761242488" calcext:value-type="float">
            <text:p>20,3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Palacio de Exposiciones y Congresos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de Vivienda y Rehabilitación de Andalucía (AVRA)</text:p>
          </table:table-cell>
          <table:table-cell table:style-name="ce85" office:value-type="float" office:value="946.56" calcext:value-type="float">
            <text:p>947</text:p>
          </table:table-cell>
          <table:table-cell table:style-name="ce104" office:value-type="float" office:value="-4940.97" calcext:value-type="float">
            <text:p>-4.941</text:p>
          </table:table-cell>
          <table:table-cell table:style-name="ce147" office:value-type="float" office:value="119.157371933042" calcext:value-type="float">
            <text:p>119,16</text:p>
          </table:table-cell>
          <table:table-cell table:style-name="ce85" office:value-type="float" office:value="10464.99" calcext:value-type="float">
            <text:p>10.465</text:p>
          </table:table-cell>
          <table:table-cell table:style-name="ce104" office:value-type="float" office:value="-1602.21" calcext:value-type="float">
            <text:p>-1.602</text:p>
          </table:table-cell>
          <table:table-cell table:style-name="ce147" office:value-type="float" office:value="753.159698166907" calcext:value-type="float">
            <text:p>753,1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Obra Pública de la Junta de Andalucía (AOPJA)</text:p>
          </table:table-cell>
          <table:table-cell table:style-name="ce85" office:value-type="float" office:value="1583896.61" calcext:value-type="float">
            <text:p>1.583.897</text:p>
          </table:table-cell>
          <table:table-cell table:style-name="ce104" office:value-type="float" office:value="495008.8" calcext:value-type="float">
            <text:p>495.009</text:p>
          </table:table-cell>
          <table:table-cell table:style-name="ce147" office:value-type="float" office:value="219.973424714874" calcext:value-type="float">
            <text:p>219,97</text:p>
          </table:table-cell>
          <table:table-cell table:style-name="ce85" office:value-type="float" office:value="3957707.25" calcext:value-type="float">
            <text:p>3.957.707</text:p>
          </table:table-cell>
          <table:table-cell table:style-name="ce104" office:value-type="float" office:value="2799935.9" calcext:value-type="float">
            <text:p>2.799.936</text:p>
          </table:table-cell>
          <table:table-cell table:style-name="ce147" office:value-type="float" office:value="41.3499234036037" calcext:value-type="float">
            <text:p>41,3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Puertos de Andalucía</text:p>
          </table:table-cell>
          <table:table-cell table:style-name="ce85" office:value-type="float" office:value="2049.78" calcext:value-type="float">
            <text:p>2.050</text:p>
          </table:table-cell>
          <table:table-cell table:style-name="ce104" office:value-type="float" office:value="895.23" calcext:value-type="float">
            <text:p>895</text:p>
          </table:table-cell>
          <table:table-cell table:style-name="ce147" office:value-type="float" office:value="128.966857679032" calcext:value-type="float">
            <text:p>128,97</text:p>
          </table:table-cell>
          <table:table-cell table:style-name="ce85" office:value-type="float" office:value="16164.14" calcext:value-type="float">
            <text:p>16.164</text:p>
          </table:table-cell>
          <table:table-cell table:style-name="ce104" office:value-type="float" office:value="286704.28" calcext:value-type="float">
            <text:p>286.704</text:p>
          </table:table-cell>
          <table:table-cell table:style-name="ce147" office:value-type="float" office:value="-94.3620862583565" calcext:value-type="float">
            <text:p>-94,3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clusión Social, Juventud, Familias e Igualdad</text:p>
          </table:table-cell>
          <table:table-cell table:style-name="ce85" office:value-type="float" office:value="6307153.66" calcext:value-type="float">
            <text:p>6.307.154</text:p>
          </table:table-cell>
          <table:table-cell table:style-name="ce104" office:value-type="float" office:value="1505292.99" calcext:value-type="float">
            <text:p>1.505.293</text:p>
          </table:table-cell>
          <table:table-cell table:style-name="ce147" office:value-type="float" office:value="318.998407745193" calcext:value-type="float">
            <text:p>319,00</text:p>
          </table:table-cell>
          <table:table-cell table:style-name="ce85" office:value-type="float" office:value="14772823.19" calcext:value-type="float">
            <text:p>14.772.823</text:p>
          </table:table-cell>
          <table:table-cell table:style-name="ce104" office:value-type="float" office:value="7647360.52" calcext:value-type="float">
            <text:p>7.647.361</text:p>
          </table:table-cell>
          <table:table-cell table:style-name="ce147" office:value-type="float" office:value="93.1754512078371" calcext:value-type="float">
            <text:p>93,1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Mujer</text:p>
          </table:table-cell>
          <table:table-cell table:style-name="ce85" office:value-type="float" office:value="2379.74" calcext:value-type="float">
            <text:p>2.380</text:p>
          </table:table-cell>
          <table:table-cell table:style-name="ce104" office:value-type="float" office:value="7209.29" calcext:value-type="float">
            <text:p>7.209</text:p>
          </table:table-cell>
          <table:table-cell table:style-name="ce147" office:value-type="float" office:value="-66.9906467904606" calcext:value-type="float">
            <text:p>-66,99</text:p>
          </table:table-cell>
          <table:table-cell table:style-name="ce85" office:value-type="float" office:value="79628" calcext:value-type="float">
            <text:p>79.628</text:p>
          </table:table-cell>
          <table:table-cell table:style-name="ce104" office:value-type="float" office:value="27337.66" calcext:value-type="float">
            <text:p>27.338</text:p>
          </table:table-cell>
          <table:table-cell table:style-name="ce147" office:value-type="float" office:value="191.275844384633" calcext:value-type="float">
            <text:p>191,2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Juventud</text:p>
          </table:table-cell>
          <table:table-cell table:style-name="ce85" office:value-type="float" office:value="10265.31" calcext:value-type="float">
            <text:p>10.265</text:p>
          </table:table-cell>
          <table:table-cell table:style-name="ce104" office:value-type="float" office:value="13920.14" calcext:value-type="float">
            <text:p>13.920</text:p>
          </table:table-cell>
          <table:table-cell table:style-name="ce147" office:value-type="float" office:value="-26.2556985777442" calcext:value-type="float">
            <text:p>-26,26</text:p>
          </table:table-cell>
          <table:table-cell table:style-name="ce85" office:value-type="float" office:value="34565.73" calcext:value-type="float">
            <text:p>34.566</text:p>
          </table:table-cell>
          <table:table-cell table:style-name="ce104" office:value-type="float" office:value="68147.49" calcext:value-type="float">
            <text:p>68.147</text:p>
          </table:table-cell>
          <table:table-cell table:style-name="ce147" office:value-type="float" office:value="-49.2780585169021" calcext:value-type="float">
            <text:p>-49,2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Servicios Sociales y Dependencia de Andalucía</text:p>
          </table:table-cell>
          <table:table-cell table:style-name="ce85" office:value-type="float" office:value="302663.09" calcext:value-type="float">
            <text:p>302.663</text:p>
          </table:table-cell>
          <table:table-cell table:style-name="ce104" office:value-type="float" office:value="829876.58" calcext:value-type="float">
            <text:p>829.877</text:p>
          </table:table-cell>
          <table:table-cell table:style-name="ce147" office:value-type="float" office:value="-63.5291442975774" calcext:value-type="float">
            <text:p>-63,53</text:p>
          </table:table-cell>
          <table:table-cell table:style-name="ce85" office:value-type="float" office:value="3250124.99" calcext:value-type="float">
            <text:p>3.250.125</text:p>
          </table:table-cell>
          <table:table-cell table:style-name="ce104" office:value-type="float" office:value="4131540.53" calcext:value-type="float">
            <text:p>4.131.541</text:p>
          </table:table-cell>
          <table:table-cell table:style-name="ce147" office:value-type="float" office:value="-21.3338229069727" calcext:value-type="float">
            <text:p>-21,3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Cooperación Internacional para el Desarrollo (ACCID)</text:p>
          </table:table-cell>
          <table:table-cell table:style-name="ce85" office:value-type="float" office:value="80359.14" calcext:value-type="float">
            <text:p>80.359</text:p>
          </table:table-cell>
          <table:table-cell table:style-name="ce104" office:value-type="float" office:value="2473658.4" calcext:value-type="float">
            <text:p>2.473.658</text:p>
          </table:table-cell>
          <table:table-cell table:style-name="ce147" office:value-type="float" office:value="-96.7514051252994" calcext:value-type="float">
            <text:p>-96,75</text:p>
          </table:table-cell>
          <table:table-cell table:style-name="ce85" office:value-type="float" office:value="488993.34" calcext:value-type="float">
            <text:p>488.993</text:p>
          </table:table-cell>
          <table:table-cell table:style-name="ce104" office:value-type="float" office:value="2476089.29" calcext:value-type="float">
            <text:p>2.476.089</text:p>
          </table:table-cell>
          <table:table-cell table:style-name="ce147" office:value-type="float" office:value="-80.2513850378958" calcext:value-type="float">
            <text:p>-80,2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Cultura y Deporte</text:p>
          </table:table-cell>
          <table:table-cell table:style-name="ce85" office:value-type="float" office:value="217617.64" calcext:value-type="float">
            <text:p>217.618</text:p>
          </table:table-cell>
          <table:table-cell table:style-name="ce104" office:value-type="float" office:value="70647.46" calcext:value-type="float">
            <text:p>70.647</text:p>
          </table:table-cell>
          <table:table-cell table:style-name="ce147" office:value-type="float" office:value="208.03321166819" calcext:value-type="float">
            <text:p>208,03</text:p>
          </table:table-cell>
          <table:table-cell table:style-name="ce85" office:value-type="float" office:value="775597.6" calcext:value-type="float">
            <text:p>775.598</text:p>
          </table:table-cell>
          <table:table-cell table:style-name="ce104" office:value-type="float" office:value="446688.32" calcext:value-type="float">
            <text:p>446.688</text:p>
          </table:table-cell>
          <table:table-cell table:style-name="ce147" office:value-type="float" office:value="73.6328364260789" calcext:value-type="float">
            <text:p>73,6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tronato de la Alhambra y Generalife</text:p>
          </table:table-cell>
          <table:table-cell table:style-name="ce85" office:value-type="float" office:value="2809556.22" calcext:value-type="float">
            <text:p>2.809.556</text:p>
          </table:table-cell>
          <table:table-cell table:style-name="ce104" office:value-type="float" office:value="5234820.35" calcext:value-type="float">
            <text:p>5.234.820</text:p>
          </table:table-cell>
          <table:table-cell table:style-name="ce147" office:value-type="float" office:value="-46.3294624809809" calcext:value-type="float">
            <text:p>-46,33</text:p>
          </table:table-cell>
          <table:table-cell table:style-name="ce85" office:value-type="float" office:value="17054192.67" calcext:value-type="float">
            <text:p>17.054.193</text:p>
          </table:table-cell>
          <table:table-cell table:style-name="ce104" office:value-type="float" office:value="17023901.19" calcext:value-type="float">
            <text:p>17.023.901</text:p>
          </table:table-cell>
          <table:table-cell table:style-name="ce147" office:value-type="float" office:value="0.177935008326963" calcext:value-type="float">
            <text:p>0,1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entro Andaluz de Arte Contemporáneo</text:p>
          </table:table-cell>
          <table:table-cell table:style-name="ce85" office:value-type="float" office:value="2503.8" calcext:value-type="float">
            <text:p>2.504</text:p>
          </table:table-cell>
          <table:table-cell table:style-name="ce104" office:value-type="float" office:value="2181.06" calcext:value-type="float">
            <text:p>2.181</text:p>
          </table:table-cell>
          <table:table-cell table:style-name="ce147" office:value-type="float" office:value="14.7973920937526" calcext:value-type="float">
            <text:p>14,80</text:p>
          </table:table-cell>
          <table:table-cell table:style-name="ce85" office:value-type="float" office:value="115856.5" calcext:value-type="float">
            <text:p>115.857</text:p>
          </table:table-cell>
          <table:table-cell table:style-name="ce104" office:value-type="float" office:value="12099.24" calcext:value-type="float">
            <text:p>12.099</text:p>
          </table:table-cell>
          <table:table-cell table:style-name="ce147" office:value-type="float" office:value="857.551879291592" calcext:value-type="float">
            <text:p>857,5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Instituciones Culturales</text:p>
          </table:table-cell>
          <table:table-cell table:style-name="ce85" office:value-type="float" office:value="93897.48" calcext:value-type="float">
            <text:p>93.897</text:p>
          </table:table-cell>
          <table:table-cell table:style-name="ce104" office:value-type="float" office:value="89247.53" calcext:value-type="float">
            <text:p>89.248</text:p>
          </table:table-cell>
          <table:table-cell table:style-name="ce147" office:value-type="float" office:value="5.21017220308507" calcext:value-type="float">
            <text:p>5,21</text:p>
          </table:table-cell>
          <table:table-cell table:style-name="ce85" office:value-type="float" office:value="369092.11" calcext:value-type="float">
            <text:p>369.092</text:p>
          </table:table-cell>
          <table:table-cell table:style-name="ce104" office:value-type="float" office:value="406305.55" calcext:value-type="float">
            <text:p>406.306</text:p>
          </table:table-cell>
          <table:table-cell table:style-name="ce147" office:value-type="float" office:value="-9.1589789999177" calcext:value-type="float">
            <text:p>-9,1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l Patrimonio Histórico (IAPH)</text:p>
          </table:table-cell>
          <table:table-cell table:style-name="ce85" office:value-type="float" office:value="29207.32" calcext:value-type="float">
            <text:p>29.207</text:p>
          </table:table-cell>
          <table:table-cell table:style-name="ce104" office:value-type="float" office:value="44053.8" calcext:value-type="float">
            <text:p>44.054</text:p>
          </table:table-cell>
          <table:table-cell table:style-name="ce147" office:value-type="float" office:value="-33.7007931211382" calcext:value-type="float">
            <text:p>-33,70</text:p>
          </table:table-cell>
          <table:table-cell table:style-name="ce85" office:value-type="float" office:value="111895.62" calcext:value-type="float">
            <text:p>111.896</text:p>
          </table:table-cell>
          <table:table-cell table:style-name="ce104" office:value-type="float" office:value="95195.78" calcext:value-type="float">
            <text:p>95.196</text:p>
          </table:table-cell>
          <table:table-cell table:style-name="ce147" office:value-type="float" office:value="17.5426263643199" calcext:value-type="float">
            <text:p>17,5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Sostenibilidad y Medio Ambiente</text:p>
          </table:table-cell>
          <table:table-cell table:style-name="ce85" office:value-type="float" office:value="268989.68" calcext:value-type="float">
            <text:p>268.990</text:p>
          </table:table-cell>
          <table:table-cell table:style-name="ce104" office:value-type="float" office:value="435390.65" calcext:value-type="float">
            <text:p>435.391</text:p>
          </table:table-cell>
          <table:table-cell table:style-name="ce147" office:value-type="float" office:value="-38.2187743351861" calcext:value-type="float">
            <text:p>-38,22</text:p>
          </table:table-cell>
          <table:table-cell table:style-name="ce85" office:value-type="float" office:value="1595636.26" calcext:value-type="float">
            <text:p>1.595.636</text:p>
          </table:table-cell>
          <table:table-cell table:style-name="ce104" office:value-type="float" office:value="2009436.99" calcext:value-type="float">
            <text:p>2.009.437</text:p>
          </table:table-cell>
          <table:table-cell table:style-name="ce147" office:value-type="float" office:value="-20.5928691498806" calcext:value-type="float">
            <text:p>-20,5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Medio Ambiente y Agua de Andalucía</text:p>
          </table:table-cell>
          <table:table-cell table:style-name="ce85" office:value-type="float" office:value="597971.2" calcext:value-type="float">
            <text:p>597.971</text:p>
          </table:table-cell>
          <table:table-cell table:style-name="ce104" office:value-type="float" office:value="387691.33" calcext:value-type="float">
            <text:p>387.691</text:p>
          </table:table-cell>
          <table:table-cell table:style-name="ce147" office:value-type="float" office:value="54.2389921384108" calcext:value-type="float">
            <text:p>54,24</text:p>
          </table:table-cell>
          <table:table-cell table:style-name="ce85" office:value-type="float" office:value="1518131.11" calcext:value-type="float">
            <text:p>1.518.131</text:p>
          </table:table-cell>
          <table:table-cell table:style-name="ce104" office:value-type="float" office:value="1424658.77" calcext:value-type="float">
            <text:p>1.424.659</text:p>
          </table:table-cell>
          <table:table-cell table:style-name="ce147" office:value-type="float" office:value="6.56103355893423" calcext:value-type="float">
            <text:p>6,5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dustria, Energía y Minas</text:p>
          </table:table-cell>
          <table:table-cell table:style-name="ce85" office:value-type="float" office:value="62455.7" calcext:value-type="float">
            <text:p>62.456</text:p>
          </table:table-cell>
          <table:table-cell table:style-name="ce104" office:value-type="float" office:value="1033637.26" calcext:value-type="float">
            <text:p>1.033.637</text:p>
          </table:table-cell>
          <table:table-cell table:style-name="ce147" office:value-type="float" office:value="-93.9576771835799" calcext:value-type="float">
            <text:p>-93,96</text:p>
          </table:table-cell>
          <table:table-cell table:style-name="ce85" office:value-type="float" office:value="305466.4" calcext:value-type="float">
            <text:p>305.466</text:p>
          </table:table-cell>
          <table:table-cell table:style-name="ce104" office:value-type="float" office:value="1169427.12" calcext:value-type="float">
            <text:p>1.169.427</text:p>
          </table:table-cell>
          <table:table-cell table:style-name="ce147" office:value-type="float" office:value="-73.878970756211" calcext:value-type="float">
            <text:p>-73,8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la Energía</text:p>
          </table:table-cell>
          <table:table-cell table:style-name="ce85" office:value-type="float" office:value="6479.01" calcext:value-type="float">
            <text:p>6.479</text:p>
          </table:table-cell>
          <table:table-cell table:style-name="ce104" office:value-type="float" office:value="64858.65" calcext:value-type="float">
            <text:p>64.859</text:p>
          </table:table-cell>
          <table:table-cell table:style-name="ce147" office:value-type="float" office:value="-90.0105691376555" calcext:value-type="float">
            <text:p>-90,01</text:p>
          </table:table-cell>
          <table:table-cell table:style-name="ce85" office:value-type="float" office:value="98607.27" calcext:value-type="float">
            <text:p>98.607</text:p>
          </table:table-cell>
          <table:table-cell table:style-name="ce104" office:value-type="float" office:value="1049410.36" calcext:value-type="float">
            <text:p>1.049.410</text:p>
          </table:table-cell>
          <table:table-cell table:style-name="ce147" office:value-type="float" office:value="-90.6035547428749" calcext:value-type="float">
            <text:p>-90,6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Justicia, Administración Local y Función Pública</text:p>
          </table:table-cell>
          <table:table-cell table:style-name="ce85" office:value-type="float" office:value="69855.24" calcext:value-type="float">
            <text:p>69.855</text:p>
          </table:table-cell>
          <table:table-cell table:style-name="ce104" office:value-type="float" office:value="475518.46" calcext:value-type="float">
            <text:p>475.518</text:p>
          </table:table-cell>
          <table:table-cell table:style-name="ce147" office:value-type="float" office:value="-85.3096681041573" calcext:value-type="float">
            <text:p>-85,31</text:p>
          </table:table-cell>
          <table:table-cell table:style-name="ce85" office:value-type="float" office:value="993806.41" calcext:value-type="float">
            <text:p>993.806</text:p>
          </table:table-cell>
          <table:table-cell table:style-name="ce104" office:value-type="float" office:value="957767.92" calcext:value-type="float">
            <text:p>957.768</text:p>
          </table:table-cell>
          <table:table-cell table:style-name="ce147" office:value-type="float" office:value="3.76275810114834" calcext:value-type="float">
            <text:p>3,7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Administración Pública</text:p>
          </table:table-cell>
          <table:table-cell table:style-name="ce85" office:value-type="float" office:value="184.62" calcext:value-type="float">
            <text:p>185</text:p>
          </table:table-cell>
          <table:table-cell table:style-name="ce104" office:value-type="float" office:value="219.24" calcext:value-type="float">
            <text:p>219</text:p>
          </table:table-cell>
          <table:table-cell table:style-name="ce147" office:value-type="float" office:value="-15.7909140667761" calcext:value-type="float">
            <text:p>-15,79</text:p>
          </table:table-cell>
          <table:table-cell table:style-name="ce85" office:value-type="float" office:value="184.62" calcext:value-type="float">
            <text:p>185</text:p>
          </table:table-cell>
          <table:table-cell table:style-name="ce104" office:value-type="float" office:value="345.08" calcext:value-type="float">
            <text:p>345</text:p>
          </table:table-cell>
          <table:table-cell table:style-name="ce147" office:value-type="float" office:value="-46.4993624666744" calcext:value-type="float">
            <text:p>-46,5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Deuda Públic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Gastos de diversas Consejerí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 Corporaciones Locales por Participación en Ingresos del Estad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Fondo Andaluz de Garantía Agraria</text:p>
          </table:table-cell>
          <table:table-cell table:style-name="ce85" office:value-type="float" office:value="72313.28" calcext:value-type="float">
            <text:p>72.313</text:p>
          </table:table-cell>
          <table:table-cell table:style-name="ce104" office:value-type="float" office:value="267137.87" calcext:value-type="float">
            <text:p>267.138</text:p>
          </table:table-cell>
          <table:table-cell table:style-name="ce147" office:value-type="float" office:value="-72.9303524056698" calcext:value-type="float">
            <text:p>-72,93</text:p>
          </table:table-cell>
          <table:table-cell table:style-name="ce85" office:value-type="float" office:value="553499.45" calcext:value-type="float">
            <text:p>553.499</text:p>
          </table:table-cell>
          <table:table-cell table:style-name="ce104" office:value-type="float" office:value="676113.14" calcext:value-type="float">
            <text:p>676.113</text:p>
          </table:table-cell>
          <table:table-cell table:style-name="ce147" office:value-type="float" office:value="-18.1350846102473" calcext:value-type="float">
            <text:p>-18,14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Pensiones Asistenci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ticipación de las entidades locales en los tributos de la Comunidad Autónom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37" office:value-type="string" calcext:value-type="string">
            <text:p>TOTALES</text:p>
          </table:table-cell>
          <table:table-cell table:style-name="ce422" office:value-type="float" office:value="58437220.51" calcext:value-type="float">
            <text:p>58.437.221</text:p>
          </table:table-cell>
          <table:table-cell table:style-name="ce423" office:value-type="float" office:value="42517647.42" calcext:value-type="float">
            <text:p>42.517.647</text:p>
          </table:table-cell>
          <table:table-cell table:style-name="ce424" office:value-type="float" office:value="37.4422717530499" calcext:value-type="float">
            <text:p>37,44</text:p>
          </table:table-cell>
          <table:table-cell table:style-name="ce422" office:value-type="float" office:value="236354766.29" calcext:value-type="float">
            <text:p>236.354.766</text:p>
          </table:table-cell>
          <table:table-cell table:style-name="ce423" office:value-type="float" office:value="215099988.54" calcext:value-type="float">
            <text:p>215.099.989</text:p>
          </table:table-cell>
          <table:table-cell table:style-name="ce424" office:value-type="float" office:value="9.88134769056368" calcext:value-type="float">
            <text:p>9,88</text:p>
          </table:table-cell>
          <table:table-cell table:number-columns-repeated="55"/>
        </table:table-row>
        <table:table-row table:style-name="ro12" table:number-rows-repeated="1048494">
          <table:table-cell table:number-columns-repeated="64"/>
        </table:table-row>
        <table:table-row table:style-name="ro12">
          <table:table-cell table:number-columns-repeated="64"/>
        </table:table-row>
      </table:table>
      <table:named-expressions>
        <table:named-expression table:name="_xlfn_SUMIFS" table:base-cell-address="$Portada.$A$1" table:expression="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 style:font-adornments="Normal" style:font-family-generic="swiss" style:font-pitch="variable"/>
    <style:font-face style:name="Calibri1" svg:font-family="Calibri" style:font-family-generic="swiss" style:font-pitch="variable"/>
    <style:font-face style:name="Calibri2" svg:font-family="Calibri" style:font-adornments="Negrita" style:font-family-generic="swiss" style:font-pitch="variable"/>
    <style:font-face style:name="Dutch" svg:font-family="Dutch"/>
    <style:font-face style:name="Dutch1" svg:font-family="Dutch1"/>
    <style:font-face style:name="Dutch2" svg:font-family="Dutch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 number:title="Millones">
      <number:number number:decimal-places="0" number:min-decimal-places="0" number:min-integer-digits="1" number:grouping="true" number:display-factor="1000000000"/>
    </number:number-style>
    <number:percentage-style style:name="N121">
      <number:number number:decimal-places="2" number:min-decimal-places="2" number:min-integer-digits="1"/>
      <number:text>%</number:text>
    </number:percentage-style>
    <number:number-style style:name="N123P0" style:volatile="true">
      <number:number number:decimal-places="0" number:min-decimal-places="0" number:min-integer-digits="1" number:grouping="true"/>
      <number:text> €</number:text>
    </number:number-style>
    <number:number-style style:name="N12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number:number-style style:name="N126P0" style:volatile="true">
      <number:number number:decimal-places="2" number:min-decimal-places="2" number:min-integer-digits="1" number:grouping="true"/>
      <number:text> €</number:text>
    </number:number-style>
    <number:number-style style:name="N12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6P0"/>
    </number:number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number number:decimal-places="2" number:min-decimal-places="2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1P0"/>
    </number:number-style>
    <number:number-style style:name="N13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5P2" style:volatile="true">
      <number:text> $</number:text>
      <number:fill-character> </number:fill-character>
      <number:text>-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P0" style:volatile="true">
      <number:number number:decimal-places="0" number:min-decimal-places="0" number:min-integer-digits="1" number:grouping="true"/>
    </number:number-style>
    <number:number-style style:name="N136">
      <number:text>-</number:text>
      <number:number number:decimal-places="0" number:min-decimal-places="0" number:min-integer-digits="1" number:grouping="true"/>
      <style:map style:condition="value()&gt;=0" style:apply-style-name="N136P0"/>
    </number:number-style>
    <number:number-style style:name="N137P0" style:volatile="true">
      <number:number number:decimal-places="2" number:min-decimal-places="2" number:min-integer-digits="1" number:grouping="true"/>
    </number:number-style>
    <number:number-style style:name="N137">
      <number:text>-</number:text>
      <number:number number:decimal-places="2" number:min-decimal-places="2" number:min-integer-digits="1" number:grouping="true"/>
      <style:map style:condition="value()&gt;=0" style:apply-style-name="N137P0"/>
    </number:number-style>
    <number:number-style style:name="N138P0" style:volatile="true">
      <number:number number:decimal-places="2" number:min-decimal-places="2" number:min-integer-digits="1" number:grouping="true"/>
    </number:number-style>
    <number:number-style style:name="N13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8P0"/>
    </number:number-style>
    <number:number-style style:name="N14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2P2" style:volatile="true">
      <number:fill-character> </number:fill-character>
      <number:text>-   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6P2" style:volatile="true">
      <number:fill-character> </number:fill-character>
      <number:text>- €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3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2" style:volatile="true">
      <number:text> </number:text>
      <number:fill-character> </number:fill-character>
      <number:text>-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time-style style:name="N160">
      <number:minutes number:style="long"/>
      <number:text>:</number:text>
      <number:seconds number:style="long"/>
    </number:time-style>
    <number:time-style style:name="N161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number number:decimal-places="1" number:min-decimal-places="1" number:min-integer-digits="1" number:grouping="true"/>
    </number:number-style>
    <number:number-style style:name="N168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72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2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4P0" style:volatile="true">
      <number:number number:decimal-places="2" number:min-decimal-places="2" number:min-integer-digits="1"/>
    </number:number-style>
    <number:number-style style:name="N174P1" style:volatile="true">
      <number:text>-</number:text>
      <number:number number:decimal-places="2" number:min-decimal-places="0" number:decimal-replacement="" number:min-integer-digits="0"/>
    </number:number-style>
    <number:number-style style:name="N174P2" style:volatile="true">
      <number:text>-</number:text>
    </number:number-style>
    <number:text-style style:name="N174">
      <number:text-content/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8P2" style:volatile="true">
      <number:fill-character> </number:fill-character>
      <number:text>- </number:text>
    </number:number-style>
    <number:text-style style:name="N178"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0P0" style:volatile="true">
      <number:number number:decimal-places="0" number:min-decimal-places="0" number:min-integer-digits="1"/>
    </number:number-style>
    <number:number-style style:name="N180P1" style:volatile="true">
      <number:text>-</number:text>
      <number:number number:decimal-places="0" number:min-decimal-places="0" number:min-integer-digits="1"/>
    </number:number-style>
    <number:number-style style:name="N180P2" style:volatile="true">
      <number:text>-</number:text>
    </number:number-style>
    <number:text-style style:name="N180">
      <number:text-content/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6P0" style:volatile="true">
      <number:number number:decimal-places="0" number:min-decimal-places="0" number:min-integer-digits="0"/>
      <number:text> ,, M</number:text>
    </number:number-style>
    <number:number-style style:name="N186">
      <number:number number:decimal-places="0" number:min-decimal-places="0" number:min-integer-digits="0"/>
      <number:text>, K</number:text>
      <style:map style:condition="value()&gt;999999" style:apply-style-name="N186P0"/>
    </number:number-style>
    <number:number-style style:name="N18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 </number:text>
    </number:number-style>
    <number:text-style style:name="N187"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percentage-style style:name="N188">
      <number:number number:decimal-places="1" number:min-decimal-places="1" number:min-integer-digits="1"/>
      <number:text> %</number:text>
    </number:percentage-style>
    <number:number-style style:name="N190P0" style:volatile="true">
      <number:text>Sí</number:text>
    </number:number-style>
    <number:number-style style:name="N190P1" style:volatile="true">
      <number:text>Sí</number:text>
    </number:number-style>
    <number:number-style style:name="N190">
      <number:text>No</number:text>
      <style:map style:condition="value()&gt;0" style:apply-style-name="N190P0"/>
      <style:map style:condition="value()&lt;0" style:apply-style-name="N190P1"/>
    </number:number-style>
    <number:number-style style:name="N192P0" style:volatile="true">
      <number:text>Verdadero</number:text>
    </number:number-style>
    <number:number-style style:name="N192P1" style:volatile="true">
      <number:text>Verdadero</number:text>
    </number:number-style>
    <number:number-style style:name="N192">
      <number:text>Falso</number:text>
      <style:map style:condition="value()&gt;0" style:apply-style-name="N192P0"/>
      <style:map style:condition="value()&lt;0" style:apply-style-name="N192P1"/>
    </number:number-style>
    <number:number-style style:name="N194P0" style:volatile="true">
      <number:text>Activado</number:text>
    </number:number-style>
    <number:number-style style:name="N194P1" style:volatile="true">
      <number:text>Activado</number:text>
    </number:number-style>
    <number:number-style style:name="N194">
      <number:text>Desactivado</number:text>
      <style:map style:condition="value()&gt;0" style:apply-style-name="N194P0"/>
      <style:map style:condition="value()&lt;0" style:apply-style-name="N194P1"/>
    </number:number-style>
    <number:currency-style style:name="N196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96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96P0"/>
    </number:currency-style>
    <number:number-style style:name="N197">
      <number:number number:decimal-places="0" number:min-decimal-places="0" number:min-integer-digits="1"/>
      <number:text>,, millones</number:text>
    </number:number-style>
    <number:number-style style:name="N19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9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9P0"/>
    </number:number-style>
    <number:number-style style:name="N20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00P0"/>
    </number:number-style>
    <number:number-style style:name="N20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0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01P0"/>
    </number:number-style>
    <number:date-style style:name="N202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203">
      <number:number number:decimal-places="0" number:min-decimal-places="0" number:min-integer-digits="1" number:grouping="true"/>
      <number:text>,...</number:text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7">
      <number:text> </number:text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0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1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1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11P2" style:volatile="true">
      <number:text> </number:text>
      <number:fill-character> </number:fill-character>
      <number:text>-   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1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14P2" style:volatile="true">
      <number:text> </number:text>
      <number:fill-character> </number:fill-character>
      <number:text>- €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0P0" style:volatile="true">
      <number:number number:decimal-places="0" number:min-decimal-places="0" number:min-integer-digits="0"/>
    </number:number-style>
    <number:number-style style:name="N220P1" style:volatile="true">
      <number:text>-</number:text>
      <number:number number:decimal-places="0" number:min-decimal-places="0" number:min-integer-digits="0"/>
    </number:number-style>
    <number:number-style style:name="N220P2" style:volatile="true">
      <number:text>-</number:text>
    </number:number-style>
    <number:text-style style:name="N220">
      <number:text-content/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2P0" style:volatile="true">
      <number:number number:decimal-places="2" number:min-decimal-places="0" number:decimal-replacement="" number:min-integer-digits="0"/>
    </number:number-style>
    <number:number-style style:name="N222P1" style:volatile="true">
      <number:text>-</number:text>
      <number:number number:decimal-places="2" number:min-decimal-places="0" number:decimal-replacement="" number:min-integer-digits="0"/>
    </number:number-style>
    <number:number-style style:name="N222P2" style:volatile="true">
      <number:text>-</number:text>
    </number:number-style>
    <number:text-style style:name="N222">
      <number:text-content/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3P0" style:volatile="true">
      <number:number number:decimal-places="2" number:min-decimal-places="0" number:decimal-replacement="" number:min-integer-digits="0"/>
    </number:number-style>
    <number:number-style style:name="N223P1" style:volatile="true">
      <number:text>-</number:text>
      <number:number number:decimal-places="0" number:min-decimal-places="0" number:min-integer-digits="0" number:grouping="true"/>
    </number:number-style>
    <number:number-style style:name="N223P2" style:volatile="true">
      <number:text>-</number:text>
    </number:number-style>
    <number:text-style style:name="N223">
      <number:text-content/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number number:decimal-places="2" number:min-decimal-places="2" number:min-integer-digits="1"/>
    </number:number-style>
    <number:number-style style:name="N225P1" style:volatile="true">
      <number:text>-</number:text>
      <number:number number:decimal-places="2" number:min-decimal-places="2" number:min-integer-digits="1"/>
    </number:number-style>
    <number:number-style style:name="N225P2" style:volatile="true">
      <number:text>-</number:text>
    </number:number-style>
    <number:text-style style:name="N225">
      <number:text-content/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fraction number:min-integer-digits="0" number:min-numerator-digits="1" loext:max-numerator-digits="1" number:denominator-value="1000"/>
    </number:number-style>
    <number:number-style style:name="N227">
      <number:fraction number:min-integer-digits="0" number:min-numerator-digits="1" loext:max-numerator-digits="1" number:min-denominator-digits="3" number:max-denominator-value="999"/>
    </number:number-style>
    <number:number-style style:name="N228">
      <number:number number:decimal-places="0" number:min-decimal-places="0" number:min-integer-digits="0"/>
      <number:text>, K</number:text>
    </number:number-style>
    <number:percentage-style style:name="N229">
      <number:text> %</number:text>
    </number:percentage-style>
    <number:number-style style:name="N2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3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33">
      <number:text> </number:text>
      <number:text-content/>
      <number:text> </number:text>
      <style:map style:condition="value()&gt;0" style:apply-style-name="N233P0"/>
      <style:map style:condition="value()&lt;0" style:apply-style-name="N233P1"/>
      <style:map style:condition="value()=0" style:apply-style-name="N233P2"/>
    </number:text-style>
    <number:number-style style:name="N234">
      <number:number number:decimal-places="1" number:min-decimal-places="1" number:min-integer-digits="1"/>
    </number:number-style>
    <number:date-style style:name="N235">
      <number:day number:style="long"/>
      <number:text>-</number:text>
      <number:month number:textual="true"/>
      <number:text>-</number:text>
      <number:year/>
    </number:date-style>
    <number:date-style style:name="N236">
      <number:day number:style="long"/>
      <number:text>-</number:text>
      <number:month number:textual="true"/>
    </number:date-style>
    <number:date-style style:name="N237">
      <number:month number:textual="true"/>
      <number:text>-</number:text>
      <number:year/>
    </number:date-style>
    <number:time-style style:name="N238">
      <number:hours/>
      <number:text>:</number:text>
      <number:minutes number:style="long"/>
      <number:text> </number:text>
      <number:am-pm/>
    </number:time-style>
    <number:time-style style:name="N23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40">
      <number:hours/>
      <number:text>:</number:text>
      <number:minutes number:style="long"/>
    </number:time-style>
    <number:time-style style:name="N241">
      <number:hours/>
      <number:text>:</number:text>
      <number:minutes number:style="long"/>
      <number:text>:</number:text>
      <number:seconds number:style="long"/>
    </number:time-style>
    <number:date-style style:name="N24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44P0" style:volatile="true">
      <number:number number:decimal-places="0" number:min-decimal-places="0" number:min-integer-digits="1" number:grouping="true"/>
      <number:text>   </number:text>
    </number:number-style>
    <number:number-style style:name="N244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44P0"/>
    </number:number-style>
    <number:number-style style:name="N245P0" style:volatile="true">
      <number:number number:decimal-places="0" number:min-decimal-places="0" number:min-integer-digits="1" number:grouping="true"/>
      <number:text>   </number:text>
    </number:number-style>
    <number:number-style style:name="N245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45P0"/>
    </number:number-style>
    <number:number-style style:name="N247P0" style:volatile="true">
      <number:number number:decimal-places="2" number:min-decimal-places="2" number:min-integer-digits="1" number:grouping="true"/>
      <number:text>   </number:text>
    </number:number-style>
    <number:number-style style:name="N24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47P0"/>
    </number:number-style>
    <number:number-style style:name="N248P0" style:volatile="true">
      <number:number number:decimal-places="2" number:min-decimal-places="2" number:min-integer-digits="1" number:grouping="true"/>
      <number:text>   </number:text>
    </number:number-style>
    <number:number-style style:name="N24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48P0"/>
    </number:number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3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53">
      <number:text> </number:text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77">
      <number:text>-</number:text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style:style style:name="Default" style:family="table-cell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language="none" fo:country="none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language-asian="none" style:country-asian="none" style:font-style-asian="normal" style:font-weight-asian="normal" style:font-name-complex="Calibri1" style:font-family-complex="Calibri" style:font-family-generic-complex="swiss" style:font-pitch-complex="variable" style:font-size-complex="11pt" style:language-complex="none" style:country-complex="none" style:font-style-complex="normal" style:font-weight-complex="norm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Normal_5f_SECCIONES" style:display-name="Normal_SECCIONES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5f_Hoja1" style:display-name="Normal_Hoja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Sin_20_título1" style:display-name="Sin título1" style:family="table-cell" style:parent-style-name="Default" style:data-style-name="N116">
      <style:table-cell-properties style:diagonal-bl-tr="none" style:diagonal-tl-br="none"/>
    </style:style>
    <style:style style:name="Guión" style:family="table-cell" style:parent-style-name="Default">
      <style:text-properties style:font-name="Calibri" fo:font-family="Calibri" style:font-style-name="Normal" style:font-family-generic="swiss" style:font-pitch="variable" fo:font-size="12pt"/>
    </style:style>
    <style:style style:name="Guión_5f_Negrita" style:display-name="Guión_Negrita" style:family="table-cell" style:parent-style-name="Default">
      <style:text-properties style:font-name="Calibri2" fo:font-family="Calibri" style:font-style-name="Negrita" style:font-family-generic="swiss" style:font-pitch="variable" fo:font-size="12pt" fo:font-weight="bold"/>
    </style:style>
    <style:style style:name="Pivot_20_Table_20_Field" style:display-name="Pivot Table Field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Pivot_20_Table_20_Category" style:display-name="Pivot Table Category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Calibri1" style:font-family-complex="Calibri" style:font-family-generic-complex="swiss" style:font-pitch-complex="variable" style:font-size-complex="10pt" style:font-style-complex="normal" style:font-weight-complex="bold"/>
    </style:style>
    <style:style style:name="Pivot_20_Table_20_Corner" style:display-name="Pivot Table Corner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Calibri1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swiss" style:font-pitch-complex="variable" style:font-size-complex="10pt" style:font-style-complex="normal" style:font-weight-complex="normal"/>
    </style:style>
    <style:style style:name="Pivot_20_Table_20_Result" style:display-name="Pivot Table Result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Pivot_20_Table_20_Title" style:display-name="Pivot Table Title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Pivot_20_Table_20_Value" style:display-name="Pivot Table Value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draw:marker draw:name="Puntas_20_de_20_flecha_20_1" draw:display-name="Puntas de flech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1cm" fo:margin-bottom="1cm" fo:margin-left="1cm" fo:margin-right="1cm" style:first-page-number="continue" style:scale-to="55%" style:table-centering="horizontal" style:writing-mode="lr-tb"/>
      <style:header-style>
        <style:header-footer-properties fo:min-height="0.351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0cm" fo:margin-right="0cm" style:shadow="none" fo:background-color="transparent" style:first-page-number="continue" style:scale-to="76%" style:table-centering="horizontal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99cm" fo:margin-bottom="0.499cm" fo:margin-left="1.499cm" fo:margin-right="1.499cm" style:shadow="none" fo:background-color="transparent" style:first-page-number="continue" style:scale-to="67%" style:table-centering="horizontal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0.778cm" fo:margin-bottom="0.84cm" fo:margin-left="0.476cm" fo:margin-right="0.446cm" style:first-page-number="continue" style:scale-to-pages="2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6">
      <style:page-layout-properties fo:page-width="21.001cm" fo:page-height="29.7cm" style:num-format="1" style:print-orientation="portrait" fo:margin-top="0.42cm" fo:margin-bottom="0.42cm" fo:margin-left="0.42cm" fo:margin-right="0.415cm" style:first-page-number="continue" style:scale-to-X="1" style:scale-to-Y="1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1.001cm" fo:page-height="29.7cm" style:num-format="1" style:print-orientation="portrait" fo:margin-top="1cm" fo:margin-bottom="1cm" fo:margin-left="1cm" fo:margin-right="1cm" style:first-page-number="continue" style:scale-to-X="1" style:scale-to-Y="1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.08cm" fo:margin-bottom="1.335cm" fo:margin-left="1.554cm" fo:margin-right="1.272cm" style:first-page-number="continue" style:scale-to="66%" style:table-centering="both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9">
      <style:page-layout-properties fo:page-width="21.001cm" fo:page-height="29.7cm" style:num-format="1" style:print-orientation="portrait" fo:margin-top="1cm" fo:margin-bottom="1cm" fo:margin-left="1cm" fo:margin-right="1cm" style:first-page-number="continue" style:scale-to="52%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1.001cm" fo:page-height="29.7cm" style:num-format="1" style:print-orientation="portrait" fo:margin-top="1.956cm" fo:margin-bottom="1.912cm" fo:margin-left="1.499cm" fo:margin-right="1.455cm" style:first-page-number="continue" style:scale-to="62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.371cm" fo:margin-bottom="1.304cm" fo:margin-left="0.699cm" fo:margin-right="0.637cm" style:first-page-number="continue" style:scale-to-pages="2" style:table-centering="horizontal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cm" fo:margin-bottom="1cm" fo:margin-left="1cm" fo:margin-right="1cm" style:first-page-number="continue" style:scale-to-pages="2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cm" fo:margin-bottom="1.101cm" fo:margin-left="1cm" fo:margin-right="1cm" style:first-page-number="continue" style:scale-to-pages="2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11:38:02.63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ntroducción" style:display-name="PageStyle_Introducció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1" style:display-name="PageStyle_1.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2" style:display-name="PageStyle_1.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3" style:display-name="PageStyle_1.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4" style:display-name="PageStyle_1.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5" style:display-name="PageStyle_1.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6" style:display-name="PageStyle_1.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8" style:display-name="PageStyle_1.8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1.Almería" style:display-name="PageStyle_2.1.Almería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4.Granada" style:display-name="PageStyle_2.4.Granada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5.Huelva" style:display-name="PageStyle_2.5.Huelva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6.Jaén" style:display-name="PageStyle_2.6.Jaén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7.Málaga" style:display-name="PageStyle_2.7.Málaga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8.Sevilla" style:display-name="PageStyle_2.8.Sevilla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9.Servicios_20_Centrales" style:display-name="PageStyle_2.9.Servicios Centrales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10._20_Total_20_Andalucía" style:display-name="PageStyle_2.10. Total Andalucía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8_20_1" style:display-name="PageStyle_1.8 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8_20_2" style:display-name="PageStyle_1.8 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9" style:display-name="PageStyle_1.9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.1" style:display-name="PageStyle_3.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.1_20_1" style:display-name="PageStyle_3.1 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" style:display-name="PageStyle_Evol Histórica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" style:display-name="PageStyle_Evol Histórica 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2" style:display-name="PageStyle_Evol Histórica 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3" style:display-name="PageStyle_Evol Histórica 3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4" style:display-name="PageStyle_Evol Histórica 4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5" style:display-name="PageStyle_Evol Histórica 5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6" style:display-name="PageStyle_Evol Histórica 6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7" style:display-name="PageStyle_Evol Histórica 7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8" style:display-name="PageStyle_Evol Histórica 8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9" style:display-name="PageStyle_Evol Histórica 9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0" style:display-name="PageStyle_Evol Histórica 10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1" style:display-name="PageStyle_Evol Histórica 1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2" style:display-name="PageStyle_Evol Histórica 1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3" style:display-name="PageStyle_Evol Histórica 13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EH</meta:initial-creator>
    <meta:creation-date>2009-06-29T09:17:52</meta:creation-date>
    <dc:date>2026-07-28T11:44:17.149000000</dc:date>
    <meta:editing-duration>P5DT16H58M28S</meta:editing-duration>
    <meta:editing-cycles>1295</meta:editing-cycles>
    <meta:generator>LibreOffice/7.6.7.2$Windows_X86_64 LibreOffice_project/dd47e4b30cb7dab30588d6c79c651f218165e3c5</meta:generator>
    <meta:document-statistic meta:table-count="26" meta:cell-count="4096" meta:object-count="95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4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right-angled-axes="true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7b59" dr3d:edge-rounding="5%"/>
      <style:text-properties fo:font-size="9pt" style:font-size-asian="10pt" style:font-size-complex="10pt"/>
    </style:style>
    <style:style style:name="ch9" style:family="chart">
      <style:chart-properties chart:solid-type="cuboid"/>
      <style:graphic-properties draw:fill-color="#ffffa6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/>
      <style:graphic-properties draw:fill-color="#729fcf"/>
    </style:style>
    <style:style style:name="ch12" style:family="chart">
      <style:chart-properties chart:solid-type="cuboid"/>
      <style:graphic-properties draw:fill-color="#ff5429"/>
    </style:style>
    <style:style style:name="ch13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ffa6" dr3d:edge-rounding="5%"/>
      <style:text-properties fo:font-size="9pt" style:font-size-asian="10pt" style:font-size-complex="10pt"/>
    </style:style>
    <style:style style:name="ch14" style:family="chart">
      <style:chart-properties chart:solid-type="cuboid" chart:data-label-number="none" chart:data-label-text="false" chart:data-label-symbol="false" chart:data-label-series="false"/>
      <style:graphic-properties draw:fill-color="#ffd320"/>
    </style:style>
    <style:style style:name="ch15" style:family="chart">
      <style:chart-properties chart:solid-type="cuboid"/>
      <style:graphic-properties draw:fill-color="#ff7b59"/>
    </style:style>
    <style:style style:name="ch16" style:family="chart">
      <style:graphic-properties draw:stroke="solid" svg:stroke-color="#b3b3b3" draw:fill="none" draw:fill-color="#e6e6e6"/>
    </style:style>
    <style:style style:name="ch17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796cm" style:protect="size" loext:decorative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843cm" style:protect="size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14pt" fo:font-weight="bold" style:font-size-asian="24pt" style:font-size-complex="24pt"/>
    </style:style>
    <style:style style:name="T1" style:family="text">
      <style:text-properties fo:font-size="14pt" fo:font-weight="bold" style:font-size-asian="24pt" style:font-size-complex="24pt"/>
    </style:style>
  </office:automatic-styles>
  <office:body>
    <office:chart>
      <chart:chart svg:width="18.718cm" svg:height="14.707cm" xlink:href=".." xlink:type="simple" chart:class="chart:ring" chart:style-name="ch1">
        <chart:title svg:x="4.388cm" svg:y="0.429cm" chart:style-name="ch2">
          <text:p>Recaudación Mensual. Mayol 2026-2025
</text:p>
        </chart:title>
        <chart:legend chart:legend-position="end" svg:x="4.46cm" svg:y="11cm" style:legend-expansion="custom" svg:width="8.563cm" svg:height="2.489cm" style:legend-expansion-aspect-ratio="3.44033748493371" chart:style-name="ch3"/>
        <chart:plot-area chart:style-name="ch4" table:cell-range-address="'1.1'.C13:'1.1'.C13 '1.1'.C20:'1.1'.C20 '1.1'.C34:'1.1'.C34 '1.1'.C43:'1.1'.C43 '1.1'.D12:'1.1'.E12 '1.1'.D19:'1.1'.E19 '1.1'.D33:'1.1'.E33 '1.1'.D35:'1.1'.E35 '1.1'.D44:'1.1'.E44" chart:data-source-has-labels="both" svg:x="3.196cm" svg:y="2.879cm" svg:width="11.713cm" svg:height="7.028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2.867cm" svg:y="2.879cm" svg:width="12.371cm" svg:height="7.028cm"/>
          <dr3d:light dr3d:diffuse-color="#808080" dr3d:direction="(0 0 1)" dr3d:enabled="false" dr3d:specular="true"/>
          <dr3d:light dr3d:diffuse-color="#b3b3b3" dr3d:direction="(0.655711899283635 0.464674144027573 0.65887771627980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'1.1'.C13:'1.1'.C13 '1.1'.C20:'1.1'.C20 '1.1'.C34:'1.1'.C34 '1.1'.C43:'1.1'.C4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'1.1'.D19:'1.1'.D19 '1.1'.D33:'1.1'.D33 '1.1'.D35:'1.1'.D35 '1.1'.D44:'1.1'.D44" chart:label-cell-address="'1.1'.D12:'1.1'.D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series chart:style-name="ch13" chart:values-cell-range-address="'1.1'.E19:'1.1'.E19 '1.1'.E33:'1.1'.E33 '1.1'.E35:'1.1'.E35 '1.1'.E44:'1.1'.E44" chart:label-cell-address="'1.1'.E12:'1.1'.E12" chart:class="chart:circle">
            <chart:data-point chart:style-name="ch9"/>
            <chart:data-point chart:style-name="ch10"/>
            <chart:data-point chart:style-name="ch14"/>
            <chart:data-point chart:style-name="ch15"/>
          </chart:series>
          <chart:wall chart:style-name="ch16"/>
          <chart:floor chart:style-name="ch17"/>
        </chart:plot-area>
        <draw:frame draw:style-name="gr1" draw:text-style-name="P1" svg:width="2.899cm" svg:height="0.796cm" svg:x="8.005cm" svg:y="6.063cm">
          <draw:text-box>
            <text:p><text:span text:style-name="T1">Año 2025</text:span></text:p>
          </draw:text-box>
        </draw:frame>
        <draw:frame draw:style-name="gr2" draw:text-style-name="P1" svg:width="3.035cm" svg:height="0.843cm" svg:x="1.991cm" svg:y="3.354cm">
          <draw:text-box>
            <text:p><text:span text:style-name="T1">Año 2026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1'.D12:'1.1'.D12</svg:desc>
                </draw:g>
              </table:table-cell>
              <table:table-cell office:value-type="string">
                <text:p>2025</text:p>
                <draw:g>
                  <svg:desc>'1.1'.E12:'1.1'.E1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1'.C13:'1.1'.C13 '1.1'.C20:'1.1'.C20 '1.1'.C34:'1.1'.C34 '1.1'.C43:'1.1'.C43</svg:desc>
                </draw:g>
              </table:table-cell>
              <table:table-cell office:value-type="float" office:value="635117137.92">
                <text:p>635117137.92</text:p>
                <draw:g>
                  <svg:desc>'1.1'.D19:'1.1'.D19 '1.1'.D33:'1.1'.D33 '1.1'.D35:'1.1'.D35 '1.1'.D44:'1.1'.D44</svg:desc>
                </draw:g>
              </table:table-cell>
              <table:table-cell office:value-type="float" office:value="634968464.09">
                <text:p>634968464.09</text:p>
                <draw:g>
                  <svg:desc>'1.1'.E19:'1.1'.E19 '1.1'.E33:'1.1'.E33 '1.1'.E35:'1.1'.E35 '1.1'.E44:'1.1'.E4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078611881.71">
                <text:p>1078611881.71</text:p>
              </table:table-cell>
              <table:table-cell office:value-type="float" office:value="992560111.91">
                <text:p>992560111.91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15615539.54">
                <text:p>15615539.54</text:p>
              </table:table-cell>
              <table:table-cell office:value-type="float" office:value="4937581.19">
                <text:p>4937581.19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58437220.51">
                <text:p>58437220.51</text:p>
              </table:table-cell>
              <table:table-cell office:value-type="float" office:value="42517647.42">
                <text:p>42517647.4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4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right-angled-axes="true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ff6d" dr3d:edge-rounding="5%"/>
      <style:text-properties fo:font-size="9pt" style:font-size-asian="10pt" style:font-size-complex="10pt"/>
    </style:style>
    <style:style style:name="ch9" style:family="chart">
      <style:chart-properties chart:solid-type="cuboid"/>
      <style:graphic-properties draw:fill-color="#ffffa6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 chart:data-label-number="none" chart:data-label-text="false" chart:data-label-symbol="false" chart:data-label-series="false"/>
      <style:graphic-properties draw:fill-color="#729fcf"/>
    </style:style>
    <style:style style:name="ch12" style:family="chart">
      <style:chart-properties chart:solid-type="cuboid"/>
      <style:graphic-properties draw:fill-color="#ff7b59"/>
    </style:style>
    <style:style style:name="ch13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420e" dr3d:edge-rounding="5%"/>
      <style:text-properties fo:font-size="9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796cm" style:protect="size" loext:decorative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843cm" style:protect="size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14pt" fo:font-weight="bold" style:font-size-asian="24pt" style:font-size-complex="24pt"/>
    </style:style>
    <style:style style:name="T1" style:family="text">
      <style:text-properties fo:font-size="14pt" fo:font-weight="bold" style:font-size-asian="24pt" style:font-size-complex="24pt"/>
    </style:style>
  </office:automatic-styles>
  <office:body>
    <office:chart>
      <chart:chart svg:width="18.721cm" svg:height="14.711cm" xlink:href=".." xlink:type="simple" chart:class="chart:ring" chart:style-name="ch1">
        <chart:title svg:x="4.098cm" svg:y="0.429cm" chart:style-name="ch2">
          <text:p>Recaudación Acumulada. Mayo 2026-2025

</text:p>
        </chart:title>
        <chart:legend chart:legend-position="end" svg:x="4.459cm" svg:y="11.002cm" style:legend-expansion="custom" svg:width="8.564cm" svg:height="2.489cm" style:legend-expansion-aspect-ratio="3.44073925271193" chart:style-name="ch3"/>
        <chart:plot-area chart:style-name="ch4" table:cell-range-address="'1.2'.C13:'1.2'.C13 '1.2'.C20:'1.2'.C20 '1.2'.C34:'1.2'.C34 '1.2'.C43:'1.2'.C43 '1.2'.D12:'1.2'.E12 '1.2'.G19:'1.2'.H19 '1.2'.G33:'1.2'.H33 '1.2'.G35:'1.2'.H35 '1.2'.G44:'1.2'.H44" chart:data-source-has-labels="both" svg:x="3.194cm" svg:y="2.879cm" svg:width="11.715cm" svg:height="7.029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2.866cm" svg:y="2.879cm" svg:width="12.372cm" svg:height="7.029cm"/>
          <dr3d:light dr3d:diffuse-color="#808080" dr3d:direction="(0 0 1)" dr3d:enabled="false" dr3d:specular="true"/>
          <dr3d:light dr3d:diffuse-color="#b3b3b3" dr3d:direction="(0.655711899283635 0.464674144027573 0.65887771627980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'1.2'.C13:'1.2'.C13 '1.2'.C20:'1.2'.C20 '1.2'.C34:'1.2'.C34 '1.2'.C43:'1.2'.C4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'1.2'.G19:'1.2'.G19 '1.2'.G33:'1.2'.G33 '1.2'.G35:'1.2'.G35 '1.2'.G44:'1.2'.G44" chart:label-cell-address="'1.2'.D12:'1.2'.D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series chart:style-name="ch13" chart:values-cell-range-address="'1.2'.H19:'1.2'.H19 '1.2'.H33:'1.2'.H33 '1.2'.H35:'1.2'.H35 '1.2'.H44:'1.2'.H44" chart:label-cell-address="'1.2'.E12:'1.2'.E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wall chart:style-name="ch14"/>
          <chart:floor chart:style-name="ch15"/>
        </chart:plot-area>
        <draw:frame draw:style-name="gr1" draw:text-style-name="P1" svg:width="2.898cm" svg:height="0.796cm" svg:x="7.847cm" svg:y="6.107cm">
          <draw:text-box>
            <text:p><text:span text:style-name="T1">Año 2025</text:span></text:p>
          </draw:text-box>
        </draw:frame>
        <draw:frame draw:style-name="gr2" draw:text-style-name="P1" svg:width="3.506cm" svg:height="0.843cm" svg:x="2.115cm" svg:y="3.268cm">
          <draw:text-box>
            <text:p><text:span text:style-name="T1">Año 2026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2'.D12:'1.2'.D12</svg:desc>
                </draw:g>
              </table:table-cell>
              <table:table-cell office:value-type="string">
                <text:p>2025</text:p>
                <draw:g>
                  <svg:desc>'1.2'.E12:'1.2'.E1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2'.C13:'1.2'.C13 '1.2'.C20:'1.2'.C20 '1.2'.C34:'1.2'.C34 '1.2'.C43:'1.2'.C43</svg:desc>
                </draw:g>
              </table:table-cell>
              <table:table-cell office:value-type="float" office:value="3736061937">
                <text:p>3736061937</text:p>
                <draw:g>
                  <svg:desc>'1.2'.G19:'1.2'.G19 '1.2'.G33:'1.2'.G33 '1.2'.G35:'1.2'.G35 '1.2'.G44:'1.2'.G44</svg:desc>
                </draw:g>
              </table:table-cell>
              <table:table-cell office:value-type="float" office:value="3250865073.86">
                <text:p>3250865073.86</text:p>
                <draw:g>
                  <svg:desc>'1.2'.H19:'1.2'.H19 '1.2'.H33:'1.2'.H33 '1.2'.H35:'1.2'.H35 '1.2'.H44:'1.2'.H4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5608828490.45">
                <text:p>5608828490.45</text:p>
              </table:table-cell>
              <table:table-cell office:value-type="float" office:value="5143395698.14">
                <text:p>5143395698.14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30968045.15">
                <text:p>30968045.15</text:p>
              </table:table-cell>
              <table:table-cell office:value-type="float" office:value="24871379.66">
                <text:p>24871379.66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36354766.29">
                <text:p>236354766.29</text:p>
              </table:table-cell>
              <table:table-cell office:value-type="float" office:value="215099988.54">
                <text:p>215099988.54</text:p>
              </table:table-cell>
            </table:table-row>
          </table:table-rows>
        </table:table>
      </chart:chart>
    </office:chart>
  </office:body>
</office:document-content>
</file>

<file path=Object 1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 style:rotation-angle="25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 style:percentage-data-style-name="N10111">
      <style:chart-properties chart:link-data-style-to-source="false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chart-properties chart:solid-type="cuboid" chart:label-position="top"/>
    </style:style>
    <style:style style:name="ch12" style:family="chart" style:data-style-name="N0" style:percentage-data-style-name="N10111">
      <style:chart-properties chart:link-data-style-to-source="false"/>
      <style:graphic-properties draw:stroke="none" draw:fill-color="#bf819e"/>
      <style:text-properties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ffffff" draw:opacity="0%"/>
    </style:style>
  </office:automatic-styles>
  <office:body>
    <office:chart>
      <chart:chart svg:width="18.477cm" svg:height="13.321cm" xlink:href=".." xlink:type="simple" chart:class="chart:bar" chart:style-name="ch1">
        <chart:title svg:x="2.249cm" svg:y="0.401cm" chart:style-name="ch2">
          <text:p>Recaudación mensual acumulada por las diferentes figuras tributarias propias</text:p>
        </chart:title>
        <chart:legend chart:legend-position="bottom" svg:x="7.693cm" svg:y="12.178cm" style:legend-expansion="custom" svg:width="2.572cm" svg:height="0.598cm" style:legend-expansion-aspect-ratio="4.30100334448161" chart:style-name="ch3"/>
        <chart:plot-area chart:style-name="ch4" table:cell-range-address="'1.3'.N16:'1.3'.N19 '1.3'.E13:'1.3'.F13 '1.3'.H16:'1.3'.I16 '1.3'.H24:'1.3'.I24 '1.3'.H26:'1.3'.I26 '1.3'.H34:'1.3'.I34" chart:data-source-has-labels="both" svg:x="0.255cm" svg:y="1.478cm" svg:width="17.368cm" svg:height="9.952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:coordinate-region svg:x="2.981cm" svg:y="1.677cm" svg:width="12.542cm" svg:height="8.589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3'.N16:'1.3'.N19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3'.H16:'1.3'.H16 '1.3'.H24:'1.3'.H24 '1.3'.H26:'1.3'.H26 '1.3'.H34:'1.3'.H34" chart:label-cell-address="'1.3'.E13:'1.3'.E13" chart:class="chart:bar">
            <chart:data-point chart:style-name="ch10"/>
            <chart:data-point chart:style-name="ch11" chart:repeated="2"/>
            <chart:data-point/>
          </chart:series>
          <chart:series chart:style-name="ch12" chart:values-cell-range-address="'1.3'.I16:'1.3'.I16 '1.3'.I24:'1.3'.I24 '1.3'.I26:'1.3'.I26 '1.3'.I34:'1.3'.I34" chart:label-cell-address="'1.3'.F13:'1.3'.F13" chart:class="chart:bar">
            <chart:data-point chart:style-name="ch10"/>
            <chart:data-point chart:style-name="ch11" chart:repeated="2"/>
            <chart:data-point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3'.E13:'1.3'.E13</svg:desc>
                </draw:g>
              </table:table-cell>
              <table:table-cell office:value-type="string">
                <text:p>2025</text:p>
                <draw:g>
                  <svg:desc>'1.3'.F13:'1.3'.F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3'.N16:'1.3'.N19</svg:desc>
                </draw:g>
              </table:table-cell>
              <table:table-cell office:value-type="float" office:value="-10264638.87">
                <text:p>-10264638.87</text:p>
                <draw:g>
                  <svg:desc>'1.3'.H16:'1.3'.H16 '1.3'.H24:'1.3'.H24 '1.3'.H26:'1.3'.H26 '1.3'.H34:'1.3'.H34</svg:desc>
                </draw:g>
              </table:table-cell>
              <table:table-cell office:value-type="float" office:value="NaN">
                <text:p>NaN</text:p>
                <draw:g>
                  <svg:desc>'1.3'.I16:'1.3'.I16 '1.3'.I24:'1.3'.I24 '1.3'.I26:'1.3'.I26 '1.3'.I34:'1.3'.I3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99527236.65">
                <text:p>99527236.65</text:p>
              </table:table-cell>
              <table:table-cell office:value-type="float" office:value="76279381.35">
                <text:p>76279381.35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30968045.15">
                <text:p>30968045.15</text:p>
              </table:table-cell>
              <table:table-cell office:value-type="float" office:value="24871379.66">
                <text:p>24871379.66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36354766.29">
                <text:p>236354766.29</text:p>
              </table:table-cell>
              <table:table-cell office:value-type="float" office:value="215099988.54">
                <text:p>215099988.54</text:p>
              </table:table-cell>
            </table:table-row>
          </table:table-rows>
        </table:table>
      </chart:chart>
    </office:chart>
  </office:body>
</office:document-content>
</file>

<file path=Object 1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visible="fals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 style:percentage-data-style-name="N10111">
      <style:chart-properties chart:link-data-style-to-source="false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uboid" chart:label-position="top"/>
    </style:style>
    <style:style style:name="ch11" style:family="chart">
      <style:chart-properties chart:solid-type="cuboid"/>
    </style:style>
    <style:style style:name="ch12" style:family="chart" style:data-style-name="N0" style:percentage-data-style-name="N10111">
      <style:chart-properties chart:link-data-style-to-source="false"/>
      <style:graphic-properties draw:stroke="none" draw:fill-color="#bf819e"/>
      <style:text-properties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="none" draw:fill-color="#cccccc"/>
    </style:style>
    <style:style style:name="gr1" style:family="graphic">
      <style:graphic-properties draw:stroke="none" svg:stroke-color="#000000" draw:fill="none" draw:fill-color="#ffffff" fo:min-height="0.468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18.721cm" svg:height="14.711cm" xlink:href=".." xlink:type="simple" chart:class="chart:bar" chart:style-name="ch1">
        <chart:title svg:x="1.987cm" svg:y="0.429cm" chart:style-name="ch2">
          <text:p>Recaudación Mensual acumulada por las diferentes figuras tributarias cedidas de gestión propia</text:p>
        </chart:title>
        <chart:legend chart:legend-position="bottom" svg:x="5.949cm" svg:y="13.244cm" style:legend-expansion="custom" svg:width="5.13cm" svg:height="1.141cm" style:legend-expansion-aspect-ratio="4.49605609114812" chart:style-name="ch3"/>
        <chart:plot-area chart:style-name="ch4" table:cell-range-address="'1.4'.C16:'1.4'.C17 '1.4'.C20:'1.4'.C22 '1.4'.D14:'1.4'.E14 '1.4'.D1:'1.4'.D3 '1.4'.G16:'1.4'.H17 '1.4'.G20:'1.4'.H22" chart:data-source-has-labels="both" svg:x="3.021cm" svg:y="1.697cm" svg:width="15.78cm" svg:height="11.789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:coordinate-region svg:x="3.021cm" svg:y="1.856cm" svg:width="14.973cm" svg:height="9.834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4'.C16:'1.4'.C17 '1.4'.C20:'1.4'.C22 '1.4'.D14:'1.4'.D14 '1.4'.D1:'1.4'.D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4'.G16:'1.4'.G17 '1.4'.G20:'1.4'.G22" chart:label-cell-address="'1.4'.D14:'1.4'.D14" chart:class="chart:bar">
            <chart:data-point chart:style-name="ch10"/>
            <chart:data-point chart:style-name="ch11"/>
            <chart:data-point chart:style-name="ch10" chart:repeated="2"/>
            <chart:data-point chart:style-name="ch11"/>
          </chart:series>
          <chart:series chart:style-name="ch12" chart:values-cell-range-address="'1.4'.H16:'1.4'.H17 '1.4'.H20:'1.4'.H22" chart:label-cell-address="'1.4'.E14:'1.4'.E14" chart:class="chart:bar">
            <chart:data-point chart:style-name="ch11" chart:repeated="2"/>
            <chart:data-point chart:style-name="ch10" chart:repeated="2"/>
            <chart:data-point/>
          </chart:series>
          <chart:wall chart:style-name="ch13"/>
          <chart:floor chart:style-name="ch14"/>
        </chart:plot-area>
        <draw:frame draw:style-name="gr1" draw:text-style-name="P1" svg:width="2.308cm" svg:height="0.468cm" svg:x="0.647cm" svg:y="11.937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4'.D14:'1.4'.D14</svg:desc>
                </draw:g>
              </table:table-cell>
              <table:table-cell office:value-type="string">
                <text:p>2025</text:p>
                <draw:g>
                  <svg:desc>'1.4'.E14:'1.4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 sobre Sucesiones y Donaciones</text:p>
                <draw:g>
                  <svg:desc>'1.4'.C16:'1.4'.C17 '1.4'.C20:'1.4'.C22 '1.4'.D14:'1.4'.D14 '1.4'.D1:'1.4'.D3</svg:desc>
                </draw:g>
              </table:table-cell>
              <table:table-cell office:value-type="float" office:value="103389132.51">
                <text:p>103389132.51</text:p>
                <draw:g>
                  <svg:desc>'1.4'.G16:'1.4'.G17 '1.4'.G20:'1.4'.G22</svg:desc>
                </draw:g>
              </table:table-cell>
              <table:table-cell office:value-type="float" office:value="94558918.24">
                <text:p>94558918.24</text:p>
                <draw:g>
                  <svg:desc>'1.4'.H16:'1.4'.H17 '1.4'.H20:'1.4'.H22</svg:desc>
                </draw:g>
              </table:table-cell>
            </table:table-row>
            <table:table-row>
              <table:table-cell office:value-type="string">
                <text:p>Impuesto sobre el Patrimonio de las Personas Físicas</text:p>
              </table:table-cell>
              <table:table-cell office:value-type="float" office:value="2900233.58">
                <text:p>2900233.58</text:p>
              </table:table-cell>
              <table:table-cell office:value-type="float" office:value="5536182.27">
                <text:p>5536182.27</text:p>
              </table:table-cell>
            </table:table-row>
            <table:table-row>
              <table:table-cell office:value-type="string">
                <text:p>Transmisiones Patrimoniales</text:p>
              </table:table-cell>
              <table:table-cell office:value-type="float" office:value="756546542.53">
                <text:p>756546542.53</text:p>
              </table:table-cell>
              <table:table-cell office:value-type="float" office:value="678732262.25">
                <text:p>678732262.25</text:p>
              </table:table-cell>
            </table:table-row>
            <table:table-row>
              <table:table-cell office:value-type="string">
                <text:p>Actos Jurídicos Documentados</text:p>
              </table:table-cell>
              <table:table-cell office:value-type="float" office:value="265327703.45">
                <text:p>265327703.45</text:p>
              </table:table-cell>
              <table:table-cell office:value-type="float" office:value="216943932.48">
                <text:p>216943932.48</text:p>
              </table:table-cell>
            </table:table-row>
            <table:table-row>
              <table:table-cell office:value-type="string">
                <text:p>Tasa fiscal sobre el juego</text:p>
              </table:table-cell>
              <table:table-cell office:value-type="float" office:value="64653270.58">
                <text:p>64653270.58</text:p>
              </table:table-cell>
              <table:table-cell office:value-type="float" office:value="33177560.9">
                <text:p>33177560.9</text:p>
              </table:table-cell>
            </table:table-row>
          </table:table-rows>
        </table:table>
      </chart:chart>
    </office:chart>
  </office:body>
</office:document-content>
</file>

<file path=Object 1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svg:stroke-color="#ffffff" draw:fill="solid" draw:fill-color="#ffffff"/>
      <style:text-properties fo:font-size="9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font-size="8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8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/>
      <style:graphic-properties draw:stroke="none" draw:fill-color="#bf819e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="none" draw:fill-color="#cccccc" draw:opacity="0%"/>
    </style:style>
    <style:style style:name="gr1" style:family="graphic">
      <style:graphic-properties draw:stroke="none" svg:stroke-color="#000000" draw:fill="none" draw:fill-color="#ffffff" fo:min-height="0.642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18.721cm" svg:height="14.711cm" xlink:href=".." xlink:type="simple" chart:class="chart:bar" chart:style-name="ch1">
        <chart:title svg:x="2.755cm" svg:y="0.429cm" chart:style-name="ch2">
          <text:p>Recaudación mensual de las diferentes figuras tributarias cedidas
 gestionadas por el Estado no sujetas a Liquidación</text:p>
        </chart:title>
        <chart:legend chart:legend-position="end" svg:x="5.004cm" svg:y="12.583cm" style:legend-expansion="custom" svg:width="9.024cm" svg:height="1.89cm" style:legend-expansion-aspect-ratio="4.77460317460317" chart:style-name="ch3"/>
        <chart:plot-area chart:style-name="ch4" table:cell-range-address="'1.7'.M18:'1.7'.M21 '1.7'.D16:'1.7'.D16 '1.7'.E14:'1.7'.F14 '1.7'.H18:'1.7'.I21 '1.7'.H16:'1.7'.I16" chart:data-source-has-labels="both" svg:x="2.98cm" svg:y="2.46cm" svg:width="16.463cm" svg:height="9.181cm" dr3d:vrp="(17634.6218373783 10271.4823817647 24594.8639082739)" dr3d:vpn="(0.416199821709347 0.173649045905254 0.892537795986984)" dr3d:vup="(-0.0733876362771618 0.984807599917971 -0.157379306090273)" dr3d:projection="perspective" dr3d:distance="4.2cm" dr3d:focal-length="8cm" dr3d:shadow-slant="0" dr3d:shade-mode="gouraud" dr3d:ambient-color="#999999" dr3d:lighting-mode="true">
          <chart:coordinate-region svg:x="2.98cm" svg:y="2.62cm" svg:width="15.736cm" svg:height="9.022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7'.M18:'1.7'.M21 '1.7'.D16:'1.7'.D16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7'.H18:'1.7'.H21 '1.7'.H16:'1.7'.H16" chart:label-cell-address="'1.7'.E14:'1.7'.E14" chart:class="chart:bar">
            <chart:data-point chart:style-name="ch10" chart:repeated="4"/>
            <chart:data-point/>
          </chart:series>
          <chart:series chart:style-name="ch11" chart:values-cell-range-address="'1.7'.I18:'1.7'.I21 '1.7'.I16:'1.7'.I16" chart:label-cell-address="'1.7'.F14:'1.7'.F14" chart:class="chart:bar">
            <chart:data-point/>
            <chart:data-point chart:style-name="ch10" chart:repeated="2"/>
            <chart:data-point chart:repeated="2"/>
          </chart:series>
          <chart:wall chart:style-name="ch12"/>
          <chart:floor chart:style-name="ch13"/>
        </chart:plot-area>
        <draw:frame draw:style-name="gr1" draw:text-style-name="P1" svg:width="2.699cm" svg:height="0.642cm" svg:x="0.781cm" svg:y="12.67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7'.E14:'1.7'.E14</svg:desc>
                </draw:g>
              </table:table-cell>
              <table:table-cell office:value-type="string">
                <text:p>2025</text:p>
                <draw:g>
                  <svg:desc>'1.7'.F14:'1.7'.F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ctividades de Juego No Presenciales</text:p>
                <draw:g>
                  <svg:desc>'1.7'.M18:'1.7'.M21 '1.7'.D16:'1.7'.D16</svg:desc>
                </draw:g>
              </table:table-cell>
              <table:table-cell office:value-type="float" office:value="11479134.37">
                <text:p>11479134.37</text:p>
                <draw:g>
                  <svg:desc>'1.7'.H18:'1.7'.H21 '1.7'.H16:'1.7'.H16</svg:desc>
                </draw:g>
              </table:table-cell>
              <table:table-cell office:value-type="float" office:value="10074353.6">
                <text:p>10074353.6</text:p>
                <draw:g>
                  <svg:desc>'1.7'.I18:'1.7'.I21 '1.7'.I16:'1.7'.I16</svg:desc>
                </draw:g>
              </table:table-cell>
            </table:table-row>
            <table:table-row>
              <table:table-cell office:value-type="string">
                <text:p>Determinados Medios de Transporte</text:p>
              </table:table-cell>
              <table:table-cell office:value-type="float" office:value="41957225.99">
                <text:p>41957225.99</text:p>
              </table:table-cell>
              <table:table-cell office:value-type="float" office:value="45144678.82">
                <text:p>45144678.82</text:p>
              </table:table-cell>
            </table:table-row>
            <table:table-row>
              <table:table-cell office:value-type="string">
                <text:p>Hidrocarburos. Tarifa Autonómica</text:p>
              </table:table-cell>
              <table:table-cell office:value-type="float" office:value="-13377.88">
                <text:p>-13377.88</text:p>
              </table:table-cell>
              <table:table-cell office:value-type="float" office:value="22534.43">
                <text:p>22534.43</text:p>
              </table:table-cell>
            </table:table-row>
            <table:table-row>
              <table:table-cell office:value-type="string">
                <text:p>Depósito Residuos Vertederos</text:p>
              </table:table-cell>
              <table:table-cell office:value-type="float" office:value="27045734.43">
                <text:p>27045734.43</text:p>
              </table:table-cell>
              <table:table-cell office:value-type="float" office:value="27127385.6">
                <text:p>27127385.6</text:p>
              </table:table-cell>
            </table:table-row>
            <table:table-row>
              <table:table-cell office:value-type="string">
                <text:p>Impuesto Intereses y Comisiones Bancarias</text:p>
              </table:table-cell>
              <table:table-cell office:value-type="float" office:value="204033943.08">
                <text:p>204033943.08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8pt" style:font-size-asian="10pt" style:font-size-complex="10pt"/>
    </style:style>
    <style:style style:name="ch4" style:family="chart">
      <style:chart-properties chart:symbol-type="automatic" chart:include-hidden-cells="fals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b4c7dc" draw:fill-color="#b4c7dc" dr3d:edge-rounding="5%"/>
      <style:text-properties fo:font-size="10pt" style:font-size-asian="10pt" style:font-size-complex="10pt"/>
    </style:style>
    <style:style style:name="ch9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b66c" draw:fill-color="#ffb66c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arrow-left" chart:symbol-width="0.25cm" chart:symbol-height="0.25cm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bow-tie" chart:symbol-width="0.25cm" chart:symbol-height="0.25cm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 dr3d:edge-rounding="5%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afd095" draw:fill-color="#afd095" dr3d:edge-rounding="5%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right" chart:symbol-width="0.25cm" chart:symbol-height="0.25cm" chart:link-data-style-to-source="true"/>
      <style:graphic-properties svg:stroke-width="0.08cm" svg:stroke-color="#7e0021" draw:fill-color="#7e0021" dr3d:edge-rounding="5%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642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0.418cm" svg:height="10.677cm" xlink:href=".." xlink:type="simple" chart:class="chart:line" chart:style-name="ch1">
        <chart:title svg:x="4.371cm" svg:y="0.349cm" chart:style-name="ch2">
          <text:p>Evolución de la Recaudación acumulada del mes de Mayo</text:p>
        </chart:title>
        <chart:legend chart:legend-position="bottom" svg:x="2.803cm" svg:y="8.9cm" style:legend-expansion="wide" chart:style-name="ch3"/>
        <chart:plot-area chart:style-name="ch4" table:cell-range-address="'Evolución histórica'.B50:'Evolución histórica'.H51 'Evolución histórica'.B10:'Evolución histórica'.B11 'Evolución histórica'.C48:'Evolución histórica'.H49 'Evolución histórica'.B14:'Evolución histórica'.B16 'Evolución histórica'.C52:'Evolución histórica'.H54" chart:data-source-has-labels="both" svg:x="3.976cm" svg:y="1.389cm" svg:width="13.108cm" svg:height="7.371cm">
          <chart:coordinate-region svg:x="4.029cm" svg:y="1.588cm" svg:width="12.142cm" svg:height="6.973cm"/>
          <chart:axis chart:dimension="x" chart:name="primary-x" chart:style-name="ch5" chartooo:axis-type="auto">
            <chartooo:date-scale/>
            <chart:categories table:cell-range-address="'Evolución histórica'.C51:'Evolución histórica'.H5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Evolución histórica'.C48:'Evolución histórica'.H48" chart:label-cell-address="'Evolución histórica'.B10:'Evolución histórica'.B10" chart:class="chart:line">
            <chart:data-point chart:repeated="6"/>
          </chart:series>
          <chart:series chart:style-name="ch9" chart:values-cell-range-address="'Evolución histórica'.C49:'Evolución histórica'.H49" chart:label-cell-address="'Evolución histórica'.B11:'Evolución histórica'.B11" chart:class="chart:line">
            <chart:data-point chart:repeated="6"/>
          </chart:series>
          <chart:series chart:style-name="ch10" chart:values-cell-range-address="'Evolución histórica'.C50:'Evolución histórica'.H50" chart:label-cell-address="'Evolución histórica'.B50:'Evolución histórica'.B50" chart:class="chart:line">
            <chart:data-point chart:repeated="6"/>
          </chart:series>
          <chart:series chart:style-name="ch11" chart:values-cell-range-address="'Evolución histórica'.C51:'Evolución histórica'.H51" chart:label-cell-address="'Evolución histórica'.B51:'Evolución histórica'.B51" chart:class="chart:line">
            <chart:data-point chart:repeated="6"/>
          </chart:series>
          <chart:series chart:style-name="ch12" chart:values-cell-range-address="'Evolución histórica'.C52:'Evolución histórica'.H52" chart:label-cell-address="'Evolución histórica'.B14:'Evolución histórica'.B14" chart:class="chart:line">
            <chart:data-point chart:repeated="6"/>
          </chart:series>
          <chart:series chart:style-name="ch13" chart:values-cell-range-address="'Evolución histórica'.C53:'Evolución histórica'.H53" chart:label-cell-address="'Evolución histórica'.B15:'Evolución histórica'.B15" chart:class="chart:line">
            <chart:data-point chart:repeated="6"/>
          </chart:series>
          <chart:series chart:style-name="ch14" chart:values-cell-range-address="'Evolución histórica'.C54:'Evolución histórica'.H54" chart:label-cell-address="'Evolución histórica'.B16:'Evolución histórica'.B16" chart:class="chart:line">
            <chart:data-point chart:repeated="6"/>
          </chart:series>
          <chart:wall chart:style-name="ch15"/>
          <chart:floor chart:style-name="ch16"/>
        </chart:plot-area>
        <draw:frame draw:style-name="gr1" draw:text-style-name="P1" svg:width="3.271cm" svg:height="0.642cm" svg:x="17.12cm" svg:y="8.852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6"/>
          </table:table-columns>
          <table:table-header-rows>
            <table:table-row>
              <table:table-cell>
                <text:p/>
              </table:table-cell>
              <table:table-cell office:value-type="float" office:value="-10264638.87">
                <text:p>-10264638.87</text:p>
                <draw:g>
                  <svg:desc>'Evolución histórica'.C51:'Evolución histórica'.H51</svg:desc>
                </draw:g>
              </table:table-cell>
              <table:table-cell office:value-type="string">
                <text:p>-</text:p>
              </table:table-cell>
              <table:table-cell office:value-type="string">
                <text:p>-</text:p>
              </table:table-cell>
              <table:table-cell office:value-type="string">
                <text:p>-</text:p>
              </table:table-cell>
              <table:table-cell office:value-type="string">
                <text:p>-</text:p>
              </table:table-cell>
              <table:table-cell office:value-type="string">
                <text:p>-</text:p>
              </table:table-cell>
            </table:table-row>
          </table:table-header-rows>
          <table:table-rows>
            <table:table-row>
              <table:table-cell office:value-type="string">
                <text:p>Impuesto sobre Sucesiones y Donaciones</text:p>
                <draw:g>
                  <svg:desc>'Evolución histórica'.B10:'Evolución histórica'.B10</svg:desc>
                </draw:g>
              </table:table-cell>
              <table:table-cell office:value-type="float" office:value="103389132.51">
                <text:p>103389132.51</text:p>
                <draw:g>
                  <svg:desc>'Evolución histórica'.C48:'Evolución histórica'.H48</svg:desc>
                </draw:g>
              </table:table-cell>
              <table:table-cell office:value-type="float" office:value="94558918.24">
                <text:p>94558918.24</text:p>
              </table:table-cell>
              <table:table-cell office:value-type="float" office:value="68925738.85">
                <text:p>68925738.85</text:p>
              </table:table-cell>
              <table:table-cell office:value-type="float" office:value="79702815.02">
                <text:p>79702815.02</text:p>
              </table:table-cell>
              <table:table-cell office:value-type="float" office:value="107445259.86">
                <text:p>107445259.86</text:p>
              </table:table-cell>
              <table:table-cell office:value-type="float" office:value="107236292.94">
                <text:p>107236292.94</text:p>
              </table:table-cell>
            </table:table-row>
            <table:table-row>
              <table:table-cell office:value-type="string">
                <text:p>Impuesto sobre el Patrimonio de las Personas Físicas</text:p>
                <draw:g>
                  <svg:desc>'Evolución histórica'.B11:'Evolución histórica'.B11</svg:desc>
                </draw:g>
              </table:table-cell>
              <table:table-cell office:value-type="float" office:value="2900233.58">
                <text:p>2900233.58</text:p>
                <draw:g>
                  <svg:desc>'Evolución histórica'.C49:'Evolución histórica'.H49</svg:desc>
                </draw:g>
              </table:table-cell>
              <table:table-cell office:value-type="float" office:value="5536182.27">
                <text:p>5536182.27</text:p>
              </table:table-cell>
              <table:table-cell office:value-type="float" office:value="3999667.56">
                <text:p>3999667.56</text:p>
              </table:table-cell>
              <table:table-cell office:value-type="float" office:value="3220150.92">
                <text:p>3220150.92</text:p>
              </table:table-cell>
              <table:table-cell office:value-type="float" office:value="2839017.85">
                <text:p>2839017.85</text:p>
              </table:table-cell>
              <table:table-cell office:value-type="float" office:value="10655952.84">
                <text:p>10655952.84</text:p>
              </table:table-cell>
            </table:table-row>
            <table:table-row>
              <table:table-cell office:value-type="string">
                <text:p>Impuesto Intereses y Comisiones Bancarias</text:p>
                <draw:g>
                  <svg:desc>'Evolución histórica'.B50:'Evolución histórica'.B50</svg:desc>
                </draw:g>
              </table:table-cell>
              <table:table-cell office:value-type="float" office:value="204033943.08">
                <text:p>204033943.08</text:p>
                <draw:g>
                  <svg:desc>'Evolución histórica'.C50:'Evolución histórica'.H50</svg:desc>
                </draw:g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Impuesto sobre Depósitos Bancarios</text:p>
                <draw:g>
                  <svg:desc>'Evolución histórica'.B51:'Evolución histórica'.B51</svg:desc>
                </draw:g>
              </table:table-cell>
              <table:table-cell office:value-type="float" office:value="-10264638.87">
                <text:p>-10264638.87</text:p>
                <draw:g>
                  <svg:desc>'Evolución histórica'.C51:'Evolución histórica'.H51</svg:desc>
                </draw:g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Transmisiones Patrimoniales</text:p>
                <draw:g>
                  <svg:desc>'Evolución histórica'.B14:'Evolución histórica'.B14</svg:desc>
                </draw:g>
              </table:table-cell>
              <table:table-cell office:value-type="float" office:value="756546542.53">
                <text:p>756546542.53</text:p>
                <draw:g>
                  <svg:desc>'Evolución histórica'.C52:'Evolución histórica'.H52</svg:desc>
                </draw:g>
              </table:table-cell>
              <table:table-cell office:value-type="float" office:value="678732262.25">
                <text:p>678732262.25</text:p>
              </table:table-cell>
              <table:table-cell office:value-type="float" office:value="426595234.55">
                <text:p>426595234.55</text:p>
              </table:table-cell>
              <table:table-cell office:value-type="float" office:value="457910643.35">
                <text:p>457910643.35</text:p>
              </table:table-cell>
              <table:table-cell office:value-type="float" office:value="564247250.12">
                <text:p>564247250.12</text:p>
              </table:table-cell>
              <table:table-cell office:value-type="float" office:value="422481928.12">
                <text:p>422481928.12</text:p>
              </table:table-cell>
            </table:table-row>
            <table:table-row>
              <table:table-cell office:value-type="string">
                <text:p>Actos Jurídicos Documentados</text:p>
                <draw:g>
                  <svg:desc>'Evolución histórica'.B15:'Evolución histórica'.B15</svg:desc>
                </draw:g>
              </table:table-cell>
              <table:table-cell office:value-type="float" office:value="265327703.45">
                <text:p>265327703.45</text:p>
                <draw:g>
                  <svg:desc>'Evolución histórica'.C53:'Evolución histórica'.H53</svg:desc>
                </draw:g>
              </table:table-cell>
              <table:table-cell office:value-type="float" office:value="216943932.48">
                <text:p>216943932.48</text:p>
              </table:table-cell>
              <table:table-cell office:value-type="float" office:value="152692220.72">
                <text:p>152692220.72</text:p>
              </table:table-cell>
              <table:table-cell office:value-type="float" office:value="154583047.39">
                <text:p>154583047.39</text:p>
              </table:table-cell>
              <table:table-cell office:value-type="float" office:value="179877316.06">
                <text:p>179877316.06</text:p>
              </table:table-cell>
              <table:table-cell office:value-type="float" office:value="167748678.86">
                <text:p>167748678.86</text:p>
              </table:table-cell>
            </table:table-row>
            <table:table-row>
              <table:table-cell office:value-type="string">
                <text:p>Tasa fiscal sobre el juego</text:p>
                <draw:g>
                  <svg:desc>'Evolución histórica'.B16:'Evolución histórica'.B16</svg:desc>
                </draw:g>
              </table:table-cell>
              <table:table-cell office:value-type="float" office:value="64653270.58">
                <text:p>64653270.58</text:p>
                <draw:g>
                  <svg:desc>'Evolución histórica'.C54:'Evolución histórica'.H54</svg:desc>
                </draw:g>
              </table:table-cell>
              <table:table-cell office:value-type="float" office:value="33177560.9">
                <text:p>33177560.9</text:p>
              </table:table-cell>
              <table:table-cell office:value-type="float" office:value="58440479.82">
                <text:p>58440479.82</text:p>
              </table:table-cell>
              <table:table-cell office:value-type="float" office:value="61205297.12">
                <text:p>61205297.12</text:p>
              </table:table-cell>
              <table:table-cell office:value-type="float" office:value="49203515.66">
                <text:p>49203515.66</text:p>
              </table:table-cell>
              <table:table-cell office:value-type="float" office:value="30505450.95">
                <text:p>30505450.95</text:p>
              </table:table-cell>
            </table:table-row>
          </table:table-rows>
        </table:table>
      </chart:chart>
    </office:chart>
  </office:body>
</office:document-content>
</file>

<file path=Object 1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4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right-angled-axes="true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729fcf" dr3d:edge-rounding="5%"/>
      <style:text-properties fo:font-size="9pt" style:font-size-asian="10pt" style:font-size-complex="10pt"/>
    </style:style>
    <style:style style:name="ch9" style:family="chart">
      <style:chart-properties chart:solid-type="cuboid"/>
      <style:graphic-properties draw:fill-color="#ffffa6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 chart:data-label-number="none" chart:data-label-text="false" chart:data-label-symbol="false" chart:data-label-series="false"/>
      <style:graphic-properties draw:fill-color="#729fcf"/>
    </style:style>
    <style:style style:name="ch12" style:family="chart">
      <style:chart-properties chart:solid-type="cuboid"/>
      <style:graphic-properties draw:fill-color="#ff7b59"/>
    </style:style>
    <style:style style:name="ch13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420e" dr3d:edge-rounding="5%"/>
      <style:text-properties fo:font-size="9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794cm" style:protect="size" loext:decorative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841cm" style:protect="size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14pt" fo:font-weight="bold" style:font-size-asian="24pt" style:font-size-complex="24pt"/>
    </style:style>
    <style:style style:name="T1" style:family="text">
      <style:text-properties fo:font-size="14pt" fo:font-weight="bold" style:font-size-asian="24pt" style:font-size-complex="24pt"/>
    </style:style>
  </office:automatic-styles>
  <office:body>
    <office:chart>
      <chart:chart svg:width="18.721cm" svg:height="14.711cm" xlink:href=".." xlink:type="simple" chart:class="chart:ring" chart:style-name="ch1">
        <chart:title svg:x="4.098cm" svg:y="0.429cm" chart:style-name="ch2">
          <text:p>Recaudación Acumulada. Mayo 2026-2025
</text:p>
        </chart:title>
        <chart:legend chart:legend-position="end" svg:x="4.459cm" svg:y="11.002cm" style:legend-expansion="custom" svg:width="8.564cm" svg:height="2.489cm" style:legend-expansion-aspect-ratio="3.44073925271193" chart:style-name="ch3"/>
        <chart:plot-area chart:style-name="ch4" table:cell-range-address="'1.1'.C13:'1.1'.C13 '1.1'.C20:'1.1'.C20 '1.1'.C34:'1.1'.C34 '1.1'.C43:'1.1'.C43 '1.1'.D12:'1.1'.E12 '1.1'.G19:'1.1'.H19 '1.1'.G33:'1.1'.H33 '1.1'.G35:'1.1'.H35 '1.1'.G44:'1.1'.H44" chart:data-source-has-labels="both" svg:x="3.194cm" svg:y="2.879cm" svg:width="11.715cm" svg:height="7.029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2.866cm" svg:y="2.879cm" svg:width="12.372cm" svg:height="7.029cm"/>
          <dr3d:light dr3d:diffuse-color="#808080" dr3d:direction="(0 0 1)" dr3d:enabled="false" dr3d:specular="true"/>
          <dr3d:light dr3d:diffuse-color="#b3b3b3" dr3d:direction="(0.655711899283635 0.464674144027573 0.65887771627980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'1.1'.C13:'1.1'.C13 '1.1'.C20:'1.1'.C20 '1.1'.C34:'1.1'.C34 '1.1'.C43:'1.1'.C4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'1.1'.G19:'1.1'.G19 '1.1'.G33:'1.1'.G33 '1.1'.G35:'1.1'.G35 '1.1'.G44:'1.1'.G44" chart:label-cell-address="'1.1'.D12:'1.1'.D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series chart:style-name="ch13" chart:values-cell-range-address="'1.1'.H19:'1.1'.H19 '1.1'.H33:'1.1'.H33 '1.1'.H35:'1.1'.H35 '1.1'.H44:'1.1'.H44" chart:label-cell-address="'1.1'.E12:'1.1'.E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wall chart:style-name="ch14"/>
          <chart:floor chart:style-name="ch15"/>
        </chart:plot-area>
        <draw:frame draw:style-name="gr1" draw:text-style-name="P1" svg:width="2.896cm" svg:height="0.794cm" svg:x="7.845cm" svg:y="6.105cm">
          <draw:text-box>
            <text:p><text:span text:style-name="T1">Año 2025</text:span></text:p>
          </draw:text-box>
        </draw:frame>
        <draw:frame draw:style-name="gr2" draw:text-style-name="P1" svg:width="3.504cm" svg:height="0.841cm" svg:x="2.113cm" svg:y="3.266cm">
          <draw:text-box>
            <text:p><text:span text:style-name="T1">Año 2026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1'.D12:'1.1'.D12</svg:desc>
                </draw:g>
              </table:table-cell>
              <table:table-cell office:value-type="string">
                <text:p>2025</text:p>
                <draw:g>
                  <svg:desc>'1.1'.E12:'1.1'.E1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1'.C13:'1.1'.C13 '1.1'.C20:'1.1'.C20 '1.1'.C34:'1.1'.C34 '1.1'.C43:'1.1'.C43</svg:desc>
                </draw:g>
              </table:table-cell>
              <table:table-cell office:value-type="float" office:value="3743701607.8">
                <text:p>3743701607.8</text:p>
                <draw:g>
                  <svg:desc>'1.1'.G19:'1.1'.G19 '1.1'.G33:'1.1'.G33 '1.1'.G35:'1.1'.G35 '1.1'.G44:'1.1'.G44</svg:desc>
                </draw:g>
              </table:table-cell>
              <table:table-cell office:value-type="float" office:value="3258504744.66">
                <text:p>3258504744.66</text:p>
                <draw:g>
                  <svg:desc>'1.1'.H19:'1.1'.H19 '1.1'.H33:'1.1'.H33 '1.1'.H35:'1.1'.H35 '1.1'.H44:'1.1'.H4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5632759250.8">
                <text:p>5632759250.8</text:p>
              </table:table-cell>
              <table:table-cell office:value-type="float" office:value="5167326458.49">
                <text:p>5167326458.49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30968045.15">
                <text:p>30968045.15</text:p>
              </table:table-cell>
              <table:table-cell office:value-type="float" office:value="24871379.66">
                <text:p>24871379.66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36354766.29">
                <text:p>236354766.29</text:p>
              </table:table-cell>
              <table:table-cell office:value-type="float" office:value="215099988.54">
                <text:p>215099988.54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9pt" fo:font-weight="bold" style:font-size-asian="7.19999980926514pt" style:font-weight-asian="bold" style:font-family-complex="Arial" style:font-size-complex="7.1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9pt" style:font-size-asian="6.19999980926514pt" style:font-family-complex="Arial" style:font-size-complex="6.1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.5pt" style:font-size-asian="8.5pt" style:font-family-complex="Arial" style:font-size-complex="8.5pt"/>
    </style:style>
    <style:style style:name="ch6" style:family="chart" style:data-style-name="N204">
      <style:chart-properties chart:display-label="true" chart:logarithmic="false" chart:origin="0" chart:interval-major="30000000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diamond" chart:symbol-width="0.246cm" chart:symbol-height="0.246cm"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9" style:family="chart">
      <style:chart-properties chart:solid-type="cuboid" chart:symbol-type="named-symbol" chart:symbol-name="diamond" chart:symbol-width="0.246cm" chart:symbol-height="0.246cm"/>
    </style:style>
    <style:style style:name="ch10" style:family="chart" style:data-style-name="N3">
      <style:chart-properties chart:symbol-type="named-symbol" chart:symbol-name="square" chart:symbol-width="0.246cm" chart:symbol-height="0.246cm" chart:link-data-style-to-source="true"/>
      <style:graphic-properties draw:stroke="none" draw:fill-color="#bf819e"/>
      <style:text-properties fo:font-size="10pt" style:font-size-asian="10pt" style:font-size-complex="10pt"/>
    </style:style>
    <style:style style:name="ch11" style:family="chart">
      <style:chart-properties chart:solid-type="cuboid" chart:symbol-type="named-symbol" chart:symbol-name="square" chart:symbol-width="0.246cm" chart:symbol-height="0.246cm"/>
    </style:style>
    <style:style style:name="ch12" style:family="chart">
      <style:graphic-properties svg:stroke-width="0.035cm" draw:fill="none" draw:fill-color="#000000"/>
    </style:style>
    <style:style style:name="ch13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464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2.209cm" svg:height="9.45cm" xlink:href=".." xlink:type="simple" chart:class="chart:bar" chart:style-name="ch1">
        <chart:title svg:x="2.791cm" svg:y="0.391cm" chart:style-name="ch2">
          <text:p>Recaudación mensual por entregas a cuenta y liquidaciones de años anteriores. Figuras tributarias cedidas gestionadas por el Estado</text:p>
        </chart:title>
        <chart:legend chart:legend-position="end" svg:x="3.858cm" svg:y="8.368cm" style:legend-expansion="custom" svg:width="13.213cm" svg:height="0.493cm" style:legend-expansion-aspect-ratio="26.8012170385396" chart:style-name="ch3"/>
        <chart:plot-area chart:style-name="ch4" table:cell-range-address="'1.6'.D16:'1.6'.F16 '1.6'.D19:'1.6'.F22 '1.6'.E14:'1.6'.F14" chart:data-source-has-labels="both" svg:x="2.227cm" svg:y="2.005cm" svg:width="18.288cm" svg:height="6.08cm">
          <chart:coordinate-region svg:x="2.227cm" svg:y="2.165cm" svg:width="17.56cm" svg:height="5.034cm"/>
          <chart:axis chart:dimension="x" chart:name="primary-x" chart:style-name="ch5" chartooo:axis-type="auto">
            <chartooo:date-scale/>
            <chart:categories table:cell-range-address="'1.6'.D16:'1.6'.D16 '1.6'.D19:'1.6'.D20 '1.6'.D21:'1.6'.D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6'.E16:'1.6'.E16 '1.6'.E19:'1.6'.E20 '1.6'.E21:'1.6'.E22" chart:label-cell-address="'1.6'.E14:'1.6'.E14" chart:class="chart:bar">
            <chart:data-point chart:repeated="2"/>
            <chart:data-point chart:style-name="ch9"/>
            <chart:data-point chart:repeated="2"/>
          </chart:series>
          <chart:series chart:style-name="ch10" chart:values-cell-range-address="'1.6'.F16:'1.6'.F16 '1.6'.F19:'1.6'.F20 '1.6'.F21:'1.6'.F22" chart:label-cell-address="'1.6'.F14:'1.6'.F14" chart:class="chart:bar">
            <chart:data-point chart:repeated="2"/>
            <chart:data-point chart:style-name="ch11"/>
            <chart:data-point chart:repeated="2"/>
          </chart:series>
          <chart:wall chart:style-name="ch12"/>
          <chart:floor chart:style-name="ch13"/>
        </chart:plot-area>
        <draw:frame draw:style-name="gr1" draw:text-style-name="P1" svg:width="2.301cm" svg:height="0.464cm" svg:x="0.697cm" svg:y="8.61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6'.E14:'1.6'.E14</svg:desc>
                </draw:g>
              </table:table-cell>
              <table:table-cell office:value-type="string">
                <text:p>2025</text:p>
                <draw:g>
                  <svg:desc>'1.6'.F14:'1.6'.F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arifa Autónomica del IRPF</text:p>
                <draw:g>
                  <svg:desc>'1.6'.D16:'1.6'.D16 '1.6'.D19:'1.6'.D20 '1.6'.D21:'1.6'.D22</svg:desc>
                </draw:g>
              </table:table-cell>
              <table:table-cell office:value-type="float" office:value="608915015.84">
                <text:p>608915015.84</text:p>
                <draw:g>
                  <svg:desc>'1.6'.E16:'1.6'.E16 '1.6'.E19:'1.6'.E20 '1.6'.E21:'1.6'.E22</svg:desc>
                </draw:g>
              </table:table-cell>
              <table:table-cell office:value-type="float" office:value="617044389.17">
                <text:p>617044389.17</text:p>
                <draw:g>
                  <svg:desc>'1.6'.F16:'1.6'.F16 '1.6'.F19:'1.6'.F20 '1.6'.F21:'1.6'.F22</svg:desc>
                </draw:g>
              </table:table-cell>
            </table:table-row>
            <table:table-row>
              <table:table-cell office:value-type="string">
                <text:p>Impuesto Valor Añadido</text:p>
              </table:table-cell>
              <table:table-cell office:value-type="float" office:value="599090021.77">
                <text:p>599090021.77</text:p>
              </table:table-cell>
              <table:table-cell office:value-type="float" office:value="594646615.94">
                <text:p>594646615.94</text:p>
              </table:table-cell>
            </table:table-row>
            <table:table-row>
              <table:table-cell office:value-type="string">
                <text:p>Impuestos Especiales de Fabricación</text:p>
              </table:table-cell>
              <table:table-cell office:value-type="float" office:value="211810222.8">
                <text:p>211810222.8</text:p>
              </table:table-cell>
              <table:table-cell office:value-type="float" office:value="210939704.47">
                <text:p>210939704.47</text:p>
              </table:table-cell>
            </table:table-row>
            <table:table-row>
              <table:table-cell office:value-type="string">
                <text:p>          Impuesto s/ Alcohol</text:p>
              </table:table-cell>
              <table:table-cell office:value-type="float" office:value="9250615.2">
                <text:p>9250615.2</text:p>
              </table:table-cell>
              <table:table-cell office:value-type="float" office:value="9362801.04">
                <text:p>9362801.04</text:p>
              </table:table-cell>
            </table:table-row>
            <table:table-row>
              <table:table-cell office:value-type="string">
                <text:p>          Impuesto s/ Productos Intermedios</text:p>
              </table:table-cell>
              <table:table-cell office:value-type="float" office:value="256579.58">
                <text:p>256579.58</text:p>
              </table:table-cell>
              <table:table-cell office:value-type="float" office:value="235878.75">
                <text:p>235878.75</text:p>
              </table:table-cell>
            </table:table-row>
          </table:table-rows>
        </table:table>
      </chart:chart>
    </office:chart>
  </office:body>
</office:document-content>
</file>

<file path=Object 2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8pt" fo:font-weight="bold" style:font-size-asian="7.19999980926514pt" style:font-weight-asian="bold" style:font-family-complex="Arial" style:font-size-complex="7.1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9pt" style:font-size-asian="6.19999980926514pt" style:font-family-complex="Arial" style:font-size-complex="6.19999980926514pt"/>
    </style:style>
    <style:style style:name="ch4" style:family="chart">
      <style:chart-properties chart:three-dimensional="true" chart:solid-type="cylinder" chart:symbol-type="automatic" chart:include-hidden-cells="false" chart:treat-empty-cells="leave-gap" chart:data-label-number="valu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.5pt" style:font-size-asian="8.5pt" style:font-family-complex="Arial" style:font-size-complex="8.5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dash" draw:stroke-dash="Long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Dash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204">
      <style:chart-properties chart:solid-type="cylinder" chart:symbol-type="named-symbol" chart:symbol-name="diamond" chart:symbol-width="0.246cm" chart:symbol-height="0.246cm" chart:link-data-style-to-source="false" chart:data-label-number="value" chart:data-label-text="false" chart:data-label-symbol="false" chart:data-label-series="false" chart:label-position="top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ylinder" chart:symbol-type="named-symbol" chart:symbol-name="diamond" chart:symbol-width="0.246cm" chart:symbol-height="0.246cm" chart:data-label-number="none" chart:data-label-text="false" chart:data-label-symbol="false" chart:data-label-series="false"/>
    </style:style>
    <style:style style:name="ch11" style:family="chart" style:data-style-name="N204">
      <style:chart-properties chart:solid-type="cylinder" chart:symbol-type="named-symbol" chart:symbol-name="square" chart:symbol-width="0.246cm" chart:symbol-height="0.246cm" chart:link-data-style-to-source="false" chart:data-label-number="value" chart:data-label-text="false" chart:data-label-symbol="false" chart:data-label-series="false" chart:label-position="top"/>
      <style:graphic-properties draw:stroke="none" draw:fill-color="#bf819e"/>
      <style:text-properties fo:font-size="9pt" style:font-size-asian="10pt" style:font-size-complex="10pt"/>
    </style:style>
    <style:style style:name="ch12" style:family="chart">
      <style:chart-properties chart:solid-type="cylinder" chart:symbol-type="named-symbol" chart:symbol-name="square" chart:symbol-width="0.246cm" chart:symbol-height="0.246cm" chart:data-label-number="none" chart:data-label-text="false" chart:data-label-symbol="false" chart:data-label-series="false"/>
    </style:style>
    <style:style style:name="ch13" style:family="chart">
      <style:graphic-properties svg:stroke-width="0.035cm" draw:fill="none" draw:fill-color="#000000"/>
    </style:style>
    <style:style style:name="ch14" style:family="chart">
      <style:graphic-properties draw:fill-color="#ffffff" draw:opacity="0%"/>
    </style:style>
    <style:style style:name="gr1" style:family="graphic">
      <style:graphic-properties draw:stroke="none" svg:stroke-color="#000000" draw:fill="none" draw:fill-color="#ffffff" fo:min-height="0.462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601cm" svg:height="9.755cm" xlink:href=".." xlink:type="simple" chart:class="chart:bar" chart:style-name="ch1">
        <chart:title svg:x="2.682cm" svg:y="0.386cm" chart:style-name="ch2">
          <text:p>Recaudación acumulada por entregas a cuenta y liquidaciones de años anteriores. Figuras tributarias cedidas gestionadas por el Estado</text:p>
        </chart:title>
        <chart:legend chart:legend-position="end" svg:x="4.206cm" svg:y="8.465cm" style:legend-expansion="custom" svg:width="12.835cm" svg:height="0.988cm" style:legend-expansion-aspect-ratio="12.9908906882591" chart:style-name="ch3"/>
        <chart:plot-area chart:style-name="ch4" table:cell-range-address="'1.6'.D16:'1.6'.D16 '1.6'.D19:'1.6'.D22 '1.6'.H14:'1.6'.I14 '1.6'.H16:'1.6'.I16 '1.6'.H19:'1.6'.I22" chart:data-source-has-labels="both" svg:x="2.962cm" svg:y="2.173cm" svg:width="16.405cm" svg:height="6.635cm" dr3d:vrp="(17634.6218373783 10271.4823817647 24594.8639082739)" dr3d:vpn="(0.416199821709347 0.173649045905254 0.892537795986984)" dr3d:vup="(-0.0733876362771618 0.984807599917971 -0.157379306090273)" dr3d:projection="perspective" dr3d:distance="4.2cm" dr3d:focal-length="8cm" dr3d:shadow-slant="0" dr3d:shade-mode="flat" dr3d:ambient-color="#999999" dr3d:lighting-mode="true">
          <chart:coordinate-region svg:x="2.139cm" svg:y="2.173cm" svg:width="17.087cm" svg:height="5.904cm"/>
          <dr3d:light dr3d:diffuse-color="#808080" dr3d:direction="(0 0 1)" dr3d:enabled="false" dr3d:specular="true"/>
          <dr3d:light dr3d:diffuse-color="#808080" dr3d:direction="(-0.422620440524641 -0.157379306090274 0.892537795986984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6'.D16:'1.6'.D16 '1.6'.D19:'1.6'.D20 '1.6'.D21:'1.6'.D22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6'.H16:'1.6'.H16 '1.6'.H19:'1.6'.H20 '1.6'.H21:'1.6'.H22" chart:label-cell-address="'1.6'.H14:'1.6'.H14" chart:class="chart:bar">
            <chart:data-point chart:style-name="ch10" chart:repeated="3"/>
            <chart:data-point chart:repeated="2"/>
          </chart:series>
          <chart:series chart:style-name="ch11" chart:values-cell-range-address="'1.6'.I16:'1.6'.I16 '1.6'.I19:'1.6'.I20 '1.6'.I21:'1.6'.I22" chart:label-cell-address="'1.6'.I14:'1.6'.I14" chart:class="chart:bar">
            <chart:data-point chart:style-name="ch12" chart:repeated="3"/>
            <chart:data-point chart:repeated="2"/>
          </chart:series>
          <chart:wall chart:style-name="ch13"/>
          <chart:floor chart:style-name="ch14"/>
        </chart:plot-area>
        <draw:frame draw:style-name="gr1" draw:text-style-name="P1" svg:width="2.301cm" svg:height="0.462cm" svg:x="0.853cm" svg:y="7.624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6'.H14:'1.6'.H14</svg:desc>
                </draw:g>
              </table:table-cell>
              <table:table-cell office:value-type="string">
                <text:p>2025</text:p>
                <draw:g>
                  <svg:desc>'1.6'.I14:'1.6'.I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arifa Autónomica del IRPF</text:p>
                <draw:g>
                  <svg:desc>'1.6'.D16:'1.6'.D16 '1.6'.D19:'1.6'.D20 '1.6'.D21:'1.6'.D22</svg:desc>
                </draw:g>
              </table:table-cell>
              <table:table-cell office:value-type="float" office:value="3436003266.7">
                <text:p>3436003266.7</text:p>
                <draw:g>
                  <svg:desc>'1.6'.H16:'1.6'.H16 '1.6'.H19:'1.6'.H20 '1.6'.H21:'1.6'.H22</svg:desc>
                </draw:g>
              </table:table-cell>
              <table:table-cell office:value-type="float" office:value="3150769973.35">
                <text:p>3150769973.35</text:p>
                <draw:g>
                  <svg:desc>'1.6'.I16:'1.6'.I16 '1.6'.I19:'1.6'.I20 '1.6'.I21:'1.6'.I22</svg:desc>
                </draw:g>
              </table:table-cell>
            </table:table-row>
            <table:table-row>
              <table:table-cell office:value-type="string">
                <text:p>Impuesto Valor Añadido</text:p>
              </table:table-cell>
              <table:table-cell office:value-type="float" office:value="3289469956.37">
                <text:p>3289469956.37</text:p>
              </table:table-cell>
              <table:table-cell office:value-type="float" office:value="3006336649.7">
                <text:p>3006336649.7</text:p>
              </table:table-cell>
            </table:table-row>
            <table:table-row>
              <table:table-cell office:value-type="string">
                <text:p>Impuestos Especiales de Fabricación</text:p>
              </table:table-cell>
              <table:table-cell office:value-type="float" office:value="1052835063.96">
                <text:p>1052835063.96</text:p>
              </table:table-cell>
              <table:table-cell office:value-type="float" office:value="1049556959.01">
                <text:p>1049556959.01</text:p>
              </table:table-cell>
            </table:table-row>
            <table:table-row>
              <table:table-cell office:value-type="string">
                <text:p>          Impuesto s/ Alcohol</text:p>
              </table:table-cell>
              <table:table-cell office:value-type="float" office:value="42801041.01">
                <text:p>42801041.01</text:p>
              </table:table-cell>
              <table:table-cell office:value-type="float" office:value="46100224.36">
                <text:p>46100224.36</text:p>
              </table:table-cell>
            </table:table-row>
            <table:table-row>
              <table:table-cell office:value-type="string">
                <text:p>          Impuesto s/ Productos Intermedios</text:p>
              </table:table-cell>
              <table:table-cell office:value-type="float" office:value="1090180.39">
                <text:p>1090180.39</text:p>
              </table:table-cell>
              <table:table-cell office:value-type="float" office:value="1135095.41">
                <text:p>1135095.41</text:p>
              </table:table-cell>
            </table:table-row>
          </table:table-rows>
        </table:table>
      </chart:chart>
    </office:chart>
  </office:body>
</office:document-content>
</file>

<file path=Object 2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9pt" fo:font-weight="bold" style:font-size-asian="8.69999980926514pt" style:font-weight-asian="bold" style:font-family-complex="Arial" style:font-size-complex="8.6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7pt" style:font-size-asian="4.69999980926514pt" style:font-family-complex="Arial" style:font-size-complex="4.6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tagger-odd" chart:link-data-style-to-source="true" chart:axis-position="0" chart:tick-mark-position="at-axis"/>
      <style:text-properties fo:color="#000000" fo:font-family="Arial" fo:font-size="8pt" style:font-size-asian="5.19999980926514pt" style:font-family-complex="Arial" style:font-size-complex="5.19999980926514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808000" draw:fill-color="#808000"/>
      <style:text-properties fo:font-size="10pt" style:font-size-asian="10pt" style:font-size-complex="10pt"/>
    </style:style>
    <style:style style:name="ch9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3366ff" draw:fill-color="#3366ff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536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566cm" svg:height="7.843cm" xlink:href=".." xlink:type="simple" chart:class="chart:line" chart:style-name="ch1">
        <chart:title svg:x="5.364cm" svg:y="0.38cm" chart:style-name="ch2">
          <text:p>Recaudación mensual y Liquidación de años anteriores</text:p>
        </chart:title>
        <chart:legend chart:legend-position="end" svg:x="8.133cm" svg:y="6.95cm" style:legend-expansion="custom" svg:width="4.082cm" svg:height="0.537cm" style:legend-expansion-aspect-ratio="7.60148975791434" chart:style-name="ch3"/>
        <chart:plot-area chart:style-name="ch4" table:cell-range-address="'1.9'.B11:'1.9'.B24 '1.9'.G12:'1.9'.G23 '1.9'.G25:'1.9'.G29" chart:data-source-has-labels="both" svg:x="1.273cm" svg:y="1.351cm" svg:width="20.111cm" svg:height="5.476cm">
          <chart:coordinate-region svg:x="2.238cm" svg:y="1.512cm" svg:width="18.496cm" svg:height="4.428cm"/>
          <chart:axis chart:dimension="x" chart:name="primary-x" chart:style-name="ch5" chartooo:axis-type="auto">
            <chartooo:date-scale/>
            <chart:categories table:cell-range-address="'1.9'.B12:'1.9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9'.G12:'1.9'.G23" chart:label-cell-address="'1.9'.B11:'1.9'.B11" chart:class="chart:line">
            <chart:data-point chart:repeated="12"/>
          </chart:series>
          <chart:series chart:style-name="ch9" chart:values-cell-range-address="'1.9'.G25:'1.9'.G29" chart:label-cell-address="'1.9'.B24:'1.9'.B24" chart:class="chart:line">
            <chart:data-point chart:repeated="5"/>
          </chart:series>
          <chart:wall chart:style-name="ch10"/>
          <chart:floor chart:style-name="ch11"/>
        </chart:plot-area>
        <draw:frame draw:style-name="gr1" draw:text-style-name="P1" svg:width="3.332cm" svg:height="0.536cm" draw:transform="rotate (1.5707963267949) translate (0.447cm 4.743cm)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1.9'.B11:'1.9'.B11</svg:desc>
                </draw:g>
              </table:table-cell>
              <table:table-cell office:value-type="string">
                <text:p>2026</text:p>
                <draw:g>
                  <svg:desc>'1.9'.B24:'1.9'.B2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Enero</text:p>
                <draw:g>
                  <svg:desc>'1.9'.B12:'1.9'.B23</svg:desc>
                </draw:g>
              </table:table-cell>
              <table:table-cell office:value-type="float" office:value="1728214190.32">
                <text:p>1728214190.32</text:p>
                <draw:g>
                  <svg:desc>'1.9'.G12:'1.9'.G23</svg:desc>
                </draw:g>
              </table:table-cell>
              <table:table-cell office:value-type="float" office:value="1877197320.7">
                <text:p>1877197320.7</text:p>
                <draw:g>
                  <svg:desc>'1.9'.G25:'1.9'.G29</svg:desc>
                </draw:g>
              </table:table-cell>
            </table:table-row>
            <table:table-row>
              <table:table-cell office:value-type="string">
                <text:p>Febrero</text:p>
              </table:table-cell>
              <table:table-cell office:value-type="float" office:value="1679087698.11">
                <text:p>1679087698.11</text:p>
              </table:table-cell>
              <table:table-cell office:value-type="float" office:value="1959700175.72">
                <text:p>1959700175.72</text:p>
              </table:table-cell>
            </table:table-row>
            <table:table-row>
              <table:table-cell office:value-type="string">
                <text:p>Marzo</text:p>
              </table:table-cell>
              <table:table-cell office:value-type="float" office:value="1805107821.79">
                <text:p>1805107821.79</text:p>
              </table:table-cell>
              <table:table-cell office:value-type="float" office:value="2145846377.43">
                <text:p>2145846377.43</text:p>
              </table:table-cell>
            </table:table-row>
            <table:table-row>
              <table:table-cell office:value-type="string">
                <text:p>Abril</text:p>
              </table:table-cell>
              <table:table-cell office:value-type="float" office:value="1753152711.6">
                <text:p>1753152711.6</text:p>
              </table:table-cell>
              <table:table-cell office:value-type="float" office:value="1848001671.59">
                <text:p>1848001671.59</text:p>
              </table:table-cell>
            </table:table-row>
            <table:table-row>
              <table:table-cell office:value-type="string">
                <text:p>Mayo</text:p>
              </table:table-cell>
              <table:table-cell office:value-type="float" office:value="1668669718.38">
                <text:p>1668669718.38</text:p>
              </table:table-cell>
              <table:table-cell office:value-type="float" office:value="1781467693.45">
                <text:p>1781467693.45</text:p>
              </table:table-cell>
            </table:table-row>
            <table:table-row>
              <table:table-cell office:value-type="string">
                <text:p>Junio</text:p>
              </table:table-cell>
              <table:table-cell office:value-type="float" office:value="1795751630.59">
                <text:p>1795751630.5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Julio</text:p>
              </table:table-cell>
              <table:table-cell office:value-type="float" office:value="3512828409.79">
                <text:p>3512828409.7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gosto</text:p>
              </table:table-cell>
              <table:table-cell office:value-type="float" office:value="1764962670.43">
                <text:p>1764962670.4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Septiembre</text:p>
              </table:table-cell>
              <table:table-cell office:value-type="float" office:value="2381839628.33">
                <text:p>2381839628.3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ctubre</text:p>
              </table:table-cell>
              <table:table-cell office:value-type="float" office:value="2054567016.55">
                <text:p>2054567016.55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viembre</text:p>
              </table:table-cell>
              <table:table-cell office:value-type="float" office:value="1742058652.75">
                <text:p>1742058652.75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iciembre</text:p>
              </table:table-cell>
              <table:table-cell office:value-type="float" office:value="2200509845.81">
                <text:p>2200509845.81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9pt" fo:font-weight="bold" style:font-size-asian="8.69999980926514pt" style:font-weight-asian="bold" style:font-family-complex="Arial" style:font-size-complex="8.6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7pt" style:font-size-asian="4.69999980926514pt" style:font-family-complex="Arial" style:font-size-complex="4.6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tagger-odd" chart:link-data-style-to-source="true" chart:axis-position="0" chart:tick-mark-position="at-axis"/>
      <style:text-properties fo:color="#000000" fo:font-family="Arial" fo:font-size="8pt" style:font-size-asian="5.19999980926514pt" style:font-family-complex="Arial" style:font-size-complex="5.19999980926514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808000" draw:fill-color="#808000"/>
      <style:text-properties fo:font-size="10pt" style:font-size-asian="10pt" style:font-size-complex="10pt"/>
    </style:style>
    <style:style style:name="ch9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3366ff" draw:fill-color="#3366ff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599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806cm" svg:height="8.78cm" xlink:href=".." xlink:type="simple" chart:class="chart:line" chart:style-name="ch1">
        <chart:title svg:x="4.946cm" svg:y="0.552cm" chart:style-name="ch2">
          <text:p>Recaudación mensual acumulada y Liquidación de años anteriores</text:p>
        </chart:title>
        <chart:legend chart:legend-position="end" svg:x="8.496cm" svg:y="7.949cm" style:legend-expansion="custom" svg:width="4.153cm" svg:height="0.6cm" style:legend-expansion-aspect-ratio="6.92166666666667" chart:style-name="ch3"/>
        <chart:plot-area chart:style-name="ch4" table:cell-range-address="'1.9'.B11:'1.9'.B24 '1.9'.H12:'1.9'.H23 '1.9'.H25:'1.9'.H29" chart:data-source-has-labels="both" svg:x="1.454cm" svg:y="1.851cm" svg:width="20.022cm" svg:height="5.938cm">
          <chart:coordinate-region svg:x="2.578cm" svg:y="2.011cm" svg:width="18.248cm" svg:height="4.891cm"/>
          <chart:axis chart:dimension="x" chart:name="primary-x" chart:style-name="ch5" chartooo:axis-type="auto">
            <chartooo:date-scale/>
            <chart:categories table:cell-range-address="'1.9'.B12:'1.9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9'.H12:'1.9'.H23" chart:label-cell-address="'1.9'.B11:'1.9'.B11" chart:class="chart:line">
            <chart:data-point chart:repeated="12"/>
          </chart:series>
          <chart:series chart:style-name="ch9" chart:values-cell-range-address="'1.9'.H25:'1.9'.H29" chart:label-cell-address="'1.9'.B24:'1.9'.B24" chart:class="chart:line">
            <chart:data-point chart:repeated="5"/>
          </chart:series>
          <chart:wall chart:style-name="ch10"/>
          <chart:floor chart:style-name="ch11"/>
        </chart:plot-area>
        <draw:frame draw:style-name="gr1" draw:text-style-name="P1" svg:width="3.568cm" svg:height="0.599cm" draw:transform="rotate (1.5707963267949) translate (0.795cm 5.765cm)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1.9'.B11:'1.9'.B11</svg:desc>
                </draw:g>
              </table:table-cell>
              <table:table-cell office:value-type="string">
                <text:p>2026</text:p>
                <draw:g>
                  <svg:desc>'1.9'.B24:'1.9'.B2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Enero</text:p>
                <draw:g>
                  <svg:desc>'1.9'.B12:'1.9'.B23</svg:desc>
                </draw:g>
              </table:table-cell>
              <table:table-cell office:value-type="float" office:value="1728214190.32">
                <text:p>1728214190.32</text:p>
                <draw:g>
                  <svg:desc>'1.9'.H12:'1.9'.H23</svg:desc>
                </draw:g>
              </table:table-cell>
              <table:table-cell office:value-type="float" office:value="1877197320.7">
                <text:p>1877197320.7</text:p>
                <draw:g>
                  <svg:desc>'1.9'.H25:'1.9'.H29</svg:desc>
                </draw:g>
              </table:table-cell>
            </table:table-row>
            <table:table-row>
              <table:table-cell office:value-type="string">
                <text:p>Febrero</text:p>
              </table:table-cell>
              <table:table-cell office:value-type="float" office:value="3407301888.43">
                <text:p>3407301888.43</text:p>
              </table:table-cell>
              <table:table-cell office:value-type="float" office:value="3836897496.42">
                <text:p>3836897496.42</text:p>
              </table:table-cell>
            </table:table-row>
            <table:table-row>
              <table:table-cell office:value-type="string">
                <text:p>Marzo</text:p>
              </table:table-cell>
              <table:table-cell office:value-type="float" office:value="5212409710.22">
                <text:p>5212409710.22</text:p>
              </table:table-cell>
              <table:table-cell office:value-type="float" office:value="5982743873.85">
                <text:p>5982743873.85</text:p>
              </table:table-cell>
            </table:table-row>
            <table:table-row>
              <table:table-cell office:value-type="string">
                <text:p>Abril</text:p>
              </table:table-cell>
              <table:table-cell office:value-type="float" office:value="6965562421.82">
                <text:p>6965562421.82</text:p>
              </table:table-cell>
              <table:table-cell office:value-type="float" office:value="7830745545.44">
                <text:p>7830745545.44</text:p>
              </table:table-cell>
            </table:table-row>
            <table:table-row>
              <table:table-cell office:value-type="string">
                <text:p>Mayo</text:p>
              </table:table-cell>
              <table:table-cell office:value-type="float" office:value="8634232140.2">
                <text:p>8634232140.2</text:p>
              </table:table-cell>
              <table:table-cell office:value-type="float" office:value="9612213238.89">
                <text:p>9612213238.89</text:p>
              </table:table-cell>
            </table:table-row>
            <table:table-row>
              <table:table-cell office:value-type="string">
                <text:p>Junio</text:p>
              </table:table-cell>
              <table:table-cell office:value-type="float" office:value="10429983770.79">
                <text:p>10429983770.7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Julio</text:p>
              </table:table-cell>
              <table:table-cell office:value-type="float" office:value="13942812180.58">
                <text:p>13942812180.58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gosto</text:p>
              </table:table-cell>
              <table:table-cell office:value-type="float" office:value="15707774851.01">
                <text:p>15707774851.01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Septiembre</text:p>
              </table:table-cell>
              <table:table-cell office:value-type="float" office:value="18089614479.34">
                <text:p>18089614479.34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ctubre</text:p>
              </table:table-cell>
              <table:table-cell office:value-type="float" office:value="20144181495.89">
                <text:p>20144181495.8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viembre</text:p>
              </table:table-cell>
              <table:table-cell office:value-type="float" office:value="21886240148.64">
                <text:p>21886240148.64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iciembre</text:p>
              </table:table-cell>
              <table:table-cell office:value-type="float" office:value="24086749994.45">
                <text:p>24086749994.45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10pt" fo:font-weight="bold" style:font-size-asian="8.69999980926514pt" style:font-weight-asian="bold" style:font-family-complex="Arial" style:font-size-complex="8.69999980926514pt" style:font-weight-complex="bold"/>
    </style:style>
    <style:style style:name="ch3" style:family="chart">
      <style:graphic-properties svg:stroke-width="0.07cm" svg:stroke-color="#99cc00" draw:fill="solid" draw:fill-color="#ffffff"/>
      <style:text-properties fo:color="#000000" fo:font-family="Arial" fo:font-size="7pt" style:font-size-asian="4.69999980926514pt" style:font-family-complex="Arial" style:font-size-complex="4.6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tagger-odd" chart:link-data-style-to-source="true" chart:axis-position="0" chart:tick-mark-position="at-axis"/>
      <style:text-properties fo:color="#000000" fo:font-family="Arial" fo:font-size="8pt" style:font-size-asian="5.19999980926514pt" style:font-family-complex="Arial" style:font-size-complex="5.19999980926514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808000" draw:fill-color="#808000"/>
      <style:text-properties fo:font-size="10pt" style:font-size-asian="10pt" style:font-size-complex="10pt"/>
    </style:style>
    <style:style style:name="ch9" style:family="chart" style:data-style-name="N204">
      <style:chart-properties chart:symbol-type="named-symbol" chart:symbol-name="square" chart:symbol-width="0.246cm" chart:symbol-height="0.246cm" chart:link-data-style-to-source="true"/>
      <style:graphic-properties svg:stroke-width="0.07cm" svg:stroke-color="#3366ff" draw:fill-color="#3366ff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421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2.429cm" svg:height="9.185cm" xlink:href=".." xlink:type="simple" chart:class="chart:line" chart:style-name="ch1">
        <chart:title svg:x="8.817cm" svg:y="0.562cm" chart:style-name="ch2">
          <text:p>Recaudación mensual</text:p>
        </chart:title>
        <chart:legend chart:legend-position="end" svg:x="8.947cm" svg:y="8.43cm" style:legend-expansion="custom" svg:width="3.629cm" svg:height="0.429cm" style:legend-expansion-aspect-ratio="8.45920745920746" chart:style-name="ch3"/>
        <chart:plot-area chart:style-name="ch4" table:cell-range-address="'1.8'.B12:'1.8'.B25 '1.8'.G13:'1.8'.G24 '1.8'.G26:'1.8'.G30" chart:data-source-has-labels="both" svg:x="1.584cm" svg:y="1.746cm" svg:width="20.428cm" svg:height="6.356cm">
          <chart:coordinate-region svg:x="2.549cm" svg:y="1.906cm" svg:width="18.813cm" svg:height="5.309cm"/>
          <chart:axis chart:dimension="x" chart:name="primary-x" chart:style-name="ch5" chartooo:axis-type="text">
            <chart:categories table:cell-range-address="'1.8'.B13:'1.8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8'.G13:'1.8'.G24" chart:label-cell-address="'1.8'.B12:'1.8'.B12" chart:class="chart:line">
            <chart:data-point chart:repeated="12"/>
          </chart:series>
          <chart:series chart:style-name="ch9" chart:values-cell-range-address="'1.8'.G26:'1.8'.G30" chart:label-cell-address="'1.8'.B25:'1.8'.B25" chart:class="chart:line">
            <chart:data-point chart:repeated="5"/>
          </chart:series>
          <chart:wall chart:style-name="ch10"/>
          <chart:floor chart:style-name="ch11"/>
        </chart:plot-area>
        <draw:frame draw:style-name="gr1" draw:text-style-name="P1" svg:width="3.336cm" svg:height="0.421cm" draw:transform="rotate (1.5707963267949) translate (0.98cm 5.497cm)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1.8'.B12:'1.8'.B12</svg:desc>
                </draw:g>
              </table:table-cell>
              <table:table-cell office:value-type="string">
                <text:p>2026</text:p>
                <draw:g>
                  <svg:desc>'1.8'.B25:'1.8'.B2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Enero</text:p>
                <draw:g>
                  <svg:desc>'1.8'.B13:'1.8'.B24</svg:desc>
                </draw:g>
              </table:table-cell>
              <table:table-cell office:value-type="float" office:value="1734528276.55">
                <text:p>1734528276.55</text:p>
                <draw:g>
                  <svg:desc>'1.8'.G13:'1.8'.G24</svg:desc>
                </draw:g>
              </table:table-cell>
              <table:table-cell office:value-type="float" office:value="1883511406.93">
                <text:p>1883511406.93</text:p>
                <draw:g>
                  <svg:desc>'1.8'.G26:'1.8'.G30</svg:desc>
                </draw:g>
              </table:table-cell>
            </table:table-row>
            <table:table-row>
              <table:table-cell office:value-type="string">
                <text:p>Febrero</text:p>
              </table:table-cell>
              <table:table-cell office:value-type="float" office:value="1685401784.34">
                <text:p>1685401784.34</text:p>
              </table:table-cell>
              <table:table-cell office:value-type="float" office:value="1966014261.95">
                <text:p>1966014261.95</text:p>
              </table:table-cell>
            </table:table-row>
            <table:table-row>
              <table:table-cell office:value-type="string">
                <text:p>Marzo</text:p>
              </table:table-cell>
              <table:table-cell office:value-type="float" office:value="1811421908.02">
                <text:p>1811421908.02</text:p>
              </table:table-cell>
              <table:table-cell office:value-type="float" office:value="2152160463.66">
                <text:p>2152160463.66</text:p>
              </table:table-cell>
            </table:table-row>
            <table:table-row>
              <table:table-cell office:value-type="string">
                <text:p>Abril</text:p>
              </table:table-cell>
              <table:table-cell office:value-type="float" office:value="1759466797.83">
                <text:p>1759466797.83</text:p>
              </table:table-cell>
              <table:table-cell office:value-type="float" office:value="1854315757.82">
                <text:p>1854315757.82</text:p>
              </table:table-cell>
            </table:table-row>
            <table:table-row>
              <table:table-cell office:value-type="string">
                <text:p>Mayo</text:p>
              </table:table-cell>
              <table:table-cell office:value-type="float" office:value="1674983804.61">
                <text:p>1674983804.61</text:p>
              </table:table-cell>
              <table:table-cell office:value-type="float" office:value="1787781779.68">
                <text:p>1787781779.68</text:p>
              </table:table-cell>
            </table:table-row>
            <table:table-row>
              <table:table-cell office:value-type="string">
                <text:p>Junio</text:p>
              </table:table-cell>
              <table:table-cell office:value-type="float" office:value="1802065716.82">
                <text:p>1802065716.82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Julio</text:p>
              </table:table-cell>
              <table:table-cell office:value-type="float" office:value="3047009048.6">
                <text:p>3047009048.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gosto</text:p>
              </table:table-cell>
              <table:table-cell office:value-type="float" office:value="1771276756.66">
                <text:p>1771276756.6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Septiembre</text:p>
              </table:table-cell>
              <table:table-cell office:value-type="float" office:value="2388153714.56">
                <text:p>2388153714.5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ctubre</text:p>
              </table:table-cell>
              <table:table-cell office:value-type="float" office:value="2060881102.78">
                <text:p>2060881102.78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viembre</text:p>
              </table:table-cell>
              <table:table-cell office:value-type="float" office:value="1748372738.98">
                <text:p>1748372738.98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iciembre</text:p>
              </table:table-cell>
              <table:table-cell office:value-type="float" office:value="2206823932.04">
                <text:p>2206823932.04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8pt" fo:font-weight="bold" style:font-size-asian="8.69999980926514pt" style:font-weight-asian="bold" style:font-family-complex="Arial" style:font-size-complex="8.69999980926514pt" style:font-weight-complex="bold"/>
    </style:style>
    <style:style style:name="ch3" style:family="chart">
      <style:graphic-properties svg:stroke-width="0.07cm" svg:stroke-color="#808000" draw:fill="solid" draw:fill-color="#ffffff"/>
      <style:text-properties fo:color="#000000" fo:font-family="Arial" fo:font-size="7pt" style:font-size-asian="4.69999980926514pt" style:font-family-complex="Arial" style:font-size-complex="4.6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tagger-odd" chart:link-data-style-to-source="true" chart:axis-position="0" chart:tick-mark-position="at-axis"/>
      <style:text-properties fo:color="#000000" fo:font-family="Arial" fo:font-size="8pt" style:font-size-asian="5.19999980926514pt" style:font-family-complex="Arial" style:font-size-complex="5.19999980926514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diamond" chart:symbol-width="0.246cm" chart:symbol-height="0.246cm" chart:link-data-style-to-source="true"/>
      <style:graphic-properties svg:stroke-width="0.07cm" svg:stroke-color="#808000" draw:fill-color="#808000"/>
      <style:text-properties fo:font-size="10pt" style:font-size-asian="10pt" style:font-size-complex="10pt"/>
    </style:style>
    <style:style style:name="ch9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3366ff" draw:fill-color="#3366ff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589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992cm" svg:height="8.02cm" xlink:href=".." xlink:type="simple" chart:class="chart:line" chart:style-name="ch1">
        <chart:title svg:x="8.989cm" svg:y="0.402cm" chart:style-name="ch2">
          <text:p>Recaudación mensual acumulada</text:p>
        </chart:title>
        <chart:legend chart:legend-position="end" svg:x="9.027cm" svg:y="7.2cm" style:legend-expansion="custom" svg:width="3.925cm" svg:height="0.375cm" style:legend-expansion-aspect-ratio="10.4666666666667" chart:style-name="ch3"/>
        <chart:plot-area chart:style-name="ch4" table:cell-range-address="'1.8'.B12:'1.8'.B25 '1.8'.H13:'1.8'.H24 '1.8'.H26:'1.8'.H30" chart:data-source-has-labels="both" svg:x="1.174cm" svg:y="1.054cm" svg:width="20.796cm" svg:height="5.78cm">
          <chart:coordinate-region svg:x="2.298cm" svg:y="1.214cm" svg:width="19.022cm" svg:height="4.733cm"/>
          <chart:axis chart:dimension="x" chart:name="primary-x" chart:style-name="ch5" chartooo:axis-type="auto">
            <chartooo:date-scale/>
            <chart:categories table:cell-range-address="'1.8'.B13:'1.8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8'.H13:'1.8'.H24" chart:label-cell-address="'1.8'.B12:'1.8'.B12" chart:class="chart:line">
            <chart:data-point chart:repeated="12"/>
          </chart:series>
          <chart:series chart:style-name="ch9" chart:values-cell-range-address="'1.8'.H26:'1.8'.H30" chart:label-cell-address="'1.8'.B25:'1.8'.B25" chart:class="chart:line">
            <chart:data-point chart:repeated="5"/>
          </chart:series>
          <chart:wall chart:style-name="ch10"/>
          <chart:floor chart:style-name="ch11"/>
        </chart:plot-area>
        <draw:frame draw:style-name="gr1" draw:text-style-name="P1" svg:width="3.07cm" svg:height="0.589cm" draw:transform="rotate (1.5707963267949) translate (0.623cm 4.947cm)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1.8'.B12:'1.8'.B12</svg:desc>
                </draw:g>
              </table:table-cell>
              <table:table-cell office:value-type="string">
                <text:p>2026</text:p>
                <draw:g>
                  <svg:desc>'1.8'.B25:'1.8'.B2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Enero</text:p>
                <draw:g>
                  <svg:desc>'1.8'.B13:'1.8'.B24</svg:desc>
                </draw:g>
              </table:table-cell>
              <table:table-cell office:value-type="float" office:value="1734528276.55">
                <text:p>1734528276.55</text:p>
                <draw:g>
                  <svg:desc>'1.8'.H13:'1.8'.H24</svg:desc>
                </draw:g>
              </table:table-cell>
              <table:table-cell office:value-type="float" office:value="1883511406.93">
                <text:p>1883511406.93</text:p>
                <draw:g>
                  <svg:desc>'1.8'.H26:'1.8'.H30</svg:desc>
                </draw:g>
              </table:table-cell>
            </table:table-row>
            <table:table-row>
              <table:table-cell office:value-type="string">
                <text:p>Febrero</text:p>
              </table:table-cell>
              <table:table-cell office:value-type="float" office:value="3419930060.89">
                <text:p>3419930060.89</text:p>
              </table:table-cell>
              <table:table-cell office:value-type="float" office:value="3849525668.88">
                <text:p>3849525668.88</text:p>
              </table:table-cell>
            </table:table-row>
            <table:table-row>
              <table:table-cell office:value-type="string">
                <text:p>Marzo</text:p>
              </table:table-cell>
              <table:table-cell office:value-type="float" office:value="5231351968.91">
                <text:p>5231351968.91</text:p>
              </table:table-cell>
              <table:table-cell office:value-type="float" office:value="6001686132.54">
                <text:p>6001686132.54</text:p>
              </table:table-cell>
            </table:table-row>
            <table:table-row>
              <table:table-cell office:value-type="string">
                <text:p>Abril</text:p>
              </table:table-cell>
              <table:table-cell office:value-type="float" office:value="6990818766.74">
                <text:p>6990818766.74</text:p>
              </table:table-cell>
              <table:table-cell office:value-type="float" office:value="7856001890.36">
                <text:p>7856001890.36</text:p>
              </table:table-cell>
            </table:table-row>
            <table:table-row>
              <table:table-cell office:value-type="string">
                <text:p>Mayo</text:p>
              </table:table-cell>
              <table:table-cell office:value-type="float" office:value="8665802571.35">
                <text:p>8665802571.35</text:p>
              </table:table-cell>
              <table:table-cell office:value-type="float" office:value="9643783670.04">
                <text:p>9643783670.04</text:p>
              </table:table-cell>
            </table:table-row>
            <table:table-row>
              <table:table-cell office:value-type="string">
                <text:p>Junio</text:p>
              </table:table-cell>
              <table:table-cell office:value-type="float" office:value="10467868288.17">
                <text:p>10467868288.1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Julio</text:p>
              </table:table-cell>
              <table:table-cell office:value-type="float" office:value="13514877336.77">
                <text:p>13514877336.7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gosto</text:p>
              </table:table-cell>
              <table:table-cell office:value-type="float" office:value="15286154093.43">
                <text:p>15286154093.4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Septiembre</text:p>
              </table:table-cell>
              <table:table-cell office:value-type="float" office:value="17674307807.99">
                <text:p>17674307807.9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ctubre</text:p>
              </table:table-cell>
              <table:table-cell office:value-type="float" office:value="19735188910.77">
                <text:p>19735188910.7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viembre</text:p>
              </table:table-cell>
              <table:table-cell office:value-type="float" office:value="21483561649.75">
                <text:p>21483561649.75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iciembre</text:p>
              </table:table-cell>
              <table:table-cell office:value-type="float" office:value="23690385581.79">
                <text:p>23690385581.79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7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4.255cm" svg:height="9.566cm" xlink:href=".." xlink:type="simple" chart:class="chart:bar" chart:style-name="ch1">
        <chart:title svg:x="8.726cm" svg:y="0.375cm" chart:style-name="ch2">
          <text:p>Cádiz. Recaudación mensual por conceptos</text:p>
        </chart:title>
        <chart:legend chart:legend-position="end" svg:x="23.066cm" svg:y="4.367cm" style:legend-expansion="high" chart:style-name="ch3"/>
        <chart:plot-area chart:style-name="ch4" table:cell-range-address="'2.2.Cádiz'.D14:'2.2.Cádiz'.D14 '2.2.Cádiz'.D18:'2.2.Cádiz'.D18 '2.2.Cádiz'.D24:'2.2.Cádiz'.D24 '2.2.Cádiz'.D31:'2.2.Cádiz'.D31 '2.2.Cádiz'.E13:'2.2.Cádiz'.F13 '2.2.Cádiz'.E17:'2.2.Cádiz'.F17 '2.2.Cádiz'.E23:'2.2.Cádiz'.F23 '2.2.Cádiz'.E25:'2.2.Cádiz'.F25 '2.2.Cádiz'.E32:'2.2.Cádiz'.F32" chart:data-source-has-labels="both" svg:x="0.149cm" svg:y="1.412cm" svg:width="22.327cm" svg:height="6.997cm">
          <chart:coordinate-region svg:x="2.067cm" svg:y="1.572cm" svg:width="20.409cm" svg:height="6.322cm"/>
          <chart:axis chart:dimension="x" chart:name="primary-x" chart:style-name="ch5" chartooo:axis-type="auto">
            <chartooo:date-scale/>
            <chart:categories table:cell-range-address="'2.2.Cádiz'.D14:'2.2.Cádiz'.D14 '2.2.Cádiz'.D18:'2.2.Cádiz'.D18 '2.2.Cádiz'.D24:'2.2.Cádiz'.D24 '2.2.Cádiz'.D31:'2.2.Cádiz'.D3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2.Cádiz'.F17:'2.2.Cádiz'.F17 '2.2.Cádiz'.F23:'2.2.Cádiz'.F23 '2.2.Cádiz'.F25:'2.2.Cádiz'.F25 '2.2.Cádiz'.F32:'2.2.Cádiz'.F32" chart:label-cell-address="'2.2.Cádiz'.F13:'2.2.Cádiz'.F13" chart:class="chart:bar">
            <chart:data-point chart:repeated="4"/>
          </chart:series>
          <chart:series chart:style-name="ch9" chart:values-cell-range-address="'2.2.Cádiz'.E17:'2.2.Cádiz'.E17 '2.2.Cádiz'.E23:'2.2.Cádiz'.E23 '2.2.Cádiz'.E25:'2.2.Cádiz'.E25 '2.2.Cádiz'.E32:'2.2.Cádiz'.E32" chart:label-cell-address="'2.2.Cádiz'.E13:'2.2.Cádiz'.E13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2.Cádiz'.F13:'2.2.Cádiz'.F13</svg:desc>
                </draw:g>
              </table:table-cell>
              <table:table-cell office:value-type="string">
                <text:p>2026</text:p>
                <draw:g>
                  <svg:desc>'2.2.Cádiz'.E13:'2.2.Cádiz'.E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2.Cádiz'.D14:'2.2.Cádiz'.D14 '2.2.Cádiz'.D18:'2.2.Cádiz'.D18 '2.2.Cádiz'.D24:'2.2.Cádiz'.D24 '2.2.Cádiz'.D31:'2.2.Cádiz'.D31</svg:desc>
                </draw:g>
              </table:table-cell>
              <table:table-cell office:value-type="float" office:value="2907341.09">
                <text:p>2907341.09</text:p>
                <draw:g>
                  <svg:desc>'2.2.Cádiz'.F17:'2.2.Cádiz'.F17 '2.2.Cádiz'.F23:'2.2.Cádiz'.F23 '2.2.Cádiz'.F25:'2.2.Cádiz'.F25 '2.2.Cádiz'.F32:'2.2.Cádiz'.F32</svg:desc>
                </draw:g>
              </table:table-cell>
              <table:table-cell office:value-type="float" office:value="2882061.77">
                <text:p>2882061.77</text:p>
                <draw:g>
                  <svg:desc>'2.2.Cádiz'.E17:'2.2.Cádiz'.E17 '2.2.Cádiz'.E23:'2.2.Cádiz'.E23 '2.2.Cádiz'.E25:'2.2.Cádiz'.E25 '2.2.Cádiz'.E32:'2.2.Cádiz'.E32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21045623.14">
                <text:p>21045623.14</text:p>
              </table:table-cell>
              <table:table-cell office:value-type="float" office:value="28976598.2">
                <text:p>28976598.2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266982.92">
                <text:p>266982.92</text:p>
              </table:table-cell>
              <table:table-cell office:value-type="float" office:value="329272.77">
                <text:p>329272.7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494091.58">
                <text:p>1494091.58</text:p>
              </table:table-cell>
              <table:table-cell office:value-type="float" office:value="2783104.7">
                <text:p>2783104.7</text:p>
              </table:table-cell>
            </table:table-row>
          </table:table-rows>
        </table:table>
      </chart:chart>
    </office:chart>
  </office:body>
</office:document-content>
</file>

<file path=Object 2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size="8pt" style:font-size-asian="10pt" style:font-size-complex="10pt"/>
    </style:style>
    <style:style style:name="ch4" style:family="chart">
      <style:chart-properties chart:symbol-type="automatic" chart:include-hidden-cells="fals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b4c7dc" draw:fill-color="#b4c7dc" dr3d:edge-rounding="5%"/>
      <style:text-properties fo:font-size="10pt" style:font-size-asian="10pt" style:font-size-complex="10pt"/>
    </style:style>
    <style:style style:name="ch9" style:family="chart" style:data-style-name="N0">
      <style:chart-properties chart:symbol-type="named-symbol" chart:symbol-name="bow-tie" chart:symbol-width="0.25cm" chart:symbol-height="0.25cm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b66c" draw:fill-color="#ffb66c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left" chart:symbol-width="0.25cm" chart:symbol-height="0.25cm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 dr3d:edge-rounding="5%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afd095" draw:fill-color="#afd095" dr3d:edge-rounding="5%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right" chart:symbol-width="0.25cm" chart:symbol-height="0.25cm" chart:link-data-style-to-source="true"/>
      <style:graphic-properties svg:stroke-width="0.08cm" svg:stroke-color="#7e0021" draw:fill-color="#7e0021" dr3d:edge-rounding="5%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681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0.418cm" svg:height="11.339cm" xlink:href=".." xlink:type="simple" chart:class="chart:line" chart:row-mapping="0 3 1 2" chart:style-name="ch1">
        <chart:title svg:x="5.509cm" svg:y="0.362cm" chart:style-name="ch2">
          <text:p>Evolución de la Recaudación del mes de Mayo</text:p>
        </chart:title>
        <chart:legend chart:legend-position="bottom" svg:x="2.923cm" svg:y="9.806cm" style:legend-expansion="custom" svg:width="14.572cm" svg:height="1.357cm" style:legend-expansion-aspect-ratio="10.7383935151069" chart:style-name="ch3"/>
        <chart:plot-area chart:style-name="ch4" table:cell-range-address="'Evolución histórica'.C9:'Evolución histórica'.H12 'Evolución histórica'.B9:'Evolución histórica'.B12 'Evolución histórica'.B13:'Evolución histórica'.H16" chart:data-source-has-labels="both" svg:x="3.658cm" svg:y="1.488cm" svg:width="13.321cm" svg:height="7.864cm">
          <chart:coordinate-region svg:x="4.029cm" svg:y="1.687cm" svg:width="12.142cm" svg:height="7.018cm"/>
          <chart:axis chart:dimension="x" chart:name="primary-x" chart:style-name="ch5" chartooo:axis-type="auto">
            <chartooo:date-scale/>
            <chart:categories table:cell-range-address="'Evolución histórica'.C9:'Evolución histórica'.H9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Evolución histórica'.C10:'Evolución histórica'.H10" chart:label-cell-address="'Evolución histórica'.B10:'Evolución histórica'.B10" chart:class="chart:line">
            <chart:data-point chart:repeated="6"/>
          </chart:series>
          <chart:series chart:style-name="ch9" chart:values-cell-range-address="'Evolución histórica'.C13:'Evolución histórica'.H13" chart:label-cell-address="'Evolución histórica'.B13:'Evolución histórica'.B13" chart:class="chart:line">
            <chart:data-point chart:repeated="6"/>
          </chart:series>
          <chart:series chart:style-name="ch10" chart:values-cell-range-address="'Evolución histórica'.C11:'Evolución histórica'.H11" chart:label-cell-address="'Evolución histórica'.B11:'Evolución histórica'.B11" chart:class="chart:line">
            <chart:data-point chart:repeated="6"/>
          </chart:series>
          <chart:series chart:style-name="ch11" chart:values-cell-range-address="'Evolución histórica'.C12:'Evolución histórica'.H12" chart:label-cell-address="'Evolución histórica'.B12:'Evolución histórica'.B12" chart:class="chart:line">
            <chart:data-point chart:repeated="6"/>
          </chart:series>
          <chart:series chart:style-name="ch12" chart:values-cell-range-address="'Evolución histórica'.C14:'Evolución histórica'.H14" chart:label-cell-address="'Evolución histórica'.B14:'Evolución histórica'.B14" chart:class="chart:line">
            <chart:data-point chart:repeated="6"/>
          </chart:series>
          <chart:series chart:style-name="ch13" chart:values-cell-range-address="'Evolución histórica'.C15:'Evolución histórica'.H15" chart:label-cell-address="'Evolución histórica'.B15:'Evolución histórica'.B15" chart:class="chart:line">
            <chart:data-point chart:repeated="6"/>
          </chart:series>
          <chart:series chart:style-name="ch14" chart:values-cell-range-address="'Evolución histórica'.C16:'Evolución histórica'.H16" chart:label-cell-address="'Evolución histórica'.B16:'Evolución histórica'.B16" chart:class="chart:line">
            <chart:data-point chart:repeated="6"/>
          </chart:series>
          <chart:wall chart:style-name="ch15"/>
          <chart:floor chart:style-name="ch16"/>
        </chart:plot-area>
        <draw:frame draw:style-name="gr1" draw:text-style-name="P1" svg:width="3.271cm" svg:height="0.681cm" svg:x="17.12cm" svg:y="9.4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6"/>
          </table:table-columns>
          <table:table-header-rows>
            <table:table-row>
              <table:table-cell>
                <text:p/>
              </table:table-cell>
              <table:table-cell office:value-type="float" office:value="2026">
                <text:p>2026</text:p>
                <draw:g>
                  <svg:desc>'Evolución histórica'.C9:'Evolución histórica'.H9</svg:desc>
                </draw:g>
              </table:table-cell>
              <table:table-cell office:value-type="float" office:value="2025">
                <text:p>2025</text:p>
              </table:table-cell>
              <table:table-cell office:value-type="float" office:value="2024">
                <text:p>2024</text:p>
              </table:table-cell>
              <table:table-cell office:value-type="float" office:value="2023">
                <text:p>2023</text:p>
              </table:table-cell>
              <table:table-cell office:value-type="float" office:value="2022">
                <text:p>2022</text:p>
              </table:table-cell>
              <table:table-cell office:value-type="float" office:value="2021">
                <text:p>2021</text:p>
              </table:table-cell>
            </table:table-row>
          </table:table-header-rows>
          <table:table-rows>
            <table:table-row>
              <table:table-cell office:value-type="string">
                <text:p>Impuesto sobre Sucesiones y Donaciones</text:p>
                <draw:g>
                  <svg:desc>'Evolución histórica'.B10:'Evolución histórica'.B10</svg:desc>
                </draw:g>
              </table:table-cell>
              <table:table-cell office:value-type="float" office:value="23841412.88">
                <text:p>23841412.88</text:p>
                <draw:g>
                  <svg:desc>'Evolución histórica'.C10:'Evolución histórica'.H10</svg:desc>
                </draw:g>
              </table:table-cell>
              <table:table-cell office:value-type="float" office:value="15230230.4">
                <text:p>15230230.4</text:p>
              </table:table-cell>
              <table:table-cell office:value-type="float" office:value="29368852.06">
                <text:p>29368852.06</text:p>
              </table:table-cell>
              <table:table-cell office:value-type="float" office:value="25097594.25">
                <text:p>25097594.25</text:p>
              </table:table-cell>
              <table:table-cell office:value-type="float" office:value="15725809.38">
                <text:p>15725809.38</text:p>
              </table:table-cell>
              <table:table-cell office:value-type="float" office:value="19719611.89">
                <text:p>19719611.89</text:p>
              </table:table-cell>
            </table:table-row>
            <table:table-row>
              <table:table-cell office:value-type="string">
                <text:p>Impuesto sobre Depósitos Bancarios</text:p>
                <draw:g>
                  <svg:desc>'Evolución histórica'.B13:'Evolución histórica'.B13</svg:desc>
                </draw:g>
              </table:table-cell>
              <table:table-cell office:value-type="float" office:value="NaN">
                <text:p>NaN</text:p>
                <draw:g>
                  <svg:desc>'Evolución histórica'.C13:'Evolución histórica'.H13</svg:desc>
                </draw:g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Impuesto sobre el Patrimonio de las Personas Físicas</text:p>
                <draw:g>
                  <svg:desc>'Evolución histórica'.B11:'Evolución histórica'.B11</svg:desc>
                </draw:g>
              </table:table-cell>
              <table:table-cell office:value-type="float" office:value="832775.04">
                <text:p>832775.04</text:p>
                <draw:g>
                  <svg:desc>'Evolución histórica'.C11:'Evolución histórica'.H11</svg:desc>
                </draw:g>
              </table:table-cell>
              <table:table-cell office:value-type="float" office:value="1165910.36">
                <text:p>1165910.36</text:p>
              </table:table-cell>
              <table:table-cell office:value-type="float" office:value="1217359.36">
                <text:p>1217359.36</text:p>
              </table:table-cell>
              <table:table-cell office:value-type="float" office:value="412669.84">
                <text:p>412669.84</text:p>
              </table:table-cell>
              <table:table-cell office:value-type="float" office:value="462860.34">
                <text:p>462860.34</text:p>
              </table:table-cell>
              <table:table-cell office:value-type="float" office:value="4907129.68">
                <text:p>4907129.68</text:p>
              </table:table-cell>
            </table:table-row>
            <table:table-row>
              <table:table-cell office:value-type="string">
                <text:p>Impuesto Intereses y Comisiones Bancarias</text:p>
                <draw:g>
                  <svg:desc>'Evolución histórica'.B12:'Evolución histórica'.B12</svg:desc>
                </draw:g>
              </table:table-cell>
              <table:table-cell office:value-type="float" office:value="NaN">
                <text:p>NaN</text:p>
                <draw:g>
                  <svg:desc>'Evolución histórica'.C12:'Evolución histórica'.H12</svg:desc>
                </draw:g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Transmisiones Patrimoniales</text:p>
                <draw:g>
                  <svg:desc>'Evolución histórica'.B14:'Evolución histórica'.B14</svg:desc>
                </draw:g>
              </table:table-cell>
              <table:table-cell office:value-type="float" office:value="182801784.11">
                <text:p>182801784.11</text:p>
                <draw:g>
                  <svg:desc>'Evolución histórica'.C14:'Evolución histórica'.H14</svg:desc>
                </draw:g>
              </table:table-cell>
              <table:table-cell office:value-type="float" office:value="132077013.24">
                <text:p>132077013.24</text:p>
              </table:table-cell>
              <table:table-cell office:value-type="float" office:value="169557209.85">
                <text:p>169557209.85</text:p>
              </table:table-cell>
              <table:table-cell office:value-type="float" office:value="126595413.72">
                <text:p>126595413.72</text:p>
              </table:table-cell>
              <table:table-cell office:value-type="float" office:value="140557704.4">
                <text:p>140557704.4</text:p>
              </table:table-cell>
              <table:table-cell office:value-type="float" office:value="100428490.73">
                <text:p>100428490.73</text:p>
              </table:table-cell>
            </table:table-row>
            <table:table-row>
              <table:table-cell office:value-type="string">
                <text:p>Actos Jurídicos Documentados</text:p>
                <draw:g>
                  <svg:desc>'Evolución histórica'.B15:'Evolución histórica'.B15</svg:desc>
                </draw:g>
              </table:table-cell>
              <table:table-cell office:value-type="float" office:value="65468354.04">
                <text:p>65468354.04</text:p>
                <draw:g>
                  <svg:desc>'Evolución histórica'.C15:'Evolución histórica'.H15</svg:desc>
                </draw:g>
              </table:table-cell>
              <table:table-cell office:value-type="float" office:value="40537919.36">
                <text:p>40537919.36</text:p>
              </table:table-cell>
              <table:table-cell office:value-type="float" office:value="60774722.26">
                <text:p>60774722.26</text:p>
              </table:table-cell>
              <table:table-cell office:value-type="float" office:value="38993054.41">
                <text:p>38993054.41</text:p>
              </table:table-cell>
              <table:table-cell office:value-type="float" office:value="39397168.28">
                <text:p>39397168.28</text:p>
              </table:table-cell>
              <table:table-cell office:value-type="float" office:value="36297897.3">
                <text:p>36297897.3</text:p>
              </table:table-cell>
            </table:table-row>
            <table:table-row>
              <table:table-cell office:value-type="string">
                <text:p>Tasa fiscal sobre el juego</text:p>
                <draw:g>
                  <svg:desc>'Evolución histórica'.B16:'Evolución histórica'.B16</svg:desc>
                </draw:g>
              </table:table-cell>
              <table:table-cell office:value-type="float" office:value="1712237.8">
                <text:p>1712237.8</text:p>
                <draw:g>
                  <svg:desc>'Evolución histórica'.C16:'Evolución histórica'.H16</svg:desc>
                </draw:g>
              </table:table-cell>
              <table:table-cell office:value-type="float" office:value="348706.79">
                <text:p>348706.79</text:p>
              </table:table-cell>
              <table:table-cell office:value-type="float" office:value="3265273.77">
                <text:p>3265273.77</text:p>
              </table:table-cell>
              <table:table-cell office:value-type="float" office:value="27741299.18">
                <text:p>27741299.18</text:p>
              </table:table-cell>
              <table:table-cell office:value-type="float" office:value="12827558.36">
                <text:p>12827558.36</text:p>
              </table:table-cell>
              <table:table-cell office:value-type="float" office:value="2273848.08">
                <text:p>2273848.08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7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0cm" svg:height="0cm" xlink:href=".." xlink:type="simple" chart:class="chart:bar" chart:style-name="ch1">
        <chart:title svg:x="-2147483.647cm" svg:y="-2147483.647cm" chart:style-name="ch2">
          <text:p>Cádiz. Recaudación acumulada por conceptos</text:p>
        </chart:title>
        <chart:legend chart:legend-position="end" svg:x="2147483.117cm" svg:y="-0.133cm" style:legend-expansion="high" chart:style-name="ch3"/>
        <chart:plot-area chart:style-name="ch4" table:cell-range-address="'2.2.Cádiz'.D14:'2.2.Cádiz'.D14 '2.2.Cádiz'.D18:'2.2.Cádiz'.D18 '2.2.Cádiz'.D24:'2.2.Cádiz'.D24 '2.2.Cádiz'.D31:'2.2.Cádiz'.D31 '2.2.Cádiz'.H13:'2.2.Cádiz'.I13 '2.2.Cádiz'.H17:'2.2.Cádiz'.I17 '2.2.Cádiz'.H23:'2.2.Cádiz'.I23 '2.2.Cádiz'.H25:'2.2.Cádiz'.I25 '2.2.Cádiz'.H32:'2.2.Cádiz'.I32" chart:data-source-has-labels="both" svg:x="0cm" svg:y="0cm" svg:width="0cm" svg:height="0cm">
          <chart:coordinate-region svg:x="-2147483.648cm" svg:y="-2147483.648cm" svg:width="-2147483.648cm" svg:height="-2147483.648cm"/>
          <chart:axis chart:dimension="x" chart:name="primary-x" chart:style-name="ch5" chartooo:axis-type="auto">
            <chartooo:date-scale/>
            <chart:categories table:cell-range-address="'2.2.Cádiz'.D14:'2.2.Cádiz'.D14 '2.2.Cádiz'.D18:'2.2.Cádiz'.D18 '2.2.Cádiz'.D24:'2.2.Cádiz'.D24 '2.2.Cádiz'.D31:'2.2.Cádiz'.D3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2.Cádiz'.I17:'2.2.Cádiz'.I17 '2.2.Cádiz'.I23:'2.2.Cádiz'.I23 '2.2.Cádiz'.I25:'2.2.Cádiz'.I25 '2.2.Cádiz'.I32:'2.2.Cádiz'.I32" chart:label-cell-address="'2.2.Cádiz'.I13:'2.2.Cádiz'.I13" chart:class="chart:bar">
            <chart:data-point chart:repeated="4"/>
          </chart:series>
          <chart:series chart:style-name="ch9" chart:values-cell-range-address="'2.2.Cádiz'.H17:'2.2.Cádiz'.H17 '2.2.Cádiz'.H23:'2.2.Cádiz'.H23 '2.2.Cádiz'.H25:'2.2.Cádiz'.H25 '2.2.Cádiz'.H32:'2.2.Cádiz'.H32" chart:label-cell-address="'2.2.Cádiz'.H13:'2.2.Cádiz'.H13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2.Cádiz'.I13:'2.2.Cádiz'.I13</svg:desc>
                </draw:g>
              </table:table-cell>
              <table:table-cell office:value-type="string">
                <text:p>2026</text:p>
                <draw:g>
                  <svg:desc>'2.2.Cádiz'.H13:'2.2.Cádiz'.H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2.Cádiz'.D14:'2.2.Cádiz'.D14 '2.2.Cádiz'.D18:'2.2.Cádiz'.D18 '2.2.Cádiz'.D24:'2.2.Cádiz'.D24 '2.2.Cádiz'.D31:'2.2.Cádiz'.D31</svg:desc>
                </draw:g>
              </table:table-cell>
              <table:table-cell office:value-type="float" office:value="16530900.73">
                <text:p>16530900.73</text:p>
                <draw:g>
                  <svg:desc>'2.2.Cádiz'.I17:'2.2.Cádiz'.I17 '2.2.Cádiz'.I23:'2.2.Cádiz'.I23 '2.2.Cádiz'.I25:'2.2.Cádiz'.I25 '2.2.Cádiz'.I32:'2.2.Cádiz'.I32</svg:desc>
                </draw:g>
              </table:table-cell>
              <table:table-cell office:value-type="float" office:value="12400613.86">
                <text:p>12400613.86</text:p>
                <draw:g>
                  <svg:desc>'2.2.Cádiz'.H17:'2.2.Cádiz'.H17 '2.2.Cádiz'.H23:'2.2.Cádiz'.H23 '2.2.Cádiz'.H25:'2.2.Cádiz'.H25 '2.2.Cádiz'.H32:'2.2.Cádiz'.H32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12018813.21">
                <text:p>112018813.21</text:p>
              </table:table-cell>
              <table:table-cell office:value-type="float" office:value="129281477.35">
                <text:p>129281477.35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1665136.13">
                <text:p>1665136.13</text:p>
              </table:table-cell>
              <table:table-cell office:value-type="float" office:value="1564372.39">
                <text:p>1564372.39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2765349.51">
                <text:p>12765349.51</text:p>
              </table:table-cell>
              <table:table-cell office:value-type="float" office:value="12599743.06">
                <text:p>12599743.06</text:p>
              </table:table-cell>
            </table:table-row>
          </table:table-rows>
        </table:table>
      </chart:chart>
    </office:chart>
  </office:body>
</office:document-content>
</file>

<file path=Object 3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interval-minor-divisor="5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3.46cm" svg:height="9.868cm" xlink:href=".." xlink:type="simple" chart:class="chart:bar" chart:style-name="ch1">
        <chart:title svg:x="8.194cm" svg:y="0.37cm" chart:style-name="ch2">
          <text:p>Almería. Recaudación mensual por conceptos</text:p>
        </chart:title>
        <chart:legend chart:legend-position="end" svg:x="22.271cm" svg:y="4.518cm" style:legend-expansion="high" chart:style-name="ch3"/>
        <chart:plot-area chart:style-name="ch4" table:cell-range-address="'2.1.Almería'.D17:'2.1.Almería'.D17 '2.1.Almería'.D21:'2.1.Almería'.D21 '2.1.Almería'.D27:'2.1.Almería'.D27 '2.1.Almería'.D34:'2.1.Almería'.D34 '2.1.Almería'.E16:'2.1.Almería'.F16 '2.1.Almería'.E20:'2.1.Almería'.F20 '2.1.Almería'.E26:'2.1.Almería'.F26 '2.1.Almería'.E28:'2.1.Almería'.F28 '2.1.Almería'.E35:'2.1.Almería'.F35" chart:data-source-has-labels="both" svg:x="0.599cm" svg:y="1.488cm" svg:width="20.751cm" svg:height="7.137cm">
          <chart:coordinate-region svg:x="2.517cm" svg:y="1.649cm" svg:width="18.833cm" svg:height="6.488cm"/>
          <chart:axis chart:dimension="x" chart:name="primary-x" chart:style-name="ch5" chartooo:axis-type="auto">
            <chartooo:date-scale/>
            <chart:categories table:cell-range-address="'2.1.Almería'.D17:'2.1.Almería'.D17 '2.1.Almería'.D21:'2.1.Almería'.D21 '2.1.Almería'.D27:'2.1.Almería'.D27 '2.1.Almería'.D34:'2.1.Almería'.D3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1.Almería'.F20:'2.1.Almería'.F20 '2.1.Almería'.F26:'2.1.Almería'.F26 '2.1.Almería'.F28:'2.1.Almería'.F28 '2.1.Almería'.F35:'2.1.Almería'.F35" chart:label-cell-address="'2.1.Almería'.F16:'2.1.Almería'.F16" chart:class="chart:bar">
            <chart:data-point chart:repeated="4"/>
          </chart:series>
          <chart:series chart:style-name="ch9" chart:values-cell-range-address="'2.1.Almería'.E20:'2.1.Almería'.E20 '2.1.Almería'.E26:'2.1.Almería'.E26 '2.1.Almería'.E28:'2.1.Almería'.E28 '2.1.Almería'.E35:'2.1.Almería'.E35" chart:label-cell-address="'2.1.Almería'.E16:'2.1.Almería'.E16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1.Almería'.F16:'2.1.Almería'.F16</svg:desc>
                </draw:g>
              </table:table-cell>
              <table:table-cell office:value-type="string">
                <text:p>2026</text:p>
                <draw:g>
                  <svg:desc>'2.1.Almería'.E16:'2.1.Almería'.E1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1.Almería'.D17:'2.1.Almería'.D17 '2.1.Almería'.D21:'2.1.Almería'.D21 '2.1.Almería'.D27:'2.1.Almería'.D27 '2.1.Almería'.D34:'2.1.Almería'.D34</svg:desc>
                </draw:g>
              </table:table-cell>
              <table:table-cell office:value-type="float" office:value="747238.46">
                <text:p>747238.46</text:p>
                <draw:g>
                  <svg:desc>'2.1.Almería'.F20:'2.1.Almería'.F20 '2.1.Almería'.F26:'2.1.Almería'.F26 '2.1.Almería'.F28:'2.1.Almería'.F28 '2.1.Almería'.F35:'2.1.Almería'.F35</svg:desc>
                </draw:g>
              </table:table-cell>
              <table:table-cell office:value-type="float" office:value="2240894.01">
                <text:p>2240894.01</text:p>
                <draw:g>
                  <svg:desc>'2.1.Almería'.E20:'2.1.Almería'.E20 '2.1.Almería'.E26:'2.1.Almería'.E26 '2.1.Almería'.E28:'2.1.Almería'.E28 '2.1.Almería'.E35:'2.1.Almería'.E35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3696280.87">
                <text:p>13696280.87</text:p>
              </table:table-cell>
              <table:table-cell office:value-type="float" office:value="17391804.49">
                <text:p>17391804.49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79169.54">
                <text:p>279169.54</text:p>
              </table:table-cell>
              <table:table-cell office:value-type="float" office:value="308266.95">
                <text:p>308266.95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740442.6">
                <text:p>1740442.6</text:p>
              </table:table-cell>
              <table:table-cell office:value-type="float" office:value="2591967.34">
                <text:p>2591967.34</text:p>
              </table:table-cell>
            </table:table-row>
          </table:table-rows>
        </table:table>
      </chart:chart>
    </office:chart>
  </office:body>
</office:document-content>
</file>

<file path=Object 3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7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3.58cm" svg:height="10.745cm" xlink:href=".." xlink:type="simple" chart:class="chart:bar" chart:style-name="ch1">
        <chart:title svg:x="8.408cm" svg:y="0.405cm" chart:style-name="ch2">
          <text:p>Almería. Recaudación acumulada por conceptos</text:p>
        </chart:title>
        <chart:legend chart:legend-position="end" svg:x="22.391cm" svg:y="4.956cm" style:legend-expansion="high" chart:style-name="ch3"/>
        <chart:plot-area chart:style-name="ch4" table:cell-range-address="'2.1.Almería'.D17:'2.1.Almería'.D17 '2.1.Almería'.D21:'2.1.Almería'.D21 '2.1.Almería'.D27:'2.1.Almería'.D27 '2.1.Almería'.D34:'2.1.Almería'.D34 '2.1.Almería'.E16:'2.1.Almería'.F16 '2.1.Almería'.H20:'2.1.Almería'.I20 '2.1.Almería'.H26:'2.1.Almería'.I26 '2.1.Almería'.H28:'2.1.Almería'.I28 '2.1.Almería'.H35:'2.1.Almería'.I35" chart:data-source-has-labels="both" svg:x="0.612cm" svg:y="1.629cm" svg:width="21.307cm" svg:height="7.748cm">
          <chart:coordinate-region svg:x="2.53cm" svg:y="1.79cm" svg:width="19.389cm" svg:height="7.072cm"/>
          <chart:axis chart:dimension="x" chart:name="primary-x" chart:style-name="ch5" chartooo:axis-type="auto">
            <chartooo:date-scale/>
            <chart:categories table:cell-range-address="'2.1.Almería'.D17:'2.1.Almería'.D17 '2.1.Almería'.D21:'2.1.Almería'.D21 '2.1.Almería'.D27:'2.1.Almería'.D27 '2.1.Almería'.D34:'2.1.Almería'.D3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1.Almería'.I20:'2.1.Almería'.I20 '2.1.Almería'.I26:'2.1.Almería'.I26 '2.1.Almería'.I28:'2.1.Almería'.I28 '2.1.Almería'.I35:'2.1.Almería'.I35" chart:label-cell-address="'2.1.Almería'.F16:'2.1.Almería'.F16" chart:class="chart:bar">
            <chart:data-point chart:repeated="4"/>
          </chart:series>
          <chart:series chart:style-name="ch9" chart:values-cell-range-address="'2.1.Almería'.H20:'2.1.Almería'.H20 '2.1.Almería'.H26:'2.1.Almería'.H26 '2.1.Almería'.H28:'2.1.Almería'.H28 '2.1.Almería'.H35:'2.1.Almería'.H35" chart:label-cell-address="'2.1.Almería'.E16:'2.1.Almería'.E16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1.Almería'.F16:'2.1.Almería'.F16</svg:desc>
                </draw:g>
              </table:table-cell>
              <table:table-cell office:value-type="string">
                <text:p>2026</text:p>
                <draw:g>
                  <svg:desc>'2.1.Almería'.E16:'2.1.Almería'.E1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1.Almería'.D17:'2.1.Almería'.D17 '2.1.Almería'.D21:'2.1.Almería'.D21 '2.1.Almería'.D27:'2.1.Almería'.D27 '2.1.Almería'.D34:'2.1.Almería'.D34</svg:desc>
                </draw:g>
              </table:table-cell>
              <table:table-cell office:value-type="float" office:value="4936064.28">
                <text:p>4936064.28</text:p>
                <draw:g>
                  <svg:desc>'2.1.Almería'.I20:'2.1.Almería'.I20 '2.1.Almería'.I26:'2.1.Almería'.I26 '2.1.Almería'.I28:'2.1.Almería'.I28 '2.1.Almería'.I35:'2.1.Almería'.I35</svg:desc>
                </draw:g>
              </table:table-cell>
              <table:table-cell office:value-type="float" office:value="6890174.89">
                <text:p>6890174.89</text:p>
                <draw:g>
                  <svg:desc>'2.1.Almería'.H20:'2.1.Almería'.H20 '2.1.Almería'.H26:'2.1.Almería'.H26 '2.1.Almería'.H28:'2.1.Almería'.H28 '2.1.Almería'.H35:'2.1.Almería'.H35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71376543.45">
                <text:p>71376543.45</text:p>
              </table:table-cell>
              <table:table-cell office:value-type="float" office:value="78686148.13">
                <text:p>78686148.13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661473.83">
                <text:p>1661473.83</text:p>
              </table:table-cell>
              <table:table-cell office:value-type="float" office:value="1508239.95">
                <text:p>1508239.95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9296893.24">
                <text:p>9296893.24</text:p>
              </table:table-cell>
              <table:table-cell office:value-type="float" office:value="10389619.55">
                <text:p>10389619.55</text:p>
              </table:table-cell>
            </table:table-row>
          </table:table-rows>
        </table:table>
      </chart:chart>
    </office:chart>
  </office:body>
</office:document-content>
</file>

<file path=Object 3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interval-major="2000000" chart:interval-minor-divisor="10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>
      <style:chart-properties chart:solid-type="cuboid"/>
    </style:style>
    <style:style style:name="ch10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1" style:family="chart">
      <style:graphic-properties svg:stroke-width="0.035cm" draw:fill="none" draw:fill-color="#000000"/>
    </style:style>
    <style:style style:name="ch12" style:family="chart">
      <style:graphic-properties draw:fill-color="#d9d9d9"/>
    </style:style>
  </office:automatic-styles>
  <office:body>
    <office:chart>
      <chart:chart svg:width="22.7cm" svg:height="9.432cm" xlink:href=".." xlink:type="simple" chart:class="chart:bar" chart:style-name="ch1">
        <chart:title svg:x="7.839cm" svg:y="0.348cm" chart:style-name="ch2">
          <text:p>Córdoba. Recaudación mensual por conceptos</text:p>
        </chart:title>
        <chart:legend chart:legend-position="end" svg:x="21.511cm" svg:y="4.3cm" style:legend-expansion="high" chart:style-name="ch3"/>
        <chart:plot-area chart:style-name="ch4" table:cell-range-address="'2.3.Córdoba'.D15:'2.3.Córdoba'.D15 '2.3.Córdoba'.D19:'2.3.Córdoba'.D19 '2.3.Córdoba'.D25:'2.3.Córdoba'.D25 '2.3.Córdoba'.D32:'2.3.Córdoba'.D32 '2.3.Córdoba'.H14:'2.3.Córdoba'.I14 '2.3.Córdoba'.E18:'2.3.Córdoba'.F18 '2.3.Córdoba'.E24:'2.3.Córdoba'.F24 '2.3.Córdoba'.E26:'2.3.Córdoba'.F26 '2.3.Córdoba'.E33:'2.3.Córdoba'.F33" chart:data-source-has-labels="both" svg:x="0.739cm" svg:y="1.057cm" svg:width="20.271cm" svg:height="6.934cm">
          <chart:coordinate-region svg:x="2.657cm" svg:y="1.217cm" svg:width="18.353cm" svg:height="6.286cm"/>
          <chart:axis chart:dimension="x" chart:name="primary-x" chart:style-name="ch5" chartooo:axis-type="auto">
            <chartooo:date-scale/>
            <chart:categories table:cell-range-address="'2.3.Córdoba'.D15:'2.3.Córdoba'.D15 '2.3.Córdoba'.D19:'2.3.Córdoba'.D19 '2.3.Córdoba'.D25:'2.3.Córdoba'.D25 '2.3.Córdoba'.D32:'2.3.Córdob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3.Córdoba'.F18:'2.3.Córdoba'.F18 '2.3.Córdoba'.F24:'2.3.Córdoba'.F24 '2.3.Córdoba'.F26:'2.3.Córdoba'.F26 '2.3.Córdoba'.F33:'2.3.Córdoba'.F33" chart:label-cell-address="'2.3.Córdoba'.I14:'2.3.Córdoba'.I14" chart:class="chart:bar">
            <chart:data-point chart:repeated="2"/>
            <chart:data-point chart:style-name="ch9"/>
            <chart:data-point/>
          </chart:series>
          <chart:series chart:style-name="ch10" chart:values-cell-range-address="'2.3.Córdoba'.E18:'2.3.Córdoba'.E18 '2.3.Córdoba'.E24:'2.3.Córdoba'.E24 '2.3.Córdoba'.E26:'2.3.Córdoba'.E26 '2.3.Córdoba'.E33:'2.3.Córdoba'.E33" chart:label-cell-address="'2.3.Córdoba'.H14:'2.3.Córdoba'.H14" chart:class="chart:bar"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3.Córdoba'.I14:'2.3.Córdoba'.I14</svg:desc>
                </draw:g>
              </table:table-cell>
              <table:table-cell office:value-type="string">
                <text:p>2026</text:p>
                <draw:g>
                  <svg:desc>'2.3.Córdoba'.H14:'2.3.Córdoba'.H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3.Córdoba'.D15:'2.3.Córdoba'.D15 '2.3.Córdoba'.D19:'2.3.Córdoba'.D19 '2.3.Córdoba'.D25:'2.3.Córdoba'.D25 '2.3.Córdoba'.D32:'2.3.Córdoba'.D32</svg:desc>
                </draw:g>
              </table:table-cell>
              <table:table-cell office:value-type="float" office:value="2456402.4">
                <text:p>2456402.4</text:p>
                <draw:g>
                  <svg:desc>'2.3.Córdoba'.F18:'2.3.Córdoba'.F18 '2.3.Córdoba'.F24:'2.3.Córdoba'.F24 '2.3.Córdoba'.F26:'2.3.Córdoba'.F26 '2.3.Córdoba'.F33:'2.3.Córdoba'.F33</svg:desc>
                </draw:g>
              </table:table-cell>
              <table:table-cell office:value-type="float" office:value="3946231.84">
                <text:p>3946231.84</text:p>
                <draw:g>
                  <svg:desc>'2.3.Córdoba'.E18:'2.3.Córdoba'.E18 '2.3.Córdoba'.E24:'2.3.Córdoba'.E24 '2.3.Córdoba'.E26:'2.3.Córdoba'.E26 '2.3.Córdoba'.E33:'2.3.Córdob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8677204.16">
                <text:p>8677204.16</text:p>
              </table:table-cell>
              <table:table-cell office:value-type="float" office:value="12218214.16">
                <text:p>12218214.16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36896.05">
                <text:p>236896.05</text:p>
              </table:table-cell>
              <table:table-cell office:value-type="float" office:value="250505.32">
                <text:p>250505.32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506974.04">
                <text:p>1506974.04</text:p>
              </table:table-cell>
              <table:table-cell office:value-type="float" office:value="1895578.35">
                <text:p>1895578.35</text:p>
              </table:table-cell>
            </table:table-row>
          </table:table-rows>
        </table:table>
      </chart:chart>
    </office:chart>
  </office:body>
</office:document-content>
</file>

<file path=Object 3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2.81cm" svg:height="8.653cm" xlink:href=".." xlink:type="simple" chart:class="chart:bar" chart:style-name="ch1">
        <chart:title svg:x="8.008cm" svg:y="0.425cm" chart:style-name="ch2">
          <text:p>Córdoba. Recaudación acumulada por conceptos</text:p>
        </chart:title>
        <chart:legend chart:legend-position="end" svg:x="21.621cm" svg:y="3.91cm" style:legend-expansion="high" chart:style-name="ch3"/>
        <chart:plot-area chart:style-name="ch4" table:cell-range-address="'2.3.Córdoba'.D15:'2.3.Córdoba'.D15 '2.3.Córdoba'.D19:'2.3.Córdoba'.D19 '2.3.Córdoba'.D25:'2.3.Córdoba'.D25 '2.3.Córdoba'.D32:'2.3.Córdoba'.D32 '2.3.Córdoba'.H14:'2.3.Córdoba'.I14 '2.3.Córdoba'.H18:'2.3.Córdoba'.I18 '2.3.Córdoba'.H24:'2.3.Córdoba'.I24 '2.3.Córdoba'.H26:'2.3.Córdoba'.I26 '2.3.Córdoba'.H33:'2.3.Córdoba'.I33" chart:data-source-has-labels="both" svg:x="0.75cm" svg:y="1.207cm" svg:width="20.258cm" svg:height="6.421cm">
          <chart:coordinate-region svg:x="2.668cm" svg:y="1.367cm" svg:width="18.34cm" svg:height="5.773cm"/>
          <chart:axis chart:dimension="x" chart:name="primary-x" chart:style-name="ch5" chartooo:axis-type="auto">
            <chartooo:date-scale/>
            <chart:categories table:cell-range-address="'2.3.Córdoba'.D15:'2.3.Córdoba'.D15 '2.3.Córdoba'.D19:'2.3.Córdoba'.D19 '2.3.Córdoba'.D25:'2.3.Córdoba'.D25 '2.3.Córdoba'.D32:'2.3.Córdob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3.Córdoba'.I18:'2.3.Córdoba'.I18 '2.3.Córdoba'.I24:'2.3.Córdoba'.I24 '2.3.Córdoba'.I26:'2.3.Córdoba'.I26 '2.3.Córdoba'.I33:'2.3.Córdoba'.I33" chart:label-cell-address="'2.3.Córdoba'.I14:'2.3.Córdoba'.I14" chart:class="chart:bar">
            <chart:data-point chart:repeated="4"/>
          </chart:series>
          <chart:series chart:style-name="ch9" chart:values-cell-range-address="'2.3.Córdoba'.H18:'2.3.Córdoba'.H18 '2.3.Córdoba'.H24:'2.3.Córdoba'.H24 '2.3.Córdoba'.H26:'2.3.Córdoba'.H26 '2.3.Córdoba'.H33:'2.3.Córdoba'.H33" chart:label-cell-address="'2.3.Córdoba'.H14:'2.3.Córdoba'.H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3.Córdoba'.I14:'2.3.Córdoba'.I14</svg:desc>
                </draw:g>
              </table:table-cell>
              <table:table-cell office:value-type="string">
                <text:p>2026</text:p>
                <draw:g>
                  <svg:desc>'2.3.Córdoba'.H14:'2.3.Córdoba'.H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3.Córdoba'.D15:'2.3.Córdoba'.D15 '2.3.Córdoba'.D19:'2.3.Córdoba'.D19 '2.3.Córdoba'.D25:'2.3.Córdoba'.D25 '2.3.Córdoba'.D32:'2.3.Córdoba'.D32</svg:desc>
                </draw:g>
              </table:table-cell>
              <table:table-cell office:value-type="float" office:value="9845842.2">
                <text:p>9845842.2</text:p>
                <draw:g>
                  <svg:desc>'2.3.Córdoba'.I18:'2.3.Córdoba'.I18 '2.3.Córdoba'.I24:'2.3.Córdoba'.I24 '2.3.Córdoba'.I26:'2.3.Córdoba'.I26 '2.3.Córdoba'.I33:'2.3.Córdoba'.I33</svg:desc>
                </draw:g>
              </table:table-cell>
              <table:table-cell office:value-type="float" office:value="12236509.4">
                <text:p>12236509.4</text:p>
                <draw:g>
                  <svg:desc>'2.3.Córdoba'.H18:'2.3.Córdoba'.H18 '2.3.Córdoba'.H24:'2.3.Córdoba'.H24 '2.3.Córdoba'.H26:'2.3.Córdoba'.H26 '2.3.Córdoba'.H33:'2.3.Córdob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48975624.81">
                <text:p>48975624.81</text:p>
              </table:table-cell>
              <table:table-cell office:value-type="float" office:value="56845805.85">
                <text:p>56845805.85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666975.65">
                <text:p>1666975.65</text:p>
              </table:table-cell>
              <table:table-cell office:value-type="float" office:value="1454385.48">
                <text:p>1454385.48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9977257.18">
                <text:p>9977257.18</text:p>
              </table:table-cell>
              <table:table-cell office:value-type="float" office:value="9634803.62">
                <text:p>9634803.62</text:p>
              </table:table-cell>
            </table:table-row>
          </table:table-rows>
        </table:table>
      </chart:chart>
    </office:chart>
  </office:body>
</office:document-content>
</file>

<file path=Object 3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3.249cm" svg:height="10.344cm" xlink:href=".." xlink:type="simple" chart:class="chart:bar" chart:style-name="ch1">
        <chart:title svg:x="8.089cm" svg:y="0.393cm" chart:style-name="ch2">
          <text:p>Granada. Recaudación mensual por conceptos</text:p>
        </chart:title>
        <chart:legend chart:legend-position="end" svg:x="22.06cm" svg:y="4.756cm" style:legend-expansion="high" chart:style-name="ch3"/>
        <chart:plot-area chart:style-name="ch4" table:cell-range-address="'2.4.Granada'.D15:'2.4.Granada'.D15 '2.4.Granada'.D19:'2.4.Granada'.D19 '2.4.Granada'.D27:'2.4.Granada'.D27 '2.4.Granada'.D32:'2.4.Granada'.D32 '2.4.Granada'.E14:'2.4.Granada'.F14 '2.4.Granada'.E18:'2.4.Granada'.F18 '2.4.Granada'.E24:'2.4.Granada'.F24 '2.4.Granada'.E26:'2.4.Granada'.F26 '2.4.Granada'.E33:'2.4.Granada'.F33" chart:data-source-has-labels="both" svg:x="0.955cm" svg:y="1.523cm" svg:width="20.772cm" svg:height="7.562cm">
          <chart:coordinate-region svg:x="2.873cm" svg:y="1.684cm" svg:width="18.854cm" svg:height="6.913cm"/>
          <chart:axis chart:dimension="x" chart:name="primary-x" chart:style-name="ch5" chartooo:axis-type="auto">
            <chartooo:date-scale/>
            <chart:categories table:cell-range-address="'2.4.Granada'.D15:'2.4.Granada'.D15 '2.4.Granada'.D19:'2.4.Granada'.D19 '2.4.Granada'.D27:'2.4.Granada'.D27 '2.4.Granada'.D32:'2.4.Granad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4.Granada'.F18:'2.4.Granada'.F18 '2.4.Granada'.F24:'2.4.Granada'.F24 '2.4.Granada'.F26:'2.4.Granada'.F26 '2.4.Granada'.F33:'2.4.Granada'.F33" chart:label-cell-address="'2.4.Granada'.F14:'2.4.Granada'.F14" chart:class="chart:bar">
            <chart:data-point chart:repeated="4"/>
          </chart:series>
          <chart:series chart:style-name="ch9" chart:values-cell-range-address="'2.4.Granada'.E18:'2.4.Granada'.E18 '2.4.Granada'.E24:'2.4.Granada'.E24 '2.4.Granada'.E26:'2.4.Granada'.E26 '2.4.Granada'.E33:'2.4.Granada'.E33" chart:label-cell-address="'2.4.Granada'.E14:'2.4.Granad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4.Granada'.F14:'2.4.Granada'.F14</svg:desc>
                </draw:g>
              </table:table-cell>
              <table:table-cell office:value-type="string">
                <text:p>2026</text:p>
                <draw:g>
                  <svg:desc>'2.4.Granada'.E14:'2.4.Granad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4.Granada'.D15:'2.4.Granada'.D15 '2.4.Granada'.D19:'2.4.Granada'.D19 '2.4.Granada'.D27:'2.4.Granada'.D27 '2.4.Granada'.D32:'2.4.Granada'.D32</svg:desc>
                </draw:g>
              </table:table-cell>
              <table:table-cell office:value-type="float" office:value="1969341.88">
                <text:p>1969341.88</text:p>
                <draw:g>
                  <svg:desc>'2.4.Granada'.F18:'2.4.Granada'.F18 '2.4.Granada'.F24:'2.4.Granada'.F24 '2.4.Granada'.F26:'2.4.Granada'.F26 '2.4.Granada'.F33:'2.4.Granada'.F33</svg:desc>
                </draw:g>
              </table:table-cell>
              <table:table-cell office:value-type="float" office:value="2759240.62">
                <text:p>2759240.62</text:p>
                <draw:g>
                  <svg:desc>'2.4.Granada'.E18:'2.4.Granada'.E18 '2.4.Granada'.E24:'2.4.Granada'.E24 '2.4.Granada'.E26:'2.4.Granada'.E26 '2.4.Granada'.E33:'2.4.Granad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4724616.96">
                <text:p>14724616.96</text:p>
              </table:table-cell>
              <table:table-cell office:value-type="float" office:value="20866310.44">
                <text:p>20866310.44</text:p>
              </table:table-cell>
            </table:table-row>
            <table:table-row>
              <table:table-cell office:value-type="string">
                <text:p>TOTAL RECAUDACIÓN</text:p>
              </table:table-cell>
              <table:table-cell office:value-type="float" office:value="256101.7">
                <text:p>256101.7</text:p>
              </table:table-cell>
              <table:table-cell office:value-type="float" office:value="447965.14">
                <text:p>447965.14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210678.42">
                <text:p>2210678.42</text:p>
              </table:table-cell>
              <table:table-cell office:value-type="float" office:value="2410321.72">
                <text:p>2410321.72</text:p>
              </table:table-cell>
            </table:table-row>
          </table:table-rows>
        </table:table>
      </chart:chart>
    </office:chart>
  </office:body>
</office:document-content>
</file>

<file path=Object 3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3.742cm" svg:height="11.061cm" xlink:href=".." xlink:type="simple" chart:class="chart:bar" chart:style-name="ch1">
        <chart:title svg:x="8.429cm" svg:y="0.392cm" chart:style-name="ch2">
          <text:p>Granada. Recaudación acumulada por conceptos</text:p>
        </chart:title>
        <chart:legend chart:legend-position="end" svg:x="22.553cm" svg:y="5.114cm" style:legend-expansion="high" chart:style-name="ch3"/>
        <chart:plot-area chart:style-name="ch4" table:cell-range-address="'2.4.Granada'.D15:'2.4.Granada'.D15 '2.4.Granada'.D19:'2.4.Granada'.D19 '2.4.Granada'.D25:'2.4.Granada'.D25 '2.4.Granada'.D32:'2.4.Granada'.D32 '2.4.Granada'.E14:'2.4.Granada'.F14 '2.4.Granada'.H18:'2.4.Granada'.I18 '2.4.Granada'.H24:'2.4.Granada'.I24 '2.4.Granada'.H26:'2.4.Granada'.I26 '2.4.Granada'.H33:'2.4.Granada'.I33" chart:data-source-has-labels="both" svg:x="0.807cm" svg:y="1.648cm" svg:width="21.401cm" svg:height="8.04cm">
          <chart:coordinate-region svg:x="2.884cm" svg:y="1.808cm" svg:width="19.324cm" svg:height="7.392cm"/>
          <chart:axis chart:dimension="x" chart:name="primary-x" chart:style-name="ch5" chartooo:axis-type="auto">
            <chartooo:date-scale/>
            <chart:categories table:cell-range-address="'2.4.Granada'.D15:'2.4.Granada'.D15 '2.4.Granada'.D19:'2.4.Granada'.D19 '2.4.Granada'.D25:'2.4.Granada'.D25 '2.4.Granada'.D32:'2.4.Granad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4.Granada'.I18:'2.4.Granada'.I18 '2.4.Granada'.I24:'2.4.Granada'.I24 '2.4.Granada'.I26:'2.4.Granada'.I26 '2.4.Granada'.I33:'2.4.Granada'.I33" chart:label-cell-address="'2.4.Granada'.F14:'2.4.Granada'.F14" chart:class="chart:bar">
            <chart:data-point chart:repeated="4"/>
          </chart:series>
          <chart:series chart:style-name="ch9" chart:values-cell-range-address="'2.4.Granada'.H18:'2.4.Granada'.H18 '2.4.Granada'.H24:'2.4.Granada'.H24 '2.4.Granada'.H26:'2.4.Granada'.H26 '2.4.Granada'.H33:'2.4.Granada'.H33" chart:label-cell-address="'2.4.Granada'.E14:'2.4.Granad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4.Granada'.F14:'2.4.Granada'.F14</svg:desc>
                </draw:g>
              </table:table-cell>
              <table:table-cell office:value-type="string">
                <text:p>2026</text:p>
                <draw:g>
                  <svg:desc>'2.4.Granada'.E14:'2.4.Granad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4.Granada'.D15:'2.4.Granada'.D15 '2.4.Granada'.D19:'2.4.Granada'.D19 '2.4.Granada'.D25:'2.4.Granada'.D25 '2.4.Granada'.D32:'2.4.Granada'.D32</svg:desc>
                </draw:g>
              </table:table-cell>
              <table:table-cell office:value-type="float" office:value="9203605.43">
                <text:p>9203605.43</text:p>
                <draw:g>
                  <svg:desc>'2.4.Granada'.I18:'2.4.Granada'.I18 '2.4.Granada'.I24:'2.4.Granada'.I24 '2.4.Granada'.I26:'2.4.Granada'.I26 '2.4.Granada'.I33:'2.4.Granada'.I33</svg:desc>
                </draw:g>
              </table:table-cell>
              <table:table-cell office:value-type="float" office:value="13947072.48">
                <text:p>13947072.48</text:p>
                <draw:g>
                  <svg:desc>'2.4.Granada'.H18:'2.4.Granada'.H18 '2.4.Granada'.H24:'2.4.Granada'.H24 '2.4.Granada'.H26:'2.4.Granada'.H26 '2.4.Granada'.H33:'2.4.Granad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76650264.39">
                <text:p>76650264.39</text:p>
              </table:table-cell>
              <table:table-cell office:value-type="float" office:value="86927710.64">
                <text:p>86927710.64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670836.74">
                <text:p>1670836.74</text:p>
              </table:table-cell>
              <table:table-cell office:value-type="float" office:value="1820498.66">
                <text:p>1820498.66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1933761.67">
                <text:p>11933761.67</text:p>
              </table:table-cell>
              <table:table-cell office:value-type="float" office:value="11382470.96">
                <text:p>11382470.96</text:p>
              </table:table-cell>
            </table:table-row>
          </table:table-rows>
        </table:table>
      </chart:chart>
    </office:chart>
  </office:body>
</office:document-content>
</file>

<file path=Object 3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124">
      <style:chart-properties chart:display-label="true" chart:logarithmic="false" chart:text-overlap="true" chart:reverse-direction="false" text:line-break="true" loext:try-staggering-first="true" chart:label-arrangement="side-by-side" chart:link-data-style-to-source="fals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5.312cm" svg:height="11.25cm" xlink:href=".." xlink:type="simple" chart:class="chart:bar" chart:style-name="ch1">
        <chart:title svg:x="8.985cm" svg:y="0.418cm" chart:style-name="ch2">
          <text:p>Huelva. Recaudación mensual por conceptos</text:p>
        </chart:title>
        <chart:legend chart:legend-position="end" svg:x="24.123cm" svg:y="5.209cm" style:legend-expansion="high" chart:style-name="ch3"/>
        <chart:plot-area chart:style-name="ch4" table:cell-range-address="'2.5.Huelva'.D15:'2.5.Huelva'.D15 '2.5.Huelva'.D19:'2.5.Huelva'.D19 '2.5.Huelva'.D25:'2.5.Huelva'.D25 '2.5.Huelva'.D32:'2.5.Huelva'.D32 '2.5.Huelva'.E14:'2.5.Huelva'.F14 '2.5.Huelva'.E18:'2.5.Huelva'.F18 '2.5.Huelva'.E24:'2.5.Huelva'.F24 '2.5.Huelva'.E26:'2.5.Huelva'.F26 '2.5.Huelva'.E33:'2.5.Huelva'.F33" chart:data-source-has-labels="both" svg:x="0.171cm" svg:y="1.674cm" svg:width="23.519cm" svg:height="8.167cm">
          <chart:coordinate-region svg:x="2.089cm" svg:y="1.834cm" svg:width="21.601cm" svg:height="7.519cm"/>
          <chart:axis chart:dimension="x" chart:name="primary-x" chart:style-name="ch5" chartooo:axis-type="auto">
            <chartooo:date-scale/>
            <chart:categories table:cell-range-address="'2.5.Huelva'.D15:'2.5.Huelva'.D15 '2.5.Huelva'.D19:'2.5.Huelva'.D19 '2.5.Huelva'.D25:'2.5.Huelva'.D25 '2.5.Huelva'.D32:'2.5.Huelv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5.Huelva'.F18:'2.5.Huelva'.F18 '2.5.Huelva'.F24:'2.5.Huelva'.F24 '2.5.Huelva'.F26:'2.5.Huelva'.F26 '2.5.Huelva'.F33:'2.5.Huelva'.F33" chart:label-cell-address="'2.5.Huelva'.F14:'2.5.Huelva'.F14" chart:class="chart:bar">
            <chart:data-point chart:repeated="4"/>
          </chart:series>
          <chart:series chart:style-name="ch9" chart:values-cell-range-address="'2.5.Huelva'.E18:'2.5.Huelva'.E18 '2.5.Huelva'.E24:'2.5.Huelva'.E24 '2.5.Huelva'.E26:'2.5.Huelva'.E26 '2.5.Huelva'.E33:'2.5.Huelva'.E33" chart:label-cell-address="'2.5.Huelva'.E14:'2.5.Huelv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5.Huelva'.F14:'2.5.Huelva'.F14</svg:desc>
                </draw:g>
              </table:table-cell>
              <table:table-cell office:value-type="string">
                <text:p>2026</text:p>
                <draw:g>
                  <svg:desc>'2.5.Huelva'.E14:'2.5.Huelv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5.Huelva'.D15:'2.5.Huelva'.D15 '2.5.Huelva'.D19:'2.5.Huelva'.D19 '2.5.Huelva'.D25:'2.5.Huelva'.D25 '2.5.Huelva'.D32:'2.5.Huelva'.D32</svg:desc>
                </draw:g>
              </table:table-cell>
              <table:table-cell office:value-type="float" office:value="1007744.73">
                <text:p>1007744.73</text:p>
                <draw:g>
                  <svg:desc>'2.5.Huelva'.F18:'2.5.Huelva'.F18 '2.5.Huelva'.F24:'2.5.Huelva'.F24 '2.5.Huelva'.F26:'2.5.Huelva'.F26 '2.5.Huelva'.F33:'2.5.Huelva'.F33</svg:desc>
                </draw:g>
              </table:table-cell>
              <table:table-cell office:value-type="float" office:value="949819.8">
                <text:p>949819.8</text:p>
                <draw:g>
                  <svg:desc>'2.5.Huelva'.E18:'2.5.Huelva'.E18 '2.5.Huelva'.E24:'2.5.Huelva'.E24 '2.5.Huelva'.E26:'2.5.Huelva'.E26 '2.5.Huelva'.E33:'2.5.Huelv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6815118.81">
                <text:p>6815118.81</text:p>
              </table:table-cell>
              <table:table-cell office:value-type="float" office:value="9466305.04">
                <text:p>9466305.04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97564.41">
                <text:p>197564.41</text:p>
              </table:table-cell>
              <table:table-cell office:value-type="float" office:value="179797.76">
                <text:p>179797.76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826116.56">
                <text:p>826116.56</text:p>
              </table:table-cell>
              <table:table-cell office:value-type="float" office:value="1481069.82">
                <text:p>1481069.82</text:p>
              </table:table-cell>
            </table:table-row>
          </table:table-rows>
        </table:table>
      </chart:chart>
    </office:chart>
  </office:body>
</office:document-content>
</file>

<file path=Object 3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fill="solid" draw:fill-color="#ffffff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 style:rotation-angle="25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 style:percentage-data-style-name="N10111">
      <style:chart-properties chart:link-data-style-to-source="false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chart-properties chart:solid-type="cuboid" chart:label-position="top"/>
    </style:style>
    <style:style style:name="ch12" style:family="chart" style:data-style-name="N0" style:percentage-data-style-name="N10111">
      <style:chart-properties chart:link-data-style-to-source="false"/>
      <style:graphic-properties draw:stroke="none" draw:fill-color="#bf819e"/>
      <style:text-properties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ffffff" draw:opacity="0%"/>
    </style:style>
  </office:automatic-styles>
  <office:body>
    <office:chart>
      <chart:chart svg:width="18.477cm" svg:height="13.321cm" xlink:href=".." xlink:type="simple" chart:class="chart:bar" chart:style-name="ch1">
        <chart:title svg:x="2.593cm" svg:y="0.402cm" chart:style-name="ch2">
          <text:p>Recaudación Mensual por las diferentes figuras tributarias propias</text:p>
        </chart:title>
        <chart:legend chart:legend-position="bottom" svg:x="7.822cm" svg:y="11.94cm" style:legend-expansion="custom" svg:width="2.572cm" svg:height="0.598cm" style:legend-expansion-aspect-ratio="4.30100334448161" chart:style-name="ch3"/>
        <chart:plot-area chart:style-name="ch4" table:cell-range-address="'1.3'.N16:'1.3'.N19 '1.3'.E13:'1.3'.F13 '1.3'.E16:'1.3'.F16 '1.3'.E24:'1.3'.F24 '1.3'.E26:'1.3'.F26 '1.3'.E34:'1.3'.F34" chart:data-source-has-labels="both" svg:x="0.255cm" svg:y="1.478cm" svg:width="17.182cm" svg:height="11.321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:coordinate-region svg:x="2.981cm" svg:y="1.677cm" svg:width="12.542cm" svg:height="8.589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3'.N16:'1.3'.N19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3'.E16:'1.3'.E16 '1.3'.E24:'1.3'.E24 '1.3'.E26:'1.3'.E26 '1.3'.E34:'1.3'.E34" chart:label-cell-address="'1.3'.E13:'1.3'.E13" chart:class="chart:bar">
            <chart:data-point chart:style-name="ch10"/>
            <chart:data-point chart:style-name="ch11" chart:repeated="2"/>
            <chart:data-point/>
          </chart:series>
          <chart:series chart:style-name="ch12" chart:values-cell-range-address="'1.3'.F16:'1.3'.F16 '1.3'.F24:'1.3'.F24 '1.3'.F26:'1.3'.F26 '1.3'.F34:'1.3'.F34" chart:label-cell-address="'1.3'.F13:'1.3'.F13" chart:class="chart:bar">
            <chart:data-point chart:style-name="ch10"/>
            <chart:data-point chart:style-name="ch11" chart:repeated="2"/>
            <chart:data-point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3'.E13:'1.3'.E13</svg:desc>
                </draw:g>
              </table:table-cell>
              <table:table-cell office:value-type="string">
                <text:p>2025</text:p>
                <draw:g>
                  <svg:desc>'1.3'.F13:'1.3'.F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3'.N16:'1.3'.N19</svg:desc>
                </draw:g>
              </table:table-cell>
              <table:table-cell office:value-type="float" office:value="NaN">
                <text:p>NaN</text:p>
                <draw:g>
                  <svg:desc>'1.3'.E16:'1.3'.E16 '1.3'.E24:'1.3'.E24 '1.3'.E26:'1.3'.E26 '1.3'.E34:'1.3'.E34</svg:desc>
                </draw:g>
              </table:table-cell>
              <table:table-cell office:value-type="float" office:value="NaN">
                <text:p>NaN</text:p>
                <draw:g>
                  <svg:desc>'1.3'.F16:'1.3'.F16 '1.3'.F24:'1.3'.F24 '1.3'.F26:'1.3'.F26 '1.3'.F34:'1.3'.F3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4573963.06">
                <text:p>4573963.06</text:p>
              </table:table-cell>
              <table:table-cell office:value-type="float" office:value="446350.94">
                <text:p>446350.94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5615539.54">
                <text:p>15615539.54</text:p>
              </table:table-cell>
              <table:table-cell office:value-type="float" office:value="4937581.19">
                <text:p>4937581.19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58437220.51">
                <text:p>58437220.51</text:p>
              </table:table-cell>
              <table:table-cell office:value-type="float" office:value="42517647.42">
                <text:p>42517647.42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5.136cm" svg:height="11.421cm" xlink:href=".." xlink:type="simple" chart:class="chart:bar" chart:style-name="ch1">
        <chart:title svg:x="8.787cm" svg:y="0.406cm" chart:style-name="ch2">
          <text:p>Huelva. Recaudación acumulada por conceptos</text:p>
        </chart:title>
        <chart:legend chart:legend-position="end" svg:x="23.947cm" svg:y="5.294cm" style:legend-expansion="high" chart:style-name="ch3"/>
        <chart:plot-area chart:style-name="ch4" table:cell-range-address="'2.5.Huelva'.D15:'2.5.Huelva'.D15 '2.5.Huelva'.D19:'2.5.Huelva'.D19 '2.5.Huelva'.D25:'2.5.Huelva'.D25 '2.5.Huelva'.D32:'2.5.Huelva'.D32 '2.5.Huelva'.E14:'2.5.Huelva'.F14 '2.5.Huelva'.H18:'2.5.Huelva'.I18 '2.5.Huelva'.H24:'2.5.Huelva'.I24 '2.5.Huelva'.H26:'2.5.Huelva'.I26 '2.5.Huelva'.H33:'2.5.Huelva'.I33" chart:data-source-has-labels="both" svg:x="0.086cm" svg:y="1.703cm" svg:width="23.438cm" svg:height="8.368cm">
          <chart:coordinate-region svg:x="2.004cm" svg:y="1.864cm" svg:width="21.52cm" svg:height="7.639cm"/>
          <chart:axis chart:dimension="x" chart:name="primary-x" chart:style-name="ch5" chartooo:axis-type="auto">
            <chartooo:date-scale/>
            <chart:categories table:cell-range-address="'2.5.Huelva'.D15:'2.5.Huelva'.D15 '2.5.Huelva'.D19:'2.5.Huelva'.D19 '2.5.Huelva'.D25:'2.5.Huelva'.D25 '2.5.Huelva'.D32:'2.5.Huelv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5.Huelva'.I18:'2.5.Huelva'.I18 '2.5.Huelva'.I24:'2.5.Huelva'.I24 '2.5.Huelva'.I26:'2.5.Huelva'.I26 '2.5.Huelva'.I33:'2.5.Huelva'.I33" chart:label-cell-address="'2.5.Huelva'.F14:'2.5.Huelva'.F14" chart:class="chart:bar">
            <chart:data-point chart:repeated="4"/>
          </chart:series>
          <chart:series chart:style-name="ch9" chart:values-cell-range-address="'2.5.Huelva'.H18:'2.5.Huelva'.H18 '2.5.Huelva'.H24:'2.5.Huelva'.H24 '2.5.Huelva'.H26:'2.5.Huelva'.H26 '2.5.Huelva'.H33:'2.5.Huelva'.H33" chart:label-cell-address="'2.5.Huelva'.E14:'2.5.Huelv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5.Huelva'.F14:'2.5.Huelva'.F14</svg:desc>
                </draw:g>
              </table:table-cell>
              <table:table-cell office:value-type="string">
                <text:p>2026</text:p>
                <draw:g>
                  <svg:desc>'2.5.Huelva'.E14:'2.5.Huelv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5.Huelva'.D15:'2.5.Huelva'.D15 '2.5.Huelva'.D19:'2.5.Huelva'.D19 '2.5.Huelva'.D25:'2.5.Huelva'.D25 '2.5.Huelva'.D32:'2.5.Huelva'.D32</svg:desc>
                </draw:g>
              </table:table-cell>
              <table:table-cell office:value-type="float" office:value="4447142.91">
                <text:p>4447142.91</text:p>
                <draw:g>
                  <svg:desc>'2.5.Huelva'.I18:'2.5.Huelva'.I18 '2.5.Huelva'.I24:'2.5.Huelva'.I24 '2.5.Huelva'.I26:'2.5.Huelva'.I26 '2.5.Huelva'.I33:'2.5.Huelva'.I33</svg:desc>
                </draw:g>
              </table:table-cell>
              <table:table-cell office:value-type="float" office:value="4246915.08">
                <text:p>4246915.08</text:p>
                <draw:g>
                  <svg:desc>'2.5.Huelva'.H18:'2.5.Huelva'.H18 '2.5.Huelva'.H24:'2.5.Huelva'.H24 '2.5.Huelva'.H26:'2.5.Huelva'.H26 '2.5.Huelva'.H33:'2.5.Huelv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37972529">
                <text:p>37972529</text:p>
              </table:table-cell>
              <table:table-cell office:value-type="float" office:value="43539565.08">
                <text:p>43539565.08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749685.51">
                <text:p>1749685.51</text:p>
              </table:table-cell>
              <table:table-cell office:value-type="float" office:value="2459776.58">
                <text:p>2459776.58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4857111.9">
                <text:p>4857111.9</text:p>
              </table:table-cell>
              <table:table-cell office:value-type="float" office:value="6351714.99">
                <text:p>6351714.99</text:p>
              </table:table-cell>
            </table:table-row>
          </table:table-rows>
        </table:table>
      </chart:chart>
    </office:chart>
  </office:body>
</office:document-content>
</file>

<file path=Object 4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5.364cm" svg:height="10.799cm" xlink:href=".." xlink:type="simple" chart:class="chart:bar" chart:style-name="ch1">
        <chart:title svg:x="8.878cm" svg:y="0.435cm" chart:style-name="ch2">
          <text:p>Jaén. Recaudación mensual por conceptos</text:p>
        </chart:title>
        <chart:legend chart:legend-position="end" svg:x="24.175cm" svg:y="4.983cm" style:legend-expansion="high" chart:style-name="ch3"/>
        <chart:plot-area chart:style-name="ch4" table:cell-range-address="'2.6.Jaén'.D15:'2.6.Jaén'.D15 '2.6.Jaén'.D19:'2.6.Jaén'.D19 '2.6.Jaén'.D25:'2.6.Jaén'.D25 '2.6.Jaén'.D32:'2.6.Jaén'.D32 '2.6.Jaén'.E14:'2.6.Jaén'.F14 '2.6.Jaén'.E18:'2.6.Jaén'.F18 '2.6.Jaén'.E24:'2.6.Jaén'.F24 '2.6.Jaén'.E26:'2.6.Jaén'.F26 '2.6.Jaén'.E33:'2.6.Jaén'.F33" chart:data-source-has-labels="both" svg:x="0.046cm" svg:y="1.6cm" svg:width="23.697cm" svg:height="7.869cm">
          <chart:coordinate-region svg:x="1.964cm" svg:y="1.76cm" svg:width="21.779cm" svg:height="7.221cm"/>
          <chart:axis chart:dimension="x" chart:name="primary-x" chart:style-name="ch5" chartooo:axis-type="auto">
            <chartooo:date-scale/>
            <chart:categories table:cell-range-address="'2.6.Jaén'.D15:'2.6.Jaén'.D15 '2.6.Jaén'.D19:'2.6.Jaén'.D19 '2.6.Jaén'.D25:'2.6.Jaén'.D25 '2.6.Jaén'.D32:'2.6.Jaén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6.Jaén'.F18:'2.6.Jaén'.F18 '2.6.Jaén'.F24:'2.6.Jaén'.F24 '2.6.Jaén'.F26:'2.6.Jaén'.F26 '2.6.Jaén'.F33:'2.6.Jaén'.F33" chart:label-cell-address="'2.6.Jaén'.F14:'2.6.Jaén'.F14" chart:class="chart:bar">
            <chart:data-point chart:repeated="4"/>
          </chart:series>
          <chart:series chart:style-name="ch9" chart:values-cell-range-address="'2.6.Jaén'.E18:'2.6.Jaén'.E18 '2.6.Jaén'.E24:'2.6.Jaén'.E24 '2.6.Jaén'.E26:'2.6.Jaén'.E26 '2.6.Jaén'.E33:'2.6.Jaén'.E33" chart:label-cell-address="'2.6.Jaén'.E14:'2.6.Jaén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6.Jaén'.F14:'2.6.Jaén'.F14</svg:desc>
                </draw:g>
              </table:table-cell>
              <table:table-cell office:value-type="string">
                <text:p>2026</text:p>
                <draw:g>
                  <svg:desc>'2.6.Jaén'.E14:'2.6.Jaén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6.Jaén'.D15:'2.6.Jaén'.D15 '2.6.Jaén'.D19:'2.6.Jaén'.D19 '2.6.Jaén'.D25:'2.6.Jaén'.D25 '2.6.Jaén'.D32:'2.6.Jaén'.D32</svg:desc>
                </draw:g>
              </table:table-cell>
              <table:table-cell office:value-type="float" office:value="1530273.34">
                <text:p>1530273.34</text:p>
                <draw:g>
                  <svg:desc>'2.6.Jaén'.F18:'2.6.Jaén'.F18 '2.6.Jaén'.F24:'2.6.Jaén'.F24 '2.6.Jaén'.F26:'2.6.Jaén'.F26 '2.6.Jaén'.F33:'2.6.Jaén'.F33</svg:desc>
                </draw:g>
              </table:table-cell>
              <table:table-cell office:value-type="float" office:value="2534727.51">
                <text:p>2534727.51</text:p>
                <draw:g>
                  <svg:desc>'2.6.Jaén'.E18:'2.6.Jaén'.E18 '2.6.Jaén'.E24:'2.6.Jaén'.E24 '2.6.Jaén'.E26:'2.6.Jaén'.E26 '2.6.Jaén'.E33:'2.6.Jaén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6683762.74">
                <text:p>6683762.74</text:p>
              </table:table-cell>
              <table:table-cell office:value-type="float" office:value="9094886.68">
                <text:p>9094886.68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03648.99">
                <text:p>203648.99</text:p>
              </table:table-cell>
              <table:table-cell office:value-type="float" office:value="248417.34">
                <text:p>248417.34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799614.36">
                <text:p>1799614.36</text:p>
              </table:table-cell>
              <table:table-cell office:value-type="float" office:value="1953359.27">
                <text:p>1953359.27</text:p>
              </table:table-cell>
            </table:table-row>
          </table:table-rows>
        </table:table>
      </chart:chart>
    </office:chart>
  </office:body>
</office:document-content>
</file>

<file path=Object 4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4.951cm" svg:height="10.575cm" xlink:href=".." xlink:type="simple" chart:class="chart:bar" chart:style-name="ch1">
        <chart:title svg:x="8.592cm" svg:y="0.356cm" chart:style-name="ch2">
          <text:p>Jaén. Recaudación acumulada por conceptos</text:p>
        </chart:title>
        <chart:legend chart:legend-position="end" svg:x="23.762cm" svg:y="4.871cm" style:legend-expansion="high" chart:style-name="ch3"/>
        <chart:plot-area chart:style-name="ch4" table:cell-range-address="'2.6.Jaén'.D15:'2.6.Jaén'.D15 '2.6.Jaén'.D19:'2.6.Jaén'.D19 '2.6.Jaén'.D25:'2.6.Jaén'.D25 '2.6.Jaén'.D32:'2.6.Jaén'.D32 '2.6.Jaén'.E14:'2.6.Jaén'.F14 '2.6.Jaén'.H18:'2.6.Jaén'.I18 '2.6.Jaén'.H24:'2.6.Jaén'.I24 '2.6.Jaén'.H26:'2.6.Jaén'.I26 '2.6.Jaén'.H33:'2.6.Jaén'.I33" chart:data-source-has-labels="both" svg:x="-0.105cm" svg:y="1.57cm" svg:width="23.463cm" svg:height="7.771cm">
          <chart:coordinate-region svg:x="1.813cm" svg:y="1.731cm" svg:width="21.545cm" svg:height="7.042cm"/>
          <chart:axis chart:dimension="x" chart:name="primary-x" chart:style-name="ch5" chartooo:axis-type="auto">
            <chartooo:date-scale/>
            <chart:categories table:cell-range-address="'2.6.Jaén'.D15:'2.6.Jaén'.D15 '2.6.Jaén'.D19:'2.6.Jaén'.D19 '2.6.Jaén'.D25:'2.6.Jaén'.D25 '2.6.Jaén'.D32:'2.6.Jaén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6.Jaén'.I18:'2.6.Jaén'.I18 '2.6.Jaén'.I24:'2.6.Jaén'.I24 '2.6.Jaén'.I26:'2.6.Jaén'.I26 '2.6.Jaén'.I33:'2.6.Jaén'.I33" chart:label-cell-address="'2.6.Jaén'.F14:'2.6.Jaén'.F14" chart:class="chart:bar">
            <chart:data-point chart:repeated="4"/>
          </chart:series>
          <chart:series chart:style-name="ch9" chart:values-cell-range-address="'2.6.Jaén'.H18:'2.6.Jaén'.H18 '2.6.Jaén'.H24:'2.6.Jaén'.H24 '2.6.Jaén'.H26:'2.6.Jaén'.H26 '2.6.Jaén'.H33:'2.6.Jaén'.H33" chart:label-cell-address="'2.6.Jaén'.E14:'2.6.Jaén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6.Jaén'.F14:'2.6.Jaén'.F14</svg:desc>
                </draw:g>
              </table:table-cell>
              <table:table-cell office:value-type="string">
                <text:p>2026</text:p>
                <draw:g>
                  <svg:desc>'2.6.Jaén'.E14:'2.6.Jaén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6.Jaén'.D15:'2.6.Jaén'.D15 '2.6.Jaén'.D19:'2.6.Jaén'.D19 '2.6.Jaén'.D25:'2.6.Jaén'.D25 '2.6.Jaén'.D32:'2.6.Jaén'.D32</svg:desc>
                </draw:g>
              </table:table-cell>
              <table:table-cell office:value-type="float" office:value="6596831.64">
                <text:p>6596831.64</text:p>
                <draw:g>
                  <svg:desc>'2.6.Jaén'.I18:'2.6.Jaén'.I18 '2.6.Jaén'.I24:'2.6.Jaén'.I24 '2.6.Jaén'.I26:'2.6.Jaén'.I26 '2.6.Jaén'.I33:'2.6.Jaén'.I33</svg:desc>
                </draw:g>
              </table:table-cell>
              <table:table-cell office:value-type="float" office:value="7401537.08">
                <text:p>7401537.08</text:p>
                <draw:g>
                  <svg:desc>'2.6.Jaén'.H18:'2.6.Jaén'.H18 '2.6.Jaén'.H24:'2.6.Jaén'.H24 '2.6.Jaén'.H26:'2.6.Jaén'.H26 '2.6.Jaén'.H33:'2.6.Jaén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34273512.71">
                <text:p>34273512.71</text:p>
              </table:table-cell>
              <table:table-cell office:value-type="float" office:value="38847724.7">
                <text:p>38847724.7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292388.22">
                <text:p>1292388.22</text:p>
              </table:table-cell>
              <table:table-cell office:value-type="float" office:value="1282449.8">
                <text:p>1282449.8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8629241.29">
                <text:p>8629241.29</text:p>
              </table:table-cell>
              <table:table-cell office:value-type="float" office:value="8855586.15">
                <text:p>8855586.15</text:p>
              </table:table-cell>
            </table:table-row>
          </table:table-rows>
        </table:table>
      </chart:chart>
    </office:chart>
  </office:body>
</office:document-content>
</file>

<file path=Object 4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226cm" svg:height="12.269cm" xlink:href=".." xlink:type="simple" chart:class="chart:bar" chart:style-name="ch1">
        <chart:title svg:x="9.038cm" svg:y="0.453cm" chart:style-name="ch2">
          <text:p>Málaga. Recaudación mensual por conceptos</text:p>
        </chart:title>
        <chart:legend chart:legend-position="end" svg:x="25.037cm" svg:y="5.718cm" style:legend-expansion="high" chart:style-name="ch3"/>
        <chart:plot-area chart:style-name="ch4" table:cell-range-address="'2.7.Málaga'.D15:'2.7.Málaga'.D15 '2.7.Málaga'.D19:'2.7.Málaga'.D19 '2.7.Málaga'.D25:'2.7.Málaga'.D25 '2.7.Málaga'.D32:'2.7.Málaga'.D32 '2.7.Málaga'.E14:'2.7.Málaga'.F14 '2.7.Málaga'.E18:'2.7.Málaga'.F18 '2.7.Málaga'.E24:'2.7.Málaga'.F24 '2.7.Málaga'.E26:'2.7.Málaga'.F26 '2.7.Málaga'.E33:'2.7.Málaga'.F33" chart:data-source-has-labels="both" svg:x="0.306cm" svg:y="1.836cm" svg:width="24.234cm" svg:height="8.842cm">
          <chart:coordinate-region svg:x="2.383cm" svg:y="1.996cm" svg:width="22.157cm" svg:height="8.194cm"/>
          <chart:axis chart:dimension="x" chart:name="primary-x" chart:style-name="ch5" chartooo:axis-type="auto">
            <chartooo:date-scale/>
            <chart:categories table:cell-range-address="'2.7.Málaga'.D15:'2.7.Málaga'.D15 '2.7.Málaga'.D19:'2.7.Málaga'.D19 '2.7.Málaga'.D25:'2.7.Málaga'.D25 '2.7.Málaga'.D32:'2.7.Málag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7.Málaga'.F18:'2.7.Málaga'.F18 '2.7.Málaga'.F24:'2.7.Málaga'.F24 '2.7.Málaga'.F26:'2.7.Málaga'.F26 '2.7.Málaga'.F33:'2.7.Málaga'.F33" chart:label-cell-address="'2.7.Málaga'.F14:'2.7.Málaga'.F14" chart:class="chart:bar">
            <chart:data-point chart:repeated="4"/>
          </chart:series>
          <chart:series chart:style-name="ch9" chart:values-cell-range-address="'2.7.Málaga'.E18:'2.7.Málaga'.E18 '2.7.Málaga'.E24:'2.7.Málaga'.E24 '2.7.Málaga'.E26:'2.7.Málaga'.E26 '2.7.Málaga'.E33:'2.7.Málaga'.E33" chart:label-cell-address="'2.7.Málaga'.E14:'2.7.Málag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7.Málaga'.F14:'2.7.Málaga'.F14</svg:desc>
                </draw:g>
              </table:table-cell>
              <table:table-cell office:value-type="string">
                <text:p>2026</text:p>
                <draw:g>
                  <svg:desc>'2.7.Málaga'.E14:'2.7.Málag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7.Málaga'.D15:'2.7.Málaga'.D15 '2.7.Málaga'.D19:'2.7.Málaga'.D19 '2.7.Málaga'.D25:'2.7.Málaga'.D25 '2.7.Málaga'.D32:'2.7.Málaga'.D32</svg:desc>
                </draw:g>
              </table:table-cell>
              <table:table-cell office:value-type="float" office:value="1730754.64">
                <text:p>1730754.64</text:p>
                <draw:g>
                  <svg:desc>'2.7.Málaga'.F18:'2.7.Málaga'.F18 '2.7.Málaga'.F24:'2.7.Málaga'.F24 '2.7.Málaga'.F26:'2.7.Málaga'.F26 '2.7.Málaga'.F33:'2.7.Málaga'.F33</svg:desc>
                </draw:g>
              </table:table-cell>
              <table:table-cell office:value-type="float" office:value="4270307.51">
                <text:p>4270307.51</text:p>
                <draw:g>
                  <svg:desc>'2.7.Málaga'.E18:'2.7.Málaga'.E18 '2.7.Málaga'.E24:'2.7.Málaga'.E24 '2.7.Málaga'.E26:'2.7.Málaga'.E26 '2.7.Málaga'.E33:'2.7.Málag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75608830.39">
                <text:p>75608830.39</text:p>
              </table:table-cell>
              <table:table-cell office:value-type="float" office:value="108917517.05">
                <text:p>108917517.05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495905.32">
                <text:p>495905.32</text:p>
              </table:table-cell>
              <table:table-cell office:value-type="float" office:value="745069.43">
                <text:p>745069.43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4366171.31">
                <text:p>4366171.31</text:p>
              </table:table-cell>
              <table:table-cell office:value-type="float" office:value="6181089.65">
                <text:p>6181089.65</text:p>
              </table:table-cell>
            </table:table-row>
          </table:table-rows>
        </table:table>
      </chart:chart>
    </office:chart>
  </office:body>
</office:document-content>
</file>

<file path=Object 4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526cm" svg:height="11.366cm" xlink:href=".." xlink:type="simple" chart:class="chart:bar" chart:style-name="ch1">
        <chart:title svg:x="9.277cm" svg:y="0.399cm" chart:style-name="ch2">
          <text:p>Málaga. Recaudación acumulada por conceptos</text:p>
        </chart:title>
        <chart:legend chart:legend-position="end" svg:x="25.337cm" svg:y="5.267cm" style:legend-expansion="high" chart:style-name="ch3"/>
        <chart:plot-area chart:style-name="ch4" table:cell-range-address="'2.7.Málaga'.D15:'2.7.Málaga'.D15 '2.7.Málaga'.D19:'2.7.Málaga'.D19 '2.7.Málaga'.D25:'2.7.Málaga'.D25 '2.7.Málaga'.D32:'2.7.Málaga'.D32 '2.7.Málaga'.E14:'2.7.Málaga'.F14 '2.7.Málaga'.H18:'2.7.Málaga'.I18 '2.7.Málaga'.H24:'2.7.Málaga'.I24 '2.7.Málaga'.H26:'2.7.Málaga'.I26 '2.7.Málaga'.H33:'2.7.Málaga'.I33" chart:data-source-has-labels="both" svg:x="0.485cm" svg:y="1.697cm" svg:width="24.339cm" svg:height="8.217cm">
          <chart:coordinate-region svg:x="2.562cm" svg:y="1.858cm" svg:width="22.262cm" svg:height="7.568cm"/>
          <chart:axis chart:dimension="x" chart:name="primary-x" chart:style-name="ch5" chartooo:axis-type="auto">
            <chartooo:date-scale/>
            <chart:categories table:cell-range-address="'2.7.Málaga'.D15:'2.7.Málaga'.D15 '2.7.Málaga'.D19:'2.7.Málaga'.D19 '2.7.Málaga'.D25:'2.7.Málaga'.D25 '2.7.Málaga'.D32:'2.7.Málag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7.Málaga'.I18:'2.7.Málaga'.I18 '2.7.Málaga'.I24:'2.7.Málaga'.I24 '2.7.Málaga'.I26:'2.7.Málaga'.I26 '2.7.Málaga'.I33:'2.7.Málaga'.I33" chart:label-cell-address="'2.7.Málaga'.F14:'2.7.Málaga'.F14" chart:class="chart:bar">
            <chart:data-point chart:repeated="4"/>
          </chart:series>
          <chart:series chart:style-name="ch9" chart:values-cell-range-address="'2.7.Málaga'.H18:'2.7.Málaga'.H18 '2.7.Málaga'.H24:'2.7.Málaga'.H24 '2.7.Málaga'.H26:'2.7.Málaga'.H26 '2.7.Málaga'.H33:'2.7.Málaga'.H33" chart:label-cell-address="'2.7.Málaga'.E14:'2.7.Málag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7.Málaga'.F14:'2.7.Málaga'.F14</svg:desc>
                </draw:g>
              </table:table-cell>
              <table:table-cell office:value-type="string">
                <text:p>2026</text:p>
                <draw:g>
                  <svg:desc>'2.7.Málaga'.E14:'2.7.Málag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7.Málaga'.D15:'2.7.Málaga'.D15 '2.7.Málaga'.D19:'2.7.Málaga'.D19 '2.7.Málaga'.D25:'2.7.Málaga'.D25 '2.7.Málaga'.D32:'2.7.Málaga'.D32</svg:desc>
                </draw:g>
              </table:table-cell>
              <table:table-cell office:value-type="float" office:value="21922839.01">
                <text:p>21922839.01</text:p>
                <draw:g>
                  <svg:desc>'2.7.Málaga'.I18:'2.7.Málaga'.I18 '2.7.Málaga'.I24:'2.7.Málaga'.I24 '2.7.Málaga'.I26:'2.7.Málaga'.I26 '2.7.Málaga'.I33:'2.7.Málaga'.I33</svg:desc>
                </draw:g>
              </table:table-cell>
              <table:table-cell office:value-type="float" office:value="26363201.74">
                <text:p>26363201.74</text:p>
                <draw:g>
                  <svg:desc>'2.7.Málaga'.H18:'2.7.Málaga'.H18 '2.7.Málaga'.H24:'2.7.Málaga'.H24 '2.7.Málaga'.H26:'2.7.Málaga'.H26 '2.7.Málaga'.H33:'2.7.Málag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398295180.03">
                <text:p>398295180.03</text:p>
              </table:table-cell>
              <table:table-cell office:value-type="float" office:value="446285866.67">
                <text:p>446285866.67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761737.02">
                <text:p>2761737.02</text:p>
              </table:table-cell>
              <table:table-cell office:value-type="float" office:value="2783657.75">
                <text:p>2783657.75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6474899.71">
                <text:p>26474899.71</text:p>
              </table:table-cell>
              <table:table-cell office:value-type="float" office:value="25330259.63">
                <text:p>25330259.63</text:p>
              </table:table-cell>
            </table:table-row>
          </table:table-rows>
        </table:table>
      </chart:chart>
    </office:chart>
  </office:body>
</office:document-content>
</file>

<file path=Object 4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134cm" svg:height="11.594cm" xlink:href=".." xlink:type="simple" chart:class="chart:bar" chart:style-name="ch1">
        <chart:title svg:x="9.234cm" svg:y="0.411cm" chart:style-name="ch2">
          <text:p>Sevilla. Recaudación mensual por conceptos</text:p>
        </chart:title>
        <chart:legend chart:legend-position="end" svg:x="24.945cm" svg:y="5.381cm" style:legend-expansion="high" chart:style-name="ch3"/>
        <chart:plot-area chart:style-name="ch4" table:cell-range-address="'2.8.Sevilla'.D15:'2.8.Sevilla'.D15 '2.8.Sevilla'.D19:'2.8.Sevilla'.D19 '2.8.Sevilla'.D25:'2.8.Sevilla'.D25 '2.8.Sevilla'.D32:'2.8.Sevilla'.D32 '2.8.Sevilla'.E14:'2.8.Sevilla'.F14 '2.8.Sevilla'.E18:'2.8.Sevilla'.F18 '2.8.Sevilla'.E24:'2.8.Sevilla'.F24 '2.8.Sevilla'.E26:'2.8.Sevilla'.F26 '2.8.Sevilla'.E33:'2.8.Sevilla'.F33" chart:data-source-has-labels="both" svg:x="0.593cm" svg:y="1.734cm" svg:width="23.853cm" svg:height="8.401cm">
          <chart:coordinate-region svg:x="2.511cm" svg:y="1.894cm" svg:width="21.935cm" svg:height="7.753cm"/>
          <chart:axis chart:dimension="x" chart:name="primary-x" chart:style-name="ch5" chartooo:axis-type="auto">
            <chartooo:date-scale/>
            <chart:categories table:cell-range-address="'2.8.Sevilla'.D15:'2.8.Sevilla'.D15 '2.8.Sevilla'.D19:'2.8.Sevilla'.D19 '2.8.Sevilla'.D25:'2.8.Sevilla'.D25 '2.8.Sevilla'.D32:'2.8.Sevill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8.Sevilla'.F18:'2.8.Sevilla'.F18 '2.8.Sevilla'.F24:'2.8.Sevilla'.F24 '2.8.Sevilla'.F26:'2.8.Sevilla'.F26 '2.8.Sevilla'.F33:'2.8.Sevilla'.F33" chart:label-cell-address="'2.8.Sevilla'.F14:'2.8.Sevilla'.F14" chart:class="chart:bar">
            <chart:data-point chart:repeated="4"/>
          </chart:series>
          <chart:series chart:style-name="ch9" chart:values-cell-range-address="'2.8.Sevilla'.E18:'2.8.Sevilla'.E18 '2.8.Sevilla'.E24:'2.8.Sevilla'.E24 '2.8.Sevilla'.E26:'2.8.Sevilla'.E26 '2.8.Sevilla'.E33:'2.8.Sevilla'.E33" chart:label-cell-address="'2.8.Sevilla'.E14:'2.8.Sevill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8.Sevilla'.F14:'2.8.Sevilla'.F14</svg:desc>
                </draw:g>
              </table:table-cell>
              <table:table-cell office:value-type="string">
                <text:p>2026</text:p>
                <draw:g>
                  <svg:desc>'2.8.Sevilla'.E14:'2.8.Sevill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8.Sevilla'.D15:'2.8.Sevilla'.D15 '2.8.Sevilla'.D19:'2.8.Sevilla'.D19 '2.8.Sevilla'.D25:'2.8.Sevilla'.D25 '2.8.Sevilla'.D32:'2.8.Sevilla'.D32</svg:desc>
                </draw:g>
              </table:table-cell>
              <table:table-cell office:value-type="float" office:value="4047044.22">
                <text:p>4047044.22</text:p>
                <draw:g>
                  <svg:desc>'2.8.Sevilla'.F18:'2.8.Sevilla'.F18 '2.8.Sevilla'.F24:'2.8.Sevilla'.F24 '2.8.Sevilla'.F26:'2.8.Sevilla'.F26 '2.8.Sevilla'.F33:'2.8.Sevilla'.F33</svg:desc>
                </draw:g>
              </table:table-cell>
              <table:table-cell office:value-type="float" office:value="5090904.86">
                <text:p>5090904.86</text:p>
                <draw:g>
                  <svg:desc>'2.8.Sevilla'.E18:'2.8.Sevilla'.E18 '2.8.Sevilla'.E24:'2.8.Sevilla'.E24 '2.8.Sevilla'.E26:'2.8.Sevilla'.E26 '2.8.Sevilla'.E33:'2.8.Sevill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25571544.99">
                <text:p>25571544.99</text:p>
              </table:table-cell>
              <table:table-cell office:value-type="float" office:value="42283823.1">
                <text:p>42283823.1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406313.44">
                <text:p>406313.44</text:p>
              </table:table-cell>
              <table:table-cell office:value-type="float" office:value="582884.83">
                <text:p>582884.83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835122.43">
                <text:p>2835122.43</text:p>
              </table:table-cell>
              <table:table-cell office:value-type="float" office:value="3738167.92">
                <text:p>3738167.92</text:p>
              </table:table-cell>
            </table:table-row>
          </table:table-rows>
        </table:table>
      </chart:chart>
    </office:chart>
  </office:body>
</office:document-content>
</file>

<file path=Object 4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4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053cm" svg:height="11.47cm" xlink:href=".." xlink:type="simple" chart:class="chart:bar" chart:style-name="ch1">
        <chart:title svg:x="9.014cm" svg:y="0.363cm" chart:style-name="ch2">
          <text:p>Sevilla. Recaudación acumulada por conceptos</text:p>
        </chart:title>
        <chart:legend chart:legend-position="end" svg:x="24.864cm" svg:y="5.319cm" style:legend-expansion="high" chart:style-name="ch3"/>
        <chart:plot-area chart:style-name="ch4" table:cell-range-address="'2.8.Sevilla'.D15:'2.8.Sevilla'.D15 '2.8.Sevilla'.D19:'2.8.Sevilla'.D19 '2.8.Sevilla'.D25:'2.8.Sevilla'.D25 '2.8.Sevilla'.D32:'2.8.Sevilla'.D32 '2.8.Sevilla'.E14:'2.8.Sevilla'.F14 '2.8.Sevilla'.H18:'2.8.Sevilla'.I18 '2.8.Sevilla'.H24:'2.8.Sevilla'.I24 '2.8.Sevilla'.H26:'2.8.Sevilla'.I26 '2.8.Sevilla'.H33:'2.8.Sevilla'.I33" chart:data-source-has-labels="both" svg:x="-0.031cm" svg:y="1.719cm" svg:width="24.426cm" svg:height="8.288cm">
          <chart:coordinate-region svg:x="2.046cm" svg:y="1.88cm" svg:width="22.349cm" svg:height="7.639cm"/>
          <chart:axis chart:dimension="x" chart:name="primary-x" chart:style-name="ch5" chartooo:axis-type="auto">
            <chartooo:date-scale/>
            <chart:categories table:cell-range-address="'2.8.Sevilla'.D15:'2.8.Sevilla'.D15 '2.8.Sevilla'.D19:'2.8.Sevilla'.D19 '2.8.Sevilla'.D25:'2.8.Sevilla'.D25 '2.8.Sevilla'.D32:'2.8.Sevill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8.Sevilla'.I18:'2.8.Sevilla'.I18 '2.8.Sevilla'.I24:'2.8.Sevilla'.I24 '2.8.Sevilla'.I26:'2.8.Sevilla'.I26 '2.8.Sevilla'.I33:'2.8.Sevilla'.I33" chart:label-cell-address="'2.8.Sevilla'.F14:'2.8.Sevilla'.F14" chart:class="chart:bar">
            <chart:data-point chart:repeated="4"/>
          </chart:series>
          <chart:series chart:style-name="ch9" chart:values-cell-range-address="'2.8.Sevilla'.H18:'2.8.Sevilla'.H18 '2.8.Sevilla'.H24:'2.8.Sevilla'.H24 '2.8.Sevilla'.H26:'2.8.Sevilla'.H26 '2.8.Sevilla'.H33:'2.8.Sevilla'.H33" chart:label-cell-address="'2.8.Sevilla'.E14:'2.8.Sevill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8.Sevilla'.F14:'2.8.Sevilla'.F14</svg:desc>
                </draw:g>
              </table:table-cell>
              <table:table-cell office:value-type="string">
                <text:p>2026</text:p>
                <draw:g>
                  <svg:desc>'2.8.Sevilla'.E14:'2.8.Sevill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8.Sevilla'.D15:'2.8.Sevilla'.D15 '2.8.Sevilla'.D19:'2.8.Sevilla'.D19 '2.8.Sevilla'.D25:'2.8.Sevilla'.D25 '2.8.Sevilla'.D32:'2.8.Sevilla'.D32</svg:desc>
                </draw:g>
              </table:table-cell>
              <table:table-cell office:value-type="float" office:value="26611874.31">
                <text:p>26611874.31</text:p>
                <draw:g>
                  <svg:desc>'2.8.Sevilla'.I18:'2.8.Sevilla'.I18 '2.8.Sevilla'.I24:'2.8.Sevilla'.I24 '2.8.Sevilla'.I26:'2.8.Sevilla'.I26 '2.8.Sevilla'.I33:'2.8.Sevilla'.I33</svg:desc>
                </draw:g>
              </table:table-cell>
              <table:table-cell office:value-type="float" office:value="22803341.56">
                <text:p>22803341.56</text:p>
                <draw:g>
                  <svg:desc>'2.8.Sevilla'.H18:'2.8.Sevilla'.H18 '2.8.Sevilla'.H24:'2.8.Sevilla'.H24 '2.8.Sevilla'.H26:'2.8.Sevilla'.H26 '2.8.Sevilla'.H33:'2.8.Sevill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49990054.96">
                <text:p>149990054.96</text:p>
              </table:table-cell>
              <table:table-cell office:value-type="float" office:value="180324670.75">
                <text:p>180324670.75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969536.01">
                <text:p>2969536.01</text:p>
              </table:table-cell>
              <table:table-cell office:value-type="float" office:value="2744564.27">
                <text:p>2744564.2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2265467.44">
                <text:p>22265467.44</text:p>
              </table:table-cell>
              <table:table-cell office:value-type="float" office:value="19025746.09">
                <text:p>19025746.09</text:p>
              </table:table-cell>
            </table:table-row>
          </table:table-rows>
        </table:table>
      </chart:chart>
    </office:chart>
  </office:body>
</office:document-content>
</file>

<file path=Object 4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4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6.19999980926514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axis-label-position="outside-start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gap-width="150" chart:overlap="-10" chart:reverse-direction="false" text:line-break="false" loext:try-staggering-first="true" chart:link-data-style-to-source="false" chart:axis-position="1" chart:axis-label-position="outside-start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025cm" svg:height="11.327cm" xlink:href=".." xlink:type="simple" chart:class="chart:bar" chart:style-name="ch1">
        <chart:title svg:x="9.041cm" svg:y="0.44cm" chart:style-name="ch2">
          <text:p>Servicios Centrales. Recaudación mensual por conceptos</text:p>
        </chart:title>
        <chart:legend chart:legend-position="end" svg:x="24.603cm" svg:y="5.472cm" style:legend-expansion="custom" svg:width="1.058cm" svg:height="1.047cm" style:legend-expansion-aspect-ratio="1.01050620821394" chart:style-name="ch3"/>
        <chart:plot-area chart:style-name="ch4" table:cell-range-address="'2.9.Servicios Centrales'.D15:'2.9.Servicios Centrales'.D15 '2.9.Servicios Centrales'.D21:'2.9.Servicios Centrales'.D21 '2.9.Servicios Centrales'.D30:'2.9.Servicios Centrales'.D30 '2.9.Servicios Centrales'.D37:'2.9.Servicios Centrales'.D37 '2.9.Servicios Centrales'.E14:'2.9.Servicios Centrales'.F14 '2.9.Servicios Centrales'.E20:'2.9.Servicios Centrales'.F20 '2.9.Servicios Centrales'.E29:'2.9.Servicios Centrales'.F29 '2.9.Servicios Centrales'.E31:'2.9.Servicios Centrales'.F31 '2.9.Servicios Centrales'.E38:'2.9.Servicios Centrales'.F38" chart:data-source-has-labels="both" svg:x="0.249cm" svg:y="1.685cm" svg:width="24.111cm" svg:height="8.215cm">
          <chart:coordinate-region svg:x="2.167cm" svg:y="1.846cm" svg:width="22.193cm" svg:height="7.566cm"/>
          <chart:axis chart:dimension="x" chart:name="primary-x" chart:style-name="ch5" chartooo:axis-type="auto">
            <chartooo:date-scale/>
            <chart:categories table:cell-range-address="'2.9.Servicios Centrales'.D15:'2.9.Servicios Centrales'.D15 '2.9.Servicios Centrales'.D21:'2.9.Servicios Centrales'.D21 '2.9.Servicios Centrales'.D30:'2.9.Servicios Centrales'.D30 '2.9.Servicios Centrales'.D37:'2.9.Servicios Centrales'.D3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9.Servicios Centrales'.F20:'2.9.Servicios Centrales'.F20 '2.9.Servicios Centrales'.F29:'2.9.Servicios Centrales'.F29 '2.9.Servicios Centrales'.F31:'2.9.Servicios Centrales'.F31 '2.9.Servicios Centrales'.F38:'2.9.Servicios Centrales'.F38" chart:label-cell-address="'2.9.Servicios Centrales'.F14:'2.9.Servicios Centrales'.F14" chart:class="chart:bar">
            <chart:data-point chart:repeated="4"/>
          </chart:series>
          <chart:series chart:style-name="ch9" chart:values-cell-range-address="'2.9.Servicios Centrales'.E20:'2.9.Servicios Centrales'.E20 '2.9.Servicios Centrales'.E29:'2.9.Servicios Centrales'.E29 '2.9.Servicios Centrales'.E31:'2.9.Servicios Centrales'.E31 '2.9.Servicios Centrales'.E38:'2.9.Servicios Centrales'.E38" chart:label-cell-address="'2.9.Servicios Centrales'.E14:'2.9.Servicios Centrales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9.Servicios Centrales'.F14:'2.9.Servicios Centrales'.F14</svg:desc>
                </draw:g>
              </table:table-cell>
              <table:table-cell office:value-type="string">
                <text:p>2026</text:p>
                <draw:g>
                  <svg:desc>'2.9.Servicios Centrales'.E14:'2.9.Servicios Centrales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9.Servicios Centrales'.D15:'2.9.Servicios Centrales'.D15 '2.9.Servicios Centrales'.D21:'2.9.Servicios Centrales'.D21 '2.9.Servicios Centrales'.D30:'2.9.Servicios Centrales'.D30 '2.9.Servicios Centrales'.D37:'2.9.Servicios Centrales'.D37</svg:desc>
                </draw:g>
              </table:table-cell>
              <table:table-cell office:value-type="float" office:value="NaN">
                <text:p>NaN</text:p>
                <draw:g>
                  <svg:desc>'2.9.Servicios Centrales'.F20:'2.9.Servicios Centrales'.F20 '2.9.Servicios Centrales'.F29:'2.9.Servicios Centrales'.F29 '2.9.Servicios Centrales'.F31:'2.9.Servicios Centrales'.F31 '2.9.Servicios Centrales'.F38:'2.9.Servicios Centrales'.F38</svg:desc>
                </draw:g>
              </table:table-cell>
              <table:table-cell office:value-type="float" office:value="NaN">
                <text:p>NaN</text:p>
                <draw:g>
                  <svg:desc>'2.9.Servicios Centrales'.E20:'2.9.Servicios Centrales'.E20 '2.9.Servicios Centrales'.E29:'2.9.Servicios Centrales'.E29 '2.9.Servicios Centrales'.E31:'2.9.Servicios Centrales'.E31 '2.9.Servicios Centrales'.E38:'2.9.Servicios Centrales'.E38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705712.22">
                <text:p>705712.22</text:p>
              </table:table-cell>
              <table:table-cell office:value-type="float" office:value="5531734.92">
                <text:p>5531734.92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594998.82">
                <text:p>2594998.82</text:p>
              </table:table-cell>
              <table:table-cell office:value-type="float" office:value="12523360">
                <text:p>12523360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5738436.12">
                <text:p>25738436.12</text:p>
              </table:table-cell>
              <table:table-cell office:value-type="float" office:value="35402561.74">
                <text:p>35402561.74</text:p>
              </table:table-cell>
            </table:table-row>
          </table:table-rows>
        </table:table>
      </chart:chart>
    </office:chart>
  </office:body>
</office:document-content>
</file>

<file path=Object 4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4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axis-label-position="outside-start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5.91cm" svg:height="10.613cm" xlink:href=".." xlink:type="simple" chart:class="chart:bar" chart:style-name="ch1">
        <chart:title svg:x="8.871cm" svg:y="0.393cm" chart:style-name="ch2">
          <text:p>Servicios Centrales. Recaudación acumulada por conceptos</text:p>
        </chart:title>
        <chart:legend chart:legend-position="end" svg:x="24.721cm" svg:y="4.89cm" style:legend-expansion="high" chart:style-name="ch3"/>
        <chart:plot-area chart:style-name="ch4" table:cell-range-address="'2.9.Servicios Centrales'.D15:'2.9.Servicios Centrales'.D15 '2.9.Servicios Centrales'.D21:'2.9.Servicios Centrales'.D21 '2.9.Servicios Centrales'.D30:'2.9.Servicios Centrales'.D30 '2.9.Servicios Centrales'.D37:'2.9.Servicios Centrales'.D37 '2.9.Servicios Centrales'.E14:'2.9.Servicios Centrales'.F14 '2.9.Servicios Centrales'.H20:'2.9.Servicios Centrales'.I20 '2.9.Servicios Centrales'.H29:'2.9.Servicios Centrales'.I29 '2.9.Servicios Centrales'.H31:'2.9.Servicios Centrales'.I31 '2.9.Servicios Centrales'.H38:'2.9.Servicios Centrales'.I38" chart:data-source-has-labels="both" svg:x="0.245cm" svg:y="1.568cm" svg:width="24.006cm" svg:height="7.743cm">
          <chart:coordinate-region svg:x="2.322cm" svg:y="1.729cm" svg:width="21.929cm" svg:height="7.094cm"/>
          <chart:axis chart:dimension="x" chart:name="primary-x" chart:style-name="ch5" chartooo:axis-type="auto">
            <chartooo:date-scale/>
            <chart:categories table:cell-range-address="'2.9.Servicios Centrales'.D15:'2.9.Servicios Centrales'.D15 '2.9.Servicios Centrales'.D21:'2.9.Servicios Centrales'.D21 '2.9.Servicios Centrales'.D30:'2.9.Servicios Centrales'.D30 '2.9.Servicios Centrales'.D37:'2.9.Servicios Centrales'.D3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9.Servicios Centrales'.I20:'2.9.Servicios Centrales'.I20 '2.9.Servicios Centrales'.I29:'2.9.Servicios Centrales'.I29 '2.9.Servicios Centrales'.I31:'2.9.Servicios Centrales'.I31 '2.9.Servicios Centrales'.I38:'2.9.Servicios Centrales'.I38" chart:label-cell-address="'2.9.Servicios Centrales'.F14:'2.9.Servicios Centrales'.F14" chart:class="chart:bar">
            <chart:data-point chart:repeated="4"/>
          </chart:series>
          <chart:series chart:style-name="ch9" chart:values-cell-range-address="'2.9.Servicios Centrales'.H20:'2.9.Servicios Centrales'.H20 '2.9.Servicios Centrales'.H29:'2.9.Servicios Centrales'.H29 '2.9.Servicios Centrales'.H31:'2.9.Servicios Centrales'.H31 '2.9.Servicios Centrales'.H38:'2.9.Servicios Centrales'.H38" chart:label-cell-address="'2.9.Servicios Centrales'.E14:'2.9.Servicios Centrales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9.Servicios Centrales'.F14:'2.9.Servicios Centrales'.F14</svg:desc>
                </draw:g>
              </table:table-cell>
              <table:table-cell office:value-type="string">
                <text:p>2026</text:p>
                <draw:g>
                  <svg:desc>'2.9.Servicios Centrales'.E14:'2.9.Servicios Centrales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9.Servicios Centrales'.D15:'2.9.Servicios Centrales'.D15 '2.9.Servicios Centrales'.D21:'2.9.Servicios Centrales'.D21 '2.9.Servicios Centrales'.D30:'2.9.Servicios Centrales'.D30 '2.9.Servicios Centrales'.D37:'2.9.Servicios Centrales'.D37</svg:desc>
                </draw:g>
              </table:table-cell>
              <table:table-cell office:value-type="float" office:value="NaN">
                <text:p>NaN</text:p>
                <draw:g>
                  <svg:desc>'2.9.Servicios Centrales'.I20:'2.9.Servicios Centrales'.I20 '2.9.Servicios Centrales'.I29:'2.9.Servicios Centrales'.I29 '2.9.Servicios Centrales'.I31:'2.9.Servicios Centrales'.I31 '2.9.Servicios Centrales'.I38:'2.9.Servicios Centrales'.I38</svg:desc>
                </draw:g>
              </table:table-cell>
              <table:table-cell office:value-type="float" office:value="193769304.21">
                <text:p>193769304.21</text:p>
                <draw:g>
                  <svg:desc>'2.9.Servicios Centrales'.H20:'2.9.Servicios Centrales'.H20 '2.9.Servicios Centrales'.H29:'2.9.Servicios Centrales'.H29 '2.9.Servicios Centrales'.H31:'2.9.Servicios Centrales'.H31 '2.9.Servicios Centrales'.H38:'2.9.Servicios Centrales'.H38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12782353.62">
                <text:p>112782353.62</text:p>
              </table:table-cell>
              <table:table-cell office:value-type="float" office:value="163840652.84">
                <text:p>163840652.84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9433610.55">
                <text:p>9433610.55</text:p>
              </table:table-cell>
              <table:table-cell office:value-type="float" office:value="15350100.27">
                <text:p>15350100.2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08900006.6">
                <text:p>108900006.6</text:p>
              </table:table-cell>
              <table:table-cell office:value-type="float" office:value="132784822.24">
                <text:p>132784822.24</text:p>
              </table:table-cell>
            </table:table-row>
          </table:table-rows>
        </table:table>
      </chart:chart>
    </office:chart>
  </office:body>
</office:document-content>
</file>

<file path=Object 4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4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axis-label-position="outside-start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axis-label-position="outside-start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7.315cm" svg:height="11.72cm" xlink:href=".." xlink:type="simple" chart:class="chart:bar" chart:style-name="ch1">
        <chart:title svg:x="9.622cm" svg:y="0.388cm" chart:style-name="ch2">
          <text:p>Total Andalucía. Recaudación mensual por conceptos</text:p>
        </chart:title>
        <chart:legend chart:legend-position="end" svg:x="26.126cm" svg:y="5.444cm" style:legend-expansion="high" chart:style-name="ch3"/>
        <chart:plot-area chart:style-name="ch4" table:cell-range-address="'2.10. Total Andalucía'.D15:'2.10. Total Andalucía'.D15 '2.10. Total Andalucía'.D21:'2.10. Total Andalucía'.D21 '2.10. Total Andalucía'.D30:'2.10. Total Andalucía'.D30 '2.10. Total Andalucía'.D37:'2.10. Total Andalucía'.D37 '2.10. Total Andalucía'.E14:'2.10. Total Andalucía'.F14 '2.10. Total Andalucía'.E20:'2.10. Total Andalucía'.F20 '2.10. Total Andalucía'.E29:'2.10. Total Andalucía'.F29 '2.10. Total Andalucía'.E31:'2.10. Total Andalucía'.F31 '2.10. Total Andalucía'.E38:'2.10. Total Andalucía'.F38" chart:data-source-has-labels="both" svg:x="0.305cm" svg:y="1.754cm" svg:width="25.259cm" svg:height="8.485cm">
          <chart:coordinate-region svg:x="2.382cm" svg:y="1.914cm" svg:width="23.182cm" svg:height="7.837cm"/>
          <chart:axis chart:dimension="x" chart:name="primary-x" chart:style-name="ch5" chartooo:axis-type="auto">
            <chartooo:date-scale/>
            <chart:categories table:cell-range-address="'2.10. Total Andalucía'.D15:'2.10. Total Andalucía'.D15 '2.10. Total Andalucía'.D21:'2.10. Total Andalucía'.D21 '2.10. Total Andalucía'.D30:'2.10. Total Andalucía'.D30 '2.10. Total Andalucía'.D37:'2.10. Total Andalucía'.D3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10. Total Andalucía'.F20:'2.10. Total Andalucía'.F20 '2.10. Total Andalucía'.F29:'2.10. Total Andalucía'.F29 '2.10. Total Andalucía'.F31:'2.10. Total Andalucía'.F31 '2.10. Total Andalucía'.F38:'2.10. Total Andalucía'.F38" chart:label-cell-address="'2.10. Total Andalucía'.F14:'2.10. Total Andalucía'.F14" chart:class="chart:bar">
            <chart:data-point chart:repeated="4"/>
          </chart:series>
          <chart:series chart:style-name="ch9" chart:values-cell-range-address="'2.10. Total Andalucía'.E20:'2.10. Total Andalucía'.E20 '2.10. Total Andalucía'.E29:'2.10. Total Andalucía'.E29 '2.10. Total Andalucía'.E31:'2.10. Total Andalucía'.E31 '2.10. Total Andalucía'.E38:'2.10. Total Andalucía'.E38" chart:label-cell-address="'2.10. Total Andalucía'.E14:'2.10. Total Andalucí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10. Total Andalucía'.F14:'2.10. Total Andalucía'.F14</svg:desc>
                </draw:g>
              </table:table-cell>
              <table:table-cell office:value-type="string">
                <text:p>2026</text:p>
                <draw:g>
                  <svg:desc>'2.10. Total Andalucía'.E14:'2.10. Total Andalucí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10. Total Andalucía'.D15:'2.10. Total Andalucía'.D15 '2.10. Total Andalucía'.D21:'2.10. Total Andalucía'.D21 '2.10. Total Andalucía'.D30:'2.10. Total Andalucía'.D30 '2.10. Total Andalucía'.D37:'2.10. Total Andalucía'.D37</svg:desc>
                </draw:g>
              </table:table-cell>
              <table:table-cell office:value-type="float" office:value="16396140.76">
                <text:p>16396140.76</text:p>
                <draw:g>
                  <svg:desc>'2.10. Total Andalucía'.F20:'2.10. Total Andalucía'.F20 '2.10. Total Andalucía'.F29:'2.10. Total Andalucía'.F29 '2.10. Total Andalucía'.F31:'2.10. Total Andalucía'.F31 '2.10. Total Andalucía'.F38:'2.10. Total Andalucía'.F38</svg:desc>
                </draw:g>
              </table:table-cell>
              <table:table-cell office:value-type="float" office:value="24674187.92">
                <text:p>24674187.92</text:p>
                <draw:g>
                  <svg:desc>'2.10. Total Andalucía'.E20:'2.10. Total Andalucía'.E20 '2.10. Total Andalucía'.E29:'2.10. Total Andalucía'.E29 '2.10. Total Andalucía'.E31:'2.10. Total Andalucía'.E31 '2.10. Total Andalucía'.E38:'2.10. Total Andalucía'.E38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73528694.28">
                <text:p>173528694.28</text:p>
              </table:table-cell>
              <table:table-cell office:value-type="float" office:value="254747194.08">
                <text:p>254747194.08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4937581.19">
                <text:p>4937581.19</text:p>
              </table:table-cell>
              <table:table-cell office:value-type="float" office:value="15615539.54">
                <text:p>15615539.54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42517647.42">
                <text:p>42517647.42</text:p>
              </table:table-cell>
              <table:table-cell office:value-type="float" office:value="58437220.51">
                <text:p>58437220.51</text:p>
              </table:table-cell>
            </table:table-row>
          </table:table-rows>
        </table:table>
      </chart:chart>
    </office:chart>
  </office:body>
</office:document-content>
</file>

<file path=Object 4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visible="fals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 style:percentage-data-style-name="N10111">
      <style:chart-properties chart:link-data-style-to-source="false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uboid" chart:label-position="top"/>
    </style:style>
    <style:style style:name="ch11" style:family="chart">
      <style:chart-properties chart:solid-type="cuboid"/>
    </style:style>
    <style:style style:name="ch12" style:family="chart" style:data-style-name="N0" style:percentage-data-style-name="N10111">
      <style:chart-properties chart:link-data-style-to-source="false"/>
      <style:graphic-properties draw:stroke="none" draw:fill-color="#bf819e"/>
      <style:text-properties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="none" draw:fill-color="#cccccc"/>
    </style:style>
    <style:style style:name="gr1" style:family="graphic">
      <style:graphic-properties draw:stroke="none" svg:stroke-color="#000000" draw:fill="none" draw:fill-color="#ffffff" fo:min-height="0.468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18.721cm" svg:height="14.711cm" xlink:href=".." xlink:type="simple" chart:class="chart:bar" chart:style-name="ch1">
        <chart:title svg:x="2.371cm" svg:y="0.429cm" chart:style-name="ch2">
          <text:p>Recaudación Mensual por las diferentes figuras tributarias cedidas de
 gestión propia</text:p>
        </chart:title>
        <chart:legend chart:legend-position="bottom" svg:x="5.949cm" svg:y="13.244cm" style:legend-expansion="custom" svg:width="5.13cm" svg:height="1.141cm" style:legend-expansion-aspect-ratio="4.49605609114812" chart:style-name="ch3"/>
        <chart:plot-area chart:style-name="ch4" table:cell-range-address="'1.4'.C16:'1.4'.E17 '1.4'.C20:'1.4'.E22 '1.4'.D14:'1.4'.E14 '1.4'.D1:'1.4'.D3" chart:data-source-has-labels="both" svg:x="3.021cm" svg:y="1.697cm" svg:width="15.78cm" svg:height="11.789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:coordinate-region svg:x="3.021cm" svg:y="1.856cm" svg:width="14.973cm" svg:height="9.834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4'.C16:'1.4'.C17 '1.4'.C20:'1.4'.C22 '1.4'.D14:'1.4'.D14 '1.4'.D1:'1.4'.D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4'.D16:'1.4'.D17 '1.4'.D20:'1.4'.D22" chart:label-cell-address="'1.4'.D14:'1.4'.D14" chart:class="chart:bar">
            <chart:data-point chart:style-name="ch10"/>
            <chart:data-point chart:style-name="ch11"/>
            <chart:data-point chart:style-name="ch10" chart:repeated="2"/>
            <chart:data-point chart:style-name="ch11"/>
          </chart:series>
          <chart:series chart:style-name="ch12" chart:values-cell-range-address="'1.4'.E16:'1.4'.E17 '1.4'.E20:'1.4'.E22" chart:label-cell-address="'1.4'.E14:'1.4'.E14" chart:class="chart:bar">
            <chart:data-point chart:style-name="ch11" chart:repeated="2"/>
            <chart:data-point chart:style-name="ch10" chart:repeated="2"/>
            <chart:data-point/>
          </chart:series>
          <chart:wall chart:style-name="ch13"/>
          <chart:floor chart:style-name="ch14"/>
        </chart:plot-area>
        <draw:frame draw:style-name="gr1" draw:text-style-name="P1" svg:width="2.308cm" svg:height="0.468cm" svg:x="0.647cm" svg:y="11.937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4'.D14:'1.4'.D14</svg:desc>
                </draw:g>
              </table:table-cell>
              <table:table-cell office:value-type="string">
                <text:p>2025</text:p>
                <draw:g>
                  <svg:desc>'1.4'.E14:'1.4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 sobre Sucesiones y Donaciones</text:p>
                <draw:g>
                  <svg:desc>'1.4'.C16:'1.4'.C17 '1.4'.C20:'1.4'.C22 '1.4'.D14:'1.4'.D14 '1.4'.D1:'1.4'.D3</svg:desc>
                </draw:g>
              </table:table-cell>
              <table:table-cell office:value-type="float" office:value="23841412.88">
                <text:p>23841412.88</text:p>
                <draw:g>
                  <svg:desc>'1.4'.D16:'1.4'.D17 '1.4'.D20:'1.4'.D22</svg:desc>
                </draw:g>
              </table:table-cell>
              <table:table-cell office:value-type="float" office:value="15230230.4">
                <text:p>15230230.4</text:p>
                <draw:g>
                  <svg:desc>'1.4'.E16:'1.4'.E17 '1.4'.E20:'1.4'.E22</svg:desc>
                </draw:g>
              </table:table-cell>
            </table:table-row>
            <table:table-row>
              <table:table-cell office:value-type="string">
                <text:p>Impuesto sobre el Patrimonio de las Personas Físicas</text:p>
              </table:table-cell>
              <table:table-cell office:value-type="float" office:value="832775.04">
                <text:p>832775.04</text:p>
              </table:table-cell>
              <table:table-cell office:value-type="float" office:value="1165910.36">
                <text:p>1165910.36</text:p>
              </table:table-cell>
            </table:table-row>
            <table:table-row>
              <table:table-cell office:value-type="string">
                <text:p>Transmisiones Patrimoniales</text:p>
              </table:table-cell>
              <table:table-cell office:value-type="float" office:value="182801784.11">
                <text:p>182801784.11</text:p>
              </table:table-cell>
              <table:table-cell office:value-type="float" office:value="132077013.24">
                <text:p>132077013.24</text:p>
              </table:table-cell>
            </table:table-row>
            <table:table-row>
              <table:table-cell office:value-type="string">
                <text:p>Actos Jurídicos Documentados</text:p>
              </table:table-cell>
              <table:table-cell office:value-type="float" office:value="65468354.04">
                <text:p>65468354.04</text:p>
              </table:table-cell>
              <table:table-cell office:value-type="float" office:value="40537919.36">
                <text:p>40537919.36</text:p>
              </table:table-cell>
            </table:table-row>
            <table:table-row>
              <table:table-cell office:value-type="string">
                <text:p>Tasa fiscal sobre el juego</text:p>
              </table:table-cell>
              <table:table-cell office:value-type="float" office:value="1712237.8">
                <text:p>1712237.8</text:p>
              </table:table-cell>
              <table:table-cell office:value-type="float" office:value="348706.79">
                <text:p>348706.79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5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7.357cm" svg:height="11.187cm" xlink:href=".." xlink:type="simple" chart:class="chart:bar" chart:style-name="ch1">
        <chart:title svg:x="9.664cm" svg:y="0.37cm" chart:style-name="ch2">
          <text:p>Total Andalucía. Recaudación acumulada por conceptos</text:p>
        </chart:title>
        <chart:legend chart:legend-position="end" svg:x="26.168cm" svg:y="5.177cm" style:legend-expansion="high" chart:style-name="ch3"/>
        <chart:plot-area chart:style-name="ch4" table:cell-range-address="'2.10. Total Andalucía'.D15:'2.10. Total Andalucía'.D15 '2.10. Total Andalucía'.D21:'2.10. Total Andalucía'.D21 '2.10. Total Andalucía'.D30:'2.10. Total Andalucía'.D30 '2.10. Total Andalucía'.D37:'2.10. Total Andalucía'.D37 '2.10. Total Andalucía'.E14:'2.10. Total Andalucía'.F14 '2.10. Total Andalucía'.H20:'2.10. Total Andalucía'.I20 '2.10. Total Andalucía'.H29:'2.10. Total Andalucía'.I29 '2.10. Total Andalucía'.H31:'2.10. Total Andalucía'.I31 '2.10. Total Andalucía'.H38:'2.10. Total Andalucía'.I38" chart:data-source-has-labels="both" svg:x="0.171cm" svg:y="1.903cm" svg:width="25.432cm" svg:height="8.611cm">
          <chart:coordinate-region svg:x="2.486cm" svg:y="2.063cm" svg:width="23.117cm" svg:height="7.963cm"/>
          <chart:axis chart:dimension="x" chart:name="primary-x" chart:style-name="ch5" chartooo:axis-type="auto">
            <chartooo:date-scale/>
            <chart:categories table:cell-range-address="'2.10. Total Andalucía'.D15:'2.10. Total Andalucía'.D15 '2.10. Total Andalucía'.D21:'2.10. Total Andalucía'.D21 '2.10. Total Andalucía'.D30:'2.10. Total Andalucía'.D30 '2.10. Total Andalucía'.D37:'2.10. Total Andalucía'.D3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10. Total Andalucía'.I20:'2.10. Total Andalucía'.I20 '2.10. Total Andalucía'.I29:'2.10. Total Andalucía'.I29 '2.10. Total Andalucía'.I31:'2.10. Total Andalucía'.I31 '2.10. Total Andalucía'.I38:'2.10. Total Andalucía'.I38" chart:label-cell-address="'2.10. Total Andalucía'.F14:'2.10. Total Andalucía'.F14" chart:class="chart:bar">
            <chart:data-point chart:repeated="4"/>
          </chart:series>
          <chart:series chart:style-name="ch9" chart:values-cell-range-address="'2.10. Total Andalucía'.H20:'2.10. Total Andalucía'.H20 '2.10. Total Andalucía'.H29:'2.10. Total Andalucía'.H29 '2.10. Total Andalucía'.H31:'2.10. Total Andalucía'.H31 '2.10. Total Andalucía'.H38:'2.10. Total Andalucía'.H38" chart:label-cell-address="'2.10. Total Andalucía'.E14:'2.10. Total Andalucí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10. Total Andalucía'.F14:'2.10. Total Andalucía'.F14</svg:desc>
                </draw:g>
              </table:table-cell>
              <table:table-cell office:value-type="string">
                <text:p>2026</text:p>
                <draw:g>
                  <svg:desc>'2.10. Total Andalucía'.E14:'2.10. Total Andalucí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10. Total Andalucía'.D15:'2.10. Total Andalucía'.D15 '2.10. Total Andalucía'.D21:'2.10. Total Andalucía'.D21 '2.10. Total Andalucía'.D30:'2.10. Total Andalucía'.D30 '2.10. Total Andalucía'.D37:'2.10. Total Andalucía'.D37</svg:desc>
                </draw:g>
              </table:table-cell>
              <table:table-cell office:value-type="float" office:value="100095100.51">
                <text:p>100095100.51</text:p>
                <draw:g>
                  <svg:desc>'2.10. Total Andalucía'.I20:'2.10. Total Andalucía'.I20 '2.10. Total Andalucía'.I29:'2.10. Total Andalucía'.I29 '2.10. Total Andalucía'.I31:'2.10. Total Andalucía'.I31 '2.10. Total Andalucía'.I38:'2.10. Total Andalucía'.I38</svg:desc>
                </draw:g>
              </table:table-cell>
              <table:table-cell office:value-type="float" office:value="300058670.3">
                <text:p>300058670.3</text:p>
                <draw:g>
                  <svg:desc>'2.10. Total Andalucía'.H20:'2.10. Total Andalucía'.H20 '2.10. Total Andalucía'.H29:'2.10. Total Andalucía'.H29 '2.10. Total Andalucía'.H31:'2.10. Total Andalucía'.H31 '2.10. Total Andalucía'.H38:'2.10. Total Andalucía'.H38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042334876.18">
                <text:p>1042334876.18</text:p>
              </table:table-cell>
              <table:table-cell office:value-type="float" office:value="1224579622.01">
                <text:p>1224579622.01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4871379.66">
                <text:p>24871379.66</text:p>
              </table:table-cell>
              <table:table-cell office:value-type="float" office:value="30968045.15">
                <text:p>30968045.15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15099988.54">
                <text:p>215099988.54</text:p>
              </table:table-cell>
              <table:table-cell office:value-type="float" office:value="236354766.29">
                <text:p>236354766.29</text:p>
              </table:table-cell>
            </table:table-row>
          </table:table-rows>
        </table:table>
      </chart:chart>
    </office:chart>
  </office:body>
</office:document-content>
</file>

<file path=Object 5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5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svg:stroke-color="#ffffff" draw:fill="solid" draw:fill-color="#ffffff"/>
      <style:text-properties fo:font-size="9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font-size="8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8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/>
      <style:graphic-properties draw:stroke="none" draw:fill-color="#bf819e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="none" draw:fill-color="#cccccc" draw:opacity="0%"/>
    </style:style>
    <style:style style:name="gr1" style:family="graphic">
      <style:graphic-properties draw:stroke="none" svg:stroke-color="#000000" draw:fill="none" draw:fill-color="#ffffff" fo:min-height="0.642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18.721cm" svg:height="14.711cm" xlink:href=".." xlink:type="simple" chart:class="chart:bar" chart:style-name="ch1">
        <chart:title svg:x="2.755cm" svg:y="0.429cm" chart:style-name="ch2">
          <text:p>Recaudación mensual de las diferentes figuras tributarias cedidas
 gestionadas por el Estado no sujetas a Liquidación</text:p>
        </chart:title>
        <chart:legend chart:legend-position="end" svg:x="5.004cm" svg:y="12.583cm" style:legend-expansion="custom" svg:width="9.024cm" svg:height="1.89cm" style:legend-expansion-aspect-ratio="4.77460317460317" chart:style-name="ch3"/>
        <chart:plot-area chart:style-name="ch4" table:cell-range-address="'1.7'.M18:'1.7'.M21 '1.7'.D16:'1.7'.F16 '1.7'.E14:'1.7'.F14 '1.7'.E18:'1.7'.F21" chart:data-source-has-labels="both" svg:x="2.032cm" svg:y="2.462cm" svg:width="16.146cm" svg:height="10.067cm" dr3d:vrp="(17634.6218373783 10271.4823817647 24594.8639082739)" dr3d:vpn="(0.416199821709347 0.173649045905254 0.892537795986984)" dr3d:vup="(-0.0733876362771618 0.984807599917971 -0.157379306090273)" dr3d:projection="perspective" dr3d:distance="4.2cm" dr3d:focal-length="8cm" dr3d:shadow-slant="0" dr3d:shade-mode="gouraud" dr3d:ambient-color="#999999" dr3d:lighting-mode="true">
          <chart:coordinate-region svg:x="2.032cm" svg:y="2.622cm" svg:width="15.737cm" svg:height="9.023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7'.M18:'1.7'.M21 '1.7'.D16:'1.7'.D16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7'.E18:'1.7'.E21 '1.7'.E16:'1.7'.E16" chart:label-cell-address="'1.7'.E14:'1.7'.E14" chart:class="chart:bar">
            <chart:data-point chart:style-name="ch10" chart:repeated="4"/>
            <chart:data-point/>
          </chart:series>
          <chart:series chart:style-name="ch11" chart:values-cell-range-address="'1.7'.F18:'1.7'.F21 '1.7'.F16:'1.7'.F16" chart:label-cell-address="'1.7'.F14:'1.7'.F14" chart:class="chart:bar">
            <chart:data-point/>
            <chart:data-point chart:style-name="ch10" chart:repeated="2"/>
            <chart:data-point chart:repeated="2"/>
          </chart:series>
          <chart:wall chart:style-name="ch12"/>
          <chart:floor chart:style-name="ch13"/>
        </chart:plot-area>
        <draw:frame draw:style-name="gr1" draw:text-style-name="P1" svg:width="2.699cm" svg:height="0.642cm" svg:x="0.781cm" svg:y="12.67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7'.E14:'1.7'.E14</svg:desc>
                </draw:g>
              </table:table-cell>
              <table:table-cell office:value-type="string">
                <text:p>2025</text:p>
                <draw:g>
                  <svg:desc>'1.7'.F14:'1.7'.F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ctividades de Juego No Presenciales</text:p>
                <draw:g>
                  <svg:desc>'1.7'.M18:'1.7'.M21 '1.7'.D16:'1.7'.D16</svg:desc>
                </draw:g>
              </table:table-cell>
              <table:table-cell office:value-type="float" office:value="119693.22">
                <text:p>119693.22</text:p>
                <draw:g>
                  <svg:desc>'1.7'.E18:'1.7'.E21 '1.7'.E16:'1.7'.E16</svg:desc>
                </draw:g>
              </table:table-cell>
              <table:table-cell office:value-type="float" office:value="71209.75">
                <text:p>71209.75</text:p>
                <draw:g>
                  <svg:desc>'1.7'.F18:'1.7'.F21 '1.7'.F16:'1.7'.F16</svg:desc>
                </draw:g>
              </table:table-cell>
            </table:table-row>
            <table:table-row>
              <table:table-cell office:value-type="string">
                <text:p>Determinados Medios de Transporte</text:p>
              </table:table-cell>
              <table:table-cell office:value-type="float" office:value="8174538.08">
                <text:p>8174538.08</text:p>
              </table:table-cell>
              <table:table-cell office:value-type="float" office:value="8653422.2">
                <text:p>8653422.2</text:p>
              </table:table-cell>
            </table:table-row>
            <table:table-row>
              <table:table-cell office:value-type="string">
                <text:p>Hidrocarburos. Tarifa Autonómica</text:p>
              </table:table-cell>
              <table:table-cell office:value-type="float" office:value="3752.91">
                <text:p>3752.91</text:p>
              </table:table-cell>
              <table:table-cell office:value-type="float" office:value="5522.95">
                <text:p>5522.95</text:p>
              </table:table-cell>
            </table:table-row>
            <table:table-row>
              <table:table-cell office:value-type="string">
                <text:p>Depósito Residuos Vertederos</text:p>
              </table:table-cell>
              <table:table-cell office:value-type="float" office:value="71161.85">
                <text:p>71161.85</text:p>
              </table:table-cell>
              <table:table-cell office:value-type="float" office:value="47494.2">
                <text:p>47494.2</text:p>
              </table:table-cell>
            </table:table-row>
            <table:table-row>
              <table:table-cell office:value-type="string">
                <text:p>Impuesto Intereses y Comisiones Bancarias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8pt" fo:font-weight="bold" style:font-size-asian="7.19999980926514pt" style:font-weight-asian="bold" style:font-family-complex="Arial" style:font-size-complex="7.1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9pt" style:font-size-asian="6.19999980926514pt" style:font-family-complex="Arial" style:font-size-complex="6.1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9pt" style:font-size-asian="8.5pt" style:font-family-complex="Arial" style:font-size-complex="8.5pt"/>
    </style:style>
    <style:style style:name="ch6" style:family="chart" style:data-style-name="N204">
      <style:chart-properties chart:display-label="true" chart:logarithmic="false" chart:origin="0" chart:interval-major="100000000" chart:reverse-direction="false" text:line-break="false" loext:try-staggering-first="true" chart:link-data-style-to-source="false" chart:axis-position="start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diamond" chart:symbol-width="0.246cm" chart:symbol-height="0.246cm"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9" style:family="chart" style:data-style-name="N3">
      <style:chart-properties chart:symbol-type="named-symbol" chart:symbol-name="square" chart:symbol-width="0.246cm" chart:symbol-height="0.246cm" chart:link-data-style-to-source="true"/>
      <style:graphic-properties draw:stroke="none" draw:fill-color="#bf819e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466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2.269cm" svg:height="9.478cm" xlink:href=".." xlink:type="simple" chart:class="chart:bar" chart:style-name="ch1">
        <chart:title svg:x="2.789cm" svg:y="0.392cm" chart:style-name="ch2">
          <text:p>Recaudación mensual por las diferentes figuras tributarias cedidas gestionadas por el Estado sujetas a liquidación</text:p>
        </chart:title>
        <chart:legend chart:legend-position="end" svg:x="3.87cm" svg:y="8.392cm" style:legend-expansion="custom" svg:width="13.248cm" svg:height="0.495cm" style:legend-expansion-aspect-ratio="26.7636363636364" chart:style-name="ch3"/>
        <chart:plot-area chart:style-name="ch4" table:cell-range-address="'1.5'.D16:'1.5'.F16 '1.5'.D19:'1.5'.F22 '1.5'.E14:'1.5'.F14" chart:data-source-has-labels="both" svg:x="2.299cm" svg:y="1.423cm" svg:width="18.337cm" svg:height="6.58cm">
          <chart:coordinate-region svg:x="2.299cm" svg:y="1.584cm" svg:width="17.609cm" svg:height="5.429cm"/>
          <chart:axis chart:dimension="x" chart:name="primary-x" chart:style-name="ch5" chartooo:axis-type="auto">
            <chartooo:date-scale/>
            <chart:categories table:cell-range-address="'1.5'.D16:'1.5'.D16 '1.5'.D19:'1.5'.D20 '1.5'.D21:'1.5'.D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5'.E16:'1.5'.E16 '1.5'.E19:'1.5'.E20 '1.5'.E21:'1.5'.E22" chart:label-cell-address="'1.5'.E14:'1.5'.E14" chart:class="chart:bar">
            <chart:data-point chart:repeated="5"/>
          </chart:series>
          <chart:series chart:style-name="ch9" chart:values-cell-range-address="'1.5'.F16:'1.5'.F16 '1.5'.F19:'1.5'.F20 '1.5'.F21:'1.5'.F22" chart:label-cell-address="'1.5'.F14:'1.5'.F14" chart:class="chart:bar">
            <chart:data-point chart:repeated="5"/>
          </chart:series>
          <chart:wall chart:style-name="ch10"/>
          <chart:floor chart:style-name="ch11"/>
        </chart:plot-area>
        <draw:frame draw:style-name="gr1" draw:text-style-name="P1" svg:width="2.308cm" svg:height="0.466cm" svg:x="1.296cm" svg:y="8.662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5'.E14:'1.5'.E14</svg:desc>
                </draw:g>
              </table:table-cell>
              <table:table-cell office:value-type="string">
                <text:p>2025</text:p>
                <draw:g>
                  <svg:desc>'1.5'.F14:'1.5'.F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arifa Autónomica del IRPF</text:p>
                <draw:g>
                  <svg:desc>'1.5'.D16:'1.5'.D16 '1.5'.D19:'1.5'.D20 '1.5'.D21:'1.5'.D22</svg:desc>
                </draw:g>
              </table:table-cell>
              <table:table-cell office:value-type="float" office:value="610442950">
                <text:p>610442950</text:p>
                <draw:g>
                  <svg:desc>'1.5'.E16:'1.5'.E16 '1.5'.E19:'1.5'.E20 '1.5'.E21:'1.5'.E22</svg:desc>
                </draw:g>
              </table:table-cell>
              <table:table-cell office:value-type="float" office:value="618572323.33">
                <text:p>618572323.33</text:p>
                <draw:g>
                  <svg:desc>'1.5'.F16:'1.5'.F16 '1.5'.F19:'1.5'.F20 '1.5'.F21:'1.5'.F22</svg:desc>
                </draw:g>
              </table:table-cell>
            </table:table-row>
            <table:table-row>
              <table:table-cell office:value-type="string">
                <text:p>Impuesto Valor Añadido</text:p>
              </table:table-cell>
              <table:table-cell office:value-type="float" office:value="603683451.66">
                <text:p>603683451.66</text:p>
              </table:table-cell>
              <table:table-cell office:value-type="float" office:value="599240045.83">
                <text:p>599240045.83</text:p>
              </table:table-cell>
            </table:table-row>
            <table:table-row>
              <table:table-cell office:value-type="string">
                <text:p>Impuestos Especiales de Fabricación</text:p>
              </table:table-cell>
              <table:table-cell office:value-type="float" office:value="212002944.98">
                <text:p>212002944.98</text:p>
              </table:table-cell>
              <table:table-cell office:value-type="float" office:value="211132426.65">
                <text:p>211132426.65</text:p>
              </table:table-cell>
            </table:table-row>
            <table:table-row>
              <table:table-cell office:value-type="string">
                <text:p>          Impuesto s/ Alcohol</text:p>
              </table:table-cell>
              <table:table-cell office:value-type="float" office:value="9279664.16">
                <text:p>9279664.16</text:p>
              </table:table-cell>
              <table:table-cell office:value-type="float" office:value="9391850">
                <text:p>9391850</text:p>
              </table:table-cell>
            </table:table-row>
            <table:table-row>
              <table:table-cell office:value-type="string">
                <text:p>          Impuesto s/ Productos Intermedios</text:p>
              </table:table-cell>
              <table:table-cell office:value-type="float" office:value="256958.33">
                <text:p>256958.33</text:p>
              </table:table-cell>
              <table:table-cell office:value-type="float" office:value="236257.5">
                <text:p>236257.5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8pt" fo:font-weight="bold" style:font-size-asian="7.19999980926514pt" style:font-weight-asian="bold" style:font-family-complex="Arial" style:font-size-complex="7.1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9pt" style:font-size-asian="6.19999980926514pt" style:font-family-complex="Arial" style:font-size-complex="6.19999980926514pt"/>
    </style:style>
    <style:style style:name="ch4" style:family="chart">
      <style:chart-properties chart:three-dimensional="true" chart:solid-type="cylinder" chart:symbol-type="automatic" chart:treat-empty-cells="leave-gap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.5pt" style:font-size-asian="8.5pt" style:font-family-complex="Arial" style:font-size-complex="8.5pt"/>
    </style:style>
    <style:style style:name="ch6" style:family="chart" style:data-style-name="N204">
      <style:chart-properties chart:display-label="true" chart:logarithmic="false" chart:origin="0" chart:interval-major="250000000" chart:reverse-direction="false" text:line-break="false" loext:try-staggering-first="true" chart:link-data-style-to-source="false" chart:axis-position="1" chart:tick-mark-position="at-axis"/>
      <style:graphic-properties draw:stroke="none" draw:stroke-dash="Long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Dash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204">
      <style:chart-properties chart:solid-type="cylinder" chart:symbol-type="named-symbol" chart:symbol-name="diamond" chart:symbol-width="0.246cm" chart:symbol-height="0.246cm" chart:link-data-style-to-source="false" chart:data-label-number="value" chart:data-label-text="false" chart:data-label-symbol="false" chart:data-label-series="false" chart:label-position="center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ylinder" chart:symbol-type="named-symbol" chart:symbol-name="diamond" chart:symbol-width="0.246cm" chart:symbol-height="0.246cm" chart:data-label-number="none" chart:data-label-text="false" chart:data-label-symbol="false" chart:data-label-series="false"/>
    </style:style>
    <style:style style:name="ch11" style:family="chart" style:data-style-name="N204">
      <style:chart-properties chart:solid-type="cylinder" chart:symbol-type="named-symbol" chart:symbol-name="square" chart:symbol-width="0.246cm" chart:symbol-height="0.246cm" chart:link-data-style-to-source="false" chart:label-position="center"/>
      <style:graphic-properties draw:stroke="none" draw:fill-color="#bf819e"/>
      <style:text-properties fo:font-size="9pt" style:font-size-asian="10pt" style:font-size-complex="10pt"/>
    </style:style>
    <style:style style:name="ch12" style:family="chart">
      <style:chart-properties chart:solid-type="cylinder" chart:symbol-type="named-symbol" chart:symbol-name="square" chart:symbol-width="0.246cm" chart:symbol-height="0.246cm"/>
    </style:style>
    <style:style style:name="ch13" style:family="chart">
      <style:graphic-properties svg:stroke-width="0.035cm" draw:fill="none" draw:fill-color="#000000"/>
    </style:style>
    <style:style style:name="ch14" style:family="chart">
      <style:graphic-properties draw:fill="none" draw:fill-color="#ffffff" draw:opacity="0%"/>
    </style:style>
    <style:style style:name="gr1" style:family="graphic">
      <style:graphic-properties draw:stroke="none" svg:stroke-color="#000000" draw:fill="none" draw:fill-color="#ffffff" fo:min-height="0.463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661cm" svg:height="9.817cm" xlink:href=".." xlink:type="simple" chart:class="chart:bar" chart:style-name="ch1">
        <chart:title svg:x="2.71cm" svg:y="0.386cm" chart:style-name="ch2">
          <text:p>Recaudación acumulada por las diferentes figuras tributarias cedidas gestionadas por el Estado sujetas a liquidación</text:p>
        </chart:title>
        <chart:legend chart:legend-position="end" svg:x="3.006cm" svg:y="8.519cm" style:legend-expansion="custom" svg:width="15.028cm" svg:height="0.994cm" style:legend-expansion-aspect-ratio="15.1187122736419" chart:style-name="ch3"/>
        <chart:plot-area chart:style-name="ch4" table:cell-range-address="'1.5'.D16:'1.5'.D16 '1.5'.D19:'1.5'.D22 '1.5'.H14:'1.5'.I14 '1.5'.H16:'1.5'.I16 '1.5'.H19:'1.5'.I22" chart:data-source-has-labels="both" svg:x="2.876cm" svg:y="2.186cm" svg:width="16.645cm" svg:height="6.727cm" dr3d:vrp="(17634.6218373783 10271.4823817647 24594.8639082739)" dr3d:vpn="(0.416199821709347 0.173649045905254 0.892537795986984)" dr3d:vup="(-0.0733876362771618 0.984807599917971 -0.157379306090273)" dr3d:projection="perspective" dr3d:distance="4.2cm" dr3d:focal-length="8cm" dr3d:shadow-slant="0" dr3d:shade-mode="flat" dr3d:ambient-color="#999999" dr3d:lighting-mode="true">
          <chart:coordinate-region svg:x="2.148cm" svg:y="2.186cm" svg:width="17.137cm" svg:height="5.996cm"/>
          <dr3d:light dr3d:diffuse-color="#808080" dr3d:direction="(0 0 1)" dr3d:enabled="false" dr3d:specular="true"/>
          <dr3d:light dr3d:diffuse-color="#808080" dr3d:direction="(-0.422620440524641 -0.157379306090274 0.892537795986984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5'.D16:'1.5'.D16 '1.5'.D19:'1.5'.D20 '1.5'.D21:'1.5'.D22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5'.H16:'1.5'.H16 '1.5'.H19:'1.5'.H20 '1.5'.H21:'1.5'.H22" chart:label-cell-address="'1.5'.H14:'1.5'.H14" chart:class="chart:bar">
            <chart:data-point chart:style-name="ch10" chart:repeated="3"/>
            <chart:data-point chart:repeated="2"/>
          </chart:series>
          <chart:series chart:style-name="ch11" chart:values-cell-range-address="'1.5'.I16:'1.5'.I16 '1.5'.I19:'1.5'.I20 '1.5'.I21:'1.5'.I22" chart:label-cell-address="'1.5'.I14:'1.5'.I14" chart:class="chart:bar">
            <chart:data-point chart:style-name="ch12" chart:repeated="2"/>
            <chart:data-point chart:repeated="3"/>
          </chart:series>
          <chart:wall chart:style-name="ch13"/>
          <chart:floor chart:style-name="ch14"/>
        </chart:plot-area>
        <draw:frame draw:style-name="gr1" draw:text-style-name="P1" svg:width="2.308cm" svg:height="0.463cm" svg:x="1.502cm" svg:y="7.858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5'.H14:'1.5'.H14</svg:desc>
                </draw:g>
              </table:table-cell>
              <table:table-cell office:value-type="string">
                <text:p>2025</text:p>
                <draw:g>
                  <svg:desc>'1.5'.I14:'1.5'.I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arifa Autónomica del IRPF</text:p>
                <draw:g>
                  <svg:desc>'1.5'.D16:'1.5'.D16 '1.5'.D19:'1.5'.D20 '1.5'.D21:'1.5'.D22</svg:desc>
                </draw:g>
              </table:table-cell>
              <table:table-cell office:value-type="float" office:value="3443642937.5">
                <text:p>3443642937.5</text:p>
                <draw:g>
                  <svg:desc>'1.5'.H16:'1.5'.H16 '1.5'.H19:'1.5'.H20 '1.5'.H21:'1.5'.H22</svg:desc>
                </draw:g>
              </table:table-cell>
              <table:table-cell office:value-type="float" office:value="3158409644.15">
                <text:p>3158409644.15</text:p>
                <draw:g>
                  <svg:desc>'1.5'.I16:'1.5'.I16 '1.5'.I19:'1.5'.I20 '1.5'.I21:'1.5'.I22</svg:desc>
                </draw:g>
              </table:table-cell>
            </table:table-row>
            <table:table-row>
              <table:table-cell office:value-type="string">
                <text:p>Impuesto Valor Añadido</text:p>
              </table:table-cell>
              <table:table-cell office:value-type="float" office:value="3312437105.82">
                <text:p>3312437105.82</text:p>
              </table:table-cell>
              <table:table-cell office:value-type="float" office:value="3029303799.15">
                <text:p>3029303799.15</text:p>
              </table:table-cell>
            </table:table-row>
            <table:table-row>
              <table:table-cell office:value-type="string">
                <text:p>Impuestos Especiales de Fabricación</text:p>
              </table:table-cell>
              <table:table-cell office:value-type="float" office:value="1053798674.86">
                <text:p>1053798674.86</text:p>
              </table:table-cell>
              <table:table-cell office:value-type="float" office:value="1050520569.91">
                <text:p>1050520569.91</text:p>
              </table:table-cell>
            </table:table-row>
            <table:table-row>
              <table:table-cell office:value-type="string">
                <text:p>          Impuesto s/ Alcohol</text:p>
              </table:table-cell>
              <table:table-cell office:value-type="float" office:value="42946285.81">
                <text:p>42946285.81</text:p>
              </table:table-cell>
              <table:table-cell office:value-type="float" office:value="46245469.16">
                <text:p>46245469.16</text:p>
              </table:table-cell>
            </table:table-row>
            <table:table-row>
              <table:table-cell office:value-type="string">
                <text:p>          Impuesto s/ Productos Intermedios</text:p>
              </table:table-cell>
              <table:table-cell office:value-type="float" office:value="1092074.14">
                <text:p>1092074.14</text:p>
              </table:table-cell>
              <table:table-cell office:value-type="float" office:value="1136989.16">
                <text:p>1136989.16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4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right-angled-axes="true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ff6d" dr3d:edge-rounding="5%"/>
      <style:text-properties fo:font-size="9pt" style:font-size-asian="10pt" style:font-size-complex="10pt"/>
    </style:style>
    <style:style style:name="ch9" style:family="chart">
      <style:chart-properties chart:solid-type="cuboid"/>
      <style:graphic-properties draw:fill-color="#ffffa6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/>
      <style:graphic-properties draw:fill-color="#729fcf"/>
    </style:style>
    <style:style style:name="ch12" style:family="chart">
      <style:chart-properties chart:solid-type="cuboid"/>
      <style:graphic-properties draw:fill-color="#ff7b59"/>
    </style:style>
    <style:style style:name="ch13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420e" dr3d:edge-rounding="5%"/>
      <style:text-properties fo:font-size="9pt" style:font-size-asian="10pt" style:font-size-complex="10pt"/>
    </style:style>
    <style:style style:name="ch14" style:family="chart">
      <style:chart-properties chart:solid-type="cuboid" chart:data-label-number="none" chart:data-label-text="false" chart:data-label-symbol="false" chart:data-label-series="false"/>
      <style:graphic-properties draw:fill-color="#729fcf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796cm" style:protect="size" loext:decorative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843cm" style:protect="size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14pt" fo:font-weight="bold" style:font-size-asian="24pt" style:font-size-complex="24pt"/>
    </style:style>
    <style:style style:name="T1" style:family="text">
      <style:text-properties fo:font-size="14pt" fo:font-weight="bold" style:font-size-asian="24pt" style:font-size-complex="24pt"/>
    </style:style>
  </office:automatic-styles>
  <office:body>
    <office:chart>
      <chart:chart svg:width="18.721cm" svg:height="14.711cm" xlink:href=".." xlink:type="simple" chart:class="chart:ring" chart:style-name="ch1">
        <chart:title svg:x="4.376cm" svg:y="0.429cm" chart:style-name="ch2">
          <text:p>Recaudación mensual. Mayol 2026-2025
</text:p>
        </chart:title>
        <chart:legend chart:legend-position="end" svg:x="4.459cm" svg:y="11.002cm" style:legend-expansion="custom" svg:width="8.564cm" svg:height="2.489cm" style:legend-expansion-aspect-ratio="3.44073925271193" chart:style-name="ch3"/>
        <chart:plot-area chart:style-name="ch4" table:cell-range-address="'1.2'.C13:'1.2'.C13 '1.2'.C20:'1.2'.C20 '1.2'.C34:'1.2'.C34 '1.2'.C43:'1.2'.C43 '1.2'.D12:'1.2'.E12 '1.2'.D19:'1.2'.E19 '1.2'.D33:'1.2'.E33 '1.2'.D35:'1.2'.E35 '1.2'.D44:'1.2'.E44" chart:data-source-has-labels="both" svg:x="3.194cm" svg:y="2.879cm" svg:width="11.715cm" svg:height="7.029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2.866cm" svg:y="2.879cm" svg:width="12.372cm" svg:height="7.029cm"/>
          <dr3d:light dr3d:diffuse-color="#808080" dr3d:direction="(0 0 1)" dr3d:enabled="false" dr3d:specular="true"/>
          <dr3d:light dr3d:diffuse-color="#b3b3b3" dr3d:direction="(0.655711899283635 0.464674144027573 0.65887771627980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'1.2'.C13:'1.2'.C13 '1.2'.C20:'1.2'.C20 '1.2'.C34:'1.2'.C34 '1.2'.C43:'1.2'.C4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'1.2'.D19:'1.2'.D19 '1.2'.D33:'1.2'.D33 '1.2'.D35:'1.2'.D35 '1.2'.D44:'1.2'.D44" chart:label-cell-address="'1.2'.D12:'1.2'.D12" chart:class="chart:circle">
            <chart:data-point chart:style-name="ch9"/>
            <chart:data-point chart:style-name="ch10"/>
            <chart:data-point chart:style-name="ch11" loext:custom-label-pos-x="0.015224358974359" loext:custom-label-pos-y="-0.00190346702923183"/>
            <chart:data-point chart:style-name="ch12"/>
          </chart:series>
          <chart:series chart:style-name="ch13" chart:values-cell-range-address="'1.2'.E19:'1.2'.E19 '1.2'.E33:'1.2'.E33 '1.2'.E35:'1.2'.E35 '1.2'.E44:'1.2'.E44" chart:label-cell-address="'1.2'.E12:'1.2'.E12" chart:class="chart:circle">
            <chart:data-point chart:style-name="ch9"/>
            <chart:data-point chart:style-name="ch10"/>
            <chart:data-point chart:style-name="ch14"/>
            <chart:data-point chart:style-name="ch12"/>
          </chart:series>
          <chart:wall chart:style-name="ch15"/>
          <chart:floor chart:style-name="ch16"/>
        </chart:plot-area>
        <draw:frame draw:style-name="gr1" draw:text-style-name="P1" svg:width="2.898cm" svg:height="0.796cm" svg:x="7.847cm" svg:y="6.107cm">
          <draw:text-box>
            <text:p><text:span text:style-name="T1">Año 2025</text:span></text:p>
          </draw:text-box>
        </draw:frame>
        <draw:frame draw:style-name="gr2" draw:text-style-name="P1" svg:width="3.506cm" svg:height="0.843cm" svg:x="2.115cm" svg:y="3.268cm">
          <draw:text-box>
            <text:p><text:span text:style-name="T1">Año 2026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2'.D12:'1.2'.D12</svg:desc>
                </draw:g>
              </table:table-cell>
              <table:table-cell office:value-type="string">
                <text:p>2025</text:p>
                <draw:g>
                  <svg:desc>'1.2'.E12:'1.2'.E1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2'.C13:'1.2'.C13 '1.2'.C20:'1.2'.C20 '1.2'.C34:'1.2'.C34 '1.2'.C43:'1.2'.C43</svg:desc>
                </draw:g>
              </table:table-cell>
              <table:table-cell office:value-type="float" office:value="633589203.76">
                <text:p>633589203.76</text:p>
                <draw:g>
                  <svg:desc>'1.2'.D19:'1.2'.D19 '1.2'.D33:'1.2'.D33 '1.2'.D35:'1.2'.D35 '1.2'.D44:'1.2'.D44</svg:desc>
                </draw:g>
              </table:table-cell>
              <table:table-cell office:value-type="float" office:value="633440529.93">
                <text:p>633440529.93</text:p>
                <draw:g>
                  <svg:desc>'1.2'.E19:'1.2'.E19 '1.2'.E33:'1.2'.E33 '1.2'.E35:'1.2'.E35 '1.2'.E44:'1.2'.E4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073825729.64">
                <text:p>1073825729.64</text:p>
              </table:table-cell>
              <table:table-cell office:value-type="float" office:value="987773959.84">
                <text:p>987773959.84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15615539.54">
                <text:p>15615539.54</text:p>
              </table:table-cell>
              <table:table-cell office:value-type="float" office:value="4937581.19">
                <text:p>4937581.19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58437220.51">
                <text:p>58437220.51</text:p>
              </table:table-cell>
              <table:table-cell office:value-type="float" office:value="42517647.42">
                <text:p>42517647.42</text:p>
              </table:table-cell>
            </table:table-row>
          </table:table-rows>
        </table:table>
      </chart:chart>
    </office:chart>
  </office:body>
</office:document-content>
</file>

<file path=Object 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