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39" manifest:media-type="application/x-openoffice-gdimetafile;windows_formatname=&quot;GDIMetaFile&quot;"/>
  <manifest:file-entry manifest:full-path="ObjectReplacements/Object 9" manifest:media-type="application/x-openoffice-gdimetafile;windows_formatname=&quot;GDIMetaFile&quot;"/>
  <manifest:file-entry manifest:full-path="ObjectReplacements/Object 31" manifest:media-type="application/x-openoffice-gdimetafile;windows_formatname=&quot;GDIMetaFile&quot;"/>
  <manifest:file-entry manifest:full-path="ObjectReplacements/Object 1" manifest:media-type=""/>
  <manifest:file-entry manifest:full-path="ObjectReplacements/Object 32" manifest:media-type="application/x-openoffice-gdimetafile;windows_formatname=&quot;GDIMetaFile&quot;"/>
  <manifest:file-entry manifest:full-path="ObjectReplacements/Object 2" manifest:media-type="application/x-openoffice-gdimetafile;windows_formatname=&quot;GDIMetaFile&quot;"/>
  <manifest:file-entry manifest:full-path="ObjectReplacements/Object 10" manifest:media-type="application/x-openoffice-gdimetafile;windows_formatname=&quot;GDIMetaFile&quot;"/>
  <manifest:file-entry manifest:full-path="ObjectReplacements/Object 4" manifest:media-type="application/x-openoffice-gdimetafile;windows_formatname=&quot;GDIMetaFile&quot;"/>
  <manifest:file-entry manifest:full-path="ObjectReplacements/Object 11" manifest:media-type="application/x-openoffice-gdimetafile;windows_formatname=&quot;GDIMetaFile&quot;"/>
  <manifest:file-entry manifest:full-path="ObjectReplacements/Object 35" manifest:media-type="application/x-openoffice-gdimetafile;windows_formatname=&quot;GDIMetaFile&quot;"/>
  <manifest:file-entry manifest:full-path="ObjectReplacements/Object 5" manifest:media-type="application/x-openoffice-gdimetafile;windows_formatname=&quot;GDIMetaFile&quot;"/>
  <manifest:file-entry manifest:full-path="ObjectReplacements/Object 12" manifest:media-type="application/x-openoffice-gdimetafile;windows_formatname=&quot;GDIMetaFile&quot;"/>
  <manifest:file-entry manifest:full-path="ObjectReplacements/Object 37" manifest:media-type="application/x-openoffice-gdimetafile;windows_formatname=&quot;GDIMetaFile&quot;"/>
  <manifest:file-entry manifest:full-path="ObjectReplacements/Object 7" manifest:media-type="application/x-openoffice-gdimetafile;windows_formatname=&quot;GDIMetaFile&quot;"/>
  <manifest:file-entry manifest:full-path="ObjectReplacements/Object 38" manifest:media-type="application/x-openoffice-gdimetafile;windows_formatname=&quot;GDIMetaFile&quot;"/>
  <manifest:file-entry manifest:full-path="ObjectReplacements/Object 8" manifest:media-type="application/x-openoffice-gdimetafile;windows_formatname=&quot;GDIMetaFile&quot;"/>
  <manifest:file-entry manifest:full-path="ObjectReplacements/Object 23" manifest:media-type="application/x-openoffice-gdimetafile;windows_formatname=&quot;GDIMetaFile&quot;"/>
  <manifest:file-entry manifest:full-path="ObjectReplacements/Object 24" manifest:media-type="application/x-openoffice-gdimetafile;windows_formatname=&quot;GDIMetaFile&quot;"/>
  <manifest:file-entry manifest:full-path="ObjectReplacements/Object 36" manifest:media-type="application/x-openoffice-gdimetafile;windows_formatname=&quot;GDIMetaFile&quot;"/>
  <manifest:file-entry manifest:full-path="ObjectReplacements/Object 6" manifest:media-type="application/x-openoffice-gdimetafile;windows_formatname=&quot;GDIMetaFile&quot;"/>
  <manifest:file-entry manifest:full-path="ObjectReplacements/Object 13" manifest:media-type="application/x-openoffice-gdimetafile;windows_formatname=&quot;GDIMetaFile&quot;"/>
  <manifest:file-entry manifest:full-path="ObjectReplacements/Object 27" manifest:media-type="application/x-openoffice-gdimetafile;windows_formatname=&quot;GDIMetaFile&quot;"/>
  <manifest:file-entry manifest:full-path="ObjectReplacements/Object 28" manifest:media-type="application/x-openoffice-gdimetafile;windows_formatname=&quot;GDIMetaFile&quot;"/>
  <manifest:file-entry manifest:full-path="ObjectReplacements/Object 25" manifest:media-type="application/x-openoffice-gdimetafile;windows_formatname=&quot;GDIMetaFile&quot;"/>
  <manifest:file-entry manifest:full-path="ObjectReplacements/Object 26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Replacements/Object 14" manifest:media-type="application/x-openoffice-gdimetafile;windows_formatname=&quot;GDIMetaFile&quot;"/>
  <manifest:file-entry manifest:full-path="ObjectReplacements/Object 29" manifest:media-type="application/x-openoffice-gdimetafile;windows_formatname=&quot;GDIMetaFile&quot;"/>
  <manifest:file-entry manifest:full-path="ObjectReplacements/Object 30" manifest:media-type="application/x-openoffice-gdimetafile;windows_formatname=&quot;GDIMetaFile&quot;"/>
  <manifest:file-entry manifest:full-path="ObjectReplacements/Object 40" manifest:media-type="application/x-openoffice-gdimetafile;windows_formatname=&quot;GDIMetaFile&quot;"/>
  <manifest:file-entry manifest:full-path="ObjectReplacements/Object 41" manifest:media-type="application/x-openoffice-gdimetafile;windows_formatname=&quot;GDIMetaFile&quot;"/>
  <manifest:file-entry manifest:full-path="ObjectReplacements/Object 42" manifest:media-type="application/x-openoffice-gdimetafile;windows_formatname=&quot;GDIMetaFile&quot;"/>
  <manifest:file-entry manifest:full-path="ObjectReplacements/Object 43" manifest:media-type="application/x-openoffice-gdimetafile;windows_formatname=&quot;GDIMetaFile&quot;"/>
  <manifest:file-entry manifest:full-path="ObjectReplacements/Object 44" manifest:media-type="application/x-openoffice-gdimetafile;windows_formatname=&quot;GDIMetaFile&quot;"/>
  <manifest:file-entry manifest:full-path="ObjectReplacements/Object 45" manifest:media-type="application/x-openoffice-gdimetafile;windows_formatname=&quot;GDIMetaFile&quot;"/>
  <manifest:file-entry manifest:full-path="ObjectReplacements/Object 46" manifest:media-type="application/x-openoffice-gdimetafile;windows_formatname=&quot;GDIMetaFile&quot;"/>
  <manifest:file-entry manifest:full-path="ObjectReplacements/Object 47" manifest:media-type="application/x-openoffice-gdimetafile;windows_formatname=&quot;GDIMetaFile&quot;"/>
  <manifest:file-entry manifest:full-path="ObjectReplacements/Object 48" manifest:media-type="application/x-openoffice-gdimetafile;windows_formatname=&quot;GDIMetaFile&quot;"/>
  <manifest:file-entry manifest:full-path="ObjectReplacements/Object 49" manifest:media-type="application/x-openoffice-gdimetafile;windows_formatname=&quot;GDIMetaFile&quot;"/>
  <manifest:file-entry manifest:full-path="ObjectReplacements/Object 50" manifest:media-type="application/x-openoffice-gdimetafile;windows_formatname=&quot;GDIMetaFile&quot;"/>
  <manifest:file-entry manifest:full-path="Object 39/meta.xml" manifest:media-type="text/xml"/>
  <manifest:file-entry manifest:full-path="Object 39/styles.xml" manifest:media-type="text/xml"/>
  <manifest:file-entry manifest:full-path="Object 39/content.xml" manifest:media-type="text/xml"/>
  <manifest:file-entry manifest:full-path="Object 39/" manifest:media-type="application/vnd.oasis.opendocument.chart"/>
  <manifest:file-entry manifest:full-path="Object 9/content.xml" manifest:media-type="text/xml"/>
  <manifest:file-entry manifest:full-path="Object 9/meta.xml" manifest:media-type="text/xml"/>
  <manifest:file-entry manifest:full-path="Object 9/styles.xml" manifest:media-type="text/xml"/>
  <manifest:file-entry manifest:full-path="Object 9/" manifest:media-type="application/vnd.oasis.opendocument.char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Object 31/meta.xml" manifest:media-type="text/xml"/>
  <manifest:file-entry manifest:full-path="Object 31/styles.xml" manifest:media-type="text/xml"/>
  <manifest:file-entry manifest:full-path="Object 31/content.xml" manifest:media-type="text/xml"/>
  <manifest:file-entry manifest:full-path="Object 31/" manifest:media-type="application/vnd.oasis.opendocument.chart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Object 32/meta.xml" manifest:media-type="text/xml"/>
  <manifest:file-entry manifest:full-path="Object 32/styles.xml" manifest:media-type="text/xml"/>
  <manifest:file-entry manifest:full-path="Object 32/content.xml" manifest:media-type="text/xml"/>
  <manifest:file-entry manifest:full-path="Object 32/" manifest:media-type="application/vnd.oasis.opendocument.chart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Object 10/meta.xml" manifest:media-type="text/xml"/>
  <manifest:file-entry manifest:full-path="Object 10/styles.xml" manifest:media-type="text/xml"/>
  <manifest:file-entry manifest:full-path="Object 10/content.xml" manifest:media-type="text/xml"/>
  <manifest:file-entry manifest:full-path="Object 10/" manifest:media-type="application/vnd.oasis.opendocument.chart"/>
  <manifest:file-entry manifest:full-path="Object 4/meta.xml" manifest:media-type="text/xml"/>
  <manifest:file-entry manifest:full-path="Object 4/styles.xml" manifest:media-type="text/xml"/>
  <manifest:file-entry manifest:full-path="Object 4/content.xml" manifest:media-type="text/xml"/>
  <manifest:file-entry manifest:full-path="Object 4/" manifest:media-type="application/vnd.oasis.opendocument.chart"/>
  <manifest:file-entry manifest:full-path="Object 11/meta.xml" manifest:media-type="text/xml"/>
  <manifest:file-entry manifest:full-path="Object 11/styles.xml" manifest:media-type="text/xml"/>
  <manifest:file-entry manifest:full-path="Object 11/content.xml" manifest:media-type="text/xml"/>
  <manifest:file-entry manifest:full-path="Object 11/" manifest:media-type="application/vnd.oasis.opendocument.chart"/>
  <manifest:file-entry manifest:full-path="Object 35/meta.xml" manifest:media-type="text/xml"/>
  <manifest:file-entry manifest:full-path="Object 35/styles.xml" manifest:media-type="text/xml"/>
  <manifest:file-entry manifest:full-path="Object 35/content.xml" manifest:media-type="text/xml"/>
  <manifest:file-entry manifest:full-path="Object 35/" manifest:media-type="application/vnd.oasis.opendocument.chart"/>
  <manifest:file-entry manifest:full-path="Object 5/meta.xml" manifest:media-type="text/xml"/>
  <manifest:file-entry manifest:full-path="Object 5/styles.xml" manifest:media-type="text/xml"/>
  <manifest:file-entry manifest:full-path="Object 5/content.xml" manifest:media-type="text/xml"/>
  <manifest:file-entry manifest:full-path="Object 5/" manifest:media-type="application/vnd.oasis.opendocument.chart"/>
  <manifest:file-entry manifest:full-path="Object 12/meta.xml" manifest:media-type="text/xml"/>
  <manifest:file-entry manifest:full-path="Object 12/styles.xml" manifest:media-type="text/xml"/>
  <manifest:file-entry manifest:full-path="Object 12/content.xml" manifest:media-type="text/xml"/>
  <manifest:file-entry manifest:full-path="Object 12/" manifest:media-type="application/vnd.oasis.opendocument.chart"/>
  <manifest:file-entry manifest:full-path="Object 37/styles.xml" manifest:media-type="text/xml"/>
  <manifest:file-entry manifest:full-path="Object 37/content.xml" manifest:media-type="text/xml"/>
  <manifest:file-entry manifest:full-path="Object 37/meta.xml" manifest:media-type="text/xml"/>
  <manifest:file-entry manifest:full-path="Object 37/" manifest:media-type="application/vnd.oasis.opendocument.chart"/>
  <manifest:file-entry manifest:full-path="Object 7/meta.xml" manifest:media-type="text/xml"/>
  <manifest:file-entry manifest:full-path="Object 7/styles.xml" manifest:media-type="text/xml"/>
  <manifest:file-entry manifest:full-path="Object 7/content.xml" manifest:media-type="text/xml"/>
  <manifest:file-entry manifest:full-path="Object 7/" manifest:media-type="application/vnd.oasis.opendocument.chart"/>
  <manifest:file-entry manifest:full-path="Object 38/meta.xml" manifest:media-type="text/xml"/>
  <manifest:file-entry manifest:full-path="Object 38/styles.xml" manifest:media-type="text/xml"/>
  <manifest:file-entry manifest:full-path="Object 38/content.xml" manifest:media-type="text/xml"/>
  <manifest:file-entry manifest:full-path="Object 38/" manifest:media-type="application/vnd.oasis.opendocument.chart"/>
  <manifest:file-entry manifest:full-path="Object 8/meta.xml" manifest:media-type="text/xml"/>
  <manifest:file-entry manifest:full-path="Object 8/styles.xml" manifest:media-type="text/xml"/>
  <manifest:file-entry manifest:full-path="Object 8/content.xml" manifest:media-type="text/xml"/>
  <manifest:file-entry manifest:full-path="Object 8/" manifest:media-type="application/vnd.oasis.opendocument.chart"/>
  <manifest:file-entry manifest:full-path="Object 23/meta.xml" manifest:media-type="text/xml"/>
  <manifest:file-entry manifest:full-path="Object 23/styles.xml" manifest:media-type="text/xml"/>
  <manifest:file-entry manifest:full-path="Object 23/content.xml" manifest:media-type="text/xml"/>
  <manifest:file-entry manifest:full-path="Object 23/" manifest:media-type="application/vnd.oasis.opendocument.chart"/>
  <manifest:file-entry manifest:full-path="Object 24/meta.xml" manifest:media-type="text/xml"/>
  <manifest:file-entry manifest:full-path="Object 24/styles.xml" manifest:media-type="text/xml"/>
  <manifest:file-entry manifest:full-path="Object 24/content.xml" manifest:media-type="text/xml"/>
  <manifest:file-entry manifest:full-path="Object 24/" manifest:media-type="application/vnd.oasis.opendocument.chart"/>
  <manifest:file-entry manifest:full-path="Object 36/meta.xml" manifest:media-type="text/xml"/>
  <manifest:file-entry manifest:full-path="Object 36/styles.xml" manifest:media-type="text/xml"/>
  <manifest:file-entry manifest:full-path="Object 36/content.xml" manifest:media-type="text/xml"/>
  <manifest:file-entry manifest:full-path="Object 36/" manifest:media-type="application/vnd.oasis.opendocument.chart"/>
  <manifest:file-entry manifest:full-path="Object 6/meta.xml" manifest:media-type="text/xml"/>
  <manifest:file-entry manifest:full-path="Object 6/styles.xml" manifest:media-type="text/xml"/>
  <manifest:file-entry manifest:full-path="Object 6/content.xml" manifest:media-type="text/xml"/>
  <manifest:file-entry manifest:full-path="Object 6/" manifest:media-type="application/vnd.oasis.opendocument.chart"/>
  <manifest:file-entry manifest:full-path="Object 13/meta.xml" manifest:media-type="text/xml"/>
  <manifest:file-entry manifest:full-path="Object 13/styles.xml" manifest:media-type="text/xml"/>
  <manifest:file-entry manifest:full-path="Object 13/content.xml" manifest:media-type="text/xml"/>
  <manifest:file-entry manifest:full-path="Object 13/" manifest:media-type="application/vnd.oasis.opendocument.chart"/>
  <manifest:file-entry manifest:full-path="Object 27/meta.xml" manifest:media-type="text/xml"/>
  <manifest:file-entry manifest:full-path="Object 27/styles.xml" manifest:media-type="text/xml"/>
  <manifest:file-entry manifest:full-path="Object 27/content.xml" manifest:media-type="text/xml"/>
  <manifest:file-entry manifest:full-path="Object 27/" manifest:media-type="application/vnd.oasis.opendocument.chart"/>
  <manifest:file-entry manifest:full-path="Object 28/meta.xml" manifest:media-type="text/xml"/>
  <manifest:file-entry manifest:full-path="Object 28/styles.xml" manifest:media-type="text/xml"/>
  <manifest:file-entry manifest:full-path="Object 28/content.xml" manifest:media-type="text/xml"/>
  <manifest:file-entry manifest:full-path="Object 28/" manifest:media-type="application/vnd.oasis.opendocument.chart"/>
  <manifest:file-entry manifest:full-path="Object 25/meta.xml" manifest:media-type="text/xml"/>
  <manifest:file-entry manifest:full-path="Object 25/styles.xml" manifest:media-type="text/xml"/>
  <manifest:file-entry manifest:full-path="Object 25/content.xml" manifest:media-type="text/xml"/>
  <manifest:file-entry manifest:full-path="Object 25/" manifest:media-type="application/vnd.oasis.opendocument.chart"/>
  <manifest:file-entry manifest:full-path="Object 26/meta.xml" manifest:media-type="text/xml"/>
  <manifest:file-entry manifest:full-path="Object 26/styles.xml" manifest:media-type="text/xml"/>
  <manifest:file-entry manifest:full-path="Object 26/content.xml" manifest:media-type="text/xml"/>
  <manifest:file-entry manifest:full-path="Object 26/" manifest:media-type="application/vnd.oasis.opendocument.chart"/>
  <manifest:file-entry manifest:full-path="Object 3/meta.xml" manifest:media-type="text/xml"/>
  <manifest:file-entry manifest:full-path="Object 3/styles.xml" manifest:media-type="text/xml"/>
  <manifest:file-entry manifest:full-path="Object 3/content.xml" manifest:media-type="text/xml"/>
  <manifest:file-entry manifest:full-path="Object 3/" manifest:media-type="application/vnd.oasis.opendocument.chart"/>
  <manifest:file-entry manifest:full-path="Object 14/meta.xml" manifest:media-type="text/xml"/>
  <manifest:file-entry manifest:full-path="Object 14/styles.xml" manifest:media-type="text/xml"/>
  <manifest:file-entry manifest:full-path="Object 14/content.xml" manifest:media-type="text/xml"/>
  <manifest:file-entry manifest:full-path="Object 14/" manifest:media-type="application/vnd.oasis.opendocument.chart"/>
  <manifest:file-entry manifest:full-path="Object 29/content.xml" manifest:media-type="text/xml"/>
  <manifest:file-entry manifest:full-path="Object 29/meta.xml" manifest:media-type="text/xml"/>
  <manifest:file-entry manifest:full-path="Object 29/styles.xml" manifest:media-type="text/xml"/>
  <manifest:file-entry manifest:full-path="Object 29/" manifest:media-type="application/vnd.oasis.opendocument.chart"/>
  <manifest:file-entry manifest:full-path="Object 30/content.xml" manifest:media-type="text/xml"/>
  <manifest:file-entry manifest:full-path="Object 30/meta.xml" manifest:media-type="text/xml"/>
  <manifest:file-entry manifest:full-path="Object 30/styles.xml" manifest:media-type="text/xml"/>
  <manifest:file-entry manifest:full-path="Object 30/" manifest:media-type="application/vnd.oasis.opendocument.chart"/>
  <manifest:file-entry manifest:full-path="Object 40/content.xml" manifest:media-type="text/xml"/>
  <manifest:file-entry manifest:full-path="Object 40/meta.xml" manifest:media-type="text/xml"/>
  <manifest:file-entry manifest:full-path="Object 40/styles.xml" manifest:media-type="text/xml"/>
  <manifest:file-entry manifest:full-path="Object 40/" manifest:media-type="application/vnd.oasis.opendocument.chart"/>
  <manifest:file-entry manifest:full-path="Object 41/meta.xml" manifest:media-type="text/xml"/>
  <manifest:file-entry manifest:full-path="Object 41/content.xml" manifest:media-type="text/xml"/>
  <manifest:file-entry manifest:full-path="Object 41/styles.xml" manifest:media-type="text/xml"/>
  <manifest:file-entry manifest:full-path="Object 41/" manifest:media-type="application/vnd.oasis.opendocument.chart"/>
  <manifest:file-entry manifest:full-path="styles.xml" manifest:media-type="text/xml"/>
  <manifest:file-entry manifest:full-path="Object 42/meta.xml" manifest:media-type="text/xml"/>
  <manifest:file-entry manifest:full-path="Object 42/styles.xml" manifest:media-type="text/xml"/>
  <manifest:file-entry manifest:full-path="Object 42/content.xml" manifest:media-type="text/xml"/>
  <manifest:file-entry manifest:full-path="Object 42/" manifest:media-type="application/vnd.oasis.opendocument.chart"/>
  <manifest:file-entry manifest:full-path="Object 43/meta.xml" manifest:media-type="text/xml"/>
  <manifest:file-entry manifest:full-path="Object 43/styles.xml" manifest:media-type="text/xml"/>
  <manifest:file-entry manifest:full-path="Object 43/content.xml" manifest:media-type="text/xml"/>
  <manifest:file-entry manifest:full-path="Object 43/" manifest:media-type="application/vnd.oasis.opendocument.chart"/>
  <manifest:file-entry manifest:full-path="Object 44/content.xml" manifest:media-type="text/xml"/>
  <manifest:file-entry manifest:full-path="Object 44/meta.xml" manifest:media-type="text/xml"/>
  <manifest:file-entry manifest:full-path="Object 44/styles.xml" manifest:media-type="text/xml"/>
  <manifest:file-entry manifest:full-path="Object 44/" manifest:media-type="application/vnd.oasis.opendocument.chart"/>
  <manifest:file-entry manifest:full-path="Object 45/meta.xml" manifest:media-type="text/xml"/>
  <manifest:file-entry manifest:full-path="Object 45/styles.xml" manifest:media-type="text/xml"/>
  <manifest:file-entry manifest:full-path="Object 45/content.xml" manifest:media-type="text/xml"/>
  <manifest:file-entry manifest:full-path="Object 45/" manifest:media-type="application/vnd.oasis.opendocument.chart"/>
  <manifest:file-entry manifest:full-path="content.xml" manifest:media-type="text/xml"/>
  <manifest:file-entry manifest:full-path="Object 46/meta.xml" manifest:media-type="text/xml"/>
  <manifest:file-entry manifest:full-path="Object 46/styles.xml" manifest:media-type="text/xml"/>
  <manifest:file-entry manifest:full-path="Object 46/content.xml" manifest:media-type="text/xml"/>
  <manifest:file-entry manifest:full-path="Object 46/" manifest:media-type="application/vnd.oasis.opendocument.chart"/>
  <manifest:file-entry manifest:full-path="Object 47/meta.xml" manifest:media-type="text/xml"/>
  <manifest:file-entry manifest:full-path="Object 47/styles.xml" manifest:media-type="text/xml"/>
  <manifest:file-entry manifest:full-path="Object 47/content.xml" manifest:media-type="text/xml"/>
  <manifest:file-entry manifest:full-path="Object 47/" manifest:media-type="application/vnd.oasis.opendocument.chart"/>
  <manifest:file-entry manifest:full-path="Pictures/10000000000002770000012DA0A67F44.jpg" manifest:media-type="image/jpeg"/>
  <manifest:file-entry manifest:full-path="Pictures/10000000000000A50000007E4C2B22DE.png" manifest:media-type="image/png"/>
  <manifest:file-entry manifest:full-path="Pictures/10000001000002BD0000033DA7A8C8E5.png" manifest:media-type="image/png"/>
  <manifest:file-entry manifest:full-path="Pictures/200000090000484F0000559B3679EE3E.svm" manifest:media-type="image/x-svm"/>
  <manifest:file-entry manifest:full-path="Pictures/2000000900007CFA000099AB7933C0A8.svm" manifest:media-type="image/x-svm"/>
  <manifest:file-entry manifest:full-path="Object 48/meta.xml" manifest:media-type="text/xml"/>
  <manifest:file-entry manifest:full-path="Object 48/styles.xml" manifest:media-type="text/xml"/>
  <manifest:file-entry manifest:full-path="Object 48/content.xml" manifest:media-type="text/xml"/>
  <manifest:file-entry manifest:full-path="Object 48/" manifest:media-type="application/vnd.oasis.opendocument.chart"/>
  <manifest:file-entry manifest:full-path="Object 49/meta.xml" manifest:media-type="text/xml"/>
  <manifest:file-entry manifest:full-path="Object 49/styles.xml" manifest:media-type="text/xml"/>
  <manifest:file-entry manifest:full-path="Object 49/content.xml" manifest:media-type="text/xml"/>
  <manifest:file-entry manifest:full-path="Object 49/" manifest:media-type="application/vnd.oasis.opendocument.chart"/>
  <manifest:file-entry manifest:full-path="Object 50/meta.xml" manifest:media-type="text/xml"/>
  <manifest:file-entry manifest:full-path="Object 50/styles.xml" manifest:media-type="text/xml"/>
  <manifest:file-entry manifest:full-path="Object 50/content.xml" manifest:media-type="text/xml"/>
  <manifest:file-entry manifest:full-path="Object 50/" manifest:media-type="application/vnd.oasis.opendocument.chart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libri1" svg:font-family="Calibri" style:font-adornments="Negrita" style:font-family-generic="swiss" style:font-pitch="variable"/>
    <style:font-face style:name="Calibri2" svg:font-family="Calibri" style:font-adornments="Normal" style:font-family-generic="swiss" style:font-pitch="variable"/>
    <style:font-face style:name="Dutch" svg:font-family="Dutch"/>
    <style:font-face style:name="Dutch1" svg:font-family="Dutch1"/>
    <style:font-face style:name="Dutch2" svg:font-family="Dutch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page" style:column-width="2.258cm"/>
    </style:style>
    <style:style style:name="co3" style:family="table-column">
      <style:table-column-properties fo:break-before="auto" style:column-width="2.166cm"/>
    </style:style>
    <style:style style:name="co4" style:family="table-column">
      <style:table-column-properties fo:break-before="page" style:column-width="2.166cm"/>
    </style:style>
    <style:style style:name="co5" style:family="table-column">
      <style:table-column-properties fo:break-before="auto" style:column-width="1.51cm"/>
    </style:style>
    <style:style style:name="co6" style:family="table-column">
      <style:table-column-properties fo:break-before="auto" style:column-width="1.427cm"/>
    </style:style>
    <style:style style:name="co7" style:family="table-column">
      <style:table-column-properties fo:break-before="auto" style:column-width="2.706cm"/>
    </style:style>
    <style:style style:name="co8" style:family="table-column">
      <style:table-column-properties fo:break-before="auto" style:column-width="0.363cm"/>
    </style:style>
    <style:style style:name="co9" style:family="table-column">
      <style:table-column-properties fo:break-before="auto" style:column-width="8.728cm"/>
    </style:style>
    <style:style style:name="co10" style:family="table-column">
      <style:table-column-properties fo:break-before="auto" style:column-width="3.104cm"/>
    </style:style>
    <style:style style:name="co11" style:family="table-column">
      <style:table-column-properties fo:break-before="auto" style:column-width="2.35cm"/>
    </style:style>
    <style:style style:name="co12" style:family="table-column">
      <style:table-column-properties fo:break-before="auto" style:column-width="3.607cm"/>
    </style:style>
    <style:style style:name="co13" style:family="table-column">
      <style:table-column-properties fo:break-before="auto" style:column-width="3.524cm"/>
    </style:style>
    <style:style style:name="co14" style:family="table-column">
      <style:table-column-properties fo:break-before="auto" style:column-width="2.293cm"/>
    </style:style>
    <style:style style:name="co15" style:family="table-column">
      <style:table-column-properties fo:break-before="auto" style:column-width="2.237cm"/>
    </style:style>
    <style:style style:name="co16" style:family="table-column">
      <style:table-column-properties fo:break-before="auto" style:column-width="0.335cm"/>
    </style:style>
    <style:style style:name="co17" style:family="table-column">
      <style:table-column-properties fo:break-before="auto" style:column-width="0.42cm"/>
    </style:style>
    <style:style style:name="co18" style:family="table-column">
      <style:table-column-properties fo:break-before="auto" style:column-width="8.119cm"/>
    </style:style>
    <style:style style:name="co19" style:family="table-column">
      <style:table-column-properties fo:break-before="auto" style:column-width="3.496cm"/>
    </style:style>
    <style:style style:name="co20" style:family="table-column">
      <style:table-column-properties fo:break-before="auto" style:column-width="3.734cm"/>
    </style:style>
    <style:style style:name="co21" style:family="table-column">
      <style:table-column-properties fo:break-before="auto" style:column-width="3.694cm"/>
    </style:style>
    <style:style style:name="co22" style:family="table-column">
      <style:table-column-properties fo:break-before="auto" style:column-width="1.87cm"/>
    </style:style>
    <style:style style:name="co23" style:family="table-column">
      <style:table-column-properties fo:break-before="auto" style:column-width="0.429cm"/>
    </style:style>
    <style:style style:name="co24" style:family="table-column">
      <style:table-column-properties fo:break-before="page" style:column-width="2.237cm"/>
    </style:style>
    <style:style style:name="co25" style:family="table-column">
      <style:table-column-properties fo:break-before="auto" style:column-width="0.392cm"/>
    </style:style>
    <style:style style:name="co26" style:family="table-column">
      <style:table-column-properties fo:break-before="auto" style:column-width="0.503cm"/>
    </style:style>
    <style:style style:name="co27" style:family="table-column">
      <style:table-column-properties fo:break-before="auto" style:column-width="0.531cm"/>
    </style:style>
    <style:style style:name="co28" style:family="table-column">
      <style:table-column-properties fo:break-before="auto" style:column-width="8.223cm"/>
    </style:style>
    <style:style style:name="co29" style:family="table-column">
      <style:table-column-properties fo:break-before="auto" style:column-width="2.824cm"/>
    </style:style>
    <style:style style:name="co30" style:family="table-column">
      <style:table-column-properties fo:break-before="auto" style:column-width="2.909cm"/>
    </style:style>
    <style:style style:name="co31" style:family="table-column">
      <style:table-column-properties fo:break-before="auto" style:column-width="2.265cm"/>
    </style:style>
    <style:style style:name="co32" style:family="table-column">
      <style:table-column-properties fo:break-before="auto" style:column-width="2.461cm"/>
    </style:style>
    <style:style style:name="co33" style:family="table-column">
      <style:table-column-properties fo:break-before="auto" style:column-width="8.472cm"/>
    </style:style>
    <style:style style:name="co34" style:family="table-column">
      <style:table-column-properties fo:break-before="auto" style:column-width="3.048cm"/>
    </style:style>
    <style:style style:name="co35" style:family="table-column">
      <style:table-column-properties fo:break-before="auto" style:column-width="3.357cm"/>
    </style:style>
    <style:style style:name="co36" style:family="table-column">
      <style:table-column-properties fo:break-before="auto" style:column-width="3.385cm"/>
    </style:style>
    <style:style style:name="co37" style:family="table-column">
      <style:table-column-properties fo:break-before="auto" style:column-width="1.986cm"/>
    </style:style>
    <style:style style:name="co38" style:family="table-column">
      <style:table-column-properties fo:break-before="auto" style:column-width="0.307cm"/>
    </style:style>
    <style:style style:name="co39" style:family="table-column">
      <style:table-column-properties fo:break-before="auto" style:column-width="8.306cm"/>
    </style:style>
    <style:style style:name="co40" style:family="table-column">
      <style:table-column-properties fo:break-before="auto" style:column-width="3.552cm"/>
    </style:style>
    <style:style style:name="co41" style:family="table-column">
      <style:table-column-properties fo:break-before="auto" style:column-width="2.422cm"/>
    </style:style>
    <style:style style:name="co42" style:family="table-column">
      <style:table-column-properties fo:break-before="auto" style:column-width="2.041cm"/>
    </style:style>
    <style:style style:name="co43" style:family="table-column">
      <style:table-column-properties fo:break-before="auto" style:column-width="2.406cm"/>
    </style:style>
    <style:style style:name="co44" style:family="table-column">
      <style:table-column-properties fo:break-before="page" style:column-width="2.406cm"/>
    </style:style>
    <style:style style:name="co45" style:family="table-column">
      <style:table-column-properties fo:break-before="auto" style:column-width="1.314cm"/>
    </style:style>
    <style:style style:name="co46" style:family="table-column">
      <style:table-column-properties fo:break-before="auto" style:column-width="9.248cm"/>
    </style:style>
    <style:style style:name="co47" style:family="table-column">
      <style:table-column-properties fo:break-before="auto" style:column-width="2.776cm"/>
    </style:style>
    <style:style style:name="co48" style:family="table-column">
      <style:table-column-properties fo:break-before="auto" style:column-width="3.108cm"/>
    </style:style>
    <style:style style:name="co49" style:family="table-column">
      <style:table-column-properties fo:break-before="auto" style:column-width="3.163cm"/>
    </style:style>
    <style:style style:name="co50" style:family="table-column">
      <style:table-column-properties fo:break-before="auto" style:column-width="1.716cm"/>
    </style:style>
    <style:style style:name="co51" style:family="table-column">
      <style:table-column-properties fo:break-before="auto" style:column-width="1.482cm"/>
    </style:style>
    <style:style style:name="co52" style:family="table-column">
      <style:table-column-properties fo:break-before="auto" style:column-width="8.782cm"/>
    </style:style>
    <style:style style:name="co53" style:family="table-column">
      <style:table-column-properties fo:break-before="auto" style:column-width="2.489cm"/>
    </style:style>
    <style:style style:name="co54" style:family="table-column">
      <style:table-column-properties fo:break-before="auto" style:column-width="1.949cm"/>
    </style:style>
    <style:style style:name="co55" style:family="table-column">
      <style:table-column-properties fo:break-before="auto" style:column-width="1.97cm"/>
    </style:style>
    <style:style style:name="co56" style:family="table-column">
      <style:table-column-properties fo:break-before="auto" style:column-width="2.798cm"/>
    </style:style>
    <style:style style:name="co57" style:family="table-column">
      <style:table-column-properties fo:break-before="auto" style:column-width="3.011cm"/>
    </style:style>
    <style:style style:name="co58" style:family="table-column">
      <style:table-column-properties fo:break-before="auto" style:column-width="3.02cm"/>
    </style:style>
    <style:style style:name="co59" style:family="table-column">
      <style:table-column-properties fo:break-before="auto" style:column-width="2.769cm"/>
    </style:style>
    <style:style style:name="co60" style:family="table-column">
      <style:table-column-properties fo:break-before="auto" style:column-width="3.246cm"/>
    </style:style>
    <style:style style:name="co61" style:family="table-column">
      <style:table-column-properties fo:break-before="auto" style:column-width="2.976cm"/>
    </style:style>
    <style:style style:name="co62" style:family="table-column">
      <style:table-column-properties fo:break-before="auto" style:column-width="2.993cm"/>
    </style:style>
    <style:style style:name="co63" style:family="table-column">
      <style:table-column-properties fo:break-before="auto" style:column-width="0.593cm"/>
    </style:style>
    <style:style style:name="co64" style:family="table-column">
      <style:table-column-properties fo:break-before="auto" style:column-width="9.021cm"/>
    </style:style>
    <style:style style:name="co65" style:family="table-column">
      <style:table-column-properties fo:break-before="auto" style:column-width="2.725cm"/>
    </style:style>
    <style:style style:name="co66" style:family="table-column">
      <style:table-column-properties fo:break-before="auto" style:column-width="2.937cm"/>
    </style:style>
    <style:style style:name="co67" style:family="table-column">
      <style:table-column-properties fo:break-before="auto" style:column-width="8.834cm"/>
    </style:style>
    <style:style style:name="co68" style:family="table-column">
      <style:table-column-properties fo:break-before="auto" style:column-width="2.614cm"/>
    </style:style>
    <style:style style:name="co69" style:family="table-column">
      <style:table-column-properties fo:break-before="auto" style:column-width="9.428cm"/>
    </style:style>
    <style:style style:name="co70" style:family="table-column">
      <style:table-column-properties fo:break-before="auto" style:column-width="2.741cm"/>
    </style:style>
    <style:style style:name="co71" style:family="table-column">
      <style:table-column-properties fo:break-before="auto" style:column-width="1.958cm"/>
    </style:style>
    <style:style style:name="co72" style:family="table-column">
      <style:table-column-properties fo:break-before="auto" style:column-width="2.88cm"/>
    </style:style>
    <style:style style:name="co73" style:family="table-column">
      <style:table-column-properties fo:break-before="auto" style:column-width="1.677cm"/>
    </style:style>
    <style:style style:name="co74" style:family="table-column">
      <style:table-column-properties fo:break-before="auto" style:column-width="9.31cm"/>
    </style:style>
    <style:style style:name="co75" style:family="table-column">
      <style:table-column-properties fo:break-before="auto" style:column-width="2.713cm"/>
    </style:style>
    <style:style style:name="co76" style:family="table-column">
      <style:table-column-properties fo:break-before="auto" style:column-width="1.706cm"/>
    </style:style>
    <style:style style:name="co77" style:family="table-column">
      <style:table-column-properties fo:break-before="auto" style:column-width="9.514cm"/>
    </style:style>
    <style:style style:name="co78" style:family="table-column">
      <style:table-column-properties fo:break-before="auto" style:column-width="2.628cm"/>
    </style:style>
    <style:style style:name="co79" style:family="table-column">
      <style:table-column-properties fo:break-before="auto" style:column-width="2.656cm"/>
    </style:style>
    <style:style style:name="co80" style:family="table-column">
      <style:table-column-properties fo:break-before="auto" style:column-width="2.84cm"/>
    </style:style>
    <style:style style:name="co81" style:family="table-column">
      <style:table-column-properties fo:break-before="auto" style:column-width="2.852cm"/>
    </style:style>
    <style:style style:name="co82" style:family="table-column">
      <style:table-column-properties fo:break-before="auto" style:column-width="9.398cm"/>
    </style:style>
    <style:style style:name="co83" style:family="table-column">
      <style:table-column-properties fo:break-before="auto" style:column-width="1.649cm"/>
    </style:style>
    <style:style style:name="co84" style:family="table-column">
      <style:table-column-properties fo:break-before="auto" style:column-width="9.37cm"/>
    </style:style>
    <style:style style:name="co85" style:family="table-column">
      <style:table-column-properties fo:break-before="auto" style:column-width="2.517cm"/>
    </style:style>
    <style:style style:name="co86" style:family="table-column">
      <style:table-column-properties fo:break-before="auto" style:column-width="2.113cm"/>
    </style:style>
    <style:style style:name="co87" style:family="table-column">
      <style:table-column-properties fo:break-before="auto" style:column-width="1.997cm"/>
    </style:style>
    <style:style style:name="co88" style:family="table-column">
      <style:table-column-properties fo:break-before="auto" style:column-width="0.448cm"/>
    </style:style>
    <style:style style:name="co89" style:family="table-column">
      <style:table-column-properties fo:break-before="auto" style:column-width="8.994cm"/>
    </style:style>
    <style:style style:name="co90" style:family="table-column">
      <style:table-column-properties fo:break-before="auto" style:column-width="2.574cm"/>
    </style:style>
    <style:style style:name="co91" style:family="table-column">
      <style:table-column-properties fo:break-before="auto" style:column-width="2.131cm"/>
    </style:style>
    <style:style style:name="co92" style:family="table-column">
      <style:table-column-properties fo:break-before="auto" style:column-width="2.21cm"/>
    </style:style>
    <style:style style:name="co93" style:family="table-column">
      <style:table-column-properties fo:break-before="auto" style:column-width="2.965cm"/>
    </style:style>
    <style:style style:name="co94" style:family="table-column">
      <style:table-column-properties fo:break-before="auto" style:column-width="0.279cm"/>
    </style:style>
    <style:style style:name="co95" style:family="table-column">
      <style:table-column-properties fo:break-before="auto" style:column-width="3.076cm"/>
    </style:style>
    <style:style style:name="co96" style:family="table-column">
      <style:table-column-properties fo:break-before="auto" style:column-width="9.486cm"/>
    </style:style>
    <style:style style:name="co97" style:family="table-column">
      <style:table-column-properties fo:break-before="auto" style:column-width="2.685cm"/>
    </style:style>
    <style:style style:name="co98" style:family="table-column">
      <style:table-column-properties fo:break-before="auto" style:column-width="2.39cm"/>
    </style:style>
    <style:style style:name="co99" style:family="table-column">
      <style:table-column-properties fo:break-before="auto" style:column-width="9.544cm"/>
    </style:style>
    <style:style style:name="co100" style:family="table-column">
      <style:table-column-properties fo:break-before="auto" style:column-width="2.182cm"/>
    </style:style>
    <style:style style:name="co101" style:family="table-column">
      <style:table-column-properties fo:break-before="auto" style:column-width="11.499cm"/>
    </style:style>
    <style:style style:name="co102" style:family="table-column">
      <style:table-column-properties fo:break-before="auto" style:column-width="2.602cm"/>
    </style:style>
    <style:style style:name="co103" style:family="table-column">
      <style:table-column-properties fo:break-before="auto" style:column-width="2.312cm"/>
    </style:style>
    <style:style style:name="co104" style:family="table-column">
      <style:table-column-properties fo:break-before="page" style:column-width="0.66cm"/>
    </style:style>
    <style:style style:name="co105" style:family="table-column">
      <style:table-column-properties fo:break-before="auto" style:column-width="0.644cm"/>
    </style:style>
    <style:style style:name="co106" style:family="table-column">
      <style:table-column-properties fo:break-before="auto" style:column-width="0.866cm"/>
    </style:style>
    <style:style style:name="co107" style:family="table-column">
      <style:table-column-properties fo:break-before="auto" style:column-width="11.222cm"/>
    </style:style>
    <style:style style:name="co108" style:family="table-column">
      <style:table-column-properties fo:break-before="auto" style:column-width="2.432cm"/>
    </style:style>
    <style:style style:name="co109" style:family="table-column">
      <style:table-column-properties fo:break-before="auto" style:column-width="2.545cm"/>
    </style:style>
    <style:style style:name="co110" style:family="table-column">
      <style:table-column-properties fo:break-before="auto" style:column-width="2.212cm"/>
    </style:style>
    <style:style style:name="co111" style:family="table-column">
      <style:table-column-properties fo:break-before="auto" style:column-width="0.67cm"/>
    </style:style>
    <style:style style:name="co112" style:family="table-column">
      <style:table-column-properties fo:break-before="auto" style:column-width="11.34cm"/>
    </style:style>
    <style:style style:name="co113" style:family="table-column">
      <style:table-column-properties fo:break-before="auto" style:column-width="2.491cm"/>
    </style:style>
    <style:style style:name="ro1" style:family="table-row">
      <style:table-row-properties style:row-height="1cm" fo:break-before="auto" style:use-optimal-row-height="false"/>
    </style:style>
    <style:style style:name="ro2" style:family="table-row">
      <style:table-row-properties style:row-height="0.557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0.452cm" fo:break-before="auto" style:use-optimal-row-height="false"/>
    </style:style>
    <style:style style:name="ro6" style:family="table-row">
      <style:table-row-properties style:row-height="1.104cm" fo:break-before="auto" style:use-optimal-row-height="true"/>
    </style:style>
    <style:style style:name="ro7" style:family="table-row">
      <style:table-row-properties style:row-height="0.6cm" fo:break-before="auto" style:use-optimal-row-height="true"/>
    </style:style>
    <style:style style:name="ro8" style:family="table-row">
      <style:table-row-properties style:row-height="0.52cm" fo:break-before="auto" style:use-optimal-row-height="false"/>
    </style:style>
    <style:style style:name="ro9" style:family="table-row">
      <style:table-row-properties style:row-height="0.397cm" fo:break-before="page" style:use-optimal-row-height="false"/>
    </style:style>
    <style:style style:name="ro10" style:family="table-row">
      <style:table-row-properties style:row-height="0.397cm" fo:break-before="auto" style:use-optimal-row-height="false"/>
    </style:style>
    <style:style style:name="ro11" style:family="table-row">
      <style:table-row-properties style:row-height="0.499cm" fo:break-before="auto" style:use-optimal-row-height="false"/>
    </style:style>
    <style:style style:name="ro12" style:family="table-row">
      <style:table-row-properties style:row-height="0.529cm" fo:break-before="auto" style:use-optimal-row-height="false"/>
    </style:style>
    <style:style style:name="ro13" style:family="table-row">
      <style:table-row-properties style:row-height="0.556cm" fo:break-before="auto" style:use-optimal-row-height="false"/>
    </style:style>
    <style:style style:name="ro14" style:family="table-row">
      <style:table-row-properties style:row-height="0.582cm" fo:break-before="auto" style:use-optimal-row-height="false"/>
    </style:style>
    <style:style style:name="ro15" style:family="table-row">
      <style:table-row-properties style:row-height="0.503cm" fo:break-before="auto" style:use-optimal-row-height="false"/>
    </style:style>
    <style:style style:name="ro16" style:family="table-row">
      <style:table-row-properties style:row-height="1.138cm" fo:break-before="auto" style:use-optimal-row-height="false"/>
    </style:style>
    <style:style style:name="ro17" style:family="table-row">
      <style:table-row-properties style:row-height="1.244cm" fo:break-before="auto" style:use-optimal-row-height="false"/>
    </style:style>
    <style:style style:name="ro18" style:family="table-row">
      <style:table-row-properties style:row-height="0.52cm" fo:break-before="page" style:use-optimal-row-height="false"/>
    </style:style>
    <style:style style:name="ro19" style:family="table-row">
      <style:table-row-properties style:row-height="0.894cm" fo:break-before="auto" style:use-optimal-row-height="true"/>
    </style:style>
    <style:style style:name="ro20" style:family="table-row">
      <style:table-row-properties style:row-height="0.517cm" fo:break-before="auto" style:use-optimal-row-height="true"/>
    </style:style>
    <style:style style:name="ro21" style:family="table-row">
      <style:table-row-properties style:row-height="1.685cm" fo:break-before="auto" style:use-optimal-row-height="true"/>
    </style:style>
    <style:style style:name="ro22" style:family="table-row">
      <style:table-row-properties style:row-height="0.64cm" fo:break-before="auto" style:use-optimal-row-height="true"/>
    </style:style>
    <style:style style:name="ro23" style:family="table-row">
      <style:table-row-properties style:row-height="0.841cm" fo:break-before="auto" style:use-optimal-row-height="false"/>
    </style:style>
    <style:style style:name="ro24" style:family="table-row">
      <style:table-row-properties style:row-height="0.474cm" fo:break-before="auto" style:use-optimal-row-height="true"/>
    </style:style>
    <style:style style:name="ro25" style:family="table-row">
      <style:table-row-properties style:row-height="0.947cm" fo:break-before="auto" style:use-optimal-row-height="true"/>
    </style:style>
    <style:style style:name="ro26" style:family="table-row">
      <style:table-row-properties style:row-height="1.369cm" fo:break-before="auto" style:use-optimal-row-height="true"/>
    </style:style>
    <style:style style:name="ta1" style:family="table" style:master-page-name="PageStyle_5f_Introducción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ta3" style:family="table" style:master-page-name="PageStyle_5f_1.1">
      <style:table-properties table:display="true" style:writing-mode="lr-tb"/>
    </style:style>
    <style:style style:name="ta4" style:family="table" style:master-page-name="PageStyle_5f_1.2">
      <style:table-properties table:display="true" style:writing-mode="lr-tb"/>
    </style:style>
    <style:style style:name="ta5" style:family="table" style:master-page-name="PageStyle_5f_1.3">
      <style:table-properties table:display="true" style:writing-mode="lr-tb"/>
    </style:style>
    <style:style style:name="ta6" style:family="table" style:master-page-name="PageStyle_5f_1.4">
      <style:table-properties table:display="true" style:writing-mode="lr-tb"/>
    </style:style>
    <style:style style:name="ta7" style:family="table" style:master-page-name="PageStyle_5f_1.5">
      <style:table-properties table:display="true" style:writing-mode="lr-tb"/>
    </style:style>
    <style:style style:name="ta8" style:family="table" style:master-page-name="PageStyle_5f_1.6">
      <style:table-properties table:display="true" style:writing-mode="lr-tb"/>
    </style:style>
    <style:style style:name="ta9" style:family="table" style:master-page-name="PageStyle_5f_1.8">
      <style:table-properties table:display="true" style:writing-mode="lr-tb"/>
    </style:style>
    <style:style style:name="ta10" style:family="table" style:master-page-name="PageStyle_5f_2.1.Almería">
      <style:table-properties table:display="true" style:writing-mode="lr-tb"/>
    </style:style>
    <style:style style:name="ta11" style:family="table" style:master-page-name="PageStyle_5f_2.9.Servicios_20_Centrales">
      <style:table-properties table:display="true" style:writing-mode="lr-tb"/>
    </style:style>
    <style:style style:name="ta12" style:family="table" style:master-page-name="PageStyle_5f_2.4.Granada">
      <style:table-properties table:display="true" style:writing-mode="lr-tb"/>
    </style:style>
    <style:style style:name="ta13" style:family="table" style:master-page-name="PageStyle_5f_2.5.Huelva">
      <style:table-properties table:display="true" style:writing-mode="lr-tb"/>
    </style:style>
    <style:style style:name="ta14" style:family="table" style:master-page-name="PageStyle_5f_2.6.Jaén">
      <style:table-properties table:display="true" style:writing-mode="lr-tb"/>
    </style:style>
    <style:style style:name="ta15" style:family="table" style:master-page-name="PageStyle_5f_2.7.Málaga">
      <style:table-properties table:display="true" style:writing-mode="lr-tb"/>
    </style:style>
    <style:style style:name="ta16" style:family="table" style:master-page-name="PageStyle_5f_2.8.Sevilla">
      <style:table-properties table:display="true" style:writing-mode="lr-tb"/>
    </style:style>
    <style:style style:name="ta17" style:family="table" style:master-page-name="PageStyle_5f_2.10._20_Total_20_Andalucía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2" style:family="table-cell" style:parent-style-name="Default">
      <style:text-properties fo:color="#29561e" style:font-name="Calibri" fo:font-size="11pt" style:font-size-asian="11pt" style:font-size-complex="11pt"/>
    </style:style>
    <style:style style:name="ce7" style:family="table-cell" style:parent-style-name="Default">
      <style:table-cell-properties fo:padding="0.071cm"/>
      <style:text-properties fo:color="#29561e" style:font-name="Calibri" fo:font-size="11pt" style:font-size-asian="11pt" style:font-size-complex="11pt"/>
    </style:style>
    <style:style style:name="ce5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color="#29561e" style:font-name="Calibri" fo:font-size="14pt" style:font-size-asian="14pt" style:font-size-complex="14pt"/>
    </style:style>
    <style:style style:name="ce1" style:family="table-cell" style:parent-style-name="Default">
      <style:text-properties fo:color="#29561e" style:font-name="Calibri" fo:font-size="11pt" style:font-size-asian="11pt" style:font-size-complex="11pt"/>
    </style:style>
    <style:style style:name="ce18" style:family="table-cell" style:parent-style-name="Default" style:data-style-name="N100">
      <style:text-properties fo:color="#29561e" style:font-name="Calibri" fo:font-size="12pt" style:font-size-asian="12pt" style:font-size-complex="12pt"/>
    </style:style>
    <style:style style:name="ce19" style:family="table-cell" style:parent-style-name="Default">
      <style:text-properties fo:color="#000000"/>
    </style:style>
    <style:style style:name="ce11" style:family="table-cell" style:parent-style-name="Default">
      <style:text-properties style:text-underline-mode="continuous" style:text-overline-mode="continuous" style:text-line-through-mode="continuous" style:text-emphasize="none" style:font-relief="none" style:text-overline-style="none" style:text-overline-color="font-color"/>
    </style:style>
    <style:style style:name="ce12" style:family="table-cell" style:parent-style-name="Default">
      <style:text-properties fo:color="#29561e" style:font-name="Calibri" fo:font-size="14pt" style:font-size-asian="14pt" style:font-size-complex="14pt"/>
    </style:style>
    <style:style style:name="ce15" style:family="table-cell" style:parent-style-name="Default">
      <style:table-cell-properties fo:padding="0.071cm"/>
      <style:text-properties fo:color="#29561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6" style:family="table-cell" style:parent-style-name="Default">
      <style:table-cell-properties fo:wrap-option="wrap" fo:padding="0.071cm"/>
      <style:text-properties fo:color="#29561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 fo:wrap-option="wrap" fo:padding="0.071cm" style:vertical-align="middle"/>
      <style:paragraph-properties fo:text-align="start" fo:margin-left="0cm"/>
      <style:text-properties fo:color="#29561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20" style:family="table-cell" style:parent-style-name="Default">
      <style:table-cell-properties fo:padding="0.071cm"/>
      <style:text-properties fo:color="#000000" style:font-name="Calibri" fo:font-size="11pt" style:font-size-asian="11pt" style:font-size-complex="11pt"/>
    </style:style>
    <style:style style:name="ce21" style:family="table-cell" style:parent-style-name="Default">
      <style:table-cell-properties fo:padding="0.071cm"/>
      <style:text-properties fo:color="#000000"/>
    </style:style>
    <style:style style:name="ce2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style:rotation-angle="0" style:shrink-to-fit="false" style:vertical-align="automatic"/>
      <style:paragraph-properties fo:margin-left="0cm" style:writing-mode="page"/>
      <style:text-properties fo:color="#29561e" style:font-name="Calibri" fo:font-size="11pt" fo:language="none" fo:country="none" style:font-size-asian="11pt" style:language-asian="none" style:country-asian="none" style:font-size-complex="11pt" style:language-complex="none" style:country-complex="none"/>
    </style:style>
    <style:style style:name="ce2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style:rotation-angle="0" style:shrink-to-fit="false" style:vertical-align="automatic"/>
      <style:paragraph-properties fo:margin-left="0cm" style:writing-mode="page"/>
      <style:text-properties fo:color="#29561e" style:font-name="Calibri" fo:font-size="11pt" style:font-size-asian="11pt" style:font-size-complex="11pt"/>
    </style:style>
    <style:style style:name="ce24" style:family="table-cell" style:parent-style-name="Default">
      <style:table-cell-properties style:text-align-source="fix" style:repeat-content="false" fo:wrap-option="wrap" style:vertical-align="top"/>
      <style:paragraph-properties fo:text-align="start" fo:margin-left="0cm"/>
      <style:text-properties fo:color="#29561e" style:font-name="Calibri" fo:font-size="11pt" style:font-size-asian="11pt" style:font-size-complex="11pt" fo:hyphenate="false"/>
    </style:style>
    <style:style style:name="ce2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shrink-to-fit="false" style:vertical-align="middle"/>
      <style:paragraph-properties fo:text-align="start" fo:margin-left="0cm" style:writing-mode="page"/>
      <style:text-properties fo:color="#29561e" style:font-name="Calibri" fo:font-size="11pt" style:font-size-asian="11pt" style:font-size-complex="11pt"/>
    </style:style>
    <style:style style:name="ce26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shrink-to-fit="false" style:vertical-align="automatic" loext:vertical-justify="auto"/>
      <style:paragraph-properties css3t:text-justify="auto" fo:margin-left="0cm" style:writing-mode="page"/>
      <style:text-properties fo:color="#29561e" style:font-name="Calibri" fo:font-size="11pt" style:font-size-asian="11pt" style:font-size-complex="11pt"/>
    </style:style>
    <style:style style:name="ce27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style:rotation-angle="0" style:shadow="#ffffff 0.176cm 0.176cm" style:shrink-to-fit="false" style:vertical-align="automatic"/>
      <style:paragraph-properties fo:margin-left="0cm" style:writing-mode="page"/>
      <style:text-properties fo:color="#29561e" style:font-name="Calibri" fo:font-size="11pt" style:font-size-asian="11pt" style:font-size-complex="11pt"/>
    </style:style>
    <style:style style:name="ce2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shrink-to-fit="false" style:vertical-align="automatic" loext:vertical-justify="auto"/>
      <style:paragraph-properties css3t:text-justify="auto" fo:margin-left="0cm" style:writing-mode="page"/>
      <style:text-properties fo:color="#29561e" style:font-name="Calibri" fo:font-size="11pt" style:font-size-asian="11pt" style:font-size-complex="11pt"/>
    </style:style>
    <style:style style:name="ce29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29561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3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shrink-to-fit="false" style:vertical-align="automatic" loext:vertical-justify="auto"/>
      <style:paragraph-properties css3t:text-justify="auto" fo:margin-left="0cm" style:writing-mode="page"/>
      <style:text-properties fo:color="#000000"/>
    </style:style>
    <style:style style:name="ce31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style:rotation-angle="0" style:shrink-to-fit="false" style:vertical-align="automatic"/>
      <style:paragraph-properties fo:margin-left="0cm" style:writing-mode="page"/>
      <style:text-properties fo:color="#29561e" style:font-name="Calibri" fo:font-size="11pt" style:font-size-asian="11pt" style:font-size-complex="11pt"/>
    </style:style>
    <style:style style:name="ce3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shrink-to-fit="false" style:vertical-align="automatic" loext:vertical-justify="auto">
        <style:hyperlink xlink:href="#1.4.2.A1" xlink:type="simple"/>
        <loext:hyperlink xlink:href="#1.4.2.A1" xlink:type="simple"/>
      </style:table-cell-properties>
      <style:paragraph-properties fo:text-align="start" css3t:text-justify="auto" fo:margin-left="0cm" style:writing-mode="page"/>
      <style:text-properties fo:color="#29561e" style:font-name="Calibri" fo:font-size="11pt" style:font-size-asian="11pt" style:font-size-complex="11pt"/>
    </style:style>
    <style:style style:name="ce3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shrink-to-fit="false" style:vertical-align="automatic" loext:vertical-justify="auto"/>
      <style:paragraph-properties css3t:text-justify="auto" fo:margin-left="0cm" style:writing-mode="page"/>
      <style:text-properties fo:color="#000000" style:font-name="Calibri" fo:font-size="11pt" style:font-size-asian="11pt" style:font-size-complex="11pt"/>
    </style:style>
    <style:style style:name="ce34" style:family="table-cell" style:parent-style-name="Default">
      <style:text-properties fo:color="#000000" style:font-name="Calibri" fo:font-size="11pt" style:font-size-asian="11pt" style:font-size-complex="11pt"/>
    </style:style>
    <style:style style:name="ce35" style:family="table-cell" style:parent-style-name="Default">
      <style:text-properties fo:color="#29561e" style:font-name="Calibri" fo:font-size="12pt" style:font-size-asian="12pt" style:font-size-complex="12pt"/>
    </style:style>
    <style:style style:name="ce57" style:family="table-cell" style:parent-style-name="Default">
      <style:table-cell-properties style:cell-protect="protected" style:print-content="true"/>
      <style:text-properties fo:color="#29561e" style:font-name="Calibri" fo:font-size="11pt" style:font-size-asian="11pt" style:font-size-complex="11pt"/>
    </style:style>
    <style:style style:name="ce132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3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34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5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37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60" style:family="table-cell" style:parent-style-name="Default">
      <style:table-cell-properties style:diagonal-bl-tr="none" style:diagonal-tl-br="none" fo:border="0.06pt solid #000000" fo:padding="0.071cm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61" style:family="table-cell" style:parent-style-name="Default">
      <style:table-cell-properties fo:border-bottom="none" style:diagonal-bl-tr="none" style:diagonal-tl-br="none" fo:border-left="0.06pt solid #000000" fo:padding="0.071cm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62" style:family="table-cell" style:parent-style-name="Default">
      <style:table-cell-properties fo:border-bottom="none" style:diagonal-bl-tr="none" style:diagonal-tl-br="none" fo:border-left="0.06pt solid #000000" fo:padding="0.071cm" fo:border-right="0.06pt solid #000000" style:rotation-align="none" fo:border-top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64" style:family="table-cell" style:parent-style-name="Default">
      <style:table-cell-properties fo:border-bottom="0.06pt solid #000000" style:diagonal-bl-tr="none" style:diagonal-tl-br="none" fo:border-left="0.06pt solid #000000" fo:padding="0.071cm" fo:border-right="0.06pt solid #000000" style:rotation-align="none" fo:border-top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65" style:family="table-cell" style:parent-style-name="Default">
      <style:table-cell-properties style:diagonal-bl-tr="none" style:diagonal-tl-br="none" fo:border="0.06pt solid #000000" fo:padding="0.071cm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145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46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61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4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6pt solid #000000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545" style:family="table-cell" style:parent-style-name="Default">
      <style:table-cell-properties style:glyph-orientation-vertical="0" fo:border-bottom="0.06pt solid #000000" style:diagonal-bl-tr="none" style:diagonal-tl-br="none" style:text-align-source="value-type" style:repeat-content="false" fo:wrap-option="no-wrap" fo:border-left="0.06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72" style:family="table-cell" style:parent-style-name="Default" style:data-style-name="N3">
      <style:table-cell-properties fo:border-bottom="0.06pt solid #000000" style:diagonal-bl-tr="none" style:diagonal-tl-br="none" fo:border-left="0.06pt solid #000000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82" style:family="table-cell" style:parent-style-name="Default" style:data-style-name="N3">
      <style:table-cell-properties fo:border-bottom="none" style:text-align-source="fix" style:repeat-content="false" fo:border-left="0.06pt solid #000000" fo:padding-bottom="0.035cm" fo:padding-left="0.035cm" fo:padding-right="0cm" fo:padding-top="0.035cm" fo:border-right="none" fo:border-top="0.06pt solid #000000" style:vertical-align="automatic"/>
      <style:paragraph-properties fo:text-align="end"/>
      <style:text-properties style:font-name="Dutch1" fo:font-size="10pt" style:font-name-asian="Dutch1" style:font-size-asian="10pt" style:font-name-complex="Dutch1" style:font-size-complex="10pt"/>
    </style:style>
    <style:style style:name="ce88" style:family="table-cell" style:parent-style-name="Default" style:data-style-name="N3">
      <style:table-cell-properties fo:border-bottom="none" style:text-align-source="fix" style:repeat-content="false" fo:border-left="0.06pt solid #000000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Dutch1" fo:font-size="10pt" style:font-name-asian="Dutch1" style:font-size-asian="10pt" style:font-name-complex="Dutch1" style:font-size-complex="10pt"/>
    </style:style>
    <style:style style:name="ce89" style:family="table-cell" style:parent-style-name="Default" style:data-style-name="N3">
      <style:table-cell-properties fo:border-bottom="0.06pt solid #000000" style:text-align-source="fix" style:repeat-content="false" fo:border-left="0.06pt solid #000000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Dutch1" fo:font-size="10pt" fo:font-weight="bold" style:font-name-asian="Dutch1" style:font-size-asian="10pt" style:font-weight-asian="bold" style:font-name-complex="Dutch1" style:font-size-complex="10pt" style:font-weight-complex="bold"/>
    </style:style>
    <style:style style:name="ce91" style:family="table-cell" style:parent-style-name="Default" style:data-style-name="N3">
      <style:table-cell-properties fo:border-bottom="none" style:text-align-source="fix" style:repeat-content="false" fo:border-left="0.06pt solid #000000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Dutch1" fo:font-size="10pt" fo:font-weight="bold" style:font-name-asian="Dutch1" style:font-size-asian="10pt" style:font-weight-asian="bold" style:font-name-complex="Dutch1" style:font-size-complex="10pt" style:font-weight-complex="bold"/>
    </style:style>
    <style:style style:name="ce94" style:family="table-cell" style:parent-style-name="Default" style:data-style-name="N3">
      <style:table-cell-properties fo:border-bottom="0.06pt solid #000000" style:text-align-source="fix" style:repeat-content="false" fo:border-left="0.06pt solid #000000" fo:padding-bottom="0.035cm" fo:padding-left="0.035cm" fo:padding-right="0cm" fo:padding-top="0.035cm" fo:border-right="none" fo:border-top="0.06pt solid #000000" style:vertical-align="automatic"/>
      <style:paragraph-properties fo:text-align="end"/>
      <style:text-properties style:font-name="Dutch1" fo:font-size="10pt" style:font-name-asian="Dutch1" style:font-size-asian="10pt" style:font-name-complex="Dutch1" style:font-size-complex="10pt"/>
    </style:style>
    <style:style style:name="ce158" style:family="table-cell" style:parent-style-name="Default" style:data-style-name="N3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80" style:family="table-cell" style:parent-style-name="Default" style:data-style-name="N3">
      <style:table-cell-properties fo:border-bottom="0.06pt solid #000000" style:diagonal-bl-tr="none" style:diagonal-tl-br="none" fo:border-left="0.06pt solid #000000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109" style:family="table-cell" style:parent-style-name="Default" style:data-style-name="N3">
      <style:table-cell-properties fo:border-bottom="0.74pt solid #000000" style:diagonal-bl-tr="none" style:diagonal-tl-br="none" fo:border-left="0.74pt solid #000000" fo:padding="0.071cm" fo:border-right="none" style:rotation-align="none" fo:border-top="0.74pt solid #000000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93" style:family="table-cell" style:parent-style-name="Default" style:data-style-name="N3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162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5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558" style:family="table-cell" style:parent-style-name="Default">
      <style:table-cell-properties style:glyph-orientation-vertical="0" fo:border-bottom="0.06pt solid #000000" style:diagonal-bl-tr="none" style:diagonal-tl-br="none" style:text-align-source="value-type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90" style:family="table-cell" style:parent-style-name="Default" style:data-style-name="N3">
      <style:table-cell-properties fo:border-bottom="0.06pt solid #000000" style:diagonal-bl-tr="none" style:diagonal-tl-br="none" fo:border-left="none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110" style:family="table-cell" style:parent-style-name="Default" style:data-style-name="N3">
      <style:table-cell-properties fo:border-bottom="none" style:text-align-source="fix" style:repeat-content="false" fo:border-left="none" fo:padding-bottom="0.035cm" fo:padding-left="0.035cm" fo:padding-right="0cm" fo:padding-top="0.035cm" fo:border-right="none" fo:border-top="0.06pt solid #000000" style:vertical-align="automatic"/>
      <style:paragraph-properties fo:text-align="end"/>
      <style:text-properties style:font-name="Dutch1" fo:font-size="10pt" style:font-name-asian="Dutch1" style:font-size-asian="10pt" style:font-name-complex="Dutch1" style:font-size-complex="10pt"/>
    </style:style>
    <style:style style:name="ce111" style:family="table-cell" style:parent-style-name="Default" style:data-style-name="N3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Dutch1" fo:font-size="10pt" style:font-name-asian="Dutch1" style:font-size-asian="10pt" style:font-name-complex="Dutch1" style:font-size-complex="10pt"/>
    </style:style>
    <style:style style:name="ce113" style:family="table-cell" style:parent-style-name="Default" style:data-style-name="N3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Dutch1" fo:font-size="10pt" fo:font-weight="bold" style:font-name-asian="Dutch1" style:font-size-asian="10pt" style:font-weight-asian="bold" style:font-name-complex="Dutch1" style:font-size-complex="10pt" style:font-weight-complex="bold"/>
    </style:style>
    <style:style style:name="ce114" style:family="table-cell" style:parent-style-name="Default" style:data-style-name="N3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Dutch1" fo:font-size="10pt" fo:font-weight="bold" style:font-name-asian="Dutch1" style:font-size-asian="10pt" style:font-weight-asian="bold" style:font-name-complex="Dutch1" style:font-size-complex="10pt" style:font-weight-complex="bold"/>
    </style:style>
    <style:style style:name="ce115" style:family="table-cell" style:parent-style-name="Default" style:data-style-name="N3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0.06pt solid #000000" style:vertical-align="automatic"/>
      <style:paragraph-properties fo:text-align="end"/>
      <style:text-properties style:font-name="Dutch1" fo:font-size="10pt" style:font-name-asian="Dutch1" style:font-size-asian="10pt" style:font-name-complex="Dutch1" style:font-size-complex="10pt"/>
    </style:style>
    <style:style style:name="ce96" style:family="table-cell" style:parent-style-name="Default" style:data-style-name="N3">
      <style:table-cell-properties fo:border-bottom="0.06pt solid #000000" style:diagonal-bl-tr="none" style:diagonal-tl-br="none" fo:border-left="none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141" style:family="table-cell" style:parent-style-name="Default" style:data-style-name="N3">
      <style:table-cell-properties fo:border-bottom="0.74pt solid #000000" style:diagonal-bl-tr="none" style:diagonal-tl-br="none" fo:border-left="none" fo:padding="0.071cm" fo:border-right="none" style:rotation-align="none" fo:border-top="0.74pt solid #000000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152" style:family="table-cell" style:parent-style-name="Default" style:data-style-name="N100">
      <style:table-cell-properties style:text-align-source="fix" style:repeat-content="false" style:vertical-align="middle"/>
      <style:paragraph-properties fo:text-align="center"/>
      <style:text-properties fo:color="#29561e" style:font-name="Calibri" fo:font-size="12pt" style:font-size-asian="12pt" style:font-size-complex="12pt"/>
    </style:style>
    <style:style style:name="ce171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6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566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103" style:family="table-cell" style:parent-style-name="Default" style:data-style-name="N121">
      <style:table-cell-properties fo:border-bottom="0.06pt solid #000000" style:diagonal-bl-tr="none" style:diagonal-tl-br="none" fo:border-left="none" fo:padding="0.071cm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130" style:family="table-cell" style:parent-style-name="Default" style:data-style-name="N4">
      <style:table-cell-properties fo:border-bottom="none" style:text-align-source="fix" style:repeat-content="false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Dutch1" fo:font-size="10pt" style:font-name-asian="Dutch1" style:font-size-asian="10pt" style:font-name-complex="Dutch1" style:font-size-complex="10pt"/>
    </style:style>
    <style:style style:name="ce131" style:family="table-cell" style:parent-style-name="Default" style:data-style-name="N4">
      <style:table-cell-properties fo:border-bottom="none" style:text-align-source="fix" style:repeat-content="false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Dutch" fo:font-size="10pt" fo:font-weight="bold" style:font-name-asian="Dutch" style:font-size-asian="10pt" style:font-weight-asian="bold" style:font-name-complex="Dutch" style:font-size-complex="10pt" style:font-weight-complex="bold"/>
    </style:style>
    <style:style style:name="ce138" style:family="table-cell" style:parent-style-name="Default" style:data-style-name="N2">
      <style:table-cell-properties fo:border-bottom="0.06pt solid #000000" style:text-align-source="fix" style:repeat-content="false" fo:border-left="none" fo:padding-bottom="0.035cm" fo:padding-left="0.035cm" fo:padding-right="0cm" fo:padding-top="0.035cm" fo:border-right="0.06pt solid #000000" fo:border-top="0.06pt solid #000000" style:vertical-align="automatic"/>
      <style:paragraph-properties fo:text-align="end"/>
      <style:text-properties style:font-name="Dutch1" fo:font-size="10pt" style:font-name-asian="Dutch1" style:font-size-asian="10pt" style:font-name-complex="Dutch1" style:font-size-complex="10pt"/>
    </style:style>
    <style:style style:name="ce139" style:family="table-cell" style:parent-style-name="Default" style:data-style-name="N4">
      <style:table-cell-properties fo:border-bottom="0.06pt solid #000000" style:text-align-source="fix" style:repeat-content="false" fo:border-left="none" fo:padding-bottom="0.035cm" fo:padding-left="0.035cm" fo:padding-right="0cm" fo:padding-top="0.035cm" fo:border-right="0.06pt solid #000000" fo:border-top="0.06pt solid #000000" style:vertical-align="automatic"/>
      <style:paragraph-properties fo:text-align="end"/>
      <style:text-properties style:font-name="Dutch1" fo:font-size="10pt" style:font-name-asian="Dutch1" style:font-size-asian="10pt" style:font-name-complex="Dutch1" style:font-size-complex="10pt"/>
    </style:style>
    <style:style style:name="ce153" style:family="table-cell" style:parent-style-name="Default" style:data-style-name="N4">
      <style:table-cell-properties fo:border-bottom="0.06pt solid #000000" style:text-align-source="fix" style:repeat-content="false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Dutch" fo:font-size="10pt" fo:font-weight="bold" style:font-name-asian="Dutch" style:font-size-asian="10pt" style:font-weight-asian="bold" style:font-name-complex="Dutch" style:font-size-complex="10pt" style:font-weight-complex="bold"/>
    </style:style>
    <style:style style:name="ce14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119" style:family="table-cell" style:parent-style-name="Default" style:data-style-name="N4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190" style:family="table-cell" style:parent-style-name="Default" style:data-style-name="N4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15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167" style:family="table-cell" style:parent-style-name="Default" style:data-style-name="N3">
      <style:table-cell-properties fo:border-bottom="0.06pt solid #000000" style:text-align-source="fix" style:repeat-content="false" fo:border-left="0.06pt solid #000000" fo:padding-bottom="0.035cm" fo:padding-left="0.035cm" fo:padding-right="0cm" fo:padding-top="0.035cm" fo:border-right="none" fo:border-top="0.06pt solid #000000" style:vertical-align="automatic"/>
      <style:paragraph-properties fo:text-align="end"/>
      <style:text-properties style:font-name="Dutch1" fo:font-size="10pt" fo:font-weight="bold" style:font-name-asian="Dutch1" style:font-size-asian="10pt" style:font-weight-asian="bold" style:font-name-complex="Dutch1" style:font-size-complex="10pt" style:font-weight-complex="bold"/>
    </style:style>
    <style:style style:name="ce157" style:family="table-cell" style:parent-style-name="Default">
      <style:table-cell-properties fo:border-bottom="none" fo:border-left="0.06pt solid #000000" fo:padding="0.071cm" fo:border-right="none" fo:border-top="non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88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89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206" style:family="table-cell" style:parent-style-name="Default" style:data-style-name="N3">
      <style:table-cell-properties fo:border-bottom="none" style:diagonal-bl-tr="none" style:diagonal-tl-br="none" style:text-align-source="fix" style:repeat-content="false" fo:border-left="1.76pt solid #000000" fo:padding="0.071cm" fo:border-right="none" style:rotation-align="none" fo:border-top="1.76pt solid #000000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208" style:family="table-cell" style:parent-style-name="Default" style:data-style-name="N3">
      <style:table-cell-properties fo:border-bottom="none" style:diagonal-bl-tr="none" style:diagonal-tl-br="none" style:text-align-source="fix" style:repeat-content="false" fo:border-left="1.76pt solid #000000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211" style:family="table-cell" style:parent-style-name="Default" style:data-style-name="N3">
      <style:table-cell-properties fo:border-bottom="1.76pt solid #000000" style:diagonal-bl-tr="none" style:diagonal-tl-br="none" style:text-align-source="fix" style:repeat-content="false" fo:border-left="1.76pt solid #000000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214" style:family="table-cell" style:parent-style-name="Default" style:data-style-name="N3">
      <style:table-cell-properties fo:border-bottom="none" style:diagonal-bl-tr="none" style:diagonal-tl-br="none" style:text-align-source="fix" style:repeat-content="false" fo:border-left="1.76pt solid #000000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218" style:family="table-cell" style:parent-style-name="Default" style:data-style-name="N3">
      <style:table-cell-properties fo:border-bottom="0.99pt ridge #000000" style:diagonal-bl-tr="none" style:diagonal-tl-br="none" style:text-align-source="fix" style:repeat-content="false" fo:border-left="0.99pt ridge #000000" fo:padding="0.071cm" fo:border-right="none" style:rotation-align="none" fo:border-top="0.99pt ridge #000000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219" style:family="table-cell" style:parent-style-name="Default" style:data-style-name="N3">
      <style:table-cell-properties fo:border-bottom="1.76pt solid #000000" style:diagonal-bl-tr="none" style:diagonal-tl-br="none" style:text-align-source="fix" style:repeat-content="false" fo:border-left="1.76pt solid #000000" fo:padding="0.071cm" fo:border-right="none" style:rotation-align="none" fo:border-top="1.76pt solid #000000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161" style:family="table-cell" style:parent-style-name="Default" style:data-style-name="N3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name-asian="Dutch2" style:font-size-asian="9pt" style:font-style-asian="normal" style:font-weight-asian="bold" style:font-name-complex="Dutch2" style:font-size-complex="9pt" style:font-style-complex="normal" style:font-weight-complex="bold"/>
    </style:style>
    <style:style style:name="ce87" style:family="table-cell" style:parent-style-name="Default" style:data-style-name="N116">
      <style:table-cell-properties fo:border-bottom="0.06pt solid #000000" style:diagonal-bl-tr="none" style:diagonal-tl-br="none" fo:border-left="0.06pt solid #000000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225" style:family="table-cell" style:parent-style-name="Default" style:data-style-name="N3">
      <style:table-cell-properties fo:border-bottom="none" style:diagonal-bl-tr="none" style:diagonal-tl-br="none" style:text-align-source="fix" style:repeat-content="false" fo:border-left="none" fo:padding="0.071cm" fo:border-right="none" style:rotation-align="none" fo:border-top="1.76pt solid #000000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226" style:family="table-cell" style:parent-style-name="Default" style:data-style-name="N3">
      <style:table-cell-properties style:diagonal-bl-tr="none" style:diagonal-tl-br="none" style:text-align-source="fix" style:repeat-content="false" fo:border="none" fo:padding="0.071cm" style:rotation-align="none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228" style:family="table-cell" style:parent-style-name="Default" style:data-style-name="N3">
      <style:table-cell-properties fo:border-bottom="1.76pt solid #000000" style:diagonal-bl-tr="none" style:diagonal-tl-br="none" style:text-align-source="fix" style:repeat-content="false" fo:border-left="none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229" style:family="table-cell" style:parent-style-name="Default" style:data-style-name="N3">
      <style:table-cell-properties style:diagonal-bl-tr="none" style:diagonal-tl-br="none" style:text-align-source="fix" style:repeat-content="false" fo:border="none" fo:padding="0.071cm" style:rotation-align="none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230" style:family="table-cell" style:parent-style-name="Default" style:data-style-name="N3">
      <style:table-cell-properties fo:border-bottom="0.99pt ridge #000000" style:diagonal-bl-tr="none" style:diagonal-tl-br="none" style:text-align-source="fix" style:repeat-content="false" fo:border-left="none" fo:padding="0.071cm" fo:border-right="none" style:rotation-align="none" fo:border-top="0.99pt ridge #000000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232" style:family="table-cell" style:parent-style-name="Default" style:data-style-name="N3">
      <style:table-cell-properties fo:border-bottom="1.76pt solid #000000" style:diagonal-bl-tr="none" style:diagonal-tl-br="none" style:text-align-source="fix" style:repeat-content="false" fo:border-left="none" fo:padding="0.071cm" fo:border-right="none" style:rotation-align="none" fo:border-top="1.76pt solid #000000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106" style:family="table-cell" style:parent-style-name="Default" style:data-style-name="N116">
      <style:table-cell-properties fo:border-bottom="0.06pt solid #000000" style:diagonal-bl-tr="none" style:diagonal-tl-br="none" fo:border-left="none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227" style:family="table-cell" style:parent-style-name="Default">
      <style:table-cell-properties fo:border="none" fo:padding="0.071cm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35" style:family="table-cell" style:parent-style-name="Default" style:data-style-name="N4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1.7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237" style:family="table-cell" style:parent-style-name="Default" style:data-style-name="N4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242" style:family="table-cell" style:parent-style-name="Default" style:data-style-name="N4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243" style:family="table-cell" style:parent-style-name="Default" style:data-style-name="N2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244" style:family="table-cell" style:parent-style-name="Default" style:data-style-name="N2">
      <style:table-cell-properties style:glyph-orientation-vertical="0" fo:border-bottom="0.99pt ridge #000000" style:diagonal-bl-tr="none" style:diagonal-tl-br="none" style:text-align-source="fix" style:repeat-content="false" fo:wrap-option="no-wrap" fo:border-left="none" style:direction="ltr" fo:padding="0.071cm" fo:border-right="0.99pt ridge #000000" style:rotation-angle="0" style:rotation-align="none" style:shrink-to-fit="false" fo:border-top="0.99pt ridge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248" style:family="table-cell" style:parent-style-name="Default" style:data-style-name="N4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1.7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182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name-asian="Dutch" style:font-size-asian="9pt" style:font-style-asian="normal" style:font-weight-asian="bold" style:font-name-complex="Dutch" style:font-size-complex="9pt" style:font-style-complex="normal" style:font-weight-complex="bold"/>
    </style:style>
    <style:style style:name="ce179" style:family="table-cell" style:parent-style-name="Default" style:data-style-name="N225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  <style:map style:condition="cell-content()&gt;=1000" style:apply-style-name="Guión_5f_Negrita" style:base-cell-address="'1.2'.F44"/>
      <style:map style:condition="cell-content()&lt;=-1000" style:apply-style-name="Guión_5f_Negrita" style:base-cell-address="'1.2'.F44"/>
    </style:style>
    <style:style style:name="ce203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202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04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Dutch2" fo:font-size="11pt" fo:font-style="normal" fo:text-shadow="none" style:text-underline-style="none" fo:font-weight="normal" style:font-name-asian="Dutch2" style:font-size-asian="11pt" style:font-style-asian="normal" style:font-weight-asian="normal" style:font-name-complex="Dutch2" style:font-size-complex="11pt" style:font-style-complex="normal" style:font-weight-complex="normal"/>
    </style:style>
    <style:style style:name="ce246" style:family="table-cell" style:parent-style-name="Default">
      <style:table-cell-properties fo:border-bottom="none" style:diagonal-bl-tr="none" style:diagonal-tl-br="none" fo:border-left="0.74pt solid #000000" fo:padding="0.071cm" fo:border-right="0.74pt solid #000000" style:rotation-align="none" fo:border-top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160" style:family="table-cell" style:parent-style-name="Default">
      <style:table-cell-properties fo:border-bottom="none" style:diagonal-bl-tr="none" style:diagonal-tl-br="none" fo:border-left="0.06pt solid #000000" fo:padding="0.071cm" fo:border-right="0.06pt solid #000000" style:rotation-align="none" fo:border-top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166" style:family="table-cell" style:parent-style-name="Default">
      <style:table-cell-properties style:diagonal-bl-tr="none" style:diagonal-tl-br="none" fo:border="0.06pt solid #000000" fo:padding="0.071cm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207" style:family="table-cell" style:parent-style-name="Default">
      <style:table-cell-properties style:glyph-orientation-vertical="0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74" style:family="table-cell" style:parent-style-name="Default">
      <style:table-cell-properties style:glyph-orientation-vertical="0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6pt solid #000000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256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" style:font-size-asian="12pt" style:font-style-asian="normal" style:font-weight-asian="normal" style:font-name-complex="Dutch" style:font-size-complex="12pt" style:font-style-complex="normal" style:font-weight-complex="normal"/>
    </style:style>
    <style:style style:name="ce257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173" style:family="table-cell" style:parent-style-name="Default" style:data-style-name="N116">
      <style:table-cell-properties fo:border-bottom="0.06pt solid #000000" style:diagonal-bl-tr="none" style:diagonal-tl-br="none" style:text-align-source="fix" style:repeat-content="false" fo:border-left="0.06pt solid #000000" fo:padding="0.071cm" fo:border-right="none" style:rotation-align="none" fo:border-top="0.0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174" style:family="table-cell" style:parent-style-name="Default" style:data-style-name="N116">
      <style:table-cell-properties fo:border-bottom="none" style:diagonal-bl-tr="none" style:diagonal-tl-br="none" style:text-align-source="fix" style:repeat-content="false" fo:border-left="0.06pt solid #000000" fo:padding="0.071cm" fo:border-right="none" style:rotation-align="none" fo:border-top="0.0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italic" fo:text-shadow="none" style:text-underline-style="none" fo:font-weight="normal" style:font-name-asian="Dutch" style:font-size-asian="12pt" style:font-style-asian="italic" style:font-weight-asian="normal" style:font-name-complex="Dutch" style:font-size-complex="12pt" style:font-style-complex="italic" style:font-weight-complex="normal"/>
    </style:style>
    <style:style style:name="ce85" style:family="table-cell" style:parent-style-name="Default" style:data-style-name="N116">
      <style:table-cell-properties fo:border-bottom="none" style:diagonal-bl-tr="none" style:diagonal-tl-br="none" style:text-align-source="fix" style:repeat-content="false" fo:border-left="0.06pt solid #000000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177" style:family="table-cell" style:parent-style-name="Default" style:data-style-name="N116">
      <style:table-cell-properties fo:border-bottom="none" style:diagonal-bl-tr="none" style:diagonal-tl-br="none" style:text-align-source="fix" style:repeat-content="false" fo:border-left="0.06pt solid #000000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180" style:family="table-cell" style:parent-style-name="Default" style:data-style-name="N116">
      <style:table-cell-properties fo:border-bottom="0.06pt solid #000000" style:diagonal-bl-tr="none" style:diagonal-tl-br="none" style:text-align-source="fix" style:repeat-content="false" fo:border-left="0.06pt solid #000000" fo:padding="0.071cm" fo:border-right="none" style:rotation-align="none" fo:border-top="0.0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183" style:family="table-cell" style:parent-style-name="Default" style:data-style-name="N116">
      <style:table-cell-properties style:diagonal-bl-tr="none" style:diagonal-tl-br="none" style:text-align-source="fix" style:repeat-content="false" fo:border="none" fo:padding="0.071cm" style:rotation-align="none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216" style:family="table-cell" style:parent-style-name="Default" style:data-style-name="N3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Dutch2" fo:font-size="11pt" fo:font-style="normal" fo:text-shadow="none" style:text-underline-style="none" fo:font-weight="normal" style:font-name-asian="Dutch2" style:font-size-asian="11pt" style:font-style-asian="normal" style:font-weight-asian="normal" style:font-name-complex="Dutch2" style:font-size-complex="11pt" style:font-style-complex="normal" style:font-weight-complex="normal"/>
    </style:style>
    <style:style style:name="ce185" style:family="table-cell" style:parent-style-name="Default" style:data-style-name="N116">
      <style:table-cell-properties fo:border-bottom="0.06pt solid #000000" style:diagonal-bl-tr="none" style:diagonal-tl-br="none" fo:border-left="0.06pt solid #000000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186" style:family="table-cell" style:parent-style-name="Default" style:data-style-name="N116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217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93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2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2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281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" style:font-size-asian="12pt" style:font-style-asian="normal" style:font-weight-asian="normal" style:font-name-complex="Dutch" style:font-size-complex="12pt" style:font-style-complex="normal" style:font-weight-complex="normal"/>
    </style:style>
    <style:style style:name="ce285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196" style:family="table-cell" style:parent-style-name="Default" style:data-style-name="N116">
      <style:table-cell-properties fo:border-bottom="0.06pt solid #000000" style:diagonal-bl-tr="none" style:diagonal-tl-br="none" style:text-align-source="fix" style:repeat-content="false" fo:border-left="none" fo:padding="0.071cm" fo:border-right="none" style:rotation-align="none" fo:border-top="0.0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197" style:family="table-cell" style:parent-style-name="Default" style:data-style-name="N116">
      <style:table-cell-properties fo:border-bottom="none" style:diagonal-bl-tr="none" style:diagonal-tl-br="none" style:text-align-source="fix" style:repeat-content="false" fo:border-left="none" fo:padding="0.071cm" fo:border-right="none" style:rotation-align="none" fo:border-top="0.0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italic" fo:text-shadow="none" style:text-underline-style="none" fo:font-weight="normal" style:font-name-asian="Dutch" style:font-size-asian="12pt" style:font-style-asian="italic" style:font-weight-asian="normal" style:font-name-complex="Dutch" style:font-size-complex="12pt" style:font-style-complex="italic" style:font-weight-complex="normal"/>
    </style:style>
    <style:style style:name="ce104" style:family="table-cell" style:parent-style-name="Default" style:data-style-name="N116">
      <style:table-cell-properties style:diagonal-bl-tr="none" style:diagonal-tl-br="none" style:text-align-source="fix" style:repeat-content="false" fo:border="none" fo:padding="0.071cm" style:rotation-align="none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198" style:family="table-cell" style:parent-style-name="Default" style:data-style-name="N116">
      <style:table-cell-properties fo:border-bottom="0.06pt solid #000000" style:diagonal-bl-tr="none" style:diagonal-tl-br="none" style:text-align-source="fix" style:repeat-content="false" fo:border-left="none" fo:padding="0.071cm" fo:border-right="none" style:rotation-align="none" fo:border-top="0.0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199" style:family="table-cell" style:parent-style-name="Default" style:data-style-name="N116">
      <style:table-cell-properties fo:border-bottom="0.06pt solid #000000" style:diagonal-bl-tr="none" style:diagonal-tl-br="none" fo:border-left="none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240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4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296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" style:font-size-asian="12pt" style:font-style-asian="normal" style:font-weight-asian="normal" style:font-name-complex="Dutch" style:font-size-complex="12pt" style:font-style-complex="normal" style:font-weight-complex="normal"/>
    </style:style>
    <style:style style:name="ce298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149" style:family="table-cell" style:parent-style-name="Default" style:data-style-name="N225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209" style:family="table-cell" style:parent-style-name="Default" style:data-style-name="N225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italic" fo:text-shadow="none" style:text-underline-style="none" fo:font-weight="normal" style:font-name-asian="Dutch" style:font-size-asian="12pt" style:font-style-asian="italic" style:font-weight-asian="normal" style:font-name-complex="Dutch" style:font-size-complex="12pt" style:font-style-complex="italic" style:font-weight-complex="normal"/>
    </style:style>
    <style:style style:name="ce147" style:family="table-cell" style:parent-style-name="Default" style:data-style-name="N225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210" style:family="table-cell" style:parent-style-name="Default" style:data-style-name="N225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213" style:family="table-cell" style:parent-style-name="Default" style:data-style-name="N225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215" style:family="table-cell" style:parent-style-name="Default" style:data-style-name="N225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231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2" fo:font-size="11pt" fo:font-style="normal" fo:text-shadow="none" style:text-underline-style="none" fo:font-weight="normal" style:font-name-asian="Dutch2" style:font-size-asian="11pt" style:font-style-asian="normal" style:font-weight-asian="normal" style:font-name-complex="Dutch2" style:font-size-complex="11pt" style:font-style-complex="normal" style:font-weight-complex="normal"/>
    </style:style>
    <style:style style:name="ce254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51" style:family="table-cell" style:parent-style-name="Default" style:data-style-name="N225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336" style:family="table-cell" style:parent-style-name="Default">
      <style:table-cell-properties fo:padding="0.071cm"/>
      <style:text-properties fo:color="#c9211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58" style:family="table-cell" style:parent-style-name="Default">
      <style:table-cell-properties fo:padding="0.071cm"/>
      <style:text-properties fo:color="#ffffff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36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301" style:family="table-cell" style:parent-style-name="Default">
      <style:table-cell-properties fo:border-bottom="none" fo:border-left="none" fo:padding="0.071cm" fo:border-right="none" fo:border-top="0.06pt solid #000000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66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06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305" style:family="table-cell" style:parent-style-name="Default" style:data-style-name="N3">
      <style:table-cell-properties fo:border-bottom="0.06pt solid #000000" style:diagonal-bl-tr="none" style:diagonal-tl-br="none" fo:border-left="0.06pt solid #000000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238" style:family="table-cell" style:parent-style-name="Default" style:data-style-name="N116">
      <style:table-cell-properties fo:border-bottom="none" style:diagonal-bl-tr="none" style:diagonal-tl-br="none" style:text-align-source="fix" style:repeat-content="false" fo:border-left="0.06pt solid #000000" fo:padding="0.071cm" fo:border-right="none" style:rotation-align="none" fo:border-top="0.0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239" style:family="table-cell" style:parent-style-name="Default" style:data-style-name="N116">
      <style:table-cell-properties fo:border-bottom="0.06pt solid #000000" style:diagonal-bl-tr="none" style:diagonal-tl-br="none" style:text-align-source="fix" style:repeat-content="false" fo:border-left="0.06pt solid #000000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245" style:family="table-cell" style:parent-style-name="Default" style:data-style-name="N116">
      <style:table-cell-properties fo:border-bottom="none" style:diagonal-bl-tr="none" style:diagonal-tl-br="none" style:text-align-source="fix" style:repeat-content="false" fo:border-left="0.06pt solid #000000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314" style:family="table-cell" style:parent-style-name="Default">
      <style:table-cell-properties fo:border-bottom="none" fo:border-left="none" fo:padding="0.071cm" fo:border-right="none" fo:border-top="0.06pt solid #000000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6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316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59" style:family="table-cell" style:parent-style-name="Default" style:data-style-name="N116">
      <style:table-cell-properties fo:border-bottom="none" style:diagonal-bl-tr="none" style:diagonal-tl-br="none" style:text-align-source="fix" style:repeat-content="false" fo:border-left="none" fo:padding="0.071cm" fo:border-right="none" style:rotation-align="none" fo:border-top="0.0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260" style:family="table-cell" style:parent-style-name="Default" style:data-style-name="N116">
      <style:table-cell-properties fo:border-bottom="0.06pt solid #000000" style:diagonal-bl-tr="none" style:diagonal-tl-br="none" style:text-align-source="fix" style:repeat-content="false" fo:border-left="none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261" style:family="table-cell" style:parent-style-name="Default" style:data-style-name="N116">
      <style:table-cell-properties style:diagonal-bl-tr="none" style:diagonal-tl-br="none" style:text-align-source="fix" style:repeat-content="false" fo:border="none" fo:padding="0.071cm" style:rotation-align="none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27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327" style:family="table-cell" style:parent-style-name="Default" style:data-style-name="N121">
      <style:table-cell-properties fo:border-bottom="0.06pt solid #000000" style:diagonal-bl-tr="none" style:diagonal-tl-br="none" fo:border-left="none" fo:padding="0.071cm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144" style:family="table-cell" style:parent-style-name="Default" style:data-style-name="N225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212" style:family="table-cell" style:parent-style-name="Default" style:data-style-name="N225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265" style:family="table-cell" style:parent-style-name="Default" style:data-style-name="N225">
      <style:table-cell-properties fo:border-bottom="0.06pt solid #000000" style:diagonal-bl-tr="none" style:diagonal-tl-br="none" style:text-align-source="fix" style:repeat-content="false" fo:border-left="none" fo:padding="0.071cm" fo:border-right="0.06pt solid #000000" style:rotation-align="none" fo:border-top="0.0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333" style:family="table-cell" style:parent-style-name="Default">
      <style:table-cell-properties fo:border-bottom="none" style:diagonal-bl-tr="none" style:diagonal-tl-br="none" fo:border-left="0.06pt solid #000000" fo:padding="0.071cm" fo:border-right="0.06pt solid #000000" style:rotation-align="none" fo:border-top="non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name-asian="Dutch2" style:font-size-asian="9pt" style:font-style-asian="normal" style:font-weight-asian="normal" style:font-name-complex="Dutch2" style:font-size-complex="9pt" style:font-style-complex="normal" style:font-weight-complex="normal"/>
    </style:style>
    <style:style style:name="ce247" style:family="table-cell" style:parent-style-name="Default">
      <style:table-cell-properties style:glyph-orientation-vertical="0" style:text-align-source="fix" style:repeat-content="false" fo:wrap-option="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40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84" style:family="table-cell" style:parent-style-name="Default" style:data-style-name="N116">
      <style:table-cell-properties fo:border-bottom="none" style:diagonal-bl-tr="none" style:diagonal-tl-br="none" fo:border-left="0.06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86" style:family="table-cell" style:parent-style-name="Default" style:data-style-name="N116">
      <style:table-cell-properties fo:border-bottom="0.06pt solid #000000" style:diagonal-bl-tr="none" style:diagonal-tl-br="none" fo:border-left="0.06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272" style:family="table-cell" style:parent-style-name="Default" style:data-style-name="N116">
      <style:table-cell-properties style:diagonal-bl-tr="none" style:diagonal-tl-br="none" fo:border="0.06pt solid #000000" fo:padding="0.071cm" style:rotation-align="none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83" style:family="table-cell" style:parent-style-name="Default" style:data-style-name="N116">
      <style:table-cell-properties fo:border-bottom="none" style:diagonal-bl-tr="none" style:diagonal-tl-br="none" fo:border-left="0.06pt solid #000000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273" style:family="table-cell" style:parent-style-name="Default" style:data-style-name="N116">
      <style:table-cell-properties fo:border-bottom="none" style:diagonal-bl-tr="none" style:diagonal-tl-br="none" fo:border-left="0.06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Calibri" fo:font-size="12pt" fo:font-style="italic" fo:text-shadow="none" style:text-underline-style="none" fo:font-weight="normal" style:font-name-asian="Dutch" style:font-size-asian="12pt" style:font-style-asian="italic" style:font-weight-asian="normal" style:font-name-complex="Dutch" style:font-size-complex="12pt" style:font-style-complex="italic" style:font-weight-complex="normal"/>
    </style:style>
    <style:style style:name="ce276" style:family="table-cell" style:parent-style-name="Default" style:data-style-name="N116">
      <style:table-cell-properties fo:border-bottom="0.06pt solid #000000" style:diagonal-bl-tr="none" style:diagonal-tl-br="none" fo:border-left="0.06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290" style:family="table-cell" style:parent-style-name="Default" style:data-style-name="N3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291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51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329" style:family="table-cell" style:parent-style-name="Default" style:data-style-name="N3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102" style:family="table-cell" style:parent-style-name="Default" style:data-style-name="N116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105" style:family="table-cell" style:parent-style-name="Default" style:data-style-name="N116">
      <style:table-cell-properties fo:border-bottom="0.06pt solid #000000" style:diagonal-bl-tr="none" style:diagonal-tl-br="none" fo:border-left="none" fo:padding="0.071cm" fo:border-right="none" style:rotation-align="none" fo:border-top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282" style:family="table-cell" style:parent-style-name="Default" style:data-style-name="N116">
      <style:table-cell-properties fo:border-bottom="1.76pt solid #000000" style:diagonal-bl-tr="none" style:diagonal-tl-br="none" fo:border-left="none" fo:padding="0.071cm" fo:border-right="none" style:rotation-align="none" fo:border-top="1.76pt solid #000000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101" style:family="table-cell" style:parent-style-name="Default" style:data-style-name="N116">
      <style:table-cell-properties fo:border-bottom="none" style:diagonal-bl-tr="none" style:diagonal-tl-br="none" fo:border-left="none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283" style:family="table-cell" style:parent-style-name="Default" style:data-style-name="N116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Calibri" fo:font-size="12pt" fo:font-style="italic" fo:text-shadow="none" style:text-underline-style="none" fo:font-weight="normal" style:font-name-asian="Dutch" style:font-size-asian="12pt" style:font-style-asian="italic" style:font-weight-asian="normal" style:font-name-complex="Dutch" style:font-size-complex="12pt" style:font-style-complex="italic" style:font-weight-complex="normal"/>
    </style:style>
    <style:style style:name="ce284" style:family="table-cell" style:parent-style-name="Default" style:data-style-name="N116">
      <style:table-cell-properties fo:border-bottom="0.06pt solid #000000" style:diagonal-bl-tr="none" style:diagonal-tl-br="none" fo:border-left="none" fo:padding="0.071cm" fo:border-right="none" style:rotation-align="none" fo:border-top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331" style:family="table-cell" style:parent-style-name="Default" style:data-style-name="N121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286" style:family="table-cell" style:parent-style-name="Default" style:data-style-name="N225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1.7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221" style:family="table-cell" style:parent-style-name="Default" style:data-style-name="N225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italic" fo:text-shadow="none" style:text-underline-style="none" fo:font-weight="normal" style:font-name-asian="Dutch" style:font-size-asian="12pt" style:font-style-asian="italic" style:font-weight-asian="normal" style:font-name-complex="Dutch" style:font-size-complex="12pt" style:font-style-complex="italic" style:font-weight-complex="normal"/>
    </style:style>
    <style:style style:name="ce302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372" style:family="table-cell" style:parent-style-name="Default" style:data-style-name="N3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297" style:family="table-cell" style:parent-style-name="Default" style:data-style-name="N116">
      <style:table-cell-properties style:diagonal-bl-tr="none" style:diagonal-tl-br="none" fo:border="0.06pt solid #000000" fo:padding="0.071cm" style:rotation-align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388" style:family="table-cell" style:parent-style-name="Default" style:data-style-name="N3">
      <style:table-cell-properties fo:border-bottom="0.06pt solid #000000" style:diagonal-bl-tr="none" style:diagonal-tl-br="none" fo:border-left="none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30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306" style:family="table-cell" style:parent-style-name="Default" style:data-style-name="N3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Dutch2" fo:font-size="8pt" fo:font-style="normal" fo:text-shadow="none" style:text-underline-style="none" fo:font-weight="bold" style:font-name-asian="Dutch2" style:font-size-asian="8pt" style:font-style-asian="normal" style:font-weight-asian="bold" style:font-name-complex="Dutch2" style:font-size-complex="8pt" style:font-style-complex="normal" style:font-weight-complex="bold"/>
    </style:style>
    <style:style style:name="ce30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08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" fo:font-size="8pt" fo:font-style="normal" fo:text-shadow="none" style:text-underline-style="none" fo:font-weight="bold" style:font-name-asian="Dutch" style:font-size-asian="8pt" style:font-style-asian="normal" style:font-weight-asian="bold" style:font-name-complex="Dutch" style:font-size-complex="8pt" style:font-style-complex="normal" style:font-weight-complex="bold"/>
    </style:style>
    <style:style style:name="ce309" style:family="table-cell" style:parent-style-name="Default">
      <style:table-cell-properties style:glyph-orientation-vertical="0" style:text-align-source="fix" style:repeat-content="false" fo:wrap-option="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10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1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118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425" style:family="table-cell" style:parent-style-name="Default" style:data-style-name="N116">
      <style:table-cell-properties style:diagonal-bl-tr="none" style:diagonal-tl-br="none" style:text-align-source="fix" style:repeat-content="false" fo:border="0.06pt solid #000000" fo:padding="0.071cm" style:rotation-align="none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10pt" fo:font-style="normal" fo:text-shadow="none" style:text-underline-style="none" fo:font-weight="bold" style:font-name-asian="Dutch2" style:font-size-asian="10pt" style:font-style-asian="normal" style:font-weight-asian="bold" style:font-name-complex="Dutch2" style:font-size-complex="10pt" style:font-style-complex="normal" style:font-weight-complex="bold"/>
    </style:style>
    <style:style style:name="ce426" style:family="table-cell" style:parent-style-name="Default" style:data-style-name="N116">
      <style:table-cell-properties fo:border-bottom="none" style:diagonal-bl-tr="none" style:diagonal-tl-br="none" style:text-align-source="fix" style:repeat-content="false" fo:border-left="0.06pt solid #000000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italic" fo:text-shadow="none" style:text-underline-style="none" fo:font-weight="normal" style:font-name-asian="Dutch" style:font-size-asian="12pt" style:font-style-asian="italic" style:font-weight-asian="normal" style:font-name-complex="Dutch" style:font-size-complex="12pt" style:font-style-complex="italic" style:font-weight-complex="normal"/>
    </style:style>
    <style:style style:name="ce427" style:family="table-cell" style:parent-style-name="Default" style:data-style-name="N116">
      <style:table-cell-properties fo:border-bottom="0.06pt solid #000000" style:diagonal-bl-tr="none" style:diagonal-tl-br="none" style:text-align-source="fix" style:repeat-content="false" fo:border-left="0.06pt solid #000000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428" style:family="table-cell" style:parent-style-name="Default" style:data-style-name="N116">
      <style:table-cell-properties fo:border-bottom="1.76pt solid #000000" style:diagonal-bl-tr="none" style:diagonal-tl-br="none" style:text-align-source="fix" style:repeat-content="false" fo:border-left="none" fo:padding="0.071cm" fo:border-right="none" style:rotation-align="none" fo:border-top="1.7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429" style:family="table-cell" style:parent-style-name="Default" style:data-style-name="N116">
      <style:table-cell-properties style:diagonal-bl-tr="none" style:diagonal-tl-br="none" style:text-align-source="fix" style:repeat-content="false" fo:border="none" fo:padding="0.071cm" style:rotation-align="none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italic" fo:text-shadow="none" style:text-underline-style="none" fo:font-weight="normal" style:font-name-asian="Dutch" style:font-size-asian="12pt" style:font-style-asian="italic" style:font-weight-asian="normal" style:font-name-complex="Dutch" style:font-size-complex="12pt" style:font-style-complex="italic" style:font-weight-complex="normal"/>
    </style:style>
    <style:style style:name="ce432" style:family="table-cell" style:parent-style-name="Default" style:data-style-name="N116">
      <style:table-cell-properties fo:border-bottom="0.06pt solid #000000" style:diagonal-bl-tr="none" style:diagonal-tl-br="none" style:text-align-source="fix" style:repeat-content="false" fo:border-left="none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433" style:family="table-cell" style:parent-style-name="Default" style:data-style-name="N116">
      <style:table-cell-properties style:diagonal-bl-tr="none" style:diagonal-tl-br="none" style:text-align-source="fix" style:repeat-content="false" fo:border="0.06pt solid #000000" fo:padding="0.071cm" style:rotation-align="none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321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322" style:family="table-cell" style:parent-style-name="Default">
      <style:table-cell-properties style:glyph-orientation-vertical="0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23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24" style:family="table-cell" style:parent-style-name="Default">
      <style:table-cell-properties style:glyph-orientation-vertical="0" style:text-align-source="fix" style:repeat-content="false" fo:wrap-option="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26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3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431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356" style:family="table-cell" style:parent-style-name="Default">
      <style:table-cell-properties style:diagonal-bl-tr="none" style:diagonal-tl-br="none" fo:border="none" fo:padding="0.071cm" style:rotation-align="none"/>
      <style:text-properties fo:color="#ffffff" style:text-outline="false" style:text-line-through-style="none" style:text-line-through-type="none" style:font-name="Arial1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335" style:family="table-cell" style:parent-style-name="Default">
      <style:table-cell-properties style:glyph-orientation-vertical="0" style:text-align-source="fix" style:repeat-content="false" fo:wrap-option="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41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42" style:family="table-cell" style:parent-style-name="Default">
      <style:table-cell-properties fo:border-bottom="0.74pt solid #000000" style:diagonal-bl-tr="none" style:diagonal-tl-br="none" fo:border-left="0.06pt solid #000000" fo:padding="0.071cm" fo:border-right="0.74pt solid #000000" style:rotation-align="none" fo:border-top="0.06pt solid #000000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43" style:family="table-cell" style:parent-style-name="Default">
      <style:table-cell-properties fo:border-bottom="0.74pt solid #000000" style:diagonal-bl-tr="none" style:diagonal-tl-br="none" fo:border-left="0.06pt solid #000000" fo:padding="0.071c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44" style:family="table-cell" style:parent-style-name="Default">
      <style:table-cell-properties fo:border-bottom="0.06pt solid #000000" style:diagonal-bl-tr="none" style:diagonal-tl-br="none" fo:border-left="0.06pt solid #000000" fo:padding="0.071c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54" style:family="table-cell" style:parent-style-name="Default">
      <style:table-cell-properties fo:border-bottom="none" fo:border-left="none" fo:padding="0.071cm" fo:border-right="none" fo:border-top="0.06pt solid #000000"/>
      <style:text-properties style:use-window-font-color="true" style:text-outline="false" style:text-line-through-style="none" style:text-line-through-typ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4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15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6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69" style:family="table-cell" style:parent-style-name="Default">
      <style:table-cell-properties fo:background-color="#c0c0c0"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66" style:family="table-cell" style:parent-style-name="Default" style:data-style-name="N116">
      <style:table-cell-properties fo:border-bottom="0.74pt solid #000000" style:diagonal-bl-tr="none" style:diagonal-tl-br="none" fo:border-left="0.74pt solid #000000" fo:padding="0.071cm" fo:border-right="0.74pt solid #000000" style:rotation-align="none" fo:border-top="0.06pt solid #000000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367" style:family="table-cell" style:parent-style-name="Default" style:data-style-name="N116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368" style:family="table-cell" style:parent-style-name="Default" style:data-style-name="N116">
      <style:table-cell-properties fo:border-bottom="0.06pt solid #000000" style:diagonal-bl-tr="none" style:diagonal-tl-br="none" fo:border-left="0.74pt solid #000000" fo:padding="0.071c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369" style:family="table-cell" style:parent-style-name="Default" style:data-style-name="N116">
      <style:table-cell-properties fo:background-color="#c0c0c0"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10" style:family="table-cell" style:parent-style-name="Default">
      <style:table-cell-properties fo:border-bottom="none" fo:background-color="#c0c0c0" style:diagonal-bl-tr="none" style:diagonal-tl-br="none" fo:border-left="none" fo:padding="0.071cm" fo:border-right="1.76pt solid #000000" style:rotation-align="none" fo:border-top="non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71" style:family="table-cell" style:parent-style-name="Default" style:data-style-name="N116">
      <style:table-cell-properties fo:border-bottom="0.74pt solid #000000" style:diagonal-bl-tr="none" style:diagonal-tl-br="none" fo:border-left="0.74pt solid #000000" fo:padding="0.071cm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373" style:family="table-cell" style:parent-style-name="Default" style:data-style-name="N116">
      <style:table-cell-properties fo:border-bottom="0.74pt solid #000000" style:diagonal-bl-tr="none" style:diagonal-tl-br="none" fo:border-left="0.74pt solid #000000" fo:padding="0.071cm" fo:border-right="0.06pt solid #000000" style:rotation-align="none" fo:border-top="0.74pt solid #000000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374" style:family="table-cell" style:parent-style-name="Default" style:data-style-name="N116">
      <style:table-cell-properties fo:border-bottom="0.06pt solid #000000" style:diagonal-bl-tr="none" style:diagonal-tl-br="none" fo:border-left="0.74pt solid #000000" fo:padding="0.071cm" fo:border-right="0.06pt solid #000000" style:rotation-align="none" fo:border-top="0.74pt solid #000000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375" style:family="table-cell" style:parent-style-name="Default" style:data-style-name="N116">
      <style:table-cell-properties fo:border-bottom="none" fo:background-color="#c0c0c0" style:diagonal-bl-tr="none" style:diagonal-tl-br="none" fo:border-left="none" fo:padding="0.071cm" fo:border-right="1.76pt solid #000000" style:rotation-align="none" fo:border-top="non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18" style:family="table-cell" style:parent-style-name="Default">
      <style:text-properties style:font-name="Arial1" fo:font-size="10pt" fo:font-weight="bold" style:font-size-asian="10pt" style:font-weight-asian="bold" style:font-size-complex="10pt" style:font-weight-complex="bold"/>
    </style:style>
    <style:style style:name="ce419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Arial1" fo:font-size="10pt" fo:font-weight="bold" style:font-size-asian="10pt" style:font-weight-asian="bold" style:font-size-complex="10pt" style:font-weight-complex="bold"/>
    </style:style>
    <style:style style:name="ce420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Arial1" fo:font-size="10pt" fo:font-weight="bold" style:font-size-asian="10pt" style:font-weight-asian="bold" style:font-size-complex="10pt" style:font-weight-complex="bold"/>
    </style:style>
    <style:style style:name="ce453" style:family="table-cell" style:parent-style-name="Default" style:data-style-name="N116">
      <style:table-cell-properties style:diagonal-bl-tr="none" style:diagonal-tl-br="none" style:text-align-source="fix" style:repeat-content="false" fo:background-color="transparent" fo:border="0.06pt solid #000000" fo:padding="0.071cm" style:rotation-align="none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421" style:family="table-cell" style:parent-style-name="Default" style:data-style-name="N116">
      <style:table-cell-properties style:diagonal-bl-tr="none" style:diagonal-tl-br="none" style:text-align-source="fix" style:repeat-content="false" fo:border="0.06pt solid #000000" fo:padding="0.071cm" style:rotation-align="none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463" style:family="table-cell" style:parent-style-name="Default" style:data-style-name="N3">
      <style:table-cell-properties fo:padding="0.071cm"/>
    </style:style>
    <style:style style:name="ce398" style:family="table-cell" style:parent-style-name="Default">
      <style:text-properties style:use-window-font-color="true" style:text-outline="false" style:text-line-through-style="none" style:text-line-through-type="none" style:font-name="Liberation Sans" fo:font-size="13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3pt" style:language-asian="none" style:country-asian="none" style:font-style-asian="normal" style:font-weight-asian="normal" style:font-name-complex="Lucida Sans" style:font-size-complex="13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49" style:family="table-cell" style:parent-style-name="Default" style:data-style-name="N116">
      <style:table-cell-properties style:diagonal-bl-tr="none" style:diagonal-tl-br="none" style:text-align-source="fix" style:repeat-content="false" fo:border="0.06pt solid #000000" fo:padding="0.071cm" style:rotation-align="none"/>
      <style:paragraph-properties fo:text-align="end" fo:margin-left="0cm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354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55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Dutch2" fo:font-size="9pt" fo:font-style="normal" fo:text-shadow="none" style:text-underline-style="none" fo:font-weight="normal" style:font-name-asian="Dutch2" style:font-size-asian="9pt" style:font-style-asian="normal" style:font-weight-asian="normal" style:font-name-complex="Dutch2" style:font-size-complex="9pt" style:font-style-complex="normal" style:font-weight-complex="normal"/>
    </style:style>
    <style:style style:name="ce414" style:family="table-cell" style:parent-style-name="Default">
      <style:table-cell-properties fo:border-bottom="0.06pt solid #000000" style:diagonal-bl-tr="none" style:diagonal-tl-br="none" fo:border-left="0.06pt solid #000000" fo:padding="0.071cm" fo:border-right="0.06pt solid #000000" style:rotation-align="none" fo:border-top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Dutch2" style:font-size-asian="10pt" style:font-style-asian="normal" style:font-weight-asian="normal" style:font-name-complex="Dutch2" style:font-size-complex="10pt" style:font-style-complex="normal" style:font-weight-complex="normal"/>
    </style:style>
    <style:style style:name="ce525" style:family="table-cell" style:parent-style-name="Default" style:data-style-name="N3">
      <style:table-cell-properties fo:border-bottom="none" style:diagonal-bl-tr="none" style:diagonal-tl-br="none" fo:border-left="0.06pt solid #000000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Dutch2" fo:font-size="9pt" fo:font-style="normal" fo:text-shadow="none" style:text-underline-style="none" fo:font-weight="bold" style:font-name-asian="Dutch2" style:font-size-asian="9pt" style:font-style-asian="normal" style:font-weight-asian="bold" style:font-name-complex="Dutch2" style:font-size-complex="9pt" style:font-style-complex="normal" style:font-weight-complex="bold"/>
    </style:style>
    <style:style style:name="ce380" style:family="table-cell" style:parent-style-name="Default" style:data-style-name="N116">
      <style:table-cell-properties fo:border-bottom="0.06pt solid #000000" style:diagonal-bl-tr="none" style:diagonal-tl-br="none" fo:border-left="0.06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381" style:family="table-cell" style:parent-style-name="Default" style:data-style-name="N116">
      <style:table-cell-properties fo:border-bottom="none" style:diagonal-bl-tr="none" style:diagonal-tl-br="none" fo:border-left="0.06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382" style:family="table-cell" style:parent-style-name="Default" style:data-style-name="N116">
      <style:table-cell-properties fo:border-bottom="0.06pt solid #000000" style:diagonal-bl-tr="none" style:diagonal-tl-br="none" fo:border-left="0.06pt solid #000000" fo:padding="0.071cm" fo:border-right="none" style:rotation-align="none" fo:border-top="none" style:vertical-align="middl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384" style:family="table-cell" style:parent-style-name="Default" style:data-style-name="N116">
      <style:table-cell-properties fo:border-bottom="0.06pt solid #000000" style:diagonal-bl-tr="none" style:diagonal-tl-br="none" fo:border-left="0.06pt solid #000000" fo:padding="0.071cm" fo:border-right="none" style:rotation-align="none" fo:border-top="0.06pt solid #000000" style:vertical-align="middl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358" style:family="table-cell" style:parent-style-name="Default" style:data-style-name="N3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Dutch" fo:font-size="9pt" fo:font-style="normal" fo:text-shadow="none" style:text-underline-style="none" fo:font-weight="bold" style:font-name-asian="Dutch" style:font-size-asian="9pt" style:font-style-asian="normal" style:font-weight-asian="bold" style:font-name-complex="Dutch" style:font-size-complex="9pt" style:font-style-complex="normal" style:font-weight-complex="bold"/>
    </style:style>
    <style:style style:name="ce534" style:family="table-cell" style:parent-style-name="Default" style:data-style-name="N3">
      <style:table-cell-properties style:diagonal-bl-tr="none" style:diagonal-tl-br="none" fo:border="0.06pt solid #000000" fo:padding="0.071cm" style:rotation-align="none"/>
      <style:text-properties style:use-window-font-color="true" style:text-outline="false" style:text-line-through-style="none" style:text-line-through-type="none" style:font-name="Dutch2" fo:font-size="8pt" fo:font-style="normal" fo:text-shadow="none" style:text-underline-style="none" fo:font-weight="normal" style:font-name-asian="Dutch2" style:font-size-asian="8pt" style:font-style-asian="normal" style:font-weight-asian="normal" style:font-name-complex="Dutch2" style:font-size-complex="8pt" style:font-style-complex="normal" style:font-weight-complex="normal"/>
    </style:style>
    <style:style style:name="ce554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39" style:family="table-cell" style:parent-style-name="Default" style:data-style-name="N3">
      <style:table-cell-properties fo:border-bottom="none" style:diagonal-bl-tr="none" style:diagonal-tl-br="none" fo:border-left="none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Dutch2" fo:font-size="9pt" fo:font-style="normal" fo:text-shadow="none" style:text-underline-style="none" fo:font-weight="bold" style:font-name-asian="Dutch2" style:font-size-asian="9pt" style:font-style-asian="normal" style:font-weight-asian="bold" style:font-name-complex="Dutch2" style:font-size-complex="9pt" style:font-style-complex="normal" style:font-weight-complex="bold"/>
    </style:style>
    <style:style style:name="ce391" style:family="table-cell" style:parent-style-name="Default" style:data-style-name="N116">
      <style:table-cell-properties fo:border-bottom="0.06pt solid #000000" style:diagonal-bl-tr="none" style:diagonal-tl-br="none" fo:border-left="none" fo:padding="0.071cm" fo:border-right="none" style:rotation-align="none" fo:border-top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392" style:family="table-cell" style:parent-style-name="Default" style:data-style-name="N116">
      <style:table-cell-properties fo:border-bottom="0.06pt solid #000000" style:diagonal-bl-tr="none" style:diagonal-tl-br="none" fo:border-left="none" fo:padding="0.071cm" fo:border-right="none" style:rotation-align="none" fo:border-top="none" style:vertical-align="middl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393" style:family="table-cell" style:parent-style-name="Default" style:data-style-name="N116">
      <style:table-cell-properties fo:border-bottom="0.06pt solid #000000" style:diagonal-bl-tr="none" style:diagonal-tl-br="none" fo:border-left="none" fo:padding="0.071cm" fo:border-right="none" style:rotation-align="none" fo:border-top="0.06pt solid #000000" style:vertical-align="middl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548" style:family="table-cell" style:parent-style-name="Default" style:data-style-name="N3">
      <style:table-cell-properties fo:border-bottom="1.76pt solid #000000" style:diagonal-bl-tr="none" style:diagonal-tl-br="none" fo:border-left="none" fo:padding="0.071cm" fo:border-right="none" style:rotation-align="none" fo:border-top="1.76pt solid #000000"/>
      <style:text-properties style:use-window-font-color="true" style:text-outline="false" style:text-line-through-style="none" style:text-line-through-type="none" style:font-name="Dutch2" fo:font-size="8pt" fo:font-style="normal" fo:text-shadow="none" style:text-underline-style="none" fo:font-weight="normal" style:font-name-asian="Dutch2" style:font-size-asian="8pt" style:font-style-asian="normal" style:font-weight-asian="normal" style:font-name-complex="Dutch2" style:font-size-complex="8pt" style:font-style-complex="normal" style:font-weight-complex="normal"/>
    </style:style>
    <style:style style:name="ce564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51" style:family="table-cell" style:parent-style-name="Default" style:data-style-name="N121">
      <style:table-cell-properties fo:border-bottom="none" style:diagonal-bl-tr="none" style:diagonal-tl-br="none" fo:border-left="none" fo:padding="0.071cm" fo:border-right="0.74pt solid #000000" style:rotation-align="none" fo:border-top="0.06pt solid #000000"/>
      <style:text-properties style:use-window-font-color="true" style:text-outline="false" style:text-line-through-style="none" style:text-line-through-type="none" style:font-name="Dutch2" fo:font-size="9pt" fo:font-style="normal" fo:text-shadow="none" style:text-underline-style="none" fo:font-weight="bold" style:font-name-asian="Dutch2" style:font-size-asian="9pt" style:font-style-asian="normal" style:font-weight-asian="bold" style:font-name-complex="Dutch2" style:font-size-complex="9pt" style:font-style-complex="normal" style:font-weight-complex="bold"/>
    </style:style>
    <style:style style:name="ce399" style:family="table-cell" style:parent-style-name="Default" style:data-style-name="N225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401" style:family="table-cell" style:parent-style-name="Default" style:data-style-name="N225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402" style:family="table-cell" style:parent-style-name="Default" style:data-style-name="N225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" fo:font-size="9pt" fo:font-style="normal" fo:text-shadow="none" style:text-underline-style="none" fo:font-weight="bold" style:font-name-asian="Dutch" style:font-size-asian="9pt" style:font-style-asian="normal" style:font-weight-asian="bold" style:font-name-complex="Dutch" style:font-size-complex="9pt" style:font-style-complex="normal" style:font-weight-complex="bold"/>
    </style:style>
    <style:style style:name="ce403" style:family="table-cell" style:parent-style-name="Default" style:data-style-name="N225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04" style:family="table-cell" style:parent-style-name="Default" style:data-style-name="N225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405" style:family="table-cell" style:parent-style-name="Default" style:data-style-name="N225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406" style:family="table-cell" style:parent-style-name="Default" style:data-style-name="N225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1.7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2" fo:font-size="9pt" fo:font-style="normal" fo:text-shadow="none" style:text-underline-style="none" fo:font-weight="normal" style:font-name-asian="Dutch2" style:font-size-asian="9pt" style:font-style-asian="normal" style:font-weight-asian="normal" style:font-name-complex="Dutch2" style:font-size-complex="9pt" style:font-style-complex="normal" style:font-weight-complex="normal"/>
    </style:style>
    <style:style style:name="ce568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69" style:family="table-cell" style:parent-style-name="Default" style:data-style-name="N121">
      <style:table-cell-properties fo:border-bottom="none" style:diagonal-bl-tr="none" style:diagonal-tl-br="none" fo:border-left="none" fo:padding="0.071cm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Dutch2" fo:font-size="9pt" fo:font-style="normal" fo:text-shadow="none" style:text-underline-style="none" fo:font-weight="bold" style:font-name-asian="Dutch2" style:font-size-asian="9pt" style:font-style-asian="normal" style:font-weight-asian="bold" style:font-name-complex="Dutch2" style:font-size-complex="9pt" style:font-style-complex="normal" style:font-weight-complex="bold"/>
    </style:style>
    <style:style style:name="ce409" style:family="table-cell" style:parent-style-name="Default" style:data-style-name="N225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2" style:font-size-asian="12pt" style:font-style-asian="normal" style:font-weight-asian="bold" style:font-name-complex="Dutch2" style:font-size-complex="12pt" style:font-style-complex="normal" style:font-weight-complex="bold"/>
    </style:style>
    <style:style style:name="ce410" style:family="table-cell" style:parent-style-name="Default" style:data-style-name="N225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11" style:family="table-cell" style:parent-style-name="Default" style:data-style-name="N225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1.7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2" fo:font-size="9pt" fo:font-style="normal" fo:text-shadow="none" style:text-underline-style="none" fo:font-weight="normal" style:font-name-asian="Dutch2" style:font-size-asian="9pt" style:font-style-asian="normal" style:font-weight-asian="normal" style:font-name-complex="Dutch2" style:font-size-complex="9pt" style:font-style-complex="normal" style:font-weight-complex="normal"/>
    </style:style>
    <style:style style:name="ce412" style:family="table-cell" style:parent-style-name="Default" style:data-style-name="N225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416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2" style:family="table-cell" style:parent-style-name="Default" style:data-style-name="N116">
      <style:table-cell-properties fo:border-bottom="0.06pt solid #000000" style:diagonal-bl-tr="none" style:diagonal-tl-br="none" style:text-align-source="fix" style:repeat-content="false" fo:border-left="0.06pt solid #000000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195" style:family="table-cell" style:parent-style-name="Default" style:data-style-name="N116">
      <style:table-cell-properties fo:border-bottom="0.06pt solid #000000" style:diagonal-bl-tr="none" style:diagonal-tl-br="none" style:text-align-source="fix" style:repeat-content="false" fo:border-left="none" fo:padding="0.071cm" fo:border-right="none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501" style:family="table-cell" style:parent-style-name="Default" style:data-style-name="N3">
      <style:table-cell-properties fo:border-bottom="1.76pt solid #000000" style:diagonal-bl-tr="none" style:diagonal-tl-br="none" style:text-align-source="fix" style:repeat-content="false" fo:border-left="1.76pt solid #000000" fo:padding="0.071cm" fo:border-right="none" style:rotation-align="none" fo:border-top="1.7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491" style:family="table-cell" style:parent-style-name="Default" style:data-style-name="N3">
      <style:table-cell-properties style:diagonal-bl-tr="none" style:diagonal-tl-br="none" style:text-align-source="fix" style:repeat-content="false" fo:border="none" fo:padding="0.071cm" style:rotation-align="none"/>
      <style:paragraph-properties fo:text-align="end" fo:margin-left="0cm"/>
      <style:text-properties style:use-window-font-color="true" style:text-outline="false" style:text-line-through-style="none" style:text-line-through-type="none" style:font-name="Dutch2" fo:font-size="8pt" fo:font-style="normal" fo:text-shadow="none" style:text-underline-style="none" fo:font-weight="normal" style:font-name-asian="Dutch2" style:font-size-asian="8pt" style:font-style-asian="normal" style:font-weight-asian="normal" style:font-name-complex="Dutch2" style:font-size-complex="8pt" style:font-style-complex="normal" style:font-weight-complex="normal"/>
    </style:style>
    <style:style style:name="ce503" style:family="table-cell" style:parent-style-name="Default" style:data-style-name="N3">
      <style:table-cell-properties fo:border-bottom="1.76pt solid #000000" style:diagonal-bl-tr="none" style:diagonal-tl-br="none" style:text-align-source="fix" style:repeat-content="false" fo:border-left="1.76pt solid #000000" fo:padding="0.071cm" fo:border-right="none" style:rotation-align="none" fo:border-top="1.7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504" style:family="table-cell" style:parent-style-name="Default" style:data-style-name="N3">
      <style:table-cell-properties fo:border-bottom="1.76pt solid #000000" style:diagonal-bl-tr="none" style:diagonal-tl-br="none" style:text-align-source="fix" style:repeat-content="false" fo:border-left="none" fo:padding="0.071cm" fo:border-right="none" style:rotation-align="none" fo:border-top="1.7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505" style:family="table-cell" style:parent-style-name="Default" style:data-style-name="N3">
      <style:table-cell-properties fo:border-bottom="1.76pt solid #000000" style:diagonal-bl-tr="none" style:diagonal-tl-br="none" style:text-align-source="fix" style:repeat-content="false" fo:border-left="none" fo:padding="0.071cm" fo:border-right="none" style:rotation-align="none" fo:border-top="1.76pt solid #000000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506" style:family="table-cell" style:parent-style-name="Default" style:data-style-name="N4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1.7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49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2" fo:font-size="9pt" fo:font-style="normal" fo:text-shadow="none" style:text-underline-style="none" fo:font-weight="normal" style:font-name-asian="Dutch2" style:font-size-asian="9pt" style:font-style-asian="normal" style:font-weight-asian="normal" style:font-name-complex="Dutch2" style:font-size-complex="9pt" style:font-style-complex="normal" style:font-weight-complex="normal"/>
    </style:style>
    <style:style style:name="ce508" style:family="table-cell" style:parent-style-name="Default" style:data-style-name="N4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1.7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509" style:family="table-cell" style:parent-style-name="Default" style:data-style-name="N2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1.7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499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Dutch2" fo:font-size="9pt" fo:font-style="normal" fo:text-shadow="none" style:text-underline-style="none" fo:font-weight="normal" style:font-name-asian="Dutch2" style:font-size-asian="9pt" style:font-style-asian="normal" style:font-weight-asian="normal" style:font-name-complex="Dutch2" style:font-size-complex="9pt" style:font-style-complex="normal" style:font-weight-complex="normal"/>
    </style:style>
    <style:style style:name="ce155" style:family="table-cell" style:parent-style-name="Default" style:data-style-name="N4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1.7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name-asian="Dutch" style:font-size-asian="12pt" style:font-style-asian="normal" style:font-weight-asian="bold" style:font-name-complex="Dutch" style:font-size-complex="12pt" style:font-style-complex="normal" style:font-weight-complex="bold"/>
    </style:style>
    <style:style style:name="ce396" style:family="table-cell" style:parent-style-name="Default" style:data-style-name="N3">
      <style:table-cell-properties fo:border-bottom="0.99pt solid #000000" style:diagonal-bl-tr="none" style:diagonal-tl-br="none" fo:border-left="none" fo:padding="0.071cm" fo:border-right="none" style:rotation-align="none" fo:border-top="0.99pt solid #000000"/>
      <style:text-properties style:use-window-font-color="true" style:text-outline="false" style:text-line-through-style="none" style:text-line-through-type="none" style:font-name="Dutch2" fo:font-size="9pt" fo:font-style="normal" fo:text-shadow="none" style:text-underline-style="none" fo:font-weight="bold" style:font-name-asian="Dutch2" style:font-size-asian="9pt" style:font-style-asian="normal" style:font-weight-asian="bold" style:font-name-complex="Dutch2" style:font-size-complex="9pt" style:font-style-complex="normal" style:font-weight-complex="bold"/>
    </style:style>
    <style:style style:name="ce522" style:family="table-cell" style:parent-style-name="Default" style:data-style-name="N116">
      <style:table-cell-properties fo:border-bottom="0.06pt solid #000000" style:diagonal-bl-tr="none" style:diagonal-tl-br="none" fo:border-left="0.06pt solid #000000" fo:padding="0.071cm" fo:border-right="none" style:rotation-align="none" fo:border-top="none" style:vertical-align="middl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" style:font-size-asian="12pt" style:font-style-asian="normal" style:font-weight-asian="normal" style:font-name-complex="Dutch" style:font-size-complex="12pt" style:font-style-complex="normal" style:font-weight-complex="normal"/>
    </style:style>
    <style:style style:name="ce524" style:family="table-cell" style:parent-style-name="Default" style:data-style-name="N116">
      <style:table-cell-properties fo:border-bottom="0.06pt solid #000000" style:diagonal-bl-tr="none" style:diagonal-tl-br="none" fo:border-left="none" fo:padding="0.071cm" fo:border-right="none" style:rotation-align="none" fo:border-top="none" style:vertical-align="middl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" style:font-size-asian="12pt" style:font-style-asian="normal" style:font-weight-asian="normal" style:font-name-complex="Dutch" style:font-size-complex="12pt" style:font-style-complex="normal" style:font-weight-complex="normal"/>
    </style:style>
    <style:style style:name="ce397" style:family="table-cell" style:parent-style-name="Default" style:data-style-name="N121">
      <style:table-cell-properties fo:border-bottom="0.99pt solid #000000" style:diagonal-bl-tr="none" style:diagonal-tl-br="none" fo:border-left="none" fo:padding="0.071cm" fo:border-right="0.99pt solid #000000" style:rotation-align="none" fo:border-top="0.99pt solid #000000"/>
      <style:text-properties style:use-window-font-color="true" style:text-outline="false" style:text-line-through-style="none" style:text-line-through-type="none" style:font-name="Dutch2" fo:font-size="9pt" fo:font-style="normal" fo:text-shadow="none" style:text-underline-style="none" fo:font-weight="bold" style:font-name-asian="Dutch2" style:font-size-asian="9pt" style:font-style-asian="normal" style:font-weight-asian="bold" style:font-name-complex="Dutch2" style:font-size-complex="9pt" style:font-style-complex="normal" style:font-weight-complex="bold"/>
    </style:style>
    <style:style style:name="ce527" style:family="table-cell" style:parent-style-name="Default" style:data-style-name="N225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" style:font-size-asian="12pt" style:font-style-asian="normal" style:font-weight-asian="normal" style:font-name-complex="Dutch" style:font-size-complex="12pt" style:font-style-complex="normal" style:font-weight-complex="normal"/>
    </style:style>
    <style:style style:name="ce45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shrink-to-fit="false" style:vertical-align="automatic" loext:vertical-justify="auto"/>
      <style:paragraph-properties css3t:text-justify="auto" fo:margin-left="0cm" style:writing-mode="page"/>
      <style:text-properties fo:color="#000000" style:font-name="Arial1" fo:font-size="10pt" fo:font-weight="bold" style:font-size-asian="10pt" style:font-weight-asian="bold" style:font-size-complex="10pt" style:font-weight-complex="bold"/>
    </style:style>
    <style:style style:name="ce4" style:family="table-cell" style:parent-style-name="Default">
      <style:table-cell-properties fo:padding="0.071cm"/>
    </style:style>
    <style:style style:name="ce249" style:family="table-cell" style:parent-style-name="Normal_5f_SECCIONES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28" style:family="table-cell" style:parent-style-name="Normal_5f_SECCIONES">
      <style:table-cell-properties style:glyph-orientation-vertical="0" style:diagonal-bl-tr="none" style:diagonal-tl-br="none" style:text-align-source="value-type" style:repeat-content="false" fo:background-color="transparent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537" style:family="table-cell" style:parent-style-name="Default">
      <style:table-cell-properties fo:background-color="#c0c0c0" style:diagonal-bl-tr="none" style:diagonal-tl-br="none" fo:border="0.06pt solid #000000" fo:padding="0.071cm" style:rotation-align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422" style:family="table-cell" style:parent-style-name="Default" style:data-style-name="N116">
      <style:table-cell-properties fo:border-bottom="0.06pt solid #000000" fo:background-color="#c0c0c0" style:diagonal-bl-tr="none" style:diagonal-tl-br="none" fo:border-left="0.06pt solid #000000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423" style:family="table-cell" style:parent-style-name="Default" style:data-style-name="N116">
      <style:table-cell-properties fo:border-bottom="0.06pt solid #000000" fo:background-color="#c0c0c0" style:diagonal-bl-tr="none" style:diagonal-tl-br="none" fo:border-left="none" fo:padding="0.071cm" fo:border-right="none" style:rotation-align="none" fo:border-top="0.06pt solid #000000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50" style:family="table-cell" style:parent-style-name="Default" style:data-style-name="N225">
      <style:table-cell-properties fo:border-bottom="none" style:diagonal-bl-tr="none" style:diagonal-tl-br="none" style:text-align-source="fix" style:repeat-content="false" fo:border-left="none" fo:padding="0.071cm" fo:border-right="0.06pt solid #000000" style:rotation-align="none" fo:border-top="none"/>
      <style:paragraph-properties fo:text-align="end" fo:margin-left="0cm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name-asian="Dutch2" style:font-size-asian="12pt" style:font-style-asian="normal" style:font-weight-asian="normal" style:font-name-complex="Dutch2" style:font-size-complex="12pt" style:font-style-complex="normal" style:font-weight-complex="normal"/>
    </style:style>
    <style:style style:name="ce424" style:family="table-cell" style:parent-style-name="Default" style:data-style-name="N225">
      <style:table-cell-properties fo:border-bottom="0.06pt solid #000000" fo:background-color="#c0c0c0" style:diagonal-bl-tr="none" style:diagonal-tl-br="none" fo:border-left="none" fo:padding="0.071cm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64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595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603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name-asian="Dutch" style:font-size-asian="10pt" style:font-style-asian="normal" style:font-weight-asian="bold" style:font-name-complex="Dutch" style:font-size-complex="10pt" style:font-style-complex="normal" style:font-weight-complex="bold"/>
    </style:style>
    <style:style style:name="ce482" style:family="table-cell" style:parent-style-name="Default">
      <style:table-cell-properties fo:border="none" fo:padding="0.071cm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gr1" style:family="graphic" style:parent-style-name="Default">
      <style:graphic-properties draw:stroke="none" svg:stroke-width="0cm" svg:stroke-color="#3465a4" draw:marker-start="" draw:marker-start-width="0.2cm" draw:marker-start-center="false" draw:marker-end="" draw:marker-end-width="0.2cm" draw:marker-end-center="false" draw:fill="none" draw:fill-color="#729fcf" draw:textarea-horizontal-align="center" draw:textarea-vertical-align="middle" fo:padding-top="0.125cm" fo:padding-bottom="0.125cm" fo:padding-left="0.25cm" fo:padding-right="0.25cm" draw:shadow="hidden" draw:shadow-offset-x="0.2cm" draw:shadow-offset-y="0.2cm" draw:shadow-color="#808080" draw:color-mode="standard" draw:luminance="0%" draw:contrast="0%" draw:gamma="100%" draw:red="0%" draw:green="0%" draw:blue="0%" fo:clip="rect(0.381cm, 0cm, 0cm, 0.847cm)" draw:image-opacity="100%" style:mirror="none" loext:decorative="false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gr2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gr3" style:family="graphic" style:parent-style-name="Default">
      <style:graphic-properties draw:stroke="none" draw:fill="solid" draw:fill-color="#ffffff" draw:textarea-horizontal-align="justify" draw:textarea-vertical-align="top" draw:auto-grow-height="false" fo:min-height="12.079cm" fo:min-width="19.208cm" fo:padding-top="0.13cm" fo:padding-bottom="0.13cm" fo:padding-left="0.25cm" fo:padding-right="0.25cm" fo:wrap-option="wrap" draw:shadow-color="#808080" style:writing-mode="page" loext:decorative="false"/>
      <style:paragraph-properties fo:text-align="center" style:text-autospace="none" style:line-break="normal"/>
      <style:text-properties fo:hyphenate="false"/>
    </style:style>
    <style:style style:name="gr4" style:family="graphic" style:parent-style-name="Default">
      <style:graphic-properties draw:stroke="none" draw:fill="none" draw:fill-color="#ffffff" draw:textarea-horizontal-align="justify" draw:textarea-vertical-align="middle" draw:auto-grow-height="false" fo:min-height="1.408cm" fo:min-width="8.294cm" fo:padding-top="0.063cm" fo:padding-bottom="0.063cm" fo:padding-left="0.101cm" fo:padding-right="0.101cm" fo:wrap-option="wrap" draw:shadow-color="#808080" style:writing-mode="page" loext:decorative="false"/>
      <style:paragraph-properties fo:text-align="center" style:text-autospace="none" style:line-break="normal"/>
      <style:text-properties fo:hyphenate="false"/>
    </style:style>
    <style:style style:name="gr5" style:family="graphic" style:parent-style-name="Default">
      <style:graphic-properties fo:background-color="#c3f592" loext:decorative="false"/>
      <style:text-properties fo:font-family="Caladea" style:font-style-name="Negrita itálica" style:font-family-generic="roman" fo:font-size="11pt" fo:font-style="italic" fo:font-weight="bold"/>
    </style:style>
    <style:style style:name="gr6" style:family="graphic" style:parent-style-name="Default">
      <style:graphic-properties fo:background-color="#c3f592" loext:decorative="false"/>
      <style:text-properties fo:font-family="Calibri" style:font-style-name="Negrita itálica" style:font-family-generic="swiss" fo:font-size="11pt" fo:font-style="italic" fo:font-weight="bold"/>
    </style:style>
    <style:style style:name="gr7" style:family="graphic" style:parent-style-name="Default">
      <style:graphic-properties fo:background-color="#c3f592" loext:decorative="false"/>
      <style:text-properties fo:font-family="Calibri" style:font-style-name="Negrita" style:font-family-generic="swiss" fo:font-size="11pt" fo:font-style="italic" fo:font-weight="bold"/>
    </style:style>
    <style:style style:name="gr8" style:family="graphic" style:parent-style-name="Default">
      <style:graphic-properties fo:background-color="#c3f592" loext:decorative="false"/>
      <style:text-properties fo:font-family="Caladea" style:font-style-name="Normal" style:font-family-generic="roman" fo:font-size="11pt" fo:font-style="italic" fo:font-weight="bold"/>
    </style:style>
    <style:style style:name="gr9" style:family="graphic" style:parent-style-name="Default">
      <style:graphic-properties fo:background-color="#c3f592" loext:decorative="false"/>
      <style:text-properties fo:font-family="Calibri" style:font-style-name="Normal" style:font-family-generic="swiss" fo:font-size="11pt" fo:font-style="italic" fo:font-weight="bold"/>
    </style:style>
    <style:style style:name="gr10" style:family="graphic" style:parent-style-name="Default">
      <style:graphic-properties draw:stroke="none" draw:fill="none" draw:textarea-horizontal-align="center" draw:textarea-vertical-align="middle" draw:ole-draw-aspect="1" style:protect="position size" loext:decorative="false"/>
      <style:paragraph-properties fo:text-align="center"/>
    </style:style>
    <style:style style:name="gr11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gr12" style:family="graphic" style:parent-style-name="Default">
      <style:graphic-properties draw:stroke="none" draw:fill-color="#ffffff" draw:textarea-horizontal-align="justify" draw:textarea-vertical-align="middle" fo:padding-top="0.056cm" fo:padding-bottom="0.056cm" fo:padding-left="0.056cm" fo:padding-right="0.056cm" draw:ole-draw-aspect="1" loext:decorative="false"/>
      <style:paragraph-properties fo:text-align="center"/>
    </style:style>
    <style:style style:name="P1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P2" style:family="paragraph">
      <loext:graphic-properties draw:fill="none"/>
      <style:paragraph-properties fo:text-align="center"/>
    </style:style>
    <style:style style:name="P3" style:family="paragraph">
      <style:paragraph-properties fo:text-align="center" style:text-autospace="none" style:line-break="normal" style:writing-mode="page"/>
      <style:text-properties fo:hyphenate="false"/>
    </style:style>
    <style:style style:name="P4" style:family="paragraph">
      <loext:graphic-properties draw:fill="solid" draw:fill-color="#ffffff"/>
      <style:paragraph-properties fo:text-align="center" style:text-autospace="none" style:line-break="normal" style:writing-mode="page"/>
      <style:text-properties fo:hyphenate="false"/>
    </style:style>
    <style:style style:name="P5" style:family="paragraph">
      <loext:graphic-properties draw:fill="none" draw:fill-color="#ffffff"/>
      <style:paragraph-properties fo:text-align="center" style:text-autospace="none" style:line-break="normal" style:writing-mode="page"/>
      <style:text-properties fo:hyphenate="false"/>
    </style:style>
    <style:style style:name="P6" style:family="paragraph">
      <style:paragraph-properties fo:text-align="center"/>
      <style:text-properties fo:font-family="Caladea" style:font-style-name="Negrita itálica" style:font-family-generic="roman" fo:font-size="11pt" fo:font-style="italic" fo:font-weight="bold"/>
    </style:style>
    <style:style style:name="P7" style:family="paragraph">
      <style:paragraph-properties fo:text-align="center"/>
      <style:text-properties fo:font-family="Calibri" style:font-style-name="Negrita itálica" style:font-family-generic="swiss" fo:font-size="11pt" fo:font-style="italic" fo:font-weight="bold"/>
    </style:style>
    <style:style style:name="P8" style:family="paragraph">
      <style:paragraph-properties fo:text-align="center"/>
      <style:text-properties fo:font-family="Calibri" style:font-style-name="Negrita" style:font-family-generic="swiss" fo:font-size="11pt" fo:font-style="italic" fo:font-weight="bold"/>
    </style:style>
    <style:style style:name="P9" style:family="paragraph">
      <style:paragraph-properties fo:text-align="center"/>
      <style:text-properties fo:font-family="Caladea" style:font-style-name="Normal" style:font-family-generic="roman" fo:font-size="11pt" fo:font-style="italic" fo:font-weight="bold"/>
    </style:style>
    <style:style style:name="P10" style:family="paragraph">
      <style:paragraph-properties fo:text-align="center"/>
      <style:text-properties fo:font-family="Calibri" style:font-style-name="Normal" style:font-family-generic="swiss" fo:font-size="11pt" fo:font-style="italic" fo:font-weight="bold"/>
    </style:style>
    <style:style style:name="P11" style:family="paragraph">
      <loext:graphic-properties draw:fill-color="#ffffff"/>
      <style:paragraph-properties fo:text-align="center"/>
    </style:style>
    <style:style style:name="T1" style:family="text">
      <style:text-properties fo:color="#000080" loext:opacity="100%" style:text-outline="false" style:text-line-through-style="none" style:text-line-through-type="none" style:text-position="0% 100%" style:font-name="Arial1" fo:font-size="24pt" fo:font-style="normal" fo:text-shadow="none" style:text-underline-style="none" fo:font-weight="bold" style:font-size-asian="24pt" style:font-style-asian="normal" style:font-weight-asian="bold" style:font-name-complex="Arial1" style:font-size-complex="24pt" style:font-style-complex="normal" style:font-weight-complex="bold"/>
    </style:style>
    <style:style style:name="T2" style:family="text">
      <style:text-properties fo:color="#000000" loext:opacity="100%" style:text-outline="false" style:text-line-through-style="none" style:text-line-through-type="none" style:text-position="0% 100%" fo:font-family="NewsGotT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Portada" table:style-name="ta1">
        <office:forms form:automatic-focus="true" form:apply-design-mode="false"/>
        <table:shapes>
          <draw:frame draw:z-index="2" draw:name="Imagen 3" draw:style-name="gr1" draw:text-style-name="P1" svg:width="19.935cm" svg:height="9.537cm" svg:x="2.543cm" svg:y="12.293cm">
            <draw:image xlink:href="Pictures/10000000000002770000012DA0A67F44.jpg" xlink:type="simple" xlink:show="embed" xlink:actuate="onLoad" draw:mime-type="image/jpeg">
              <text:p/>
            </draw:image>
          </draw:frame>
        </table:shapes>
        <table:table-column table:style-name="co1" table:number-columns-repeated="11" table:default-cell-style-name="Default"/>
        <table:table-column table:style-name="co2" table:default-cell-style-name="Default"/>
        <table:table-column table:style-name="co1" table:number-columns-repeated="1012" table:default-cell-style-name="Default"/>
        <table:table-row table:style-name="ro1">
          <table:table-cell table:style-name="ce2" office:value-type="string" calcext:value-type="string">
            <text:p><text:s/></text:p>
            <draw:frame draw:z-index="3" draw:name="Imagen 4" draw:style-name="gr2" draw:text-style-name="P2" svg:width="6.748cm" svg:height="3.281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7"/>
          <table:table-cell table:style-name="ce2" table:number-columns-repeated="10"/>
          <table:table-cell table:style-name="ce19" table:number-columns-repeated="1012"/>
        </table:table-row>
        <table:table-row table:style-name="ro1">
          <table:table-cell table:style-name="ce2"/>
          <table:table-cell table:style-name="ce7"/>
          <table:table-cell table:style-name="ce2" table:number-columns-repeated="2"/>
          <table:table-cell table:style-name="ce5" office:value-type="string" calcext:value-type="string" table:number-columns-spanned="7" table:number-rows-spanned="1">
            <text:p>ESTADÍSTICA DE RECAUDACIÓN TRIBUTARIA DE LA COMUNIDAD AUTÓNOMA DE ANDALUCÍA</text:p>
          </table:table-cell>
          <table:covered-table-cell table:number-columns-repeated="6" table:style-name="ce1"/>
          <table:table-cell table:style-name="ce2"/>
          <table:table-cell table:style-name="ce19" table:number-columns-repeated="1012"/>
        </table:table-row>
        <table:table-row table:style-name="ro1">
          <table:table-cell table:style-name="ce2"/>
          <table:table-cell table:style-name="ce7"/>
          <table:table-cell table:style-name="ce2" table:number-columns-repeated="5"/>
          <table:table-cell table:style-name="ce18" office:value-type="string" calcext:value-type="string">
            <text:p>JUNIO 2026 (Datos Provisionales)</text:p>
          </table:table-cell>
          <table:table-cell table:style-name="ce2" table:number-columns-repeated="4"/>
          <table:table-cell table:style-name="ce19" table:number-columns-repeated="1012"/>
        </table:table-row>
        <table:table-row table:style-name="ro2">
          <table:table-cell table:number-columns-repeated="1024"/>
        </table:table-row>
        <table:table-row table:style-name="ro2">
          <table:table-cell/>
          <table:table-cell>
            <draw:custom-shape draw:z-index="0" draw:name="4 CuadroTexto" draw:style-name="gr3" draw:text-style-name="P4" svg:width="19.708cm" svg:height="12.339cm" svg:x="1.163cm" svg:y="0.373cm">
              <text:p text:style-name="P3"><text:span text:style-name="T1"/></text:p>
              <text:p text:style-name="P3"><text:span text:style-name="T1"/></text:p>
              <text:p text:style-name="P3"><text:span text:style-name="T1"/></text:p>
              <text:p text:style-name="P3"><text:span text:style-name="T1"/></text:p>
              <text:p text:style-name="P3"><text:span text:style-name="T1">ESTADÍSTICA DE RECAUDACIÓN TRIBUTARIA DE LA COMUNIDAD AUTÓNOMA DE ANDALUCÍA</text:span></text:p>
              <draw:enhanced-geometry svg:viewBox="0 0 21600 21600" draw:type="mso-spt202" draw:enhanced-path="M 0 0 L 21600 0 21600 21600 0 21600 0 0 Z N"/>
            </draw:custom-shape>
          </table:table-cell>
          <table:table-cell table:number-columns-repeated="1022"/>
        </table:table-row>
        <table:table-row table:style-name="ro2" table:number-rows-repeated="46">
          <table:table-cell table:number-columns-repeated="1024"/>
        </table:table-row>
        <table:table-row table:style-name="ro2">
          <table:table-cell table:number-columns-repeated="6"/>
          <table:table-cell>
            <draw:custom-shape draw:z-index="1" draw:name="Cuadro de texto 4" draw:style-name="gr4" draw:text-style-name="P5" svg:width="8.496cm" svg:height="1.534cm" svg:x="0.706cm" svg:y="0.332cm">
              <text:p text:style-name="P3"><text:span text:style-name="T2">Unidad Estadística y Cartográfica</text:span></text:p>
              <text:p text:style-name="P3"><text:span text:style-name="T2">Consejería de Economía, Hacienda Y Fondos Europeos</text:span></text:p>
              <text:p text:style-name="P3"><text:span text:style-name="T2">ueyc.cehyfe@juntadeandalucia.es</text:span></text:p>
              <draw:enhanced-geometry svg:viewBox="0 0 21600 21600" draw:type="mso-spt202" draw:enhanced-path="M 0 0 L 21600 0 21600 21600 0 21600 0 0 Z N"/>
            </draw:custom-shape>
          </table:table-cell>
          <table:table-cell table:number-columns-repeated="1017"/>
        </table:table-row>
      </table:table>
      <table:table table:name="Introducción" table:style-name="ta2">
        <table:table-column table:style-name="co3" table:number-columns-repeated="14" table:default-cell-style-name="Default"/>
        <table:table-column table:style-name="co4" table:default-cell-style-name="Default"/>
        <table:table-column table:style-name="co3" table:number-columns-repeated="1009" table:default-cell-style-name="Default"/>
        <table:table-row table:style-name="ro1">
          <table:table-cell table:style-name="ce2" office:value-type="string" calcext:value-type="string">
            <text:p><text:s/></text:p>
            <draw:frame draw:z-index="0" draw:name="Imagen 1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7"/>
          <table:table-cell table:style-name="ce2" table:number-columns-repeated="10"/>
          <table:table-cell table:style-name="ce19" table:number-columns-repeated="1012"/>
        </table:table-row>
        <table:table-row table:style-name="ro1">
          <table:table-cell table:style-name="ce2"/>
          <table:table-cell table:style-name="ce7"/>
          <table:table-cell table:style-name="ce2" table:number-columns-repeated="2"/>
          <table:table-cell table:style-name="ce12" office:value-type="string" calcext:value-type="string" table:number-columns-spanned="8" table:number-rows-spanned="1">
            <text:p>ESTADÍSTICA DE RECAUDACIÓN TRIBUTARIA DE LA JUNTA DE ANDALUCÍA</text:p>
          </table:table-cell>
          <table:covered-table-cell table:number-columns-repeated="7" table:style-name="ce2"/>
          <table:table-cell table:style-name="ce19" table:number-columns-repeated="1012"/>
        </table:table-row>
        <table:table-row table:style-name="ro1">
          <table:table-cell table:style-name="ce2"/>
          <table:table-cell table:style-name="ce7"/>
          <table:table-cell table:style-name="ce2" table:number-columns-repeated="5"/>
          <table:table-cell table:style-name="ce18" office:value-type="string" calcext:value-type="string">
            <text:p>JUNIO 2026 (Datos Provisionales)</text:p>
          </table:table-cell>
          <table:table-cell table:style-name="ce2" table:number-columns-repeated="4"/>
          <table:table-cell table:style-name="ce19" table:number-columns-repeated="1012"/>
        </table:table-row>
        <table:table-row table:style-name="ro4" table:number-rows-repeated="3">
          <table:table-cell table:number-columns-repeated="1024"/>
        </table:table-row>
        <table:table-row table:style-name="ro4" table:number-rows-repeated="2">
          <table:table-cell table:style-name="ce11"/>
          <table:table-cell table:number-columns-repeated="1023"/>
        </table:table-row>
        <table:table-row table:style-name="ro4">
          <table:table-cell table:style-name="ce11">
            <draw:frame draw:z-index="1" draw:name="Imagen 2" draw:style-name="gr2" draw:text-style-name="P2" svg:width="24.024cm" svg:height="27.618cm" svg:x="1.232cm" svg:y="0.271cm">
              <draw:image xlink:href="Pictures/200000090000484F0000559B3679EE3E.svm" xlink:type="simple" xlink:show="embed" xlink:actuate="onLoad" draw:mime-type="image/x-svm">
                <text:p/>
              </draw:image>
              <draw:image xlink:href="Pictures/10000001000002BD0000033DA7A8C8E5.png" xlink:type="simple" xlink:show="embed" xlink:actuate="onLoad" draw:mime-type="image/png"/>
            </draw:frame>
          </table:table-cell>
          <table:table-cell table:number-columns-repeated="1023"/>
        </table:table-row>
        <table:table-row table:style-name="ro4" table:number-rows-repeated="41">
          <table:table-cell table:style-name="ce11"/>
          <table:table-cell table:number-columns-repeated="1023"/>
        </table:table-row>
        <table:table-row table:style-name="ro4" table:number-rows-repeated="104852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Índice" table:style-name="ta2">
        <office:forms form:automatic-focus="true" form:apply-design-mode="false">
          <form:form form:name="Formulario" form:apply-filter="true" form:command-type="table" form:control-implementation="ooo:com.sun.star.form.component.Form" office:target-frame="">
            <form:properties>
              <form:property form:property-name="PropertyChangeNotificationEnabled" office:value-type="boolean" office:boolean-value="true"/>
              <form:property form:property-name="TargetURL" office:value-type="string" office:string-value=""/>
            </form:properties>
            <form:button form:name="Botón 2" form:control-implementation="ooo:com.sun.star.form.component.CommandButton" xml:id="control1" form:id="control1" form:label="1.2" form:button-type="url" office:target-frame="" xlink:href="#1.2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2" form:id="control2" form:label="1.3" form:button-type="url" office:target-frame="" xlink:href="#1.3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3" form:id="control3" form:label="1.4" form:button-type="url" office:target-frame="" xlink:href="#1.4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4" form:id="control4" form:label="1.5" form:button-type="url" office:target-frame="" xlink:href="#1.5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5" form:id="control5" form:label="1.5.1" form:button-type="url" office:target-frame="" xlink:href="#1.5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6" form:id="control6" form:label="1.5.2" form:button-type="url" office:target-frame="" xlink:href="#1.5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7" form:id="control7" form:label="1.6" form:button-type="url" office:target-frame="" xlink:href="#1.6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8" form:id="control8" form:label="1.7" form:button-type="url" office:target-frame="" xlink:href="#1.7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9" form:id="control9" form:label="1.8" form:button-type="url" office:target-frame="" xlink:href="#1.8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10" form:id="control10" form:label="1.9" form:button-type="url" office:target-frame="" xlink:href="#1.9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11" form:id="control11" form:label="Almería" form:button-type="url" office:target-frame="" xlink:href="#2.1.Almería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12" form:id="control12" form:label="Cádiz" form:button-type="url" office:target-frame="" xlink:href="#2.2.Cádiz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13" form:id="control13" form:label="Córdoba" form:button-type="url" office:target-frame="" xlink:href="#2.3.Córdoba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14" form:id="control14" form:label="Granada" form:button-type="url" office:target-frame="" xlink:href="#2.4.Granada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15" form:id="control15" form:label="Huelva" form:button-type="url" office:target-frame="" xlink:href="#2.5.Huelva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16" form:id="control16" form:label="Jaén" form:button-type="url" office:target-frame="" xlink:href="#2.6.Jaén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17" form:id="control17" form:label="Málaga" form:button-type="url" office:target-frame="" xlink:href="#2.7.Málaga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18" form:id="control18" form:label="Sevilla" form:button-type="url" office:target-frame="" xlink:href="#2.8.Sevilla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19" form:id="control19" form:label="SS.CC." form:button-type="url" office:target-frame="" xlink:href="#2.9.Servicios Centrales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20" form:id="control20" form:label="Andalucía" form:button-type="url" office:target-frame="" xlink:href="#2.10.Total Andalucía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21" form:id="control21" form:label="1.1" form:button-type="url" office:target-frame="" xlink:href="#1.1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22" form:id="control22" form:label="Otros I." form:button-type="url" office:target-frame="" xlink:href="#3.3.Otros Ingresos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23" form:id="control23" form:label="Tasas" form:button-type="url" office:target-frame="" xlink:href="#3.2.Tasas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24" form:id="control24" form:label="3.1" form:button-type="url" office:target-frame="" xlink:href="#3.1.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  <form:button form:name="Botón 2" form:control-implementation="ooo:com.sun.star.form.component.CommandButton" xml:id="control25" form:id="control25" form:label="1.9" form:button-type="url" office:target-frame="" xlink:href="#Evolución histórica" form:image-data="Pictures/2000000900007CFA000099AB7933C0A8.svm" form:delay-for-repeat="PT0.050000000S" form:image-position="center">
              <form:properties>
                <form:property form:property-name="DefaultControl" office:value-type="string" office:string-value="com.sun.star.form.control.CommandButton"/>
              </form:properties>
            </form:button>
          </form:form>
        </office:forms>
        <table:table-column table:style-name="co5" table:default-cell-style-name="ce21"/>
        <table:table-column table:style-name="co6" table:default-cell-style-name="ce21"/>
        <table:table-column table:style-name="co3" table:default-cell-style-name="ce19"/>
        <table:table-column table:style-name="co7" table:default-cell-style-name="ce19"/>
        <table:table-column table:style-name="co3" table:number-columns-repeated="60" table:default-cell-style-name="ce19"/>
        <table:table-row table:style-name="ro1">
          <table:table-cell table:style-name="ce2" office:value-type="string" calcext:value-type="string">
            <text:p><text:s/></text:p>
            <draw:frame draw:z-index="0" draw:name="Imagen 5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7"/>
          <table:table-cell table:style-name="ce2" table:number-columns-repeated="10"/>
          <table:table-cell table:number-columns-repeated="52"/>
        </table:table-row>
        <table:table-row table:style-name="ro1">
          <table:table-cell table:style-name="ce2"/>
          <table:table-cell table:style-name="ce7"/>
          <table:table-cell table:style-name="ce2" table:number-columns-repeated="2"/>
          <table:table-cell table:style-name="ce35" office:value-type="string" calcext:value-type="string" table:number-columns-spanned="8" table:number-rows-spanned="1">
            <text:p>ESTADÍSTICA DE RECAUDACIÓN TRIBUTARIA DE LA COMUNIDAD AUTÓNOMA DE ANDALUCÍA</text:p>
          </table:table-cell>
          <table:covered-table-cell table:number-columns-repeated="7" table:style-name="ce2"/>
          <table:table-cell table:number-columns-repeated="52"/>
        </table:table-row>
        <table:table-row table:style-name="ro1">
          <table:table-cell table:style-name="ce2"/>
          <table:table-cell table:style-name="ce7"/>
          <table:table-cell table:style-name="ce2" table:number-columns-repeated="5"/>
          <table:table-cell table:style-name="ce18" office:value-type="string" calcext:value-type="string">
            <text:p>JUNIO 2026 (Datos Provisionales)</text:p>
          </table:table-cell>
          <table:table-cell table:style-name="ce2" table:number-columns-repeated="4"/>
          <table:table-cell table:number-columns-repeated="52"/>
        </table:table-row>
        <table:table-row table:style-name="ro1" table:number-rows-repeated="2">
          <table:table-cell table:style-name="ce2"/>
          <table:table-cell table:style-name="ce7"/>
          <table:table-cell table:style-name="ce2" table:number-columns-repeated="5"/>
          <table:table-cell table:style-name="ce18"/>
          <table:table-cell table:style-name="ce2" table:number-columns-repeated="4"/>
          <table:table-cell table:number-columns-repeated="52"/>
        </table:table-row>
        <table:table-row table:style-name="ro1">
          <table:table-cell table:style-name="ce15" office:value-type="string" calcext:value-type="string">
            <text:p>ÍNDICE</text:p>
          </table:table-cell>
          <table:table-cell table:style-name="ce7"/>
          <table:table-cell table:style-name="ce2" table:number-columns-repeated="10"/>
          <table:table-cell table:number-columns-repeated="52"/>
        </table:table-row>
        <table:table-row table:style-name="ro1">
          <table:table-cell table:style-name="ce15" office:value-type="string" calcext:value-type="string">
            <text:p>1. Recaudación Tributaria de la Comunidad Autónoma de Andalucía</text:p>
          </table:table-cell>
          <table:table-cell table:style-name="ce7"/>
          <table:table-cell table:style-name="ce2" table:number-columns-repeated="9"/>
          <table:table-cell table:style-name="ce57"/>
          <table:table-cell table:number-columns-repeated="52"/>
        </table:table-row>
        <table:table-row table:style-name="ro1">
          <table:table-cell table:style-name="ce2"/>
          <table:table-cell table:style-name="ce2" office:value-type="string" calcext:value-type="string">
            <text:p>1.1.Recaudación Tributaria Homogénea</text:p>
          </table:table-cell>
          <table:table-cell table:style-name="ce2" table:number-columns-repeated="9"/>
          <table:table-cell table:style-name="ce57"/>
          <table:table-cell>
            <draw:control draw:z-index="21" draw:style-name="gr5" draw:text-style-name="P6" svg:width="2cm" svg:height="0.679cm" svg:x="0.001cm" svg:y="0.347cm" draw:control="control21"/>
          </table:table-cell>
          <table:table-cell table:number-columns-repeated="51"/>
        </table:table-row>
        <table:table-row table:style-name="ro1">
          <table:table-cell table:style-name="ce7"/>
          <table:table-cell table:style-name="ce2" office:value-type="string" calcext:value-type="string">
            <text:p>1.2. Recaudación Tributaria total</text:p>
          </table:table-cell>
          <table:table-cell table:style-name="ce2" table:number-columns-repeated="9"/>
          <table:table-cell table:style-name="ce57"/>
          <table:table-cell>
            <draw:control draw:z-index="1" draw:style-name="gr5" draw:text-style-name="P6" svg:width="2cm" svg:height="0.679cm" svg:x="0.001cm" svg:y="0.009cm" draw:control="control1"/>
          </table:table-cell>
          <table:table-cell table:number-columns-repeated="51"/>
        </table:table-row>
        <table:table-row table:style-name="ro1">
          <table:table-cell table:style-name="ce2"/>
          <table:table-cell table:style-name="ce22" office:value-type="string" calcext:value-type="string">
            <text:p>1.3. Detalle de la recaudación por las diferentes figuras tributarias propias</text:p>
          </table:table-cell>
          <table:table-cell table:style-name="ce2" table:number-columns-repeated="9"/>
          <table:table-cell table:style-name="ce57"/>
          <table:table-cell>
            <draw:control draw:z-index="2" draw:style-name="gr5" draw:text-style-name="P6" svg:width="2cm" svg:height="0.679cm" svg:x="0.001cm" svg:y="0.009cm" draw:control="control2"/>
          </table:table-cell>
          <table:table-cell table:number-columns-repeated="51"/>
        </table:table-row>
        <table:table-row table:style-name="ro1">
          <table:table-cell table:style-name="ce7"/>
          <table:table-cell table:style-name="ce23" office:value-type="string" calcext:value-type="string">
            <text:p>1.4. Detalle de la recaudación por las diferentes figuras tributarias cedidas de gestión propia</text:p>
          </table:table-cell>
          <table:table-cell table:style-name="ce2" table:number-columns-repeated="9"/>
          <table:table-cell table:style-name="ce57"/>
          <table:table-cell>
            <draw:control draw:z-index="3" draw:style-name="gr5" draw:text-style-name="P6" svg:width="2cm" svg:height="0.679cm" svg:x="0.001cm" svg:y="0.003cm" draw:control="control3"/>
          </table:table-cell>
          <table:table-cell table:number-columns-repeated="51"/>
        </table:table-row>
        <table:table-row table:style-name="ro1">
          <table:table-cell table:style-name="ce2"/>
          <table:table-cell table:style-name="ce2" office:value-type="string" calcext:value-type="string">
            <text:p>1.5. Detalle de los ingresos por las diferentes figuras tributarias cedidas gestionadas por el Estado sujetas a liquidación</text:p>
          </table:table-cell>
          <table:table-cell table:style-name="ce2" table:number-columns-repeated="9"/>
          <table:table-cell table:style-name="ce57"/>
          <table:table-cell>
            <draw:control draw:z-index="4" draw:style-name="gr6" draw:text-style-name="P7" svg:width="2cm" svg:height="0.679cm" svg:x="0.001cm" svg:y="0.003cm" draw:control="control4"/>
          </table:table-cell>
          <table:table-cell table:number-columns-repeated="51"/>
        </table:table-row>
        <table:table-row table:style-name="ro1">
          <table:table-cell table:style-name="ce7" table:number-columns-repeated="2"/>
          <table:table-cell table:style-name="ce2" office:value-type="string" calcext:value-type="string">
            <text:p>1.5.1. Recaudación de las entregas a cuenta</text:p>
          </table:table-cell>
          <table:table-cell table:style-name="ce2" table:number-columns-repeated="8"/>
          <table:table-cell table:style-name="ce57"/>
          <table:table-cell>
            <draw:control draw:z-index="5" draw:style-name="gr7" draw:text-style-name="P8" svg:width="2cm" svg:height="0.679cm" svg:x="0.001cm" svg:y="0.342cm" draw:control="control5"/>
          </table:table-cell>
          <table:table-cell table:number-columns-repeated="51"/>
        </table:table-row>
        <table:table-row table:style-name="ro1">
          <table:table-cell table:style-name="ce7" table:number-columns-repeated="2"/>
          <table:table-cell table:style-name="ce31" office:value-type="string" calcext:value-type="string">
            <text:p>1.5.2. Recaudación por liquidaciones de años anteriores</text:p>
          </table:table-cell>
          <table:table-cell table:style-name="ce2" table:number-columns-repeated="8"/>
          <table:table-cell table:style-name="ce57"/>
          <table:table-cell>
            <draw:control draw:z-index="6" draw:style-name="gr8" draw:text-style-name="P9" svg:width="2cm" svg:height="0.679cm" svg:x="0.001cm" svg:y="0.342cm" draw:control="control6"/>
          </table:table-cell>
          <table:table-cell table:number-columns-repeated="51"/>
        </table:table-row>
        <table:table-row table:style-name="ro1">
          <table:table-cell table:style-name="ce7"/>
          <table:table-cell table:style-name="ce24" office:value-type="string" calcext:value-type="string" table:number-columns-spanned="11" table:number-rows-spanned="1">
            <text:p>1.6. Detalle de la recaudación por las diferentes figuras tributarias cedidas gestionadas por el Estado. Entregas a cuenta del ejercicio corriente y Liquidaciones de años anteriores</text:p>
          </table:table-cell>
          <table:covered-table-cell table:number-columns-repeated="8" table:style-name="ce32"/>
          <table:covered-table-cell table:style-name="ce2"/>
          <table:covered-table-cell table:style-name="ce57"/>
          <table:table-cell>
            <draw:control draw:z-index="7" draw:style-name="gr9" draw:text-style-name="P10" svg:width="2cm" svg:height="0.679cm" svg:x="0.001cm" svg:y="0.348cm" draw:control="control7"/>
          </table:table-cell>
          <table:table-cell table:number-columns-repeated="51"/>
        </table:table-row>
        <table:table-row table:style-name="ro1">
          <table:table-cell table:style-name="ce7"/>
          <table:table-cell table:style-name="ce25" office:value-type="string" calcext:value-type="string" table:number-columns-spanned="11" table:number-rows-spanned="1">
            <text:p>1.7. Detalle de la Recaudación de las diferentes figuras tributarias cedidas gestionadas por el Estado no sujetas a Liquidación</text:p>
          </table:table-cell>
          <table:covered-table-cell table:number-columns-repeated="8" table:style-name="ce32"/>
          <table:covered-table-cell table:style-name="ce2"/>
          <table:covered-table-cell table:style-name="ce57"/>
          <table:table-cell>
            <draw:control draw:z-index="8" draw:style-name="gr9" draw:text-style-name="P10" svg:width="2cm" svg:height="0.679cm" svg:x="0.001cm" svg:y="0.348cm" draw:control="control8"/>
          </table:table-cell>
          <table:table-cell table:number-columns-repeated="51"/>
        </table:table-row>
        <table:table-row table:style-name="ro1">
          <table:table-cell table:style-name="ce7"/>
          <table:table-cell table:style-name="ce26" office:value-type="string" calcext:value-type="string">
            <text:p>1.8. Recaudación mensual Homogénea por capítulos. Serie temporal 2026-2025</text:p>
          </table:table-cell>
          <table:table-cell table:style-name="ce2" table:number-columns-repeated="9"/>
          <table:table-cell table:style-name="ce57"/>
          <table:table-cell>
            <draw:control draw:z-index="9" draw:style-name="gr9" draw:text-style-name="P10" svg:width="2cm" svg:height="0.679cm" svg:x="0.001cm" svg:y="0.009cm" draw:control="control9"/>
          </table:table-cell>
          <table:table-cell table:number-columns-repeated="51"/>
        </table:table-row>
        <table:table-row table:style-name="ro1">
          <table:table-cell table:style-name="ce7"/>
          <table:table-cell table:style-name="ce27" office:value-type="string" calcext:value-type="string">
            <text:p>1.9. Recaudación mensual por capítulos. Serie temporal 2026-2025</text:p>
          </table:table-cell>
          <table:table-cell table:style-name="ce2" table:number-columns-repeated="9"/>
          <table:table-cell table:style-name="ce57"/>
          <table:table-cell>
            <draw:control draw:z-index="10" draw:style-name="gr9" draw:text-style-name="P10" svg:width="2cm" svg:height="0.679cm" svg:x="0.001cm" svg:y="0.009cm" draw:control="control10"/>
          </table:table-cell>
          <table:table-cell table:number-columns-repeated="51"/>
        </table:table-row>
        <table:table-row table:style-name="ro1">
          <table:table-cell table:style-name="ce7"/>
          <table:table-cell table:style-name="ce28"/>
          <table:table-cell table:style-name="ce2" table:number-columns-repeated="9"/>
          <table:table-cell table:style-name="ce57"/>
          <table:table-cell table:number-columns-repeated="52"/>
        </table:table-row>
        <table:table-row table:style-name="ro1">
          <table:table-cell table:style-name="ce7" office:value-type="string" calcext:value-type="string">
            <text:p>Evolución Histórica</text:p>
          </table:table-cell>
          <table:table-cell table:style-name="ce28"/>
          <table:table-cell table:style-name="ce2" table:number-columns-repeated="9"/>
          <table:table-cell table:style-name="ce57"/>
          <table:table-cell>
            <draw:control draw:z-index="25" draw:style-name="gr9" draw:text-style-name="P10" svg:width="2cm" svg:height="0.679cm" svg:x="0.007cm" svg:y="0.164cm" draw:control="control25"/>
          </table:table-cell>
          <table:table-cell table:number-columns-repeated="51"/>
        </table:table-row>
        <table:table-row table:style-name="ro1">
          <table:table-cell table:style-name="ce16" office:value-type="string" calcext:value-type="string" table:number-columns-spanned="11" table:number-rows-spanned="1">
            <text:p>2. Recaudación Provincial de los Tributos gestionados por la Comunidad Autónoma de Andalucía. Desglose por Conceptos</text:p>
          </table:table-cell>
          <table:covered-table-cell table:number-columns-repeated="8" table:style-name="ce29"/>
          <table:covered-table-cell table:number-columns-repeated="2" table:style-name="ce2"/>
          <table:table-cell table:style-name="ce57"/>
          <table:table-cell table:number-columns-repeated="52"/>
        </table:table-row>
        <table:table-row table:style-name="ro1">
          <table:table-cell table:style-name="ce7"/>
          <table:table-cell table:style-name="ce26" office:value-type="string" calcext:value-type="string">
            <text:p>2.1. Almería. Recaudación mensual <text:s/>2026-2025</text:p>
          </table:table-cell>
          <table:table-cell table:style-name="ce2" table:number-columns-repeated="9"/>
          <table:table-cell table:style-name="ce57"/>
          <table:table-cell>
            <draw:control draw:z-index="11" draw:style-name="gr9" draw:text-style-name="P10" svg:width="2cm" svg:height="0.679cm" svg:x="0.001cm" svg:y="0.342cm" draw:control="control11"/>
          </table:table-cell>
          <table:table-cell table:number-columns-repeated="51"/>
        </table:table-row>
        <table:table-row table:style-name="ro1">
          <table:table-cell table:style-name="ce7"/>
          <table:table-cell table:style-name="ce28" office:value-type="string" calcext:value-type="string">
            <text:p>2.2. Cádiz. Recaudación mensual 2026-2025</text:p>
          </table:table-cell>
          <table:table-cell table:style-name="ce2" table:number-columns-repeated="9"/>
          <table:table-cell table:style-name="ce57"/>
          <table:table-cell>
            <draw:control draw:z-index="12" draw:style-name="gr9" draw:text-style-name="P10" svg:width="2cm" svg:height="0.679cm" svg:x="0.001cm" svg:y="0.343cm" draw:control="control12"/>
          </table:table-cell>
          <table:table-cell table:number-columns-repeated="51"/>
        </table:table-row>
        <table:table-row table:style-name="ro1">
          <table:table-cell table:style-name="ce7"/>
          <table:table-cell table:style-name="ce28" office:value-type="string" calcext:value-type="string">
            <text:p>2.3. Córdoba. Recaudación mensual <text:s/>2026-2025</text:p>
          </table:table-cell>
          <table:table-cell table:style-name="ce2" table:number-columns-repeated="9"/>
          <table:table-cell table:style-name="ce57"/>
          <table:table-cell>
            <draw:control draw:z-index="13" draw:style-name="gr9" draw:text-style-name="P10" svg:width="2cm" svg:height="0.679cm" svg:x="0.001cm" svg:y="0.349cm" draw:control="control13"/>
          </table:table-cell>
          <table:table-cell table:number-columns-repeated="51"/>
        </table:table-row>
        <table:table-row table:style-name="ro1">
          <table:table-cell table:style-name="ce7"/>
          <table:table-cell table:style-name="ce28" office:value-type="string" calcext:value-type="string">
            <text:p>2.4. Granada. Recaudación mensual <text:s/>2026-2025</text:p>
          </table:table-cell>
          <table:table-cell table:style-name="ce2" table:number-columns-repeated="9"/>
          <table:table-cell table:style-name="ce57"/>
          <table:table-cell>
            <draw:control draw:z-index="14" draw:style-name="gr9" draw:text-style-name="P10" svg:width="2cm" svg:height="0.679cm" svg:x="0.001cm" svg:y="0.32cm" draw:control="control14"/>
          </table:table-cell>
          <table:table-cell table:number-columns-repeated="51"/>
        </table:table-row>
        <table:table-row table:style-name="ro1">
          <table:table-cell table:style-name="ce7"/>
          <table:table-cell table:style-name="ce28" office:value-type="string" calcext:value-type="string">
            <text:p>2.5. Huelva. Recaudación mensual <text:s/>2026-2025</text:p>
          </table:table-cell>
          <table:table-cell table:style-name="ce2" table:number-columns-repeated="9"/>
          <table:table-cell table:style-name="ce57"/>
          <table:table-cell>
            <draw:control draw:z-index="15" draw:style-name="gr9" draw:text-style-name="P10" svg:width="2cm" svg:height="0.679cm" svg:x="0.001cm" svg:y="0.009cm" draw:control="control15"/>
          </table:table-cell>
          <table:table-cell table:number-columns-repeated="51"/>
        </table:table-row>
        <table:table-row table:style-name="ro1">
          <table:table-cell table:style-name="ce7"/>
          <table:table-cell table:style-name="ce28" office:value-type="string" calcext:value-type="string">
            <text:p>2.6. Jaén. Recaudación mensual <text:s/>2026-2025</text:p>
          </table:table-cell>
          <table:table-cell table:style-name="ce2" table:number-columns-repeated="9"/>
          <table:table-cell table:style-name="ce57"/>
          <table:table-cell>
            <draw:control draw:z-index="16" draw:style-name="gr9" draw:text-style-name="P10" svg:width="2cm" svg:height="0.679cm" svg:x="0.001cm" svg:y="0.009cm" draw:control="control16"/>
          </table:table-cell>
          <table:table-cell table:number-columns-repeated="51"/>
        </table:table-row>
        <table:table-row table:style-name="ro1">
          <table:table-cell table:style-name="ce7"/>
          <table:table-cell table:style-name="ce28" office:value-type="string" calcext:value-type="string">
            <text:p>2.7. Málaga. Recaudación mensual 2026-2025</text:p>
          </table:table-cell>
          <table:table-cell table:style-name="ce2" table:number-columns-repeated="9"/>
          <table:table-cell table:style-name="ce57"/>
          <table:table-cell>
            <draw:control draw:z-index="17" draw:style-name="gr9" draw:text-style-name="P10" svg:width="2cm" svg:height="0.679cm" svg:x="0.001cm" svg:y="0.003cm" draw:control="control17"/>
          </table:table-cell>
          <table:table-cell table:number-columns-repeated="51"/>
        </table:table-row>
        <table:table-row table:style-name="ro1">
          <table:table-cell table:style-name="ce7"/>
          <table:table-cell table:style-name="ce28" office:value-type="string" calcext:value-type="string">
            <text:p>2.8. Sevilla. Recaudación mensual 2026-2025</text:p>
          </table:table-cell>
          <table:table-cell table:style-name="ce2" table:number-columns-repeated="9"/>
          <table:table-cell table:style-name="ce57"/>
          <table:table-cell>
            <draw:control draw:z-index="18" draw:style-name="gr9" draw:text-style-name="P10" svg:width="2cm" svg:height="0.679cm" svg:x="0.001cm" svg:y="0.032cm" draw:control="control18"/>
          </table:table-cell>
          <table:table-cell table:number-columns-repeated="51"/>
        </table:table-row>
        <table:table-row table:style-name="ro1">
          <table:table-cell table:style-name="ce7"/>
          <table:table-cell table:style-name="ce28" office:value-type="string" calcext:value-type="string">
            <text:p>2.9. Servicios Centrales. Recaudación mensual 2026-2025</text:p>
          </table:table-cell>
          <table:table-cell table:style-name="ce2" table:number-columns-repeated="9"/>
          <table:table-cell table:style-name="ce57"/>
          <table:table-cell>
            <draw:control draw:z-index="19" draw:style-name="gr9" draw:text-style-name="P10" svg:width="2cm" svg:height="0.679cm" svg:x="0.001cm" svg:y="0.343cm" draw:control="control19"/>
          </table:table-cell>
          <table:table-cell table:number-columns-repeated="51"/>
        </table:table-row>
        <table:table-row table:style-name="ro1">
          <table:table-cell table:style-name="ce7"/>
          <table:table-cell table:style-name="ce28" office:value-type="string" calcext:value-type="string">
            <text:p>2.10. Total Andalucía. Recaudación mensual <text:s/>2026-2025</text:p>
          </table:table-cell>
          <table:table-cell table:style-name="ce2" table:number-columns-repeated="9"/>
          <table:table-cell table:style-name="ce57"/>
          <table:table-cell>
            <draw:control draw:z-index="20" draw:style-name="gr9" draw:text-style-name="P10" svg:width="2cm" svg:height="0.679cm" svg:x="0.001cm" svg:y="0.343cm" draw:control="control20"/>
          </table:table-cell>
          <table:table-cell table:number-columns-repeated="51"/>
        </table:table-row>
        <table:table-row table:style-name="ro1">
          <table:table-cell table:style-name="ce7" table:number-columns-repeated="2"/>
          <table:table-cell table:style-name="ce2" table:number-columns-repeated="9"/>
          <table:table-cell table:style-name="ce57"/>
          <table:table-cell table:number-columns-repeated="52"/>
        </table:table-row>
        <table:table-row table:style-name="ro1">
          <table:table-cell table:style-name="ce17" office:value-type="string" calcext:value-type="string" table:number-columns-spanned="12" table:number-rows-spanned="1">
            <text:p>3. Tasas y Otros Ingresos de Capítulo III distribuidos las distintas Consejerías, instituciones y entidades que conforman el presupuesto de la Comunidad Autónoma de Andalucía</text:p>
          </table:table-cell>
          <table:covered-table-cell table:style-name="ce7"/>
          <table:covered-table-cell table:number-columns-repeated="9" table:style-name="ce2"/>
          <table:covered-table-cell table:style-name="ce57"/>
          <table:table-cell table:number-columns-repeated="52"/>
        </table:table-row>
        <table:table-row table:style-name="ro1">
          <table:table-cell table:style-name="ce7"/>
          <table:table-cell table:style-name="ce28" office:value-type="string" calcext:value-type="string">
            <text:p>3.1. Tasas y Otros Ingresos de Capítulo III</text:p>
          </table:table-cell>
          <table:table-cell table:style-name="ce2" table:number-columns-repeated="9"/>
          <table:table-cell table:style-name="ce57"/>
          <table:table-cell>
            <draw:control table:end-cell-address="Índice.M34" table:end-x="2.001cm" table:end-y="0.68cm" draw:z-index="24" draw:style-name="gr9" draw:text-style-name="P10" svg:width="2cm" svg:height="0.674cm" svg:x="0.001cm" svg:y="0.006cm" draw:control="control24"/>
          </table:table-cell>
          <table:table-cell table:number-columns-repeated="51"/>
        </table:table-row>
        <table:table-row table:style-name="ro1">
          <table:table-cell table:style-name="ce7"/>
          <table:table-cell table:style-name="ce28" office:value-type="string" calcext:value-type="string">
            <text:p>3.2. Tasas <text:s/>2026-2025</text:p>
          </table:table-cell>
          <table:table-cell table:style-name="ce2" table:number-columns-repeated="9"/>
          <table:table-cell table:style-name="ce57"/>
          <table:table-cell>
            <draw:control table:end-cell-address="Índice.M35" table:end-x="2.001cm" table:end-y="0.68cm" draw:z-index="23" draw:style-name="gr9" draw:text-style-name="P10" svg:width="2cm" svg:height="0.674cm" svg:x="0.001cm" svg:y="0.006cm" draw:control="control23"/>
          </table:table-cell>
          <table:table-cell table:number-columns-repeated="51"/>
        </table:table-row>
        <table:table-row table:style-name="ro1">
          <table:table-cell table:style-name="ce7"/>
          <table:table-cell table:style-name="ce28" office:value-type="string" calcext:value-type="string">
            <text:p>3.3. Otros Ingresos de Derecho Público <text:s/>2026-2025</text:p>
          </table:table-cell>
          <table:table-cell table:style-name="ce2" table:number-columns-repeated="9"/>
          <table:table-cell table:style-name="ce57"/>
          <table:table-cell>
            <draw:control table:end-cell-address="Índice.M36" table:end-x="2.001cm" table:end-y="0.679cm" draw:z-index="22" draw:style-name="gr9" draw:text-style-name="P10" svg:width="2cm" svg:height="0.679cm" svg:x="0.001cm" svg:y="0cm" draw:control="control22"/>
          </table:table-cell>
          <table:table-cell table:number-columns-repeated="51"/>
        </table:table-row>
        <table:table-row table:style-name="ro4">
          <table:table-cell table:style-name="ce20" table:number-columns-repeated="2"/>
          <table:table-cell table:style-name="ce33"/>
          <table:table-cell table:style-name="ce34" table:number-columns-repeated="9"/>
          <table:table-cell table:number-columns-repeated="52"/>
        </table:table-row>
        <table:table-row table:style-name="ro4" table:number-rows-repeated="2">
          <table:table-cell table:number-columns-repeated="2"/>
          <table:table-cell table:style-name="ce30"/>
          <table:table-cell table:number-columns-repeated="61"/>
        </table:table-row>
        <table:table-row table:style-name="ro4">
          <table:table-cell/>
          <table:table-cell table:style-name="ce30"/>
          <table:table-cell table:number-columns-repeated="62"/>
        </table:table-row>
        <table:table-row table:style-name="ro4" table:number-rows-repeated="4">
          <table:table-cell table:number-columns-repeated="2"/>
          <table:table-cell table:style-name="ce30"/>
          <table:table-cell table:number-columns-repeated="61"/>
        </table:table-row>
        <table:table-row table:style-name="ro4" table:number-rows-repeated="1048531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Índice.$A$1" table:cell-range-address="$Índice.$A$1:.$K$37" table:range-usable-as="print-range"/>
        </table:named-expressions>
      </table:table>
      <table:table table:name="1.1" table:style-name="ta3" table:print-ranges="'1.1'.A1:'1.1'.I124">
        <office:forms form:automatic-focus="true" form:apply-design-mode="false"/>
        <table:shapes>
          <draw:frame draw:z-index="0" draw:style-name="gr10" draw:text-style-name="P2" svg:width="18.717cm" svg:height="14.706cm" svg:x="3.762cm" svg:y="26.007cm">
            <draw:object draw:notify-on-update-of-ranges="'1.1'.D12:'1.1'.D12 '1.1'.E12:'1.1'.E12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  <draw:frame draw:z-index="1" draw:style-name="gr10" draw:text-style-name="P2" svg:width="18.72cm" svg:height="14.71cm" svg:x="3.76cm" svg:y="39.63cm">
            <draw:object draw:notify-on-update-of-ranges="'1.1'.D12:'1.1'.D12 '1.1'.E12:'1.1'.E12" xlink:href="./Object 2" xlink:type="simple" xlink:show="embed" xlink:actuate="onLoad">
              <loext:p/>
            </draw:object>
            <draw:image xlink:href="./ObjectReplacements/Object 2" xlink:type="simple" xlink:show="embed" xlink:actuate="onLoad"/>
          </draw:frame>
        </table:shapes>
        <table:table-column table:style-name="co8" table:number-columns-repeated="2" table:default-cell-style-name="ce132"/>
        <table:table-column table:style-name="co9" table:default-cell-style-name="ce132"/>
        <table:table-column table:style-name="co10" table:number-columns-repeated="2" table:default-cell-style-name="ce132"/>
        <table:table-column table:style-name="co11" table:default-cell-style-name="ce132"/>
        <table:table-column table:style-name="co12" table:default-cell-style-name="ce132"/>
        <table:table-column table:style-name="co13" table:default-cell-style-name="ce132"/>
        <table:table-column table:style-name="co14" table:default-cell-style-name="ce132"/>
        <table:table-column table:style-name="co15" table:number-columns-repeated="55" table:default-cell-style-name="ce132"/>
        <table:table-column table:style-name="co15" table:number-columns-repeated="960" table:default-cell-style-name="Default"/>
        <table:table-row table:style-name="ro5">
          <table:table-cell>
            <draw:frame draw:z-index="2" draw:name="Imagen 6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number-columns-repeated="1023"/>
        </table:table-row>
        <table:table-row table:style-name="ro5">
          <table:table-cell table:number-columns-repeated="1024"/>
        </table:table-row>
        <table:table-row table:style-name="ro6">
          <table:table-cell table:number-columns-repeated="3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number-columns-repeated="5" table:style-name="ce2"/>
          <table:table-cell table:style-name="ce2" table:number-columns-repeated="2"/>
          <table:table-cell table:number-columns-repeated="1013"/>
        </table:table-row>
        <table:table-row table:style-name="ro7">
          <table:table-cell table:number-columns-repeated="3"/>
          <table:table-cell table:style-name="ce2"/>
          <table:table-cell table:style-name="ce18" office:value-type="string" calcext:value-type="string">
            <text:p>JUNIO 2026 (Datos Provisionales)</text:p>
          </table:table-cell>
          <table:table-cell table:style-name="ce152"/>
          <table:table-cell table:style-name="Default"/>
          <table:table-cell table:style-name="ce2" table:number-columns-repeated="4"/>
          <table:table-cell table:number-columns-repeated="1013"/>
        </table:table-row>
        <table:table-row table:style-name="ro8" table:number-rows-repeated="3">
          <table:table-cell table:number-columns-repeated="1024"/>
        </table:table-row>
        <table:table-row table:style-name="ro8">
          <table:table-cell table:style-name="ce133" office:value-type="string" calcext:value-type="string">
            <text:p>1.1.Recaudación Tributaria Homogénea*</text:p>
          </table:table-cell>
          <table:table-cell table:style-name="ce3" table:number-columns-repeated="5"/>
          <table:table-cell table:style-name="ce134" table:number-columns-repeated="3"/>
          <table:table-cell table:number-columns-repeated="1015"/>
        </table:table-row>
        <table:table-row table:style-name="ro8">
          <table:table-cell table:style-name="ce134" table:number-columns-repeated="9"/>
          <table:table-cell table:number-columns-repeated="1015"/>
        </table:table-row>
        <table:table-row table:style-name="ro8">
          <table:table-cell table:style-name="ce134" table:number-columns-repeated="3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162"/>
          <table:covered-table-cell table:style-name="ce171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162"/>
          <table:covered-table-cell table:style-name="ce171"/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137"/>
          <table:table-cell table:style-name="ce543" office:value-type="string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543" table:formula="of:=[.D11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137"/>
          <table:table-cell table:style-name="ce545" office:value-type="float" office:value="2026" calcext:value-type="float">
            <text:p>2026</text:p>
          </table:table-cell>
          <table:table-cell table:style-name="ce558" office:value-type="float" office:value="2025" calcext:value-type="float">
            <text:p>2025</text:p>
          </table:table-cell>
          <table:table-cell table:style-name="ce566" office:value-type="string" calcext:value-type="string">
            <text:p>%26/25</text:p>
          </table:table-cell>
          <table:table-cell table:style-name="ce545" table:formula="of:=[.D12]" office:value-type="float" office:value="2026" calcext:value-type="float">
            <text:p>2026</text:p>
          </table:table-cell>
          <table:table-cell table:style-name="ce558" table:formula="of:=[.E12]" office:value-type="float" office:value="2025" calcext:value-type="float">
            <text:p>2025</text:p>
          </table:table-cell>
          <table:table-cell table:style-name="ce566" table:formula="of:=[.F12]" office:value-type="string" office:string-value="%26/25" calcext:value-type="string">
            <text:p>%26/25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0" office:value-type="string" calcext:value-type="string">
            <text:p>IMPUESTOS DIRECTOS</text:p>
          </table:table-cell>
          <table:table-cell table:style-name="ce72"/>
          <table:table-cell table:style-name="ce90"/>
          <table:table-cell table:style-name="ce103"/>
          <table:table-cell table:style-name="ce72"/>
          <table:table-cell table:style-name="ce90"/>
          <table:table-cell table:style-name="ce103"/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1" office:value-type="string" calcext:value-type="string">
            <text:p>Impuesto sobre Sucesiones y Donaciones</text:p>
          </table:table-cell>
          <table:table-cell table:style-name="ce82" office:value-type="float" office:value="21908778.4" calcext:value-type="float">
            <text:p>21.908.778</text:p>
          </table:table-cell>
          <table:table-cell table:style-name="ce110" office:value-type="float" office:value="25245363.66" calcext:value-type="float">
            <text:p>25.245.364</text:p>
          </table:table-cell>
          <table:table-cell table:style-name="ce130" office:value-type="float" office:value="-13.216625852321" calcext:value-type="float">
            <text:p>-13,22</text:p>
          </table:table-cell>
          <table:table-cell table:style-name="ce111" office:value-type="float" office:value="125297910.91" calcext:value-type="float">
            <text:p>125.297.911</text:p>
          </table:table-cell>
          <table:table-cell table:style-name="ce110" office:value-type="float" office:value="119804281.9" calcext:value-type="float">
            <text:p>119.804.282</text:p>
          </table:table-cell>
          <table:table-cell table:style-name="ce130" office:value-type="float" office:value="4.5855030578836" calcext:value-type="float">
            <text:p>4,59</text:p>
          </table:table-cell>
          <table:table-cell table:style-name="ce157"/>
          <table:table-cell table:number-columns-repeated="1014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Impuesto s/ Patrimonio de las Personas Físicas</text:p>
          </table:table-cell>
          <table:table-cell table:style-name="ce88" office:value-type="float" office:value="4584321.13" calcext:value-type="float">
            <text:p>4.584.321</text:p>
          </table:table-cell>
          <table:table-cell table:style-name="ce111" office:value-type="float" office:value="402979.12" calcext:value-type="float">
            <text:p>402.979</text:p>
          </table:table-cell>
          <table:table-cell table:style-name="ce130" office:value-type="string" calcext:value-type="string">
            <text:p>-</text:p>
          </table:table-cell>
          <table:table-cell table:style-name="ce111" office:value-type="float" office:value="7484554.71" calcext:value-type="float">
            <text:p>7.484.555</text:p>
          </table:table-cell>
          <table:table-cell table:style-name="ce111" office:value-type="float" office:value="5939161.39" calcext:value-type="float">
            <text:p>5.939.161</text:p>
          </table:table-cell>
          <table:table-cell table:style-name="ce130" office:value-type="float" office:value="26.0203961219515" calcext:value-type="float">
            <text:p>26,02</text:p>
          </table:table-cell>
          <table:table-cell table:style-name="ce157"/>
          <table:table-cell table:number-columns-repeated="1014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Impuesto Intereses y Comisiones Bancarias</text:p>
          </table:table-cell>
          <table:table-cell table:style-name="ce88" office:value-type="string" calcext:value-type="string">
            <text:p>-</text:p>
          </table:table-cell>
          <table:table-cell table:style-name="ce111" office:value-type="string" calcext:value-type="string">
            <text:p>-</text:p>
          </table:table-cell>
          <table:table-cell table:style-name="ce130" office:value-type="string" calcext:value-type="string">
            <text:p>-</text:p>
          </table:table-cell>
          <table:table-cell table:style-name="ce111" office:value-type="float" office:value="204033943.08" calcext:value-type="float">
            <text:p>204.033.943</text:p>
          </table:table-cell>
          <table:table-cell table:style-name="ce111" office:value-type="string" calcext:value-type="string">
            <text:p>-</text:p>
          </table:table-cell>
          <table:table-cell table:style-name="ce130" office:value-type="string" calcext:value-type="string">
            <text:p>-</text:p>
          </table:table-cell>
          <table:table-cell table:style-name="ce157"/>
          <table:table-cell table:number-columns-repeated="1014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Impuesto sobre Depósitos Bancarios</text:p>
          </table:table-cell>
          <table:table-cell table:style-name="ce88" office:value-type="string" calcext:value-type="string">
            <text:p>-</text:p>
          </table:table-cell>
          <table:table-cell table:style-name="ce111" office:value-type="string" calcext:value-type="string">
            <text:p>-</text:p>
          </table:table-cell>
          <table:table-cell table:style-name="ce130" office:value-type="string" calcext:value-type="string">
            <text:p>-</text:p>
          </table:table-cell>
          <table:table-cell table:style-name="ce111" office:value-type="float" office:value="-10264638.87" calcext:value-type="float">
            <text:p>-10.264.639</text:p>
          </table:table-cell>
          <table:table-cell table:style-name="ce111" office:value-type="string" calcext:value-type="string">
            <text:p>-</text:p>
          </table:table-cell>
          <table:table-cell table:style-name="ce130" office:value-type="string" calcext:value-type="string">
            <text:p>-</text:p>
          </table:table-cell>
          <table:table-cell table:style-name="ce157"/>
          <table:table-cell table:number-columns-repeated="1014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Tarifa Autonómica del IRPF</text:p>
          </table:table-cell>
          <table:table-cell table:style-name="ce88" office:value-type="float" office:value="610442950" calcext:value-type="float">
            <text:p>610.442.950</text:p>
          </table:table-cell>
          <table:table-cell table:style-name="ce111" office:value-type="float" office:value="618572323.33" calcext:value-type="float">
            <text:p>618.572.323</text:p>
          </table:table-cell>
          <table:table-cell table:style-name="ce130" office:value-type="float" office:value="-1.3142154964575" calcext:value-type="float">
            <text:p>-1,31</text:p>
          </table:table-cell>
          <table:table-cell table:style-name="ce111" office:value-type="float" office:value="4054085887.5" calcext:value-type="float">
            <text:p>4.054.085.888</text:p>
          </table:table-cell>
          <table:table-cell table:style-name="ce111" office:value-type="float" office:value="3776981967.48" calcext:value-type="float">
            <text:p>3.776.981.967</text:p>
          </table:table-cell>
          <table:table-cell table:style-name="ce130" office:value-type="float" office:value="7.33664927198165" calcext:value-type="float">
            <text:p>7,34</text:p>
          </table:table-cell>
          <table:table-cell table:style-name="ce157"/>
          <table:table-cell table:number-columns-repeated="1014"/>
        </table:table-row>
        <table:table-row table:style-name="ro8">
          <table:table-cell table:style-name="ce134" table:number-columns-repeated="2"/>
          <table:table-cell table:style-name="ce64" office:value-type="string" calcext:value-type="string">
            <text:p>TOTAL</text:p>
          </table:table-cell>
          <table:table-cell table:style-name="ce89" office:value-type="float" office:value="636936049.53" calcext:value-type="float">
            <text:p>636.936.050</text:p>
          </table:table-cell>
          <table:table-cell table:style-name="ce113" office:value-type="float" office:value="644220666.11" calcext:value-type="float">
            <text:p>644.220.666</text:p>
          </table:table-cell>
          <table:table-cell table:style-name="ce131" office:value-type="float" office:value="-1.13076418736871" calcext:value-type="float">
            <text:p>-1,13</text:p>
          </table:table-cell>
          <table:table-cell table:style-name="ce114" office:value-type="float" office:value="4380637657.33" calcext:value-type="float">
            <text:p>4.380.637.657</text:p>
          </table:table-cell>
          <table:table-cell table:style-name="ce113" office:value-type="float" office:value="3902725410.77" calcext:value-type="float">
            <text:p>3.902.725.411</text:p>
          </table:table-cell>
          <table:table-cell table:style-name="ce131" office:value-type="float" office:value="12.2456026560605" calcext:value-type="float">
            <text:p>12,25</text:p>
          </table:table-cell>
          <table:table-cell table:style-name="ce157"/>
          <table:table-cell table:number-columns-repeated="1014"/>
        </table:table-row>
        <table:table-row table:style-name="ro8">
          <table:table-cell table:style-name="ce134" table:number-columns-repeated="2"/>
          <table:table-cell table:style-name="ce60" office:value-type="string" calcext:value-type="string">
            <text:p>IMPUESTOS INDIRECTOS</text:p>
          </table:table-cell>
          <table:table-cell table:style-name="ce91"/>
          <table:table-cell table:style-name="ce114"/>
          <table:table-cell table:style-name="ce138"/>
          <table:table-cell table:style-name="ce167"/>
          <table:table-cell table:style-name="ce114"/>
          <table:table-cell table:style-name="ce138"/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1" office:value-type="string" calcext:value-type="string">
            <text:p>Transmisiones Patrimoniales</text:p>
          </table:table-cell>
          <table:table-cell table:style-name="ce82" office:value-type="float" office:value="145483314.68" calcext:value-type="float">
            <text:p>145.483.315</text:p>
          </table:table-cell>
          <table:table-cell table:style-name="ce110" office:value-type="float" office:value="172489913.78" calcext:value-type="float">
            <text:p>172.489.914</text:p>
          </table:table-cell>
          <table:table-cell table:style-name="ce130" office:value-type="float" office:value="-15.656914951239" calcext:value-type="float">
            <text:p>-15,66</text:p>
          </table:table-cell>
          <table:table-cell table:style-name="ce88" office:value-type="float" office:value="902029857.21" calcext:value-type="float">
            <text:p>902.029.857</text:p>
          </table:table-cell>
          <table:table-cell table:style-name="ce110" office:value-type="float" office:value="851222176.03" calcext:value-type="float">
            <text:p>851.222.176</text:p>
          </table:table-cell>
          <table:table-cell table:style-name="ce130" office:value-type="float" office:value="5.96879200409946" calcext:value-type="float">
            <text:p>5,97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Actos Jurídicos Documentados</text:p>
          </table:table-cell>
          <table:table-cell table:style-name="ce88" office:value-type="float" office:value="48824897.2" calcext:value-type="float">
            <text:p>48.824.897</text:p>
          </table:table-cell>
          <table:table-cell table:style-name="ce111" office:value-type="float" office:value="54345294.34" calcext:value-type="float">
            <text:p>54.345.294</text:p>
          </table:table-cell>
          <table:table-cell table:style-name="ce130" office:value-type="float" office:value="-10.1580039395183" calcext:value-type="float">
            <text:p>-10,16</text:p>
          </table:table-cell>
          <table:table-cell table:style-name="ce88" office:value-type="float" office:value="314152600.65" calcext:value-type="float">
            <text:p>314.152.601</text:p>
          </table:table-cell>
          <table:table-cell table:style-name="ce111" office:value-type="float" office:value="271289226.82" calcext:value-type="float">
            <text:p>271.289.227</text:p>
          </table:table-cell>
          <table:table-cell table:style-name="ce130" office:value-type="float" office:value="15.79988056748" calcext:value-type="float">
            <text:p>15,80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Impuesto Actividades de Juego No Presenciales</text:p>
          </table:table-cell>
          <table:table-cell table:style-name="ce88" office:value-type="float" office:value="10098863.05" calcext:value-type="float">
            <text:p>10.098.863</text:p>
          </table:table-cell>
          <table:table-cell table:style-name="ce111" office:value-type="float" office:value="9237815.46" calcext:value-type="float">
            <text:p>9.237.815</text:p>
          </table:table-cell>
          <table:table-cell table:style-name="ce130" office:value-type="float" office:value="9.32090052814283" calcext:value-type="float">
            <text:p>9,32</text:p>
          </table:table-cell>
          <table:table-cell table:style-name="ce88" office:value-type="float" office:value="21577997.42" calcext:value-type="float">
            <text:p>21.577.997</text:p>
          </table:table-cell>
          <table:table-cell table:style-name="ce111" office:value-type="float" office:value="19312169.06" calcext:value-type="float">
            <text:p>19.312.169</text:p>
          </table:table-cell>
          <table:table-cell table:style-name="ce130" office:value-type="float" office:value="11.7326456337474" calcext:value-type="float">
            <text:p>11,73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Tasa Fiscal sobre el Juego</text:p>
          </table:table-cell>
          <table:table-cell table:style-name="ce88" office:value-type="float" office:value="1096781.85" calcext:value-type="float">
            <text:p>1.096.782</text:p>
          </table:table-cell>
          <table:table-cell table:style-name="ce111" office:value-type="float" office:value="21668023.96" calcext:value-type="float">
            <text:p>21.668.024</text:p>
          </table:table-cell>
          <table:table-cell table:style-name="ce130" office:value-type="float" office:value="-94.9382470130885" calcext:value-type="float">
            <text:p>-94,94</text:p>
          </table:table-cell>
          <table:table-cell table:style-name="ce88" office:value-type="float" office:value="65750052.43" calcext:value-type="float">
            <text:p>65.750.052</text:p>
          </table:table-cell>
          <table:table-cell table:style-name="ce111" office:value-type="float" office:value="54845584.86" calcext:value-type="float">
            <text:p>54.845.585</text:p>
          </table:table-cell>
          <table:table-cell table:style-name="ce130" office:value-type="float" office:value="19.8821246921424" calcext:value-type="float">
            <text:p>19,88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Impuesto Valor Añadido</text:p>
          </table:table-cell>
          <table:table-cell table:style-name="ce88" office:value-type="float" office:value="603683451.66" calcext:value-type="float">
            <text:p>603.683.452</text:p>
          </table:table-cell>
          <table:table-cell table:style-name="ce111" office:value-type="float" office:value="599240045.83" calcext:value-type="float">
            <text:p>599.240.046</text:p>
          </table:table-cell>
          <table:table-cell table:style-name="ce130" office:value-type="float" office:value="0.741506823671208" calcext:value-type="float">
            <text:p>0,74</text:p>
          </table:table-cell>
          <table:table-cell table:style-name="ce88" office:value-type="float" office:value="3916120557.48" calcext:value-type="float">
            <text:p>3.916.120.557</text:p>
          </table:table-cell>
          <table:table-cell table:style-name="ce111" office:value-type="float" office:value="3628543844.98" calcext:value-type="float">
            <text:p>3.628.543.845</text:p>
          </table:table-cell>
          <table:table-cell table:style-name="ce130" office:value-type="float" office:value="7.92540271761783" calcext:value-type="float">
            <text:p>7,93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Impuestos Especiales de Fabricación</text:p>
          </table:table-cell>
          <table:table-cell table:style-name="ce88" office:value-type="float" office:value="212002944.98" calcext:value-type="float">
            <text:p>212.002.945</text:p>
          </table:table-cell>
          <table:table-cell table:style-name="ce111" office:value-type="float" office:value="211132426.65" calcext:value-type="float">
            <text:p>211.132.427</text:p>
          </table:table-cell>
          <table:table-cell table:style-name="ce130" office:value-type="float" office:value="0.412309157722639" calcext:value-type="float">
            <text:p>0,41</text:p>
          </table:table-cell>
          <table:table-cell table:style-name="ce88" office:value-type="float" office:value="1265801619.84" calcext:value-type="float">
            <text:p>1.265.801.620</text:p>
          </table:table-cell>
          <table:table-cell table:style-name="ce111" office:value-type="float" office:value="1261652996.56" calcext:value-type="float">
            <text:p>1.261.652.997</text:p>
          </table:table-cell>
          <table:table-cell table:style-name="ce130" office:value-type="float" office:value="0.328824430434658" calcext:value-type="float">
            <text:p>0,33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Impuesto s/ Determinados Medios de Transporte</text:p>
          </table:table-cell>
          <table:table-cell table:style-name="ce88" office:value-type="float" office:value="10061065.14" calcext:value-type="float">
            <text:p>10.061.065</text:p>
          </table:table-cell>
          <table:table-cell table:style-name="ce111" office:value-type="float" office:value="7931009.14" calcext:value-type="float">
            <text:p>7.931.009</text:p>
          </table:table-cell>
          <table:table-cell table:style-name="ce130" office:value-type="float" office:value="26.8573136457135" calcext:value-type="float">
            <text:p>26,86</text:p>
          </table:table-cell>
          <table:table-cell table:style-name="ce88" office:value-type="float" office:value="52018291.13" calcext:value-type="float">
            <text:p>52.018.291</text:p>
          </table:table-cell>
          <table:table-cell table:style-name="ce111" office:value-type="float" office:value="53075687.96" calcext:value-type="float">
            <text:p>53.075.688</text:p>
          </table:table-cell>
          <table:table-cell table:style-name="ce130" office:value-type="float" office:value="-1.99224328622343" calcext:value-type="float">
            <text:p>-1,99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Impuesto sobre Hidrocarburos. Tipo autonómico</text:p>
          </table:table-cell>
          <table:table-cell table:style-name="ce88" office:value-type="float" office:value="1561.85" calcext:value-type="float">
            <text:p>1.562</text:p>
          </table:table-cell>
          <table:table-cell table:style-name="ce111" office:value-type="float" office:value="844.93" calcext:value-type="float">
            <text:p>845</text:p>
          </table:table-cell>
          <table:table-cell table:style-name="ce130" office:value-type="float" office:value="84.8496325139361" calcext:value-type="float">
            <text:p>84,85</text:p>
          </table:table-cell>
          <table:table-cell table:style-name="ce88" office:value-type="float" office:value="-11816.03" calcext:value-type="float">
            <text:p>-11.816</text:p>
          </table:table-cell>
          <table:table-cell table:style-name="ce111" office:value-type="float" office:value="23379.36" calcext:value-type="float">
            <text:p>23.379</text:p>
          </table:table-cell>
          <table:table-cell table:style-name="ce130" office:value-type="float" office:value="-150.540433955421" calcext:value-type="float">
            <text:p>-150,54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Impuestos Ecológicos</text:p>
          </table:table-cell>
          <table:table-cell table:style-name="ce88" office:value-type="float" office:value="-2526.89" calcext:value-type="float">
            <text:p>-2.527</text:p>
          </table:table-cell>
          <table:table-cell table:style-name="ce111" office:value-type="float" office:value="13275.25" calcext:value-type="float">
            <text:p>13.275</text:p>
          </table:table-cell>
          <table:table-cell table:style-name="ce130" office:value-type="float" office:value="-119.034594452082" calcext:value-type="float">
            <text:p>-119,03</text:p>
          </table:table-cell>
          <table:table-cell table:style-name="ce88" office:value-type="float" office:value="1234983.74" calcext:value-type="float">
            <text:p>1.234.984</text:p>
          </table:table-cell>
          <table:table-cell table:style-name="ce111" office:value-type="float" office:value="2116320.76" calcext:value-type="float">
            <text:p>2.116.321</text:p>
          </table:table-cell>
          <table:table-cell table:style-name="ce130" office:value-type="float" office:value="-41.6447750576335" calcext:value-type="float">
            <text:p>-41,64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Impuestos Extinguidos</text:p>
          </table:table-cell>
          <table:table-cell table:style-name="ce88" office:value-type="string" calcext:value-type="string">
            <text:p>-</text:p>
          </table:table-cell>
          <table:table-cell table:style-name="ce111" office:value-type="string" calcext:value-type="string">
            <text:p>-</text:p>
          </table:table-cell>
          <table:table-cell table:style-name="ce130" office:value-type="string" calcext:value-type="string">
            <text:p>-</text:p>
          </table:table-cell>
          <table:table-cell table:style-name="ce88" office:value-type="string" calcext:value-type="string">
            <text:p>-</text:p>
          </table:table-cell>
          <table:table-cell table:style-name="ce111" office:value-type="string" calcext:value-type="string">
            <text:p>-</text:p>
          </table:table-cell>
          <table:table-cell table:style-name="ce130" office:value-type="string" calcext:value-type="string">
            <text:p>-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Canon de Mejora</text:p>
          </table:table-cell>
          <table:table-cell table:style-name="ce88" office:value-type="float" office:value="440990.78" calcext:value-type="float">
            <text:p>440.991</text:p>
          </table:table-cell>
          <table:table-cell table:style-name="ce111" office:value-type="float" office:value="382421.78" calcext:value-type="float">
            <text:p>382.422</text:p>
          </table:table-cell>
          <table:table-cell table:style-name="ce130" office:value-type="float" office:value="15.3152887892525" calcext:value-type="float">
            <text:p>15,32</text:p>
          </table:table-cell>
          <table:table-cell table:style-name="ce88" office:value-type="float" office:value="98730716.8" calcext:value-type="float">
            <text:p>98.730.717</text:p>
          </table:table-cell>
          <table:table-cell table:style-name="ce111" office:value-type="float" office:value="74558757.62" calcext:value-type="float">
            <text:p>74.558.758</text:p>
          </table:table-cell>
          <table:table-cell table:style-name="ce130" office:value-type="float" office:value="32.4200133580499" calcext:value-type="float">
            <text:p>32,42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Impuesto Depósito Residuos Vertederos</text:p>
          </table:table-cell>
          <table:table-cell table:style-name="ce88" office:value-type="float" office:value="27659352.42" calcext:value-type="float">
            <text:p>27.659.352</text:p>
          </table:table-cell>
          <table:table-cell table:style-name="ce111" office:value-type="float" office:value="140956.55" calcext:value-type="float">
            <text:p>140.957</text:p>
          </table:table-cell>
          <table:table-cell table:style-name="ce130" office:value-type="string" calcext:value-type="string">
            <text:p>-</text:p>
          </table:table-cell>
          <table:table-cell table:style-name="ce88" office:value-type="float" office:value="54705086.85" calcext:value-type="float">
            <text:p>54.705.087</text:p>
          </table:table-cell>
          <table:table-cell table:style-name="ce111" office:value-type="float" office:value="27268342.15" calcext:value-type="float">
            <text:p>27.268.342</text:p>
          </table:table-cell>
          <table:table-cell table:style-name="ce130" office:value-type="float" office:value="100.617575315264" calcext:value-type="float">
            <text:p>100,62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4" office:value-type="string" calcext:value-type="string">
            <text:p>TOTAL</text:p>
          </table:table-cell>
          <table:table-cell table:style-name="ce89" office:value-type="float" office:value="1059350696.72" calcext:value-type="float">
            <text:p>1.059.350.697</text:p>
          </table:table-cell>
          <table:table-cell table:style-name="ce113" office:value-type="float" office:value="1076582027.67" calcext:value-type="float">
            <text:p>1.076.582.028</text:p>
          </table:table-cell>
          <table:table-cell table:style-name="ce131" office:value-type="float" office:value="-1.60055903843139" calcext:value-type="float">
            <text:p>-1,60</text:p>
          </table:table-cell>
          <table:table-cell table:style-name="ce91" office:value-type="float" office:value="6692109947.52" calcext:value-type="float">
            <text:p>6.692.109.948</text:p>
          </table:table-cell>
          <table:table-cell table:style-name="ce113" office:value-type="float" office:value="6243908486.16" calcext:value-type="float">
            <text:p>6.243.908.486</text:p>
          </table:table-cell>
          <table:table-cell table:style-name="ce131" office:value-type="float" office:value="7.17821957758456" calcext:value-type="float">
            <text:p>7,18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0" office:value-type="string" calcext:value-type="string">
            <text:p>TASAS </text:p>
          </table:table-cell>
          <table:table-cell table:style-name="ce89"/>
          <table:table-cell table:style-name="ce113"/>
          <table:table-cell table:style-name="ce138"/>
          <table:table-cell table:style-name="ce167"/>
          <table:table-cell table:style-name="ce113"/>
          <table:table-cell table:style-name="ce138"/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5" office:value-type="string" calcext:value-type="string">
            <text:p>Tasas Consejerías y Agencias</text:p>
          </table:table-cell>
          <table:table-cell table:style-name="ce94" office:value-type="float" office:value="13754683.59" calcext:value-type="float">
            <text:p>13.754.684</text:p>
          </table:table-cell>
          <table:table-cell table:style-name="ce115" office:value-type="float" office:value="16605056.77" calcext:value-type="float">
            <text:p>16.605.057</text:p>
          </table:table-cell>
          <table:table-cell table:style-name="ce139" office:value-type="float" office:value="-17.1656936768184" calcext:value-type="float">
            <text:p>-17,17</text:p>
          </table:table-cell>
          <table:table-cell table:style-name="ce115" office:value-type="float" office:value="44722728.74" calcext:value-type="float">
            <text:p>44.722.729</text:p>
          </table:table-cell>
          <table:table-cell table:style-name="ce115" office:value-type="float" office:value="41476436.43" calcext:value-type="float">
            <text:p>41.476.436</text:p>
          </table:table-cell>
          <table:table-cell table:style-name="ce139" office:value-type="float" office:value="7.82683516092031" calcext:value-type="float">
            <text:p>7,83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0" office:value-type="string" calcext:value-type="string">
            <text:p>TOTAL RECAUDACIÓN</text:p>
          </table:table-cell>
          <table:table-cell table:style-name="ce89" office:value-type="float" office:value="1710041429.84" calcext:value-type="float">
            <text:p>1.710.041.430</text:p>
          </table:table-cell>
          <table:table-cell table:style-name="ce113" office:value-type="float" office:value="1737407750.55" calcext:value-type="float">
            <text:p>1.737.407.751</text:p>
          </table:table-cell>
          <table:table-cell table:style-name="ce153" office:value-type="float" office:value="-1.57512366923292" calcext:value-type="float">
            <text:p>-1,58</text:p>
          </table:table-cell>
          <table:table-cell table:style-name="ce89" office:value-type="float" office:value="11117470333.59" calcext:value-type="float">
            <text:p>11.117.470.334</text:p>
          </table:table-cell>
          <table:table-cell table:style-name="ce113" office:value-type="float" office:value="10188110333.36" calcext:value-type="float">
            <text:p>10.188.110.333</text:p>
          </table:table-cell>
          <table:table-cell table:style-name="ce153" office:value-type="float" office:value="9.12200564992802" calcext:value-type="float">
            <text:p>9,12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office:value-type="string" calcext:value-type="string">
            <text:p>Cifras en euros</text:p>
          </table:table-cell>
          <table:table-cell table:style-name="ce158" table:number-columns-repeated="2"/>
          <table:table-cell table:style-name="ce143"/>
          <table:table-cell table:style-name="ce158" table:number-columns-repeated="2"/>
          <table:table-cell table:style-name="ce143"/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145" office:value-type="string" calcext:value-type="string">
            <text:p>*Nota: sin considerar las cantidades correspondientes a liquidaciones de ejercicios anteriores por las diferentes figuras tributarias cedidas gestionadas por el Estado</text:p>
          </table:table-cell>
          <table:table-cell table:style-name="ce158" table:number-columns-repeated="2"/>
          <table:table-cell table:style-name="ce143"/>
          <table:table-cell table:style-name="ce158" table:number-columns-repeated="2"/>
          <table:table-cell table:style-name="ce143"/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146"/>
          <table:table-cell table:style-name="ce158" table:number-columns-repeated="2"/>
          <table:table-cell table:style-name="ce143"/>
          <table:table-cell table:style-name="ce158" table:number-columns-repeated="2"/>
          <table:table-cell table:style-name="ce143"/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162"/>
          <table:covered-table-cell table:style-name="ce171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162"/>
          <table:covered-table-cell table:style-name="ce171"/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146"/>
          <table:table-cell table:style-name="ce543" table:formula="of:=[.D11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543" table:formula="of:=[.G11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146"/>
          <table:table-cell table:style-name="ce545" table:formula="of:=[.D12]" office:value-type="float" office:value="2026" calcext:value-type="float">
            <text:p>2026</text:p>
          </table:table-cell>
          <table:table-cell table:style-name="ce558" table:formula="of:=[.E12]" office:value-type="float" office:value="2025" calcext:value-type="float">
            <text:p>2025</text:p>
          </table:table-cell>
          <table:table-cell table:style-name="ce566" table:formula="of:=[.F12]" office:value-type="string" office:string-value="%26/25" calcext:value-type="string">
            <text:p>%26/25</text:p>
          </table:table-cell>
          <table:table-cell table:style-name="ce545" table:formula="of:=[.G12]" office:value-type="float" office:value="2026" calcext:value-type="float">
            <text:p>2026</text:p>
          </table:table-cell>
          <table:table-cell table:style-name="ce558" table:formula="of:=[.H12]" office:value-type="float" office:value="2025" calcext:value-type="float">
            <text:p>2025</text:p>
          </table:table-cell>
          <table:table-cell table:style-name="ce566" table:formula="of:=[.I12]" office:value-type="string" office:string-value="%26/25" calcext:value-type="string">
            <text:p>%26/25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0" office:value-type="string" calcext:value-type="string">
            <text:p>OTROS INGRESOS DE CAPÍTULO III</text:p>
          </table:table-cell>
          <table:table-cell table:style-name="ce80"/>
          <table:table-cell table:style-name="ce96"/>
          <table:table-cell table:style-name="ce119"/>
          <table:table-cell table:style-name="ce80"/>
          <table:table-cell table:style-name="ce96"/>
          <table:table-cell table:style-name="ce119"/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60" office:value-type="string" calcext:value-type="string">
            <text:p>Otros Ingresos de Capítulo III</text:p>
          </table:table-cell>
          <table:table-cell table:style-name="ce109" office:value-type="float" office:value="57489932.73" calcext:value-type="float">
            <text:p>57.489.933</text:p>
          </table:table-cell>
          <table:table-cell table:style-name="ce141" office:value-type="float" office:value="64657966.27" calcext:value-type="float">
            <text:p>64.657.966</text:p>
          </table:table-cell>
          <table:table-cell table:style-name="ce190" office:value-type="float" office:value="-11.086079494161" calcext:value-type="float">
            <text:p>-11,09</text:p>
          </table:table-cell>
          <table:table-cell table:style-name="ce109" office:value-type="float" office:value="293852257.19" calcext:value-type="float">
            <text:p>293.852.257</text:p>
          </table:table-cell>
          <table:table-cell table:style-name="ce141" office:value-type="float" office:value="279757954.81" calcext:value-type="float">
            <text:p>279.757.955</text:p>
          </table:table-cell>
          <table:table-cell table:style-name="ce190" office:value-type="float" office:value="5.03803453580874" calcext:value-type="float">
            <text:p>5,04</text:p>
          </table:table-cell>
          <table:table-cell table:number-columns-repeated="1015"/>
        </table:table-row>
        <table:table-row table:style-name="ro8">
          <table:table-cell table:style-name="ce134" table:number-columns-repeated="2"/>
          <table:table-cell table:style-name="ce146"/>
          <table:table-cell table:style-name="ce93" table:number-columns-repeated="2"/>
          <table:table-cell table:style-name="ce156"/>
          <table:table-cell table:style-name="ce93" table:number-columns-repeated="2"/>
          <table:table-cell table:style-name="ce156"/>
          <table:table-cell table:number-columns-repeated="1015"/>
        </table:table-row>
        <table:table-row table:style-name="ro8">
          <table:table-cell table:style-name="ce135" table:number-columns-repeated="2"/>
          <table:table-cell table:style-name="ce60" office:value-type="string" calcext:value-type="string">
            <text:p>TOTAL RECAUDACIÓN</text:p>
          </table:table-cell>
          <table:table-cell table:style-name="ce109" office:value-type="float" office:value="1767531362.57" calcext:value-type="float">
            <text:p>1.767.531.363</text:p>
          </table:table-cell>
          <table:table-cell table:style-name="ce141" office:value-type="float" office:value="1802065716.82" calcext:value-type="float">
            <text:p>1.802.065.717</text:p>
          </table:table-cell>
          <table:table-cell table:style-name="ce190" office:value-type="float" office:value="-1.91637596385447" calcext:value-type="float">
            <text:p>-1,92</text:p>
          </table:table-cell>
          <table:table-cell table:style-name="ce109" office:value-type="float" office:value="11411322590.78" calcext:value-type="float">
            <text:p>11.411.322.591</text:p>
          </table:table-cell>
          <table:table-cell table:style-name="ce141" office:value-type="float" office:value="10467868288.17" calcext:value-type="float">
            <text:p>10.467.868.288</text:p>
          </table:table-cell>
          <table:table-cell table:style-name="ce190" office:value-type="float" office:value="9.01285989312859" calcext:value-type="float">
            <text:p>9,01</text:p>
          </table:table-cell>
          <table:table-cell table:style-name="ce188" table:number-columns-repeated="1015"/>
        </table:table-row>
        <table:table-row table:style-name="ro8">
          <table:table-cell table:style-name="ce134" table:number-columns-repeated="2"/>
          <table:table-cell office:value-type="string" calcext:value-type="string">
            <text:p>Cifras en euros</text:p>
          </table:table-cell>
          <table:table-cell table:style-name="ce134" table:number-columns-repeated="6"/>
          <table:table-cell table:number-columns-repeated="1015"/>
        </table:table-row>
        <table:table-row table:style-name="ro4">
          <table:table-cell table:number-columns-repeated="3"/>
          <table:table-cell table:style-name="ce145" table:number-columns-repeated="3"/>
          <table:table-cell table:number-columns-repeated="1018"/>
        </table:table-row>
        <table:table-row table:style-name="ro4">
          <table:table-cell table:number-columns-repeated="2"/>
          <table:table-cell table:style-name="ce145" table:number-columns-repeated="4"/>
          <table:table-cell table:number-columns-repeated="1018"/>
        </table:table-row>
        <table:table-row table:style-name="ro9">
          <table:table-cell table:number-columns-repeated="2"/>
          <table:table-cell table:style-name="ce145" table:number-columns-repeated="4"/>
          <table:table-cell table:number-columns-repeated="1018"/>
        </table:table-row>
        <table:table-row table:style-name="ro10" table:number-rows-repeated="31">
          <table:table-cell table:number-columns-repeated="2"/>
          <table:table-cell table:style-name="ce145" table:number-columns-repeated="4"/>
          <table:table-cell table:number-columns-repeated="1018"/>
        </table:table-row>
        <table:table-row table:style-name="ro10" table:number-rows-repeated="43">
          <table:table-cell table:number-columns-repeated="1024"/>
        </table:table-row>
        <table:table-row table:style-name="ro9">
          <table:table-cell table:number-columns-repeated="1024"/>
        </table:table-row>
        <table:table-row table:style-name="ro10" table:number-rows-repeated="67">
          <table:table-cell table:number-columns-repeated="1024"/>
        </table:table-row>
        <table:table-row table:style-name="ro9">
          <table:table-cell table:number-columns-repeated="1024"/>
        </table:table-row>
        <table:table-row table:style-name="ro10" table:number-rows-repeated="17">
          <table:table-cell table:number-columns-repeated="1024"/>
        </table:table-row>
        <table:table-row table:style-name="ro9">
          <table:table-cell table:number-columns-repeated="1024"/>
        </table:table-row>
        <table:table-row table:style-name="ro10" table:number-rows-repeated="11">
          <table:table-cell table:number-columns-repeated="1024"/>
        </table:table-row>
        <table:table-row table:style-name="ro9">
          <table:table-cell table:number-columns-repeated="1024"/>
        </table:table-row>
        <table:table-row table:style-name="ro10" table:number-rows-repeated="1048352">
          <table:table-cell table:number-columns-repeated="1024"/>
        </table:table-row>
        <table:table-row table:style-name="ro10">
          <table:table-cell table:number-columns-repeated="1024"/>
        </table:table-row>
      </table:table>
      <table:table table:name="1.2" table:style-name="ta4" table:print-ranges="'1.2'.A1:'1.2'.J136">
        <table:shapes>
          <draw:frame draw:z-index="0" draw:style-name="gr10" draw:text-style-name="P2" svg:width="18.72cm" svg:height="14.71cm" svg:x="3.76cm" svg:y="41.11cm">
            <draw:object draw:notify-on-update-of-ranges="'1.2'.D12:'1.2'.D12 '1.2'.E12:'1.2'.E12" xlink:href="./Object 10" xlink:type="simple" xlink:show="embed" xlink:actuate="onLoad">
              <loext:p/>
            </draw:object>
            <draw:image xlink:href="./ObjectReplacements/Object 10" xlink:type="simple" xlink:show="embed" xlink:actuate="onLoad"/>
          </draw:frame>
          <draw:frame draw:z-index="1" draw:style-name="gr10" draw:text-style-name="P2" svg:width="18.72cm" svg:height="14.71cm" svg:x="3.76cm" svg:y="26.01cm">
            <draw:object draw:notify-on-update-of-ranges="'1.2'.D12:'1.2'.D12 '1.2'.E12:'1.2'.E12" xlink:href="./Object 9" xlink:type="simple" xlink:show="embed" xlink:actuate="onLoad">
              <loext:p/>
            </draw:object>
            <draw:image xlink:href="./ObjectReplacements/Object 9" xlink:type="simple" xlink:show="embed" xlink:actuate="onLoad"/>
          </draw:frame>
        </table:shapes>
        <table:table-column table:style-name="co16" table:default-cell-style-name="ce132"/>
        <table:table-column table:style-name="co17" table:default-cell-style-name="ce132"/>
        <table:table-column table:style-name="co18" table:default-cell-style-name="ce132"/>
        <table:table-column table:style-name="co19" table:default-cell-style-name="ce132"/>
        <table:table-column table:style-name="co20" table:default-cell-style-name="ce132"/>
        <table:table-column table:style-name="co11" table:default-cell-style-name="ce132"/>
        <table:table-column table:style-name="co12" table:default-cell-style-name="ce132"/>
        <table:table-column table:style-name="co21" table:default-cell-style-name="ce132"/>
        <table:table-column table:style-name="co22" table:default-cell-style-name="ce132"/>
        <table:table-column table:style-name="co23" table:default-cell-style-name="ce132"/>
        <table:table-column table:style-name="co24" table:default-cell-style-name="ce132"/>
        <table:table-column table:style-name="co15" table:number-columns-repeated="53" table:default-cell-style-name="ce132"/>
        <table:table-row table:style-name="ro5">
          <table:table-cell>
            <draw:frame draw:z-index="2" draw:name="Imagen 7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number-columns-repeated="63"/>
        </table:table-row>
        <table:table-row table:style-name="ro5">
          <table:table-cell table:number-columns-repeated="64"/>
        </table:table-row>
        <table:table-row table:style-name="ro6">
          <table:table-cell table:number-columns-repeated="2"/>
          <table:table-cell table:style-name="Default"/>
          <table:table-cell table:style-name="ce5" office:value-type="string" calcext:value-type="string" table:number-columns-spanned="5" table:number-rows-spanned="1">
            <text:p>ESTADÍSTICA DE RECAUDACIÓN TRIBUTARIA DE LA COMUNIDAD AUTÓNOMA DE ANDALUCÍA</text:p>
          </table:table-cell>
          <table:covered-table-cell table:number-columns-repeated="4" table:style-name="ce2"/>
          <table:table-cell table:style-name="ce2" table:number-columns-repeated="2"/>
          <table:table-cell table:number-columns-repeated="54"/>
        </table:table-row>
        <table:table-row table:style-name="ro7">
          <table:table-cell table:number-columns-repeated="2"/>
          <table:table-cell table:style-name="ce2"/>
          <table:table-cell table:style-name="Default"/>
          <table:table-cell table:style-name="ce18" table:formula="of:=[$Portada.$H$3]" office:value-type="string" office:string-value="JUNIO 2026 (Datos Provisionales)" calcext:value-type="string">
            <text:p>JUNIO 2026 (Datos Provisionales)</text:p>
          </table:table-cell>
          <table:table-cell table:style-name="Default"/>
          <table:table-cell table:style-name="ce2" table:number-columns-repeated="4"/>
          <table:table-cell table:number-columns-repeated="54"/>
        </table:table-row>
        <table:table-row table:style-name="ro8" table:number-rows-repeated="3">
          <table:table-cell table:number-columns-repeated="64"/>
        </table:table-row>
        <table:table-row table:style-name="ro11">
          <table:table-cell table:style-name="ce3" office:value-type="string" calcext:value-type="string">
            <text:p>1.2. Recaudación Tributaria total **</text:p>
          </table:table-cell>
          <table:table-cell table:style-name="ce189" table:number-columns-repeated="8"/>
          <table:table-cell table:number-columns-repeated="55"/>
        </table:table-row>
        <table:table-row table:style-name="ro11">
          <table:table-cell table:number-columns-repeated="64"/>
        </table:table-row>
        <table:table-row table:style-name="ro11">
          <table:table-cell table:number-columns-repeated="2"/>
          <table:table-cell table:style-name="ce134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162"/>
          <table:covered-table-cell table:style-name="ce171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162"/>
          <table:covered-table-cell table:style-name="ce171"/>
          <table:table-cell table:number-columns-repeated="55"/>
        </table:table-row>
        <table:table-row table:style-name="ro11">
          <table:table-cell table:number-columns-repeated="2"/>
          <table:table-cell table:style-name="ce137"/>
          <table:table-cell table:style-name="ce543" table:formula="of:=[$'1.1'.D11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543" table:formula="of:=[.D11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number-columns-repeated="55"/>
        </table:table-row>
        <table:table-row table:style-name="ro11">
          <table:table-cell table:number-columns-repeated="2"/>
          <table:table-cell table:style-name="ce137"/>
          <table:table-cell table:style-name="ce545" table:formula="of:=[$'1.1'.D12]" office:value-type="float" office:value="2026" calcext:value-type="float">
            <text:p>2026</text:p>
          </table:table-cell>
          <table:table-cell table:style-name="ce558" table:formula="of:=[$'1.1'.E12]" office:value-type="float" office:value="2025" calcext:value-type="float">
            <text:p>2025</text:p>
          </table:table-cell>
          <table:table-cell table:style-name="ce566" table:formula="of:=[$'1.1'.F12]" office:value-type="string" office:string-value="%26/25" calcext:value-type="string">
            <text:p>%26/25</text:p>
          </table:table-cell>
          <table:table-cell table:style-name="ce545" table:formula="of:=[$'1.1'.G12]" office:value-type="float" office:value="2026" calcext:value-type="float">
            <text:p>2026</text:p>
          </table:table-cell>
          <table:table-cell table:style-name="ce558" table:formula="of:=[$'1.1'.H12]" office:value-type="float" office:value="2025" calcext:value-type="float">
            <text:p>2025</text:p>
          </table:table-cell>
          <table:table-cell table:style-name="ce566" table:formula="of:=[$'1.1'.I12]" office:value-type="string" office:string-value="%26/25" calcext:value-type="string">
            <text:p>%26/25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0" office:value-type="string" calcext:value-type="string">
            <text:p>IMPUESTOS DIRECTOS</text:p>
          </table:table-cell>
          <table:table-cell table:style-name="ce72"/>
          <table:table-cell table:style-name="ce90"/>
          <table:table-cell table:style-name="ce103"/>
          <table:table-cell table:style-name="ce72"/>
          <table:table-cell table:style-name="ce90"/>
          <table:table-cell table:style-name="ce103"/>
          <table:table-cell table:number-columns-repeated="55"/>
        </table:table-row>
        <table:table-row table:style-name="ro11">
          <table:table-cell table:number-columns-repeated="2"/>
          <table:table-cell table:style-name="ce61" office:value-type="string" calcext:value-type="string">
            <text:p>Impuesto sobre Sucesiones y Donaciones</text:p>
          </table:table-cell>
          <table:table-cell table:style-name="ce206" office:value-type="float" office:value="21908778.4" calcext:value-type="float">
            <text:p>21.908.778</text:p>
          </table:table-cell>
          <table:table-cell table:style-name="ce225" office:value-type="float" office:value="25245363.66" calcext:value-type="float">
            <text:p>25.245.364</text:p>
          </table:table-cell>
          <table:table-cell table:style-name="ce235" office:value-type="float" office:value="-13.216625852321" calcext:value-type="float">
            <text:p>-13,22</text:p>
          </table:table-cell>
          <table:table-cell table:style-name="ce226" office:value-type="float" office:value="125297910.91" calcext:value-type="float">
            <text:p>125.297.911</text:p>
          </table:table-cell>
          <table:table-cell table:style-name="ce225" office:value-type="float" office:value="119804281.9" calcext:value-type="float">
            <text:p>119.804.282</text:p>
          </table:table-cell>
          <table:table-cell table:style-name="ce235" office:value-type="float" office:value="4.5855030578836" calcext:value-type="float">
            <text:p>4,59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Impuesto s/ Patrimonio de las Personas Físicas</text:p>
          </table:table-cell>
          <table:table-cell table:style-name="ce208" office:value-type="float" office:value="4584321.13" calcext:value-type="float">
            <text:p>4.584.321</text:p>
          </table:table-cell>
          <table:table-cell table:style-name="ce226" office:value-type="float" office:value="402979.12" calcext:value-type="float">
            <text:p>402.979</text:p>
          </table:table-cell>
          <table:table-cell table:style-name="ce237" office:value-type="string" calcext:value-type="string">
            <text:p>-</text:p>
          </table:table-cell>
          <table:table-cell table:style-name="ce226" office:value-type="float" office:value="7484554.71" calcext:value-type="float">
            <text:p>7.484.555</text:p>
          </table:table-cell>
          <table:table-cell table:style-name="ce226" office:value-type="float" office:value="5939161.39" calcext:value-type="float">
            <text:p>5.939.161</text:p>
          </table:table-cell>
          <table:table-cell table:style-name="ce237" office:value-type="float" office:value="26.0203961219515" calcext:value-type="float">
            <text:p>26,02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Impuesto Intereses y Comisiones Bancarias</text:p>
          </table:table-cell>
          <table:table-cell table:style-name="ce208" office:value-type="string" calcext:value-type="string">
            <text:p>-</text:p>
          </table:table-cell>
          <table:table-cell table:style-name="ce226" office:value-type="string" calcext:value-type="string">
            <text:p>-</text:p>
          </table:table-cell>
          <table:table-cell table:style-name="ce237" office:value-type="string" calcext:value-type="string">
            <text:p>-</text:p>
          </table:table-cell>
          <table:table-cell table:style-name="ce226" office:value-type="float" office:value="204033943.08" calcext:value-type="float">
            <text:p>204.033.943</text:p>
          </table:table-cell>
          <table:table-cell table:style-name="ce226" office:value-type="string" calcext:value-type="string">
            <text:p>-</text:p>
          </table:table-cell>
          <table:table-cell table:style-name="ce237" office:value-type="string" calcext:value-type="string">
            <text:p>-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Impuesto sobre Depósitos Bancarios</text:p>
          </table:table-cell>
          <table:table-cell table:style-name="ce208" office:value-type="string" calcext:value-type="string">
            <text:p>-</text:p>
          </table:table-cell>
          <table:table-cell table:style-name="ce226" office:value-type="string" calcext:value-type="string">
            <text:p>-</text:p>
          </table:table-cell>
          <table:table-cell table:style-name="ce237" office:value-type="string" calcext:value-type="string">
            <text:p>-</text:p>
          </table:table-cell>
          <table:table-cell table:style-name="ce226" office:value-type="float" office:value="-10264638.87" calcext:value-type="float">
            <text:p>-10.264.639</text:p>
          </table:table-cell>
          <table:table-cell table:style-name="ce226" office:value-type="string" calcext:value-type="string">
            <text:p>-</text:p>
          </table:table-cell>
          <table:table-cell table:style-name="ce237" office:value-type="string" calcext:value-type="string">
            <text:p>-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Tarifa Autonómica del IRPF</text:p>
          </table:table-cell>
          <table:table-cell table:style-name="ce208" office:value-type="float" office:value="608915015.84" calcext:value-type="float">
            <text:p>608.915.016</text:p>
          </table:table-cell>
          <table:table-cell table:style-name="ce226" office:value-type="float" office:value="617044389.17" calcext:value-type="float">
            <text:p>617.044.389</text:p>
          </table:table-cell>
          <table:table-cell table:style-name="ce237" office:value-type="float" office:value="-1.31746977570528" calcext:value-type="float">
            <text:p>-1,32</text:p>
          </table:table-cell>
          <table:table-cell table:style-name="ce226" office:value-type="float" office:value="4044918282.54" calcext:value-type="float">
            <text:p>4.044.918.283</text:p>
          </table:table-cell>
          <table:table-cell table:style-name="ce226" office:value-type="float" office:value="3767814362.52" calcext:value-type="float">
            <text:p>3.767.814.363</text:p>
          </table:table-cell>
          <table:table-cell table:style-name="ce237" office:value-type="float" office:value="7.35450033782094" calcext:value-type="float">
            <text:p>7,35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4" office:value-type="string" calcext:value-type="string">
            <text:p>TOTAL</text:p>
          </table:table-cell>
          <table:table-cell table:style-name="ce211" office:value-type="float" office:value="635408115.37" calcext:value-type="float">
            <text:p>635.408.115</text:p>
          </table:table-cell>
          <table:table-cell table:style-name="ce228" office:value-type="float" office:value="642692731.95" calcext:value-type="float">
            <text:p>642.692.732</text:p>
          </table:table-cell>
          <table:table-cell table:style-name="ce242" office:value-type="float" office:value="-1.13345245991778" calcext:value-type="float">
            <text:p>-1,13</text:p>
          </table:table-cell>
          <table:table-cell table:style-name="ce229" office:value-type="float" office:value="4371470052.37" calcext:value-type="float">
            <text:p>4.371.470.052</text:p>
          </table:table-cell>
          <table:table-cell table:style-name="ce228" office:value-type="float" office:value="3893557805.81" calcext:value-type="float">
            <text:p>3.893.557.806</text:p>
          </table:table-cell>
          <table:table-cell table:style-name="ce242" office:value-type="float" office:value="12.2744356292041" calcext:value-type="float">
            <text:p>12,27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0" office:value-type="string" calcext:value-type="string">
            <text:p>IMPUESTOS INDIRECTOS</text:p>
          </table:table-cell>
          <table:table-cell table:style-name="ce214"/>
          <table:table-cell table:style-name="ce229"/>
          <table:table-cell table:style-name="ce243"/>
          <table:table-cell table:style-name="ce219"/>
          <table:table-cell table:style-name="ce229"/>
          <table:table-cell table:style-name="ce243"/>
          <table:table-cell table:number-columns-repeated="55"/>
        </table:table-row>
        <table:table-row table:style-name="ro11">
          <table:table-cell table:number-columns-repeated="2"/>
          <table:table-cell table:style-name="ce61" office:value-type="string" calcext:value-type="string">
            <text:p>Transmisiones Patrimoniales</text:p>
          </table:table-cell>
          <table:table-cell table:style-name="ce206" office:value-type="float" office:value="145483314.68" calcext:value-type="float">
            <text:p>145.483.315</text:p>
          </table:table-cell>
          <table:table-cell table:style-name="ce225" office:value-type="float" office:value="172489913.78" calcext:value-type="float">
            <text:p>172.489.914</text:p>
          </table:table-cell>
          <table:table-cell table:style-name="ce235" office:value-type="float" office:value="-15.656914951239" calcext:value-type="float">
            <text:p>-15,66</text:p>
          </table:table-cell>
          <table:table-cell table:style-name="ce208" office:value-type="float" office:value="902029857.21" calcext:value-type="float">
            <text:p>902.029.857</text:p>
          </table:table-cell>
          <table:table-cell table:style-name="ce225" office:value-type="float" office:value="851222176.03" calcext:value-type="float">
            <text:p>851.222.176</text:p>
          </table:table-cell>
          <table:table-cell table:style-name="ce235" office:value-type="float" office:value="5.96879200409946" calcext:value-type="float">
            <text:p>5,97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Actos Jurídicos Documentados</text:p>
          </table:table-cell>
          <table:table-cell table:style-name="ce208" office:value-type="float" office:value="48824897.2" calcext:value-type="float">
            <text:p>48.824.897</text:p>
          </table:table-cell>
          <table:table-cell table:style-name="ce226" office:value-type="float" office:value="54345294.34" calcext:value-type="float">
            <text:p>54.345.294</text:p>
          </table:table-cell>
          <table:table-cell table:style-name="ce237" office:value-type="float" office:value="-10.1580039395183" calcext:value-type="float">
            <text:p>-10,16</text:p>
          </table:table-cell>
          <table:table-cell table:style-name="ce208" office:value-type="float" office:value="314152600.65" calcext:value-type="float">
            <text:p>314.152.601</text:p>
          </table:table-cell>
          <table:table-cell table:style-name="ce226" office:value-type="float" office:value="271289226.82" calcext:value-type="float">
            <text:p>271.289.227</text:p>
          </table:table-cell>
          <table:table-cell table:style-name="ce237" office:value-type="float" office:value="15.79988056748" calcext:value-type="float">
            <text:p>15,80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Impuesto Actividades de Juego No Presenciales</text:p>
          </table:table-cell>
          <table:table-cell table:style-name="ce208" office:value-type="float" office:value="10098863.05" calcext:value-type="float">
            <text:p>10.098.863</text:p>
          </table:table-cell>
          <table:table-cell table:style-name="ce226" office:value-type="float" office:value="9237815.46" calcext:value-type="float">
            <text:p>9.237.815</text:p>
          </table:table-cell>
          <table:table-cell table:style-name="ce237" office:value-type="float" office:value="9.32090052814283" calcext:value-type="float">
            <text:p>9,32</text:p>
          </table:table-cell>
          <table:table-cell table:style-name="ce208" office:value-type="float" office:value="21577997.42" calcext:value-type="float">
            <text:p>21.577.997</text:p>
          </table:table-cell>
          <table:table-cell table:style-name="ce226" office:value-type="float" office:value="19312169.06" calcext:value-type="float">
            <text:p>19.312.169</text:p>
          </table:table-cell>
          <table:table-cell table:style-name="ce237" office:value-type="float" office:value="11.7326456337474" calcext:value-type="float">
            <text:p>11,73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Tasa Fiscal sobre el Juego</text:p>
          </table:table-cell>
          <table:table-cell table:style-name="ce208" office:value-type="float" office:value="1096781.85" calcext:value-type="float">
            <text:p>1.096.782</text:p>
          </table:table-cell>
          <table:table-cell table:style-name="ce226" office:value-type="float" office:value="21668023.96" calcext:value-type="float">
            <text:p>21.668.024</text:p>
          </table:table-cell>
          <table:table-cell table:style-name="ce237" office:value-type="float" office:value="-94.9382470130885" calcext:value-type="float">
            <text:p>-94,94</text:p>
          </table:table-cell>
          <table:table-cell table:style-name="ce208" office:value-type="float" office:value="65750052.43" calcext:value-type="float">
            <text:p>65.750.052</text:p>
          </table:table-cell>
          <table:table-cell table:style-name="ce226" office:value-type="float" office:value="54845584.86" calcext:value-type="float">
            <text:p>54.845.585</text:p>
          </table:table-cell>
          <table:table-cell table:style-name="ce237" office:value-type="float" office:value="19.8821246921424" calcext:value-type="float">
            <text:p>19,88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Impuesto Valor Añadido</text:p>
          </table:table-cell>
          <table:table-cell table:style-name="ce208" office:value-type="float" office:value="599090021.77" calcext:value-type="float">
            <text:p>599.090.022</text:p>
          </table:table-cell>
          <table:table-cell table:style-name="ce226" office:value-type="float" office:value="594646615.94" calcext:value-type="float">
            <text:p>594.646.616</text:p>
          </table:table-cell>
          <table:table-cell table:style-name="ce237" office:value-type="float" office:value="0.747234695513388" calcext:value-type="float">
            <text:p>0,75</text:p>
          </table:table-cell>
          <table:table-cell table:style-name="ce208" office:value-type="float" office:value="3888559978.14" calcext:value-type="float">
            <text:p>3.888.559.978</text:p>
          </table:table-cell>
          <table:table-cell table:style-name="ce226" office:value-type="float" office:value="3600983265.64" calcext:value-type="float">
            <text:p>3.600.983.266</text:p>
          </table:table-cell>
          <table:table-cell table:style-name="ce237" office:value-type="float" office:value="7.98606078634161" calcext:value-type="float">
            <text:p>7,99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Impuestos Especiales de Fabricación</text:p>
          </table:table-cell>
          <table:table-cell table:style-name="ce208" office:value-type="float" office:value="211810222.8" calcext:value-type="float">
            <text:p>211.810.223</text:p>
          </table:table-cell>
          <table:table-cell table:style-name="ce226" office:value-type="float" office:value="210939704.47" calcext:value-type="float">
            <text:p>210.939.704</text:p>
          </table:table-cell>
          <table:table-cell table:style-name="ce237" office:value-type="float" office:value="0.412685858353324" calcext:value-type="float">
            <text:p>0,41</text:p>
          </table:table-cell>
          <table:table-cell table:style-name="ce208" office:value-type="float" office:value="1264645286.76" calcext:value-type="float">
            <text:p>1.264.645.287</text:p>
          </table:table-cell>
          <table:table-cell table:style-name="ce226" office:value-type="float" office:value="1260496663.48" calcext:value-type="float">
            <text:p>1.260.496.663</text:p>
          </table:table-cell>
          <table:table-cell table:style-name="ce237" office:value-type="float" office:value="0.329126081821321" calcext:value-type="float">
            <text:p>0,33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Impuesto s/ Determinados Medios de Transporte</text:p>
          </table:table-cell>
          <table:table-cell table:style-name="ce208" office:value-type="float" office:value="10061065.14" calcext:value-type="float">
            <text:p>10.061.065</text:p>
          </table:table-cell>
          <table:table-cell table:style-name="ce226" office:value-type="float" office:value="7931009.14" calcext:value-type="float">
            <text:p>7.931.009</text:p>
          </table:table-cell>
          <table:table-cell table:style-name="ce237" office:value-type="float" office:value="26.8573136457135" calcext:value-type="float">
            <text:p>26,86</text:p>
          </table:table-cell>
          <table:table-cell table:style-name="ce208" office:value-type="float" office:value="52018291.13" calcext:value-type="float">
            <text:p>52.018.291</text:p>
          </table:table-cell>
          <table:table-cell table:style-name="ce226" office:value-type="float" office:value="53075687.96" calcext:value-type="float">
            <text:p>53.075.688</text:p>
          </table:table-cell>
          <table:table-cell table:style-name="ce237" office:value-type="float" office:value="-1.99224328622343" calcext:value-type="float">
            <text:p>-1,99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Impuesto sobre Hidrocarburos. Tipo autonómico</text:p>
          </table:table-cell>
          <table:table-cell table:style-name="ce208" office:value-type="float" office:value="1561.85" calcext:value-type="float">
            <text:p>1.562</text:p>
          </table:table-cell>
          <table:table-cell table:style-name="ce226" office:value-type="float" office:value="844.93" calcext:value-type="float">
            <text:p>845</text:p>
          </table:table-cell>
          <table:table-cell table:style-name="ce237" office:value-type="float" office:value="84.8496325139361" calcext:value-type="float">
            <text:p>84,85</text:p>
          </table:table-cell>
          <table:table-cell table:style-name="ce208" office:value-type="float" office:value="-11816.03" calcext:value-type="float">
            <text:p>-11.816</text:p>
          </table:table-cell>
          <table:table-cell table:style-name="ce226" office:value-type="float" office:value="23379.36" calcext:value-type="float">
            <text:p>23.379</text:p>
          </table:table-cell>
          <table:table-cell table:style-name="ce237" office:value-type="float" office:value="-150.540433955421" calcext:value-type="float">
            <text:p>-150,54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Impuestos Ecológicos</text:p>
          </table:table-cell>
          <table:table-cell table:style-name="ce208" office:value-type="float" office:value="-2526.89" calcext:value-type="float">
            <text:p>-2.527</text:p>
          </table:table-cell>
          <table:table-cell table:style-name="ce226" office:value-type="float" office:value="13275.25" calcext:value-type="float">
            <text:p>13.275</text:p>
          </table:table-cell>
          <table:table-cell table:style-name="ce237" office:value-type="float" office:value="-119.034594452082" calcext:value-type="float">
            <text:p>-119,03</text:p>
          </table:table-cell>
          <table:table-cell table:style-name="ce226" office:value-type="float" office:value="1234983.74" calcext:value-type="float">
            <text:p>1.234.984</text:p>
          </table:table-cell>
          <table:table-cell table:style-name="ce226" office:value-type="float" office:value="2116320.76" calcext:value-type="float">
            <text:p>2.116.321</text:p>
          </table:table-cell>
          <table:table-cell table:style-name="ce237" office:value-type="float" office:value="-41.6447750576335" calcext:value-type="float">
            <text:p>-41,64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Impuestos Extinguidos</text:p>
          </table:table-cell>
          <table:table-cell table:style-name="ce208" office:value-type="string" calcext:value-type="string">
            <text:p>-</text:p>
          </table:table-cell>
          <table:table-cell table:style-name="ce226" office:value-type="string" calcext:value-type="string">
            <text:p>-</text:p>
          </table:table-cell>
          <table:table-cell table:style-name="ce237" office:value-type="string" calcext:value-type="string">
            <text:p>-</text:p>
          </table:table-cell>
          <table:table-cell table:style-name="ce208" office:value-type="string" calcext:value-type="string">
            <text:p>-</text:p>
          </table:table-cell>
          <table:table-cell table:style-name="ce226" office:value-type="string" calcext:value-type="string">
            <text:p>-</text:p>
          </table:table-cell>
          <table:table-cell table:style-name="ce237" office:value-type="string" calcext:value-type="string">
            <text:p>-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Canon de Mejora</text:p>
          </table:table-cell>
          <table:table-cell table:style-name="ce208" office:value-type="float" office:value="440990.78" calcext:value-type="float">
            <text:p>440.991</text:p>
          </table:table-cell>
          <table:table-cell table:style-name="ce226" office:value-type="float" office:value="382421.78" calcext:value-type="float">
            <text:p>382.422</text:p>
          </table:table-cell>
          <table:table-cell table:style-name="ce237" office:value-type="float" office:value="15.3152887892525" calcext:value-type="float">
            <text:p>15,32</text:p>
          </table:table-cell>
          <table:table-cell table:style-name="ce208" office:value-type="float" office:value="98730716.8" calcext:value-type="float">
            <text:p>98.730.717</text:p>
          </table:table-cell>
          <table:table-cell table:style-name="ce226" office:value-type="float" office:value="74558757.62" calcext:value-type="float">
            <text:p>74.558.758</text:p>
          </table:table-cell>
          <table:table-cell table:style-name="ce237" office:value-type="float" office:value="32.4200133580499" calcext:value-type="float">
            <text:p>32,42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2" office:value-type="string" calcext:value-type="string">
            <text:p>Impuesto Depósito Residuos Vertederos</text:p>
          </table:table-cell>
          <table:table-cell table:style-name="ce208" office:value-type="float" office:value="27659352.42" calcext:value-type="float">
            <text:p>27.659.352</text:p>
          </table:table-cell>
          <table:table-cell table:style-name="ce226" office:value-type="float" office:value="140956.55" calcext:value-type="float">
            <text:p>140.957</text:p>
          </table:table-cell>
          <table:table-cell table:style-name="ce237" office:value-type="string" calcext:value-type="string">
            <text:p>-</text:p>
          </table:table-cell>
          <table:table-cell table:style-name="ce208" office:value-type="float" office:value="54705086.85" calcext:value-type="float">
            <text:p>54.705.087</text:p>
          </table:table-cell>
          <table:table-cell table:style-name="ce226" office:value-type="float" office:value="27268342.15" calcext:value-type="float">
            <text:p>27.268.342</text:p>
          </table:table-cell>
          <table:table-cell table:style-name="ce237" office:value-type="float" office:value="100.617575315264" calcext:value-type="float">
            <text:p>100,62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4" office:value-type="string" calcext:value-type="string">
            <text:p>TOTAL</text:p>
          </table:table-cell>
          <table:table-cell table:style-name="ce211" office:value-type="float" office:value="1054564544.65" calcext:value-type="float">
            <text:p>1.054.564.545</text:p>
          </table:table-cell>
          <table:table-cell table:style-name="ce228" office:value-type="float" office:value="1071795875.6" calcext:value-type="float">
            <text:p>1.071.795.876</text:p>
          </table:table-cell>
          <table:table-cell table:style-name="ce242" office:value-type="float" office:value="-1.60770640588199" calcext:value-type="float">
            <text:p>-1,61</text:p>
          </table:table-cell>
          <table:table-cell table:style-name="ce214" office:value-type="float" office:value="6663393035.1" calcext:value-type="float">
            <text:p>6.663.393.035</text:p>
          </table:table-cell>
          <table:table-cell table:style-name="ce228" office:value-type="float" office:value="6215191573.74" calcext:value-type="float">
            <text:p>6.215.191.574</text:p>
          </table:table-cell>
          <table:table-cell table:style-name="ce242" office:value-type="float" office:value="7.21138610197811" calcext:value-type="float">
            <text:p>7,21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0" office:value-type="string" calcext:value-type="string">
            <text:p>TASAS </text:p>
          </table:table-cell>
          <table:table-cell table:style-name="ce218"/>
          <table:table-cell table:style-name="ce230"/>
          <table:table-cell table:style-name="ce244"/>
          <table:table-cell table:style-name="ce218"/>
          <table:table-cell table:style-name="ce230"/>
          <table:table-cell table:style-name="ce244"/>
          <table:table-cell table:number-columns-repeated="55"/>
        </table:table-row>
        <table:table-row table:style-name="ro11">
          <table:table-cell table:number-columns-repeated="2"/>
          <table:table-cell table:style-name="ce65" office:value-type="string" calcext:value-type="string">
            <text:p>Tasas Consejerías y Agencias</text:p>
          </table:table-cell>
          <table:table-cell table:style-name="ce208" office:value-type="float" office:value="13754683.59" calcext:value-type="float">
            <text:p>13.754.684</text:p>
          </table:table-cell>
          <table:table-cell table:style-name="ce226" office:value-type="float" office:value="16605056.77" calcext:value-type="float">
            <text:p>16.605.057</text:p>
          </table:table-cell>
          <table:table-cell table:style-name="ce237" office:value-type="float" office:value="-17.1656936768184" calcext:value-type="float">
            <text:p>-17,17</text:p>
          </table:table-cell>
          <table:table-cell table:style-name="ce226" office:value-type="float" office:value="44722728.74" calcext:value-type="float">
            <text:p>44.722.729</text:p>
          </table:table-cell>
          <table:table-cell table:style-name="ce226" office:value-type="float" office:value="41476436.43" calcext:value-type="float">
            <text:p>41.476.436</text:p>
          </table:table-cell>
          <table:table-cell table:style-name="ce237" office:value-type="float" office:value="7.82683516092031" calcext:value-type="float">
            <text:p>7,83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0" office:value-type="string" calcext:value-type="string">
            <text:p>TOTAL RECAUDACIÓN</text:p>
          </table:table-cell>
          <table:table-cell table:style-name="ce219" office:value-type="float" office:value="1703727343.61" calcext:value-type="float">
            <text:p>1.703.727.344</text:p>
          </table:table-cell>
          <table:table-cell table:style-name="ce232" office:value-type="float" office:value="1731093664.32" calcext:value-type="float">
            <text:p>1.731.093.664</text:p>
          </table:table-cell>
          <table:table-cell table:style-name="ce248" office:value-type="float" office:value="-1.58086886192551" calcext:value-type="float">
            <text:p>-1,58</text:p>
          </table:table-cell>
          <table:table-cell table:style-name="ce219" office:value-type="float" office:value="11079585816.21" calcext:value-type="float">
            <text:p>11.079.585.816</text:p>
          </table:table-cell>
          <table:table-cell table:style-name="ce232" office:value-type="float" office:value="10150225815.98" calcext:value-type="float">
            <text:p>10.150.225.816</text:p>
          </table:table-cell>
          <table:table-cell table:style-name="ce248" office:value-type="float" office:value="9.15605245714696" calcext:value-type="float">
            <text:p>9,16</text:p>
          </table:table-cell>
          <table:table-cell table:number-columns-repeated="55"/>
        </table:table-row>
        <table:table-row table:style-name="ro11">
          <table:table-cell table:number-columns-repeated="2"/>
          <table:table-cell office:value-type="string" calcext:value-type="string">
            <text:p>Cifras en euros</text:p>
          </table:table-cell>
          <table:table-cell table:style-name="ce161" table:number-columns-repeated="2"/>
          <table:table-cell table:style-name="ce182"/>
          <table:table-cell table:style-name="ce161" table:number-columns-repeated="2"/>
          <table:table-cell table:style-name="ce182"/>
          <table:table-cell table:number-columns-repeated="55"/>
        </table:table-row>
        <table:table-row table:style-name="ro11">
          <table:table-cell table:number-columns-repeated="2"/>
          <table:table-cell table:style-name="ce145" office:value-type="string" calcext:value-type="string">
            <text:p>**Nota: incluidas las cantidades correspondientes a liquidaciones de ejercicios anteriores por las diferentes figuras tributarias cedidas gestionadas por el Estado</text:p>
          </table:table-cell>
          <table:table-cell table:style-name="ce161" table:number-columns-repeated="2"/>
          <table:table-cell table:style-name="ce182"/>
          <table:table-cell table:style-name="ce161" table:number-columns-repeated="2"/>
          <table:table-cell table:style-name="ce182"/>
          <table:table-cell table:number-columns-repeated="55"/>
        </table:table-row>
        <table:table-row table:style-name="ro11">
          <table:table-cell table:number-columns-repeated="2"/>
          <table:table-cell table:style-name="ce146"/>
          <table:table-cell table:style-name="ce161" table:number-columns-repeated="2"/>
          <table:table-cell table:style-name="ce182"/>
          <table:table-cell table:style-name="ce161" table:number-columns-repeated="2"/>
          <table:table-cell table:style-name="ce182"/>
          <table:table-cell table:number-columns-repeated="55"/>
        </table:table-row>
        <table:table-row table:style-name="ro11">
          <table:table-cell table:number-columns-repeated="2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162"/>
          <table:covered-table-cell table:style-name="ce171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162"/>
          <table:covered-table-cell table:style-name="ce171"/>
          <table:table-cell table:number-columns-repeated="55"/>
        </table:table-row>
        <table:table-row table:style-name="ro11">
          <table:table-cell table:number-columns-repeated="2"/>
          <table:table-cell table:style-name="ce146"/>
          <table:table-cell table:style-name="ce543" table:formula="of:=[.D11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543" table:formula="of:=[.G11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number-columns-repeated="55"/>
        </table:table-row>
        <table:table-row table:style-name="ro11">
          <table:table-cell table:number-columns-repeated="2"/>
          <table:table-cell table:style-name="ce146"/>
          <table:table-cell table:style-name="ce545" table:formula="of:=[.D12]" office:value-type="float" office:value="2026" calcext:value-type="float">
            <text:p>2026</text:p>
          </table:table-cell>
          <table:table-cell table:style-name="ce558" table:formula="of:=[.E12]" office:value-type="float" office:value="2025" calcext:value-type="float">
            <text:p>2025</text:p>
          </table:table-cell>
          <table:table-cell table:style-name="ce566" table:formula="of:=[.F12]" office:value-type="string" office:string-value="%26/25" calcext:value-type="string">
            <text:p>%26/25</text:p>
          </table:table-cell>
          <table:table-cell table:style-name="ce545" table:formula="of:=[.G12]" office:value-type="float" office:value="2026" calcext:value-type="float">
            <text:p>2026</text:p>
          </table:table-cell>
          <table:table-cell table:style-name="ce558" table:formula="of:=[.H12]" office:value-type="float" office:value="2025" calcext:value-type="float">
            <text:p>2025</text:p>
          </table:table-cell>
          <table:table-cell table:style-name="ce566" table:formula="of:=[.I12]" office:value-type="string" office:string-value="%26/25" calcext:value-type="string">
            <text:p>%26/25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0" office:value-type="string" calcext:value-type="string">
            <text:p>OTROS INGRESOS DE CAPÍTULO III</text:p>
          </table:table-cell>
          <table:table-cell table:style-name="ce80"/>
          <table:table-cell table:style-name="ce96"/>
          <table:table-cell table:style-name="ce119"/>
          <table:table-cell table:style-name="ce80"/>
          <table:table-cell table:style-name="ce96"/>
          <table:table-cell table:style-name="ce119"/>
          <table:table-cell table:number-columns-repeated="55"/>
        </table:table-row>
        <table:table-row table:style-name="ro11">
          <table:table-cell table:number-columns-repeated="2"/>
          <table:table-cell table:style-name="ce60" office:value-type="string" calcext:value-type="string">
            <text:p>Otros Ingresos de Capítulo III</text:p>
          </table:table-cell>
          <table:table-cell table:style-name="ce87" office:value-type="float" office:value="57489932.73" calcext:value-type="float">
            <text:p>57.489.933</text:p>
          </table:table-cell>
          <table:table-cell table:style-name="ce106" office:value-type="float" office:value="64657966.27" calcext:value-type="float">
            <text:p>64.657.966</text:p>
          </table:table-cell>
          <table:table-cell table:style-name="ce179" office:value-type="float" office:value="-11.086079494161" calcext:value-type="float">
            <text:p>-11,09</text:p>
          </table:table-cell>
          <table:table-cell table:style-name="ce87" office:value-type="float" office:value="293852257.19" calcext:value-type="float">
            <text:p>293.852.257</text:p>
          </table:table-cell>
          <table:table-cell table:style-name="ce106" office:value-type="float" office:value="279757954.81" calcext:value-type="float">
            <text:p>279.757.955</text:p>
          </table:table-cell>
          <table:table-cell table:style-name="ce179" office:value-type="float" office:value="5.03803453580874" calcext:value-type="float">
            <text:p>5,04</text:p>
          </table:table-cell>
          <table:table-cell table:number-columns-repeated="55"/>
        </table:table-row>
        <table:table-row table:style-name="ro11">
          <table:table-cell table:number-columns-repeated="2"/>
          <table:table-cell table:style-name="ce60"/>
          <table:table-cell table:style-name="ce87"/>
          <table:table-cell table:style-name="ce106"/>
          <table:table-cell table:style-name="ce179"/>
          <table:table-cell table:style-name="ce87"/>
          <table:table-cell table:style-name="ce106"/>
          <table:table-cell table:style-name="ce179"/>
          <table:table-cell table:number-columns-repeated="55"/>
        </table:table-row>
        <table:table-row table:style-name="ro11">
          <table:table-cell table:number-columns-repeated="2"/>
          <table:table-cell table:style-name="ce60" office:value-type="string" calcext:value-type="string">
            <text:p>TOTAL RECAUDACIÓN</text:p>
          </table:table-cell>
          <table:table-cell table:style-name="ce87" office:value-type="float" office:value="1761217276.34" calcext:value-type="float">
            <text:p>1.761.217.276</text:p>
          </table:table-cell>
          <table:table-cell table:style-name="ce106" office:value-type="float" office:value="1795751630.59" calcext:value-type="float">
            <text:p>1.795.751.631</text:p>
          </table:table-cell>
          <table:table-cell table:style-name="ce179" office:value-type="float" office:value="-1.92311418025297" calcext:value-type="float">
            <text:p>-1,92</text:p>
          </table:table-cell>
          <table:table-cell table:style-name="ce87" office:value-type="float" office:value="11373438073.4" calcext:value-type="float">
            <text:p>11.373.438.073</text:p>
          </table:table-cell>
          <table:table-cell table:style-name="ce106" office:value-type="float" office:value="10429983770.79" calcext:value-type="float">
            <text:p>10.429.983.771</text:p>
          </table:table-cell>
          <table:table-cell table:style-name="ce179" office:value-type="float" office:value="9.0455970339304" calcext:value-type="float">
            <text:p>9,05</text:p>
          </table:table-cell>
          <table:table-cell table:number-columns-repeated="55"/>
        </table:table-row>
        <table:table-row table:style-name="ro11">
          <table:table-cell table:number-columns-repeated="64"/>
        </table:table-row>
        <table:table-row table:style-name="ro11">
          <table:table-cell table:number-columns-repeated="2"/>
          <table:table-cell table:style-name="ce145"/>
          <table:table-cell table:number-columns-repeated="61"/>
        </table:table-row>
        <table:table-row table:style-name="ro10">
          <table:table-cell table:number-columns-repeated="64"/>
        </table:table-row>
        <table:table-row table:style-name="ro9">
          <table:table-cell table:number-columns-repeated="64"/>
        </table:table-row>
        <table:table-row table:style-name="ro10">
          <table:table-cell table:number-columns-repeated="4"/>
          <table:table-cell table:style-name="ce227"/>
          <table:table-cell table:number-columns-repeated="59"/>
        </table:table-row>
        <table:table-row table:style-name="ro10" table:number-rows-repeated="85">
          <table:table-cell table:number-columns-repeated="64"/>
        </table:table-row>
        <table:table-row table:style-name="ro9">
          <table:table-cell table:number-columns-repeated="64"/>
        </table:table-row>
        <table:table-row table:style-name="ro10" table:number-rows-repeated="1048438">
          <table:table-cell table:number-columns-repeated="64"/>
        </table:table-row>
        <table:table-row table:style-name="ro10">
          <table:table-cell table:number-columns-repeated="64"/>
        </table:table-row>
        <table:named-expressions>
          <table:named-range table:name="Excel_BuiltIn_Print_Area" table:base-cell-address="$Portada.$A$1" table:cell-range-address="$'1.2'.$A$8:.$J$168" table:range-usable-as="print-range"/>
          <table:named-range table:name="Excel_BuiltIn__FilterDatabase" table:base-cell-address="$Portada.$A$1" table:cell-range-address="$'1.2'.$D$8:.$D$49"/>
        </table:named-expressions>
        <calcext:conditional-formats>
          <calcext:conditional-format calcext:target-range-address="'1.2'.F44:'1.2'.F46 '1.2'.I44:'1.2'.I46">
            <calcext:condition calcext:apply-style-name="Guión_Negrita" calcext:value="&gt;=1000" calcext:base-cell-address="'1.2'.F44"/>
            <calcext:condition calcext:apply-style-name="Guión_Negrita" calcext:value="&lt;=-1000" calcext:base-cell-address="'1.2'.F44"/>
          </calcext:conditional-format>
        </calcext:conditional-formats>
      </table:table>
      <table:table table:name="1.3" table:style-name="ta5" table:print-ranges="'1.3'.A1:'1.3'.K120">
        <office:forms form:automatic-focus="true" form:apply-design-mode="false"/>
        <table:shapes>
          <draw:frame draw:z-index="0" draw:style-name="gr11" draw:text-style-name="P2" svg:width="18.476cm" svg:height="13.32cm" svg:x="3.043cm" svg:y="22.421cm">
            <draw:object draw:notify-on-update-of-ranges="'1.3'.N16:'1.3'.N19 '1.3'.E13:'1.3'.E13 '1.3'.F13:'1.3'.F13" xlink:href="./Object 4" xlink:type="simple" xlink:show="embed" xlink:actuate="onLoad">
              <loext:p/>
            </draw:object>
            <draw:image xlink:href="./ObjectReplacements/Object 4" xlink:type="simple" xlink:show="embed" xlink:actuate="onLoad"/>
          </draw:frame>
          <draw:frame draw:z-index="1" draw:style-name="gr11" draw:text-style-name="P2" svg:width="18.476cm" svg:height="13.32cm" svg:x="3.11cm" svg:y="39.347cm">
            <draw:object draw:notify-on-update-of-ranges="'1.3'.N16:'1.3'.N19 '1.3'.E13:'1.3'.E13 '1.3'.F13:'1.3'.F13" xlink:href="./Object 11" xlink:type="simple" xlink:show="embed" xlink:actuate="onLoad">
              <loext:p/>
            </draw:object>
            <draw:image xlink:href="./ObjectReplacements/Object 11" xlink:type="simple" xlink:show="embed" xlink:actuate="onLoad"/>
          </draw:frame>
        </table:shapes>
        <table:table-column table:style-name="co25" table:default-cell-style-name="ce132"/>
        <table:table-column table:style-name="co26" table:default-cell-style-name="ce132"/>
        <table:table-column table:style-name="co27" table:default-cell-style-name="ce132"/>
        <table:table-column table:style-name="co28" table:default-cell-style-name="ce132"/>
        <table:table-column table:style-name="co29" table:default-cell-style-name="ce132"/>
        <table:table-column table:style-name="co30" table:default-cell-style-name="ce132"/>
        <table:table-column table:style-name="co31" table:default-cell-style-name="ce132"/>
        <table:table-column table:style-name="co10" table:number-columns-repeated="2" table:default-cell-style-name="ce132"/>
        <table:table-column table:style-name="co32" table:default-cell-style-name="ce132"/>
        <table:table-column table:style-name="co15" table:number-columns-repeated="54" table:default-cell-style-name="ce132"/>
        <table:table-row table:style-name="ro5">
          <table:table-cell>
            <draw:frame draw:z-index="2" draw:name="Imagen 8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number-columns-repeated="63"/>
        </table:table-row>
        <table:table-row table:style-name="ro5">
          <table:table-cell table:number-columns-repeated="64"/>
        </table:table-row>
        <table:table-row table:style-name="ro6">
          <table:table-cell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number-columns-repeated="5" table:style-name="ce2"/>
          <table:table-cell table:style-name="ce2"/>
          <table:table-cell table:number-columns-repeated="53"/>
        </table:table-row>
        <table:table-row table:style-name="ro7">
          <table:table-cell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JUNIO 2026 (Datos Provisionales)" calcext:value-type="string">
            <text:p>JUNIO 2026 (Datos Provisionales)</text:p>
          </table:table-cell>
          <table:table-cell table:style-name="Default"/>
          <table:table-cell table:style-name="ce2" table:number-columns-repeated="4"/>
          <table:table-cell table:number-columns-repeated="53"/>
        </table:table-row>
        <table:table-row table:style-name="ro8" table:number-rows-repeated="4">
          <table:table-cell table:number-columns-repeated="11"/>
          <table:table-cell table:style-name="ce336" table:number-columns-repeated="5"/>
          <table:table-cell table:number-columns-repeated="48"/>
        </table:table-row>
        <table:table-row table:style-name="ro12">
          <table:table-cell table:style-name="ce203"/>
          <table:table-cell table:style-name="ce203" office:value-type="string" calcext:value-type="string">
            <text:p>1.3. Detalle de la recaudación por las diferentes figuras tributarias propias</text:p>
          </table:table-cell>
          <table:table-cell table:style-name="ce203" table:number-columns-repeated="9"/>
          <table:table-cell table:style-name="ce336" table:number-columns-repeated="5"/>
          <table:table-cell table:number-columns-repeated="48"/>
        </table:table-row>
        <table:table-row table:style-name="ro13">
          <table:table-cell table:style-name="ce203" table:number-columns-repeated="11"/>
          <table:table-cell table:style-name="ce336" table:number-columns-repeated="5"/>
          <table:table-cell table:number-columns-repeated="48"/>
        </table:table-row>
        <table:table-row table:style-name="ro13">
          <table:table-cell table:style-name="ce202" table:number-columns-repeated="4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222"/>
          <table:covered-table-cell table:style-name="ce240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/>
          <table:covered-table-cell table:style-name="ce254"/>
          <table:table-cell table:style-name="ce202"/>
          <table:table-cell table:style-name="ce336" table:number-columns-repeated="5"/>
          <table:table-cell table:number-columns-repeated="48"/>
        </table:table-row>
        <table:table-row table:style-name="ro14">
          <table:table-cell table:style-name="ce202" table:number-columns-repeated="3"/>
          <table:table-cell table:style-name="ce204"/>
          <table:table-cell table:style-name="ce175" table:formula="of:=[$'1.1'.D11]" office:value-type="string" office:string-value="JUNIO" calcext:value-type="string" table:number-columns-spanned="3" table:number-rows-spanned="1">
            <text:p>JUNIO</text:p>
          </table:table-cell>
          <table:covered-table-cell table:style-name="ce223"/>
          <table:covered-table-cell table:style-name="ce241"/>
          <table:table-cell table:style-name="ce175" table:formula="of:=[$'1.3'.E12]" office:value-type="string" office:string-value="JUNIO" calcext:value-type="string" table:number-columns-spanned="3" table:number-rows-spanned="1">
            <text:p>JUNIO</text:p>
          </table:table-cell>
          <table:covered-table-cell table:style-name="ce223"/>
          <table:covered-table-cell table:style-name="ce241"/>
          <table:table-cell table:style-name="ce202"/>
          <table:table-cell table:style-name="ce336" table:number-columns-repeated="5"/>
          <table:table-cell table:number-columns-repeated="48"/>
        </table:table-row>
        <table:table-row table:style-name="ro13">
          <table:table-cell table:style-name="ce202" table:number-columns-repeated="3"/>
          <table:table-cell table:style-name="ce204"/>
          <table:table-cell table:style-name="ce545" table:formula="of:=[$'1.1'.D12]" office:value-type="float" office:value="2026" calcext:value-type="float">
            <text:p>2026</text:p>
          </table:table-cell>
          <table:table-cell table:style-name="ce558" table:formula="of:=[$'1.1'.E12]" office:value-type="float" office:value="2025" calcext:value-type="float">
            <text:p>2025</text:p>
          </table:table-cell>
          <table:table-cell table:style-name="ce566" table:formula="of:=[$'1.1'.F12]" office:value-type="string" office:string-value="%26/25" calcext:value-type="string">
            <text:p>%26/25</text:p>
          </table:table-cell>
          <table:table-cell table:style-name="ce545" table:formula="of:=[$'1.1'.G12]" office:value-type="float" office:value="2026" calcext:value-type="float">
            <text:p>2026</text:p>
          </table:table-cell>
          <table:table-cell table:style-name="ce558" table:formula="of:=[$'1.1'.H12]" office:value-type="float" office:value="2025" calcext:value-type="float">
            <text:p>2025</text:p>
          </table:table-cell>
          <table:table-cell table:style-name="ce566" table:formula="of:=[$'1.1'.I12]" office:value-type="string" office:string-value="%26/25" calcext:value-type="string">
            <text:p>%26/25</text:p>
          </table:table-cell>
          <table:table-cell table:style-name="ce202"/>
          <table:table-cell table:style-name="ce258" table:number-columns-repeated="5"/>
          <table:table-cell table:number-columns-repeated="48"/>
        </table:table-row>
        <table:table-row table:style-name="ro13">
          <table:table-cell table:style-name="ce202" table:number-columns-repeated="3"/>
          <table:table-cell table:style-name="ce60" office:value-type="string" calcext:value-type="string">
            <text:p>IMPUESTOS DIRECTOS</text:p>
          </table:table-cell>
          <table:table-cell table:style-name="ce545"/>
          <table:table-cell table:style-name="ce558"/>
          <table:table-cell table:style-name="ce566"/>
          <table:table-cell table:style-name="ce545"/>
          <table:table-cell table:style-name="ce558"/>
          <table:table-cell table:style-name="ce566"/>
          <table:table-cell table:style-name="ce202"/>
          <table:table-cell table:style-name="ce258" table:number-columns-repeated="5"/>
          <table:table-cell table:number-columns-repeated="48"/>
        </table:table-row>
        <table:table-row table:style-name="ro13">
          <table:table-cell table:style-name="ce202" table:number-columns-repeated="3"/>
          <table:table-cell table:style-name="ce246" office:value-type="string" calcext:value-type="string">
            <text:p>Impuesto sobre Depósitos Bancarios</text:p>
          </table:table-cell>
          <table:table-cell table:style-name="ce256" office:value-type="string" calcext:value-type="string">
            <text:p>-</text:p>
          </table:table-cell>
          <table:table-cell table:style-name="ce281" office:value-type="string" calcext:value-type="string">
            <text:p>-</text:p>
          </table:table-cell>
          <table:table-cell table:style-name="ce296" office:value-type="string" calcext:value-type="string">
            <text:p>-</text:p>
          </table:table-cell>
          <table:table-cell table:style-name="ce256" office:value-type="float" office:value="-10264638.87" calcext:value-type="float">
            <text:p>-10.264.639</text:p>
          </table:table-cell>
          <table:table-cell table:style-name="ce281" office:value-type="string" calcext:value-type="string">
            <text:p>-</text:p>
          </table:table-cell>
          <table:table-cell table:style-name="ce296" office:value-type="string" calcext:value-type="string">
            <text:p>-</text:p>
          </table:table-cell>
          <table:table-cell table:style-name="ce202"/>
          <table:table-cell table:style-name="ce258" table:number-columns-repeated="5"/>
          <table:table-cell table:number-columns-repeated="48"/>
        </table:table-row>
        <table:table-row table:style-name="ro13">
          <table:table-cell table:style-name="ce202" table:number-columns-repeated="3"/>
          <table:table-cell table:style-name="ce160" office:value-type="string" calcext:value-type="string">
            <text:p>TOTAL</text:p>
          </table:table-cell>
          <table:table-cell table:style-name="ce257" office:value-type="string" calcext:value-type="string">
            <text:p>-</text:p>
          </table:table-cell>
          <table:table-cell table:style-name="ce285" office:value-type="string" calcext:value-type="string">
            <text:p>-</text:p>
          </table:table-cell>
          <table:table-cell table:style-name="ce298" office:value-type="string" calcext:value-type="string">
            <text:p>-</text:p>
          </table:table-cell>
          <table:table-cell table:style-name="ce257" office:value-type="float" office:value="-10264638.87" calcext:value-type="float">
            <text:p>-10.264.639</text:p>
          </table:table-cell>
          <table:table-cell table:style-name="ce285" office:value-type="string" calcext:value-type="string">
            <text:p>-</text:p>
          </table:table-cell>
          <table:table-cell table:style-name="ce298" office:value-type="string" calcext:value-type="string">
            <text:p>-</text:p>
          </table:table-cell>
          <table:table-cell table:style-name="ce202"/>
          <table:table-cell table:style-name="ce258" table:number-columns-repeated="2"/>
          <table:table-cell table:style-name="ce258" office:value-type="string" calcext:value-type="string">
            <text:p>Impuestos Directos</text:p>
          </table:table-cell>
          <table:table-cell table:style-name="ce258" table:number-columns-repeated="2"/>
          <table:table-cell table:number-columns-repeated="48"/>
        </table:table-row>
        <table:table-row table:style-name="ro13">
          <table:table-cell table:style-name="ce202" table:number-columns-repeated="3"/>
          <table:table-cell table:style-name="ce60" office:value-type="string" calcext:value-type="string">
            <text:p>IMPUESTOS INDIRECTOS</text:p>
          </table:table-cell>
          <table:table-cell table:style-name="ce173"/>
          <table:table-cell table:style-name="ce196"/>
          <table:table-cell table:style-name="ce149"/>
          <table:table-cell table:style-name="ce196" table:number-columns-repeated="2"/>
          <table:table-cell table:style-name="ce151"/>
          <table:table-cell table:style-name="ce202"/>
          <table:table-cell table:style-name="ce258" table:number-columns-repeated="2"/>
          <table:table-cell table:style-name="ce258" office:value-type="string" calcext:value-type="string">
            <text:p>Impuestos Indirectos</text:p>
          </table:table-cell>
          <table:table-cell table:style-name="ce258" table:number-columns-repeated="2"/>
          <table:table-cell table:number-columns-repeated="48"/>
        </table:table-row>
        <table:table-row table:style-name="ro12">
          <table:table-cell table:style-name="ce202" table:number-columns-repeated="3"/>
          <table:table-cell table:style-name="ce61" office:value-type="string" calcext:value-type="string">
            <text:p>Impuestos Ecológicos</text:p>
          </table:table-cell>
          <table:table-cell table:style-name="ce174" office:value-type="float" office:value="-2526.89" calcext:value-type="float">
            <text:p>-2.527</text:p>
          </table:table-cell>
          <table:table-cell table:style-name="ce197" office:value-type="float" office:value="13275.25" calcext:value-type="float">
            <text:p>13.275</text:p>
          </table:table-cell>
          <table:table-cell table:style-name="ce209" office:value-type="float" office:value="-119.034594452082" calcext:value-type="float">
            <text:p>-119,03</text:p>
          </table:table-cell>
          <table:table-cell table:style-name="ce174" office:value-type="float" office:value="1234983.74" calcext:value-type="float">
            <text:p>1.234.984</text:p>
          </table:table-cell>
          <table:table-cell table:style-name="ce197" office:value-type="float" office:value="2116320.76" calcext:value-type="float">
            <text:p>2.116.321</text:p>
          </table:table-cell>
          <table:table-cell table:style-name="ce209" office:value-type="float" office:value="-41.6447750576335" calcext:value-type="float">
            <text:p>-41,64</text:p>
          </table:table-cell>
          <table:table-cell table:style-name="ce202"/>
          <table:table-cell table:style-name="ce258" table:number-columns-repeated="2"/>
          <table:table-cell table:style-name="ce258" office:value-type="string" calcext:value-type="string">
            <text:p>Tasas</text:p>
          </table:table-cell>
          <table:table-cell table:style-name="ce258" table:number-columns-repeated="2"/>
          <table:table-cell table:number-columns-repeated="48"/>
        </table:table-row>
        <table:table-row table:style-name="ro12">
          <table:table-cell table:style-name="ce202" table:number-columns-repeated="3"/>
          <table:table-cell table:style-name="ce62" office:value-type="string" calcext:value-type="string">
            <text:p><text:s text:c="10"/>Emisiones Gases a la Atmósfera</text:p>
          </table:table-cell>
          <table:table-cell table:style-name="ce85" office:value-type="float" office:value="-425.64" calcext:value-type="float">
            <text:p>-426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-168362.01" calcext:value-type="float">
            <text:p>-168.362</text:p>
          </table:table-cell>
          <table:table-cell table:style-name="ce104" office:value-type="float" office:value="530448.69" calcext:value-type="float">
            <text:p>530.449</text:p>
          </table:table-cell>
          <table:table-cell table:style-name="ce147" office:value-type="float" office:value="-131.739546759933" calcext:value-type="float">
            <text:p>-131,74</text:p>
          </table:table-cell>
          <table:table-cell table:style-name="ce202"/>
          <table:table-cell table:style-name="ce258" table:number-columns-repeated="2"/>
          <table:table-cell table:style-name="ce258" office:value-type="string" calcext:value-type="string">
            <text:p>Otros Ingresos de Capítulo III</text:p>
          </table:table-cell>
          <table:table-cell table:style-name="ce258" table:number-columns-repeated="2"/>
          <table:table-cell table:number-columns-repeated="48"/>
        </table:table-row>
        <table:table-row table:style-name="ro12">
          <table:table-cell table:style-name="ce202" table:number-columns-repeated="3"/>
          <table:table-cell table:style-name="ce62" office:value-type="string" calcext:value-type="string">
            <text:p><text:s text:c="10"/>Vertidos a Aguas Litorales</text:p>
          </table:table-cell>
          <table:table-cell table:style-name="ce85" office:value-type="float" office:value="-2235.36" calcext:value-type="float">
            <text:p>-2.235</text:p>
          </table:table-cell>
          <table:table-cell table:style-name="ce104" office:value-type="float" office:value="13264.95" calcext:value-type="float">
            <text:p>13.265</text:p>
          </table:table-cell>
          <table:table-cell table:style-name="ce147" office:value-type="float" office:value="-116.851627786008" calcext:value-type="float">
            <text:p>-116,85</text:p>
          </table:table-cell>
          <table:table-cell table:style-name="ce85" office:value-type="float" office:value="1464520.23" calcext:value-type="float">
            <text:p>1.464.520</text:p>
          </table:table-cell>
          <table:table-cell table:style-name="ce104" office:value-type="float" office:value="1536041.94" calcext:value-type="float">
            <text:p>1.536.042</text:p>
          </table:table-cell>
          <table:table-cell table:style-name="ce147" office:value-type="float" office:value="-4.65623419110548" calcext:value-type="float">
            <text:p>-4,66</text:p>
          </table:table-cell>
          <table:table-cell table:style-name="ce202"/>
          <table:table-cell table:style-name="ce258" table:number-columns-repeated="5"/>
          <table:table-cell table:number-columns-repeated="48"/>
        </table:table-row>
        <table:table-row table:style-name="ro12">
          <table:table-cell table:style-name="ce202" table:number-columns-repeated="3"/>
          <table:table-cell table:style-name="ce62" office:value-type="string" calcext:value-type="string">
            <text:p><text:s text:c="10"/>Depósitos Residuos Peligroso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-102493.84" calcext:value-type="float">
            <text:p>-102.494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202"/>
          <table:table-cell table:style-name="ce258" table:number-columns-repeated="5"/>
          <table:table-cell table:number-columns-repeated="48"/>
        </table:table-row>
        <table:table-row table:style-name="ro12">
          <table:table-cell table:style-name="ce202" table:number-columns-repeated="3"/>
          <table:table-cell table:style-name="ce62" office:value-type="string" calcext:value-type="string">
            <text:p><text:s text:c="10"/>Bolsas de Plástico</text:p>
          </table:table-cell>
          <table:table-cell table:style-name="ce85" office:value-type="float" office:value="134.11" calcext:value-type="float">
            <text:p>134</text:p>
          </table:table-cell>
          <table:table-cell table:style-name="ce104" office:value-type="float" office:value="10.3" calcext:value-type="float">
            <text:p>10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41319.36" calcext:value-type="float">
            <text:p>41.319</text:p>
          </table:table-cell>
          <table:table-cell table:style-name="ce104" office:value-type="float" office:value="49830.13" calcext:value-type="float">
            <text:p>49.830</text:p>
          </table:table-cell>
          <table:table-cell table:style-name="ce147" office:value-type="float" office:value="-17.079566117929" calcext:value-type="float">
            <text:p>-17,08</text:p>
          </table:table-cell>
          <table:table-cell table:style-name="ce202"/>
          <table:table-cell table:number-columns-repeated="53"/>
        </table:table-row>
        <table:table-row table:style-name="ro12">
          <table:table-cell table:style-name="ce202" table:number-columns-repeated="3"/>
          <table:table-cell table:style-name="ce62" office:value-type="string" calcext:value-type="string">
            <text:p>Canon de Mejora</text:p>
          </table:table-cell>
          <table:table-cell table:style-name="ce85" office:value-type="float" office:value="440990.78" calcext:value-type="float">
            <text:p>440.991</text:p>
          </table:table-cell>
          <table:table-cell table:style-name="ce104" office:value-type="float" office:value="382421.78" calcext:value-type="float">
            <text:p>382.422</text:p>
          </table:table-cell>
          <table:table-cell table:style-name="ce147" office:value-type="float" office:value="15.3152887892525" calcext:value-type="float">
            <text:p>15,32</text:p>
          </table:table-cell>
          <table:table-cell table:style-name="ce85" office:value-type="float" office:value="98730716.8" calcext:value-type="float">
            <text:p>98.730.717</text:p>
          </table:table-cell>
          <table:table-cell table:style-name="ce104" office:value-type="float" office:value="74558757.62" calcext:value-type="float">
            <text:p>74.558.758</text:p>
          </table:table-cell>
          <table:table-cell table:style-name="ce147" office:value-type="float" office:value="32.4200133580499" calcext:value-type="float">
            <text:p>32,42</text:p>
          </table:table-cell>
          <table:table-cell table:style-name="ce202"/>
          <table:table-cell table:number-columns-repeated="53"/>
        </table:table-row>
        <table:table-row table:style-name="ro12">
          <table:table-cell table:style-name="ce202" table:number-columns-repeated="3"/>
          <table:table-cell table:style-name="ce160" office:value-type="string" calcext:value-type="string">
            <text:p>TOTAL</text:p>
          </table:table-cell>
          <table:table-cell table:style-name="ce177" office:value-type="float" office:value="438463.89" calcext:value-type="float">
            <text:p>438.464</text:p>
          </table:table-cell>
          <table:table-cell table:style-name="ce183" office:value-type="float" office:value="395697.03" calcext:value-type="float">
            <text:p>395.697</text:p>
          </table:table-cell>
          <table:table-cell table:style-name="ce210" office:value-type="float" office:value="10.8079810454984" calcext:value-type="float">
            <text:p>10,81</text:p>
          </table:table-cell>
          <table:table-cell table:style-name="ce177" office:value-type="float" office:value="99965700.54" calcext:value-type="float">
            <text:p>99.965.701</text:p>
          </table:table-cell>
          <table:table-cell table:style-name="ce183" office:value-type="float" office:value="76675078.38" calcext:value-type="float">
            <text:p>76.675.078</text:p>
          </table:table-cell>
          <table:table-cell table:style-name="ce210" office:value-type="float" office:value="30.3757396172094" calcext:value-type="float">
            <text:p>30,38</text:p>
          </table:table-cell>
          <table:table-cell table:style-name="ce202"/>
          <table:table-cell table:number-columns-repeated="53"/>
        </table:table-row>
        <table:table-row table:style-name="ro13">
          <table:table-cell table:style-name="ce202" table:number-columns-repeated="3"/>
          <table:table-cell table:style-name="ce60" office:value-type="string" calcext:value-type="string">
            <text:p>TASAS</text:p>
          </table:table-cell>
          <table:table-cell table:style-name="ce173"/>
          <table:table-cell table:style-name="ce196"/>
          <table:table-cell table:style-name="ce149"/>
          <table:table-cell table:style-name="ce173"/>
          <table:table-cell table:style-name="ce196"/>
          <table:table-cell table:style-name="ce149"/>
          <table:table-cell table:style-name="ce202"/>
          <table:table-cell table:number-columns-repeated="53"/>
        </table:table-row>
        <table:table-row table:style-name="ro13">
          <table:table-cell table:style-name="ce202" table:number-columns-repeated="3"/>
          <table:table-cell table:style-name="ce65" office:value-type="string" calcext:value-type="string">
            <text:p>Tasas Consejerías y Agencias</text:p>
          </table:table-cell>
          <table:table-cell table:style-name="ce180" office:value-type="float" office:value="13754683.59" calcext:value-type="float">
            <text:p>13.754.684</text:p>
          </table:table-cell>
          <table:table-cell table:style-name="ce198" office:value-type="float" office:value="16605056.77" calcext:value-type="float">
            <text:p>16.605.057</text:p>
          </table:table-cell>
          <table:table-cell table:style-name="ce213" office:value-type="float" office:value="-17.1656936768184" calcext:value-type="float">
            <text:p>-17,17</text:p>
          </table:table-cell>
          <table:table-cell table:style-name="ce180" office:value-type="float" office:value="44722728.74" calcext:value-type="float">
            <text:p>44.722.729</text:p>
          </table:table-cell>
          <table:table-cell table:style-name="ce198" office:value-type="float" office:value="41476436.43" calcext:value-type="float">
            <text:p>41.476.436</text:p>
          </table:table-cell>
          <table:table-cell table:style-name="ce213" office:value-type="float" office:value="7.82683516092031" calcext:value-type="float">
            <text:p>7,83</text:p>
          </table:table-cell>
          <table:table-cell table:style-name="ce202"/>
          <table:table-cell table:number-columns-repeated="53"/>
        </table:table-row>
        <table:table-row table:style-name="ro13">
          <table:table-cell table:style-name="ce202" table:number-columns-repeated="3"/>
          <table:table-cell table:style-name="ce137"/>
          <table:table-cell table:style-name="ce183" table:number-columns-repeated="2"/>
          <table:table-cell table:style-name="ce215"/>
          <table:table-cell table:style-name="ce183" table:number-columns-repeated="2"/>
          <table:table-cell table:style-name="ce215"/>
          <table:table-cell table:style-name="ce202"/>
          <table:table-cell table:number-columns-repeated="53"/>
        </table:table-row>
        <table:table-row table:style-name="ro13">
          <table:table-cell table:style-name="ce202" table:number-columns-repeated="3"/>
          <table:table-cell table:style-name="ce166" office:value-type="string" calcext:value-type="string">
            <text:p>TOTAL RECAUDACIÓN</text:p>
          </table:table-cell>
          <table:table-cell table:style-name="ce180" office:value-type="float" office:value="14193147.48" calcext:value-type="float">
            <text:p>14.193.147</text:p>
          </table:table-cell>
          <table:table-cell table:style-name="ce198" office:value-type="float" office:value="17000753.8" calcext:value-type="float">
            <text:p>17.000.754</text:p>
          </table:table-cell>
          <table:table-cell table:style-name="ce213" office:value-type="float" office:value="-16.5145990173683" calcext:value-type="float">
            <text:p>-16,51</text:p>
          </table:table-cell>
          <table:table-cell table:style-name="ce180" office:value-type="float" office:value="134423790.41" calcext:value-type="float">
            <text:p>134.423.790</text:p>
          </table:table-cell>
          <table:table-cell table:style-name="ce198" office:value-type="float" office:value="118151514.81" calcext:value-type="float">
            <text:p>118.151.515</text:p>
          </table:table-cell>
          <table:table-cell table:style-name="ce213" office:value-type="float" office:value="13.7723800039022" calcext:value-type="float">
            <text:p>13,77</text:p>
          </table:table-cell>
          <table:table-cell table:style-name="ce202"/>
          <table:table-cell table:number-columns-repeated="53"/>
        </table:table-row>
        <table:table-row table:style-name="ro12">
          <table:table-cell table:style-name="ce202" table:number-columns-repeated="3"/>
          <table:table-cell table:style-name="ce137"/>
          <table:table-cell table:style-name="ce216" table:number-columns-repeated="2"/>
          <table:table-cell table:style-name="ce231"/>
          <table:table-cell table:style-name="ce216" table:number-columns-repeated="2"/>
          <table:table-cell table:style-name="ce231"/>
          <table:table-cell table:style-name="ce202"/>
          <table:table-cell table:number-columns-repeated="53"/>
        </table:table-row>
        <table:table-row table:style-name="ro13">
          <table:table-cell table:style-name="ce202" table:number-columns-repeated="3"/>
          <table:table-cell table:style-name="ce137"/>
          <table:table-cell table:style-name="ce216" table:number-columns-repeated="2"/>
          <table:table-cell table:style-name="ce231"/>
          <table:table-cell table:style-name="ce216" table:number-columns-repeated="2"/>
          <table:table-cell table:style-name="ce231"/>
          <table:table-cell table:style-name="ce202"/>
          <table:table-cell table:number-columns-repeated="53"/>
        </table:table-row>
        <table:table-row table:style-name="ro13">
          <table:table-cell table:style-name="ce202" table:number-columns-repeated="3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162"/>
          <table:covered-table-cell table:style-name="ce171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162"/>
          <table:covered-table-cell table:style-name="ce171"/>
          <table:table-cell table:style-name="ce202"/>
          <table:table-cell table:number-columns-repeated="53"/>
        </table:table-row>
        <table:table-row table:style-name="ro12">
          <table:table-cell table:style-name="ce202" table:number-columns-repeated="3"/>
          <table:table-cell table:style-name="ce146"/>
          <table:table-cell table:style-name="ce175" table:formula="of:=[.E12]" office:value-type="string" office:string-value="JUNIO" calcext:value-type="string" table:number-columns-spanned="3" table:number-rows-spanned="1">
            <text:p>JUNIO</text:p>
          </table:table-cell>
          <table:covered-table-cell table:style-name="ce223"/>
          <table:covered-table-cell table:style-name="ce241"/>
          <table:table-cell table:style-name="ce175" table:formula="of:=[$'1.3'.E32]" office:value-type="string" office:string-value="JUNIO" calcext:value-type="string" table:number-columns-spanned="3" table:number-rows-spanned="1">
            <text:p>JUNIO</text:p>
          </table:table-cell>
          <table:covered-table-cell table:style-name="ce223"/>
          <table:covered-table-cell table:style-name="ce241"/>
          <table:table-cell table:style-name="ce202"/>
          <table:table-cell table:number-columns-repeated="53"/>
        </table:table-row>
        <table:table-row table:style-name="ro13">
          <table:table-cell table:style-name="ce202" table:number-columns-repeated="3"/>
          <table:table-cell table:style-name="ce134"/>
          <table:table-cell table:style-name="ce545" table:formula="of:=[.E13]" office:value-type="float" office:value="2026" calcext:value-type="float">
            <text:p>2026</text:p>
          </table:table-cell>
          <table:table-cell table:style-name="ce558" table:formula="of:=[.F13]" office:value-type="float" office:value="2025" calcext:value-type="float">
            <text:p>2025</text:p>
          </table:table-cell>
          <table:table-cell table:style-name="ce566" table:formula="of:=[.G13]" office:value-type="string" office:string-value="%26/25" calcext:value-type="string">
            <text:p>%26/25</text:p>
          </table:table-cell>
          <table:table-cell table:style-name="ce545" table:formula="of:=[.H13]" office:value-type="float" office:value="2026" calcext:value-type="float">
            <text:p>2026</text:p>
          </table:table-cell>
          <table:table-cell table:style-name="ce558" table:formula="of:=[.I13]" office:value-type="float" office:value="2025" calcext:value-type="float">
            <text:p>2025</text:p>
          </table:table-cell>
          <table:table-cell table:style-name="ce566" table:formula="of:=[.J13]" office:value-type="string" office:string-value="%26/25" calcext:value-type="string">
            <text:p>%26/25</text:p>
          </table:table-cell>
          <table:table-cell table:style-name="ce202"/>
          <table:table-cell table:number-columns-repeated="53"/>
        </table:table-row>
        <table:table-row table:style-name="ro13">
          <table:table-cell table:style-name="ce202"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185" office:value-type="float" office:value="57489932.73" calcext:value-type="float">
            <text:p>57.489.933</text:p>
          </table:table-cell>
          <table:table-cell table:style-name="ce199" office:value-type="float" office:value="64657966.27" calcext:value-type="float">
            <text:p>64.657.966</text:p>
          </table:table-cell>
          <table:table-cell table:style-name="ce213" office:value-type="float" office:value="-11.086079494161" calcext:value-type="float">
            <text:p>-11,09</text:p>
          </table:table-cell>
          <table:table-cell table:style-name="ce185" office:value-type="float" office:value="293852257.19" calcext:value-type="float">
            <text:p>293.852.257</text:p>
          </table:table-cell>
          <table:table-cell table:style-name="ce199" office:value-type="float" office:value="279757954.81" calcext:value-type="float">
            <text:p>279.757.955</text:p>
          </table:table-cell>
          <table:table-cell table:style-name="ce213" office:value-type="float" office:value="5.03803453580874" calcext:value-type="float">
            <text:p>5,04</text:p>
          </table:table-cell>
          <table:table-cell table:style-name="ce202"/>
          <table:table-cell table:number-columns-repeated="53"/>
        </table:table-row>
        <table:table-row table:style-name="ro13">
          <table:table-cell table:style-name="ce202" table:number-columns-repeated="3"/>
          <table:table-cell table:style-name="ce146"/>
          <table:table-cell table:style-name="ce186" table:number-columns-repeated="2"/>
          <table:table-cell table:style-name="ce215"/>
          <table:table-cell table:style-name="ce186" table:number-columns-repeated="2"/>
          <table:table-cell table:style-name="ce215"/>
          <table:table-cell table:style-name="ce202"/>
          <table:table-cell table:number-columns-repeated="53"/>
        </table:table-row>
        <table:table-row table:style-name="ro13">
          <table:table-cell table:style-name="ce202" table:number-columns-repeated="3"/>
          <table:table-cell table:style-name="ce166" office:value-type="string" calcext:value-type="string">
            <text:p>TOTAL RECAUDACIÓN</text:p>
          </table:table-cell>
          <table:table-cell table:style-name="ce185" office:value-type="float" office:value="71683080.21" calcext:value-type="float">
            <text:p>71.683.080</text:p>
          </table:table-cell>
          <table:table-cell table:style-name="ce199" office:value-type="float" office:value="81658720.07" calcext:value-type="float">
            <text:p>81.658.720</text:p>
          </table:table-cell>
          <table:table-cell table:style-name="ce213" office:value-type="float" office:value="-12.2162579225447" calcext:value-type="float">
            <text:p>-12,22</text:p>
          </table:table-cell>
          <table:table-cell table:style-name="ce185" office:value-type="float" office:value="428276047.6" calcext:value-type="float">
            <text:p>428.276.048</text:p>
          </table:table-cell>
          <table:table-cell table:style-name="ce199" office:value-type="float" office:value="397909469.62" calcext:value-type="float">
            <text:p>397.909.470</text:p>
          </table:table-cell>
          <table:table-cell table:style-name="ce213" office:value-type="float" office:value="7.63152935490574" calcext:value-type="float">
            <text:p>7,63</text:p>
          </table:table-cell>
          <table:table-cell table:style-name="ce202"/>
          <table:table-cell table:number-columns-repeated="53"/>
        </table:table-row>
        <table:table-row table:style-name="ro15">
          <table:table-cell table:style-name="ce202" table:number-columns-repeated="3"/>
          <table:table-cell table:style-name="ce134" office:value-type="string" calcext:value-type="string">
            <text:p>Cifras en euros</text:p>
          </table:table-cell>
          <table:table-cell table:style-name="ce202" table:number-columns-repeated="7"/>
          <table:table-cell table:number-columns-repeated="53"/>
        </table:table-row>
        <table:table-row table:style-name="ro15">
          <table:table-cell table:style-name="ce202" table:number-columns-repeated="3"/>
          <table:table-cell table:number-columns-repeated="7"/>
          <table:table-cell table:style-name="ce202"/>
          <table:table-cell table:number-columns-repeated="53"/>
        </table:table-row>
        <table:table-row table:style-name="ro16">
          <table:table-cell table:number-columns-repeated="3"/>
          <table:table-cell table:style-name="ce207" table:number-columns-spanned="7" table:number-rows-spanned="1"/>
          <table:covered-table-cell table:number-columns-repeated="6" table:style-name="ce217"/>
          <table:table-cell table:number-columns-repeated="54"/>
        </table:table-row>
        <table:table-row table:style-name="ro17">
          <table:table-cell table:number-columns-repeated="3"/>
          <table:table-cell table:style-name="ce274" table:number-columns-spanned="7" table:number-rows-spanned="1"/>
          <table:covered-table-cell table:number-columns-repeated="6" table:style-name="ce293"/>
          <table:table-cell table:number-columns-repeated="54"/>
        </table:table-row>
        <table:table-row table:style-name="ro10" table:number-rows-repeated="30">
          <table:table-cell table:number-columns-repeated="64"/>
        </table:table-row>
        <table:table-row table:style-name="ro9">
          <table:table-cell table:number-columns-repeated="64"/>
        </table:table-row>
        <table:table-row table:style-name="ro10" table:number-rows-repeated="1048500">
          <table:table-cell table:number-columns-repeated="64"/>
        </table:table-row>
        <table:table-row table:style-name="ro5" table:number-rows-repeated="4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Portada.$A$1" table:cell-range-address="$'1.3'.$A$9:.$K$74" table:range-usable-as="print-range"/>
        </table:named-expressions>
      </table:table>
      <table:table table:name="1.4" table:style-name="ta6" table:print-ranges="'1.4'.A1:'1.4'.J94">
        <office:forms form:automatic-focus="true" form:apply-design-mode="false"/>
        <table:shapes>
          <draw:frame draw:z-index="0" draw:style-name="gr11" draw:text-style-name="P2" svg:width="18.72cm" svg:height="14.71cm" svg:x="3.76cm" svg:y="15.73cm">
            <draw:object draw:notify-on-update-of-ranges="'1.4'.D14:'1.4'.D14 '1.4'.E14:'1.4'.E14" xlink:href="./Object 5" xlink:type="simple" xlink:show="embed" xlink:actuate="onLoad">
              <loext:p/>
            </draw:object>
            <draw:image xlink:href="./ObjectReplacements/Object 5" xlink:type="simple" xlink:show="embed" xlink:actuate="onLoad"/>
          </draw:frame>
          <draw:frame draw:z-index="1" draw:style-name="gr10" draw:text-style-name="P2" svg:width="18.72cm" svg:height="14.71cm" svg:x="3.76cm" svg:y="33.1cm">
            <draw:object draw:notify-on-update-of-ranges="'1.4'.D14:'1.4'.D14 '1.4'.E14:'1.4'.E14" xlink:href="./Object 12" xlink:type="simple" xlink:show="embed" xlink:actuate="onLoad">
              <loext:p/>
            </draw:object>
            <draw:image xlink:href="./ObjectReplacements/Object 12" xlink:type="simple" xlink:show="embed" xlink:actuate="onLoad"/>
          </draw:frame>
        </table:shapes>
        <table:table-column table:style-name="co25" table:default-cell-style-name="ce132"/>
        <table:table-column table:style-name="co17" table:default-cell-style-name="ce132"/>
        <table:table-column table:style-name="co33" table:default-cell-style-name="ce132"/>
        <table:table-column table:style-name="co10" table:default-cell-style-name="ce132"/>
        <table:table-column table:style-name="co34" table:default-cell-style-name="ce132"/>
        <table:table-column table:style-name="co15" table:default-cell-style-name="ce132"/>
        <table:table-column table:style-name="co35" table:default-cell-style-name="ce132"/>
        <table:table-column table:style-name="co36" table:default-cell-style-name="ce132"/>
        <table:table-column table:style-name="co37" table:default-cell-style-name="ce132"/>
        <table:table-column table:style-name="co15" table:number-columns-repeated="55" table:default-cell-style-name="ce132"/>
        <table:table-row table:style-name="ro5">
          <table:table-cell>
            <draw:frame draw:z-index="2" draw:name="Imagen 9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number-columns-repeated="63"/>
        </table:table-row>
        <table:table-row table:style-name="ro5">
          <table:table-cell table:number-columns-repeated="64"/>
        </table:table-row>
        <table:table-row table:style-name="ro6">
          <table:table-cell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number-columns-repeated="5" table:style-name="ce2"/>
          <table:table-cell table:style-name="ce2"/>
          <table:table-cell table:number-columns-repeated="53"/>
        </table:table-row>
        <table:table-row table:style-name="ro7">
          <table:table-cell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JUNIO 2026 (Datos Provisionales)" calcext:value-type="string">
            <text:p>JUNIO 2026 (Datos Provisionales)</text:p>
          </table:table-cell>
          <table:table-cell table:style-name="Default"/>
          <table:table-cell table:style-name="ce2" table:number-columns-repeated="4"/>
          <table:table-cell table:number-columns-repeated="53"/>
        </table:table-row>
        <table:table-row table:style-name="ro8" table:number-rows-repeated="3">
          <table:table-cell table:number-columns-repeated="64"/>
        </table:table-row>
        <table:table-row table:style-name="ro8">
          <table:table-cell table:style-name="ce134" table:number-columns-repeated="10"/>
          <table:table-cell table:number-columns-repeated="54"/>
        </table:table-row>
        <table:table-row table:style-name="ro8">
          <table:table-cell table:style-name="ce3" office:value-type="string" calcext:value-type="string">
            <text:p>1.4. Detalle de la recaudación por las diferentes figuras tributarias cedidas de gestión propia</text:p>
          </table:table-cell>
          <table:table-cell table:style-name="ce3" table:number-columns-repeated="8"/>
          <table:table-cell table:style-name="ce134"/>
          <table:table-cell table:number-columns-repeated="54"/>
        </table:table-row>
        <table:table-row table:style-name="ro8">
          <table:table-cell table:style-name="ce3" table:number-columns-repeated="2"/>
          <table:table-cell table:style-name="ce134" table:number-columns-repeated="8"/>
          <table:table-cell table:number-columns-repeated="54"/>
        </table:table-row>
        <table:table-row table:style-name="ro8">
          <table:table-cell table:style-name="ce3" table:number-columns-repeated="9"/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162"/>
          <table:covered-table-cell table:style-name="ce171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/>
          <table:covered-table-cell table:style-name="ce254"/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236"/>
          <table:table-cell table:style-name="ce543" table:formula="of:=[$'1.1'.D11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543" table:formula="of:=[.D13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236"/>
          <table:table-cell table:style-name="ce266" table:formula="of:=[$'1.1'.D12]" office:value-type="float" office:value="2026" calcext:value-type="float">
            <text:p>2026</text:p>
          </table:table-cell>
          <table:table-cell table:style-name="ce164" table:formula="of:=[$'1.1'.E12]" office:value-type="float" office:value="2025" calcext:value-type="float">
            <text:p>2025</text:p>
          </table:table-cell>
          <table:table-cell table:style-name="ce278" table:formula="of:=[$'1.1'.F12]" office:value-type="string" office:string-value="%26/25" calcext:value-type="string">
            <text:p>%26/25</text:p>
          </table:table-cell>
          <table:table-cell table:style-name="ce545" table:formula="of:=[$'1.1'.G12]" office:value-type="float" office:value="2026" calcext:value-type="float">
            <text:p>2026</text:p>
          </table:table-cell>
          <table:table-cell table:style-name="ce558" table:formula="of:=[$'1.1'.H12]" office:value-type="float" office:value="2025" calcext:value-type="float">
            <text:p>2025</text:p>
          </table:table-cell>
          <table:table-cell table:style-name="ce566" table:formula="of:=[$'1.1'.I12]" office:value-type="string" office:string-value="%26/25" calcext:value-type="string">
            <text:p>%26/25</text:p>
          </table:table-cell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60" office:value-type="string" calcext:value-type="string">
            <text:p>IMPUESTOS DIRECTOS</text:p>
          </table:table-cell>
          <table:table-cell table:style-name="ce305"/>
          <table:table-cell table:style-name="ce316"/>
          <table:table-cell table:style-name="ce327"/>
          <table:table-cell table:style-name="ce305"/>
          <table:table-cell table:style-name="ce316"/>
          <table:table-cell table:style-name="ce327"/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61" office:value-type="string" calcext:value-type="string">
            <text:p>Impuesto sobre Sucesiones y Donaciones</text:p>
          </table:table-cell>
          <table:table-cell table:style-name="ce238" office:value-type="float" office:value="21908778.4" calcext:value-type="float">
            <text:p>21.908.778</text:p>
          </table:table-cell>
          <table:table-cell table:style-name="ce259" office:value-type="float" office:value="25245363.66" calcext:value-type="float">
            <text:p>25.245.364</text:p>
          </table:table-cell>
          <table:table-cell table:style-name="ce144" office:value-type="float" office:value="-13.216625852321" calcext:value-type="float">
            <text:p>-13,22</text:p>
          </table:table-cell>
          <table:table-cell table:style-name="ce85" office:value-type="float" office:value="125297910.91" calcext:value-type="float">
            <text:p>125.297.911</text:p>
          </table:table-cell>
          <table:table-cell table:style-name="ce104" office:value-type="float" office:value="119804281.9" calcext:value-type="float">
            <text:p>119.804.282</text:p>
          </table:table-cell>
          <table:table-cell table:style-name="ce147" office:value-type="float" office:value="4.5855030578836" calcext:value-type="float">
            <text:p>4,59</text:p>
          </table:table-cell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Impuesto sobre el Patrimonio de las Personas Físicas</text:p>
          </table:table-cell>
          <table:table-cell table:style-name="ce85" office:value-type="float" office:value="4584321.13" calcext:value-type="float">
            <text:p>4.584.321</text:p>
          </table:table-cell>
          <table:table-cell table:style-name="ce104" office:value-type="float" office:value="402979.12" calcext:value-type="float">
            <text:p>402.979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7484554.71" calcext:value-type="float">
            <text:p>7.484.555</text:p>
          </table:table-cell>
          <table:table-cell table:style-name="ce104" office:value-type="float" office:value="5939161.39" calcext:value-type="float">
            <text:p>5.939.161</text:p>
          </table:table-cell>
          <table:table-cell table:style-name="ce147" office:value-type="float" office:value="26.0203961219515" calcext:value-type="float">
            <text:p>26,02</text:p>
          </table:table-cell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64" office:value-type="string" calcext:value-type="string">
            <text:p>TOTAL</text:p>
          </table:table-cell>
          <table:table-cell table:style-name="ce239" office:value-type="float" office:value="26493099.53" calcext:value-type="float">
            <text:p>26.493.100</text:p>
          </table:table-cell>
          <table:table-cell table:style-name="ce260" office:value-type="float" office:value="25648342.78" calcext:value-type="float">
            <text:p>25.648.343</text:p>
          </table:table-cell>
          <table:table-cell table:style-name="ce212" office:value-type="float" office:value="3.29361143230945" calcext:value-type="float">
            <text:p>3,29</text:p>
          </table:table-cell>
          <table:table-cell table:style-name="ce245" office:value-type="float" office:value="132782465.62" calcext:value-type="float">
            <text:p>132.782.466</text:p>
          </table:table-cell>
          <table:table-cell table:style-name="ce261" office:value-type="float" office:value="125743443.29" calcext:value-type="float">
            <text:p>125.743.443</text:p>
          </table:table-cell>
          <table:table-cell table:style-name="ce210" office:value-type="float" office:value="5.59792395199963" calcext:value-type="float">
            <text:p>5,60</text:p>
          </table:table-cell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60" office:value-type="string" calcext:value-type="string">
            <text:p>IMPUESTOS INDIRECTOS</text:p>
          </table:table-cell>
          <table:table-cell table:style-name="ce173"/>
          <table:table-cell table:style-name="ce196"/>
          <table:table-cell table:style-name="ce265"/>
          <table:table-cell table:style-name="ce173"/>
          <table:table-cell table:style-name="ce196"/>
          <table:table-cell table:style-name="ce149"/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Transmisiones Patrimoniales</text:p>
          </table:table-cell>
          <table:table-cell table:style-name="ce85" office:value-type="float" office:value="145483314.68" calcext:value-type="float">
            <text:p>145.483.315</text:p>
          </table:table-cell>
          <table:table-cell table:style-name="ce104" office:value-type="float" office:value="172489913.78" calcext:value-type="float">
            <text:p>172.489.914</text:p>
          </table:table-cell>
          <table:table-cell table:style-name="ce147" office:value-type="float" office:value="-15.656914951239" calcext:value-type="float">
            <text:p>-15,66</text:p>
          </table:table-cell>
          <table:table-cell table:style-name="ce85" office:value-type="float" office:value="902029857.21" calcext:value-type="float">
            <text:p>902.029.857</text:p>
          </table:table-cell>
          <table:table-cell table:style-name="ce104" office:value-type="float" office:value="851222176.03" calcext:value-type="float">
            <text:p>851.222.176</text:p>
          </table:table-cell>
          <table:table-cell table:style-name="ce147" office:value-type="float" office:value="5.96879200409946" calcext:value-type="float">
            <text:p>5,97</text:p>
          </table:table-cell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Actos Jurídicos Documentados</text:p>
          </table:table-cell>
          <table:table-cell table:style-name="ce85" office:value-type="float" office:value="48824897.2" calcext:value-type="float">
            <text:p>48.824.897</text:p>
          </table:table-cell>
          <table:table-cell table:style-name="ce104" office:value-type="float" office:value="54345294.34" calcext:value-type="float">
            <text:p>54.345.294</text:p>
          </table:table-cell>
          <table:table-cell table:style-name="ce147" office:value-type="float" office:value="-10.1580039395183" calcext:value-type="float">
            <text:p>-10,16</text:p>
          </table:table-cell>
          <table:table-cell table:style-name="ce85" office:value-type="float" office:value="314152600.65" calcext:value-type="float">
            <text:p>314.152.601</text:p>
          </table:table-cell>
          <table:table-cell table:style-name="ce104" office:value-type="float" office:value="271289226.82" calcext:value-type="float">
            <text:p>271.289.227</text:p>
          </table:table-cell>
          <table:table-cell table:style-name="ce147" office:value-type="float" office:value="15.79988056748" calcext:value-type="float">
            <text:p>15,80</text:p>
          </table:table-cell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62" office:value-type="string" calcext:value-type="string">
            <text:p>Tasa fiscal sobre el juego</text:p>
          </table:table-cell>
          <table:table-cell table:style-name="ce85" office:value-type="float" office:value="1096781.85" calcext:value-type="float">
            <text:p>1.096.782</text:p>
          </table:table-cell>
          <table:table-cell table:style-name="ce104" office:value-type="float" office:value="21668023.96" calcext:value-type="float">
            <text:p>21.668.024</text:p>
          </table:table-cell>
          <table:table-cell table:style-name="ce147" office:value-type="float" office:value="-94.9382470130885" calcext:value-type="float">
            <text:p>-94,94</text:p>
          </table:table-cell>
          <table:table-cell table:style-name="ce85" office:value-type="float" office:value="65750052.43" calcext:value-type="float">
            <text:p>65.750.052</text:p>
          </table:table-cell>
          <table:table-cell table:style-name="ce104" office:value-type="float" office:value="54845584.86" calcext:value-type="float">
            <text:p>54.845.585</text:p>
          </table:table-cell>
          <table:table-cell table:style-name="ce147" office:value-type="float" office:value="19.8821246921424" calcext:value-type="float">
            <text:p>19,88</text:p>
          </table:table-cell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160" office:value-type="string" calcext:value-type="string">
            <text:p>TOTAL</text:p>
          </table:table-cell>
          <table:table-cell table:style-name="ce245" office:value-type="float" office:value="195404993.73" calcext:value-type="float">
            <text:p>195.404.994</text:p>
          </table:table-cell>
          <table:table-cell table:style-name="ce261" office:value-type="float" office:value="248503232.08" calcext:value-type="float">
            <text:p>248.503.232</text:p>
          </table:table-cell>
          <table:table-cell table:style-name="ce210" office:value-type="float" office:value="-21.3672224323047" calcext:value-type="float">
            <text:p>-21,37</text:p>
          </table:table-cell>
          <table:table-cell table:style-name="ce245" office:value-type="float" office:value="1281932510.29" calcext:value-type="float">
            <text:p>1.281.932.510</text:p>
          </table:table-cell>
          <table:table-cell table:style-name="ce261" office:value-type="float" office:value="1177356987.71" calcext:value-type="float">
            <text:p>1.177.356.988</text:p>
          </table:table-cell>
          <table:table-cell table:style-name="ce210" office:value-type="float" office:value="8.88222719800588" calcext:value-type="float">
            <text:p>8,88</text:p>
          </table:table-cell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60" office:value-type="string" calcext:value-type="string">
            <text:p>TASAS</text:p>
          </table:table-cell>
          <table:table-cell table:style-name="ce173"/>
          <table:table-cell table:style-name="ce196"/>
          <table:table-cell table:style-name="ce265"/>
          <table:table-cell table:style-name="ce173"/>
          <table:table-cell table:style-name="ce196"/>
          <table:table-cell table:style-name="ce149"/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60" office:value-type="string" calcext:value-type="string">
            <text:p>TOTAL RECAUDACIÓN</text:p>
          </table:table-cell>
          <table:table-cell table:style-name="ce173" office:value-type="float" office:value="221898093.26" calcext:value-type="float">
            <text:p>221.898.093</text:p>
          </table:table-cell>
          <table:table-cell table:style-name="ce196" office:value-type="float" office:value="274151574.86" calcext:value-type="float">
            <text:p>274.151.575</text:p>
          </table:table-cell>
          <table:table-cell table:style-name="ce151" office:value-type="float" office:value="-19.0600698269503" calcext:value-type="float">
            <text:p>-19,06</text:p>
          </table:table-cell>
          <table:table-cell table:style-name="ce173" office:value-type="float" office:value="1414714975.91" calcext:value-type="float">
            <text:p>1.414.714.976</text:p>
          </table:table-cell>
          <table:table-cell table:style-name="ce196" office:value-type="float" office:value="1303100431" calcext:value-type="float">
            <text:p>1.303.100.431</text:p>
          </table:table-cell>
          <table:table-cell table:style-name="ce151" office:value-type="float" office:value="8.56530642264824" calcext:value-type="float">
            <text:p>8,57</text:p>
          </table:table-cell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301" office:value-type="string" calcext:value-type="string">
            <text:p>Cifras en euros</text:p>
          </table:table-cell>
          <table:table-cell table:style-name="ce314" table:number-columns-repeated="6"/>
          <table:table-cell table:style-name="ce134"/>
          <table:table-cell table:number-columns-repeated="54"/>
        </table:table-row>
        <table:table-row table:style-name="ro8" table:number-rows-repeated="34">
          <table:table-cell table:number-columns-repeated="64"/>
        </table:table-row>
        <table:table-row table:style-name="ro18">
          <table:table-cell table:number-columns-repeated="64"/>
        </table:table-row>
        <table:table-row table:style-name="ro8" table:number-rows-repeated="1048513">
          <table:table-cell table:number-columns-repeated="64"/>
        </table:table-row>
        <table:table-row table:style-name="ro5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Portada.$A$1" table:cell-range-address="$'1.4'.$A$8:.$J$65" table:range-usable-as="print-range"/>
        </table:named-expressions>
      </table:table>
      <table:table table:name="1.5" table:style-name="ta7" table:print-ranges="'1.5'.A1:'1.5'.J94">
        <office:forms form:automatic-focus="true" form:apply-design-mode="false"/>
        <table:table-column table:style-name="co38" table:default-cell-style-name="ce132"/>
        <table:table-column table:style-name="co16" table:default-cell-style-name="ce132"/>
        <table:table-column table:style-name="co38" table:default-cell-style-name="ce132"/>
        <table:table-column table:style-name="co39" table:default-cell-style-name="ce132"/>
        <table:table-column table:style-name="co40" table:default-cell-style-name="ce132"/>
        <table:table-column table:style-name="co36" table:default-cell-style-name="ce132"/>
        <table:table-column table:style-name="co41" table:default-cell-style-name="ce132"/>
        <table:table-column table:style-name="co19" table:default-cell-style-name="ce132"/>
        <table:table-column table:style-name="co13" table:default-cell-style-name="ce132"/>
        <table:table-column table:style-name="co42" table:default-cell-style-name="ce132"/>
        <table:table-column table:style-name="co43" table:default-cell-style-name="ce132"/>
        <table:table-column table:style-name="co44" table:default-cell-style-name="ce132"/>
        <table:table-column table:style-name="co45" table:default-cell-style-name="ce132"/>
        <table:table-column table:style-name="co15" table:number-columns-repeated="51" table:default-cell-style-name="ce132"/>
        <table:table-row table:style-name="ro5">
          <table:table-cell>
            <draw:frame draw:z-index="2" draw:name="Imagen 10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number-columns-repeated="63"/>
        </table:table-row>
        <table:table-row table:style-name="ro5">
          <table:table-cell table:number-columns-repeated="64"/>
        </table:table-row>
        <table:table-row table:style-name="ro6">
          <table:table-cell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number-columns-repeated="5" table:style-name="ce2"/>
          <table:table-cell table:style-name="ce2"/>
          <table:table-cell table:number-columns-repeated="53"/>
        </table:table-row>
        <table:table-row table:style-name="ro7">
          <table:table-cell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JUNIO 2026 (Datos Provisionales)" calcext:value-type="string">
            <text:p>JUNIO 2026 (Datos Provisionales)</text:p>
          </table:table-cell>
          <table:table-cell table:style-name="Default"/>
          <table:table-cell table:style-name="ce2" table:number-columns-repeated="4"/>
          <table:table-cell table:number-columns-repeated="53"/>
        </table:table-row>
        <table:table-row table:style-name="ro8" table:number-rows-repeated="3">
          <table:table-cell table:number-columns-repeated="64"/>
        </table:table-row>
        <table:table-row table:style-name="ro8">
          <table:table-cell table:style-name="ce3" office:value-type="string" calcext:value-type="string">
            <text:p>1.5. Detalle de los ingresos por las diferentes figuras tributarias cedidas gestionadas por el Estado sujetas a liquidación</text:p>
          </table:table-cell>
          <table:table-cell table:style-name="ce3" table:number-columns-repeated="9"/>
          <table:table-cell table:style-name="ce189" table:number-columns-repeated="4"/>
          <table:table-cell table:number-columns-repeated="50"/>
        </table:table-row>
        <table:table-row table:style-name="ro8">
          <table:table-cell table:style-name="ce134" table:number-columns-repeated="4"/>
          <table:table-cell table:style-name="ce247" table:number-columns-spanned="5" table:number-rows-spanned="1"/>
          <table:covered-table-cell table:number-columns-repeated="4" table:style-name="ce291"/>
          <table:table-cell table:style-name="ce134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3" office:value-type="string" calcext:value-type="string">
            <text:p>1.5.1. Recaudación de las entregas a cuenta</text:p>
          </table:table-cell>
          <table:table-cell table:style-name="ce134" table:number-columns-repeated="7"/>
          <table:table-cell table:number-columns-repeated="2"/>
          <table:table-cell table:style-name="ce307"/>
          <table:table-cell table:number-columns-repeated="51"/>
        </table:table-row>
        <table:table-row table:style-name="ro8">
          <table:table-cell table:style-name="ce134" table:number-columns-repeated="2"/>
          <table:table-cell table:style-name="ce3"/>
          <table:table-cell table:style-name="ce134" table:number-columns-repeated="7"/>
          <table:table-cell table:number-columns-repeated="2"/>
          <table:table-cell table:style-name="ce307"/>
          <table:table-cell table:number-columns-repeated="51"/>
        </table:table-row>
        <table:table-row table:style-name="ro8">
          <table:table-cell table:style-name="ce134" table:number-columns-repeated="4"/>
          <table:table-cell table:style-name="ce619" table:formula="of:=[$'1.1'.D10]" office:value-type="string" office:string-value="RECAUDACIÓN MENSUAL" calcext:value-type="string" table:number-columns-spanned="3" table:number-rows-spanned="1">
            <text:p>RECAUDACIÓN MENSUAL</text:p>
          </table:table-cell>
          <table:covered-table-cell table:style-name="ce222" table:formula="of:=[$'1.1'.E10]" office:value-type="float" office:value="0" calcext:value-type="float">
            <text:p>0</text:p>
          </table:covered-table-cell>
          <table:covered-table-cell table:style-name="ce240" table:formula="of:=[$'1.1'.F10]" office:value-type="float" office:value="0" calcext:value-type="float">
            <text:p>0</text:p>
          </table:covered-table-cell>
          <table:table-cell table:style-name="ce619" table:formula="of:=[$'1.1'.G10]" office:value-type="string" office:string-value="RECAUDACIÓN ACUMULADA" calcext:value-type="string" table:number-columns-spanned="3" table:number-rows-spanned="1">
            <text:p>RECAUDACIÓN ACUMULADA</text:p>
          </table:table-cell>
          <table:covered-table-cell table:style-name="ce222" table:formula="of:=[$'1.1'.H10]" office:value-type="float" office:value="0" calcext:value-type="float">
            <text:p>0</text:p>
          </table:covered-table-cell>
          <table:covered-table-cell table:style-name="ce254" table:formula="of:=[$'1.1'.I10]" office:value-type="float" office:value="0" calcext:value-type="float">
            <text:p>0</text:p>
          </table:covered-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236"/>
          <table:table-cell table:style-name="ce543" table:formula="of:=[$'1.1'.D11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543" table:formula="of:=[$'1.1'.G11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236"/>
          <table:table-cell table:style-name="ce340" table:formula="of:=[$'1.1'.D12]" office:value-type="float" office:value="2026" calcext:value-type="float">
            <text:p>2026</text:p>
          </table:table-cell>
          <table:table-cell table:style-name="ce351" table:formula="of:=[$'1.1'.E12]" office:value-type="float" office:value="2025" calcext:value-type="float">
            <text:p>2025</text:p>
          </table:table-cell>
          <table:table-cell table:style-name="ce566" table:formula="of:=[$'1.1'.F12]" office:value-type="string" office:string-value="%26/25" calcext:value-type="string">
            <text:p>%26/25</text:p>
          </table:table-cell>
          <table:table-cell table:style-name="ce340" table:formula="of:=[$'1.1'.G12]" office:value-type="float" office:value="2026" calcext:value-type="float">
            <text:p>2026</text:p>
          </table:table-cell>
          <table:table-cell table:style-name="ce351" table:formula="of:=[$'1.1'.H12]" office:value-type="float" office:value="2025" calcext:value-type="float">
            <text:p>2025</text:p>
          </table:table-cell>
          <table:table-cell table:style-name="ce566" table:formula="of:=[$'1.1'.I12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0" office:value-type="string" calcext:value-type="string">
            <text:p>IMPUESTOS DIRECTOS</text:p>
          </table:table-cell>
          <table:table-cell table:style-name="ce305" table:number-columns-spanned="3" table:number-rows-spanned="1"/>
          <table:covered-table-cell table:style-name="ce329"/>
          <table:covered-table-cell table:style-name="ce331"/>
          <table:table-cell table:style-name="ce372" table:number-columns-spanned="3" table:number-rows-spanned="1"/>
          <table:covered-table-cell table:style-name="ce388"/>
          <table:covered-table-cell table:style-name="ce327"/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Tarifa Autónomica del IRPF</text:p>
          </table:table-cell>
          <table:table-cell table:style-name="ce84" office:value-type="float" office:value="610442950" calcext:value-type="float">
            <text:p>610.442.950</text:p>
          </table:table-cell>
          <table:table-cell table:style-name="ce102" office:value-type="float" office:value="618572323.33" calcext:value-type="float">
            <text:p>618.572.323</text:p>
          </table:table-cell>
          <table:table-cell table:style-name="ce147" office:value-type="float" office:value="-1.3142154964575" calcext:value-type="float">
            <text:p>-1,31</text:p>
          </table:table-cell>
          <table:table-cell table:style-name="ce84" office:value-type="float" office:value="4054085887.5" calcext:value-type="float">
            <text:p>4.054.085.888</text:p>
          </table:table-cell>
          <table:table-cell table:style-name="ce102" office:value-type="float" office:value="3776981967.48" calcext:value-type="float">
            <text:p>3.776.981.967</text:p>
          </table:table-cell>
          <table:table-cell table:style-name="ce147" office:value-type="float" office:value="7.33664927198165" calcext:value-type="float">
            <text:p>7,34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160" office:value-type="string" calcext:value-type="string">
            <text:p>TOTAL</text:p>
          </table:table-cell>
          <table:table-cell table:style-name="ce86" office:value-type="float" office:value="610442950" calcext:value-type="float">
            <text:p>610.442.950</text:p>
          </table:table-cell>
          <table:table-cell table:style-name="ce105" office:value-type="float" office:value="618572323.33" calcext:value-type="float">
            <text:p>618.572.323</text:p>
          </table:table-cell>
          <table:table-cell table:style-name="ce212" office:value-type="float" office:value="-1.3142154964575" calcext:value-type="float">
            <text:p>-1,31</text:p>
          </table:table-cell>
          <table:table-cell table:style-name="ce86" office:value-type="float" office:value="4054085887.5" calcext:value-type="float">
            <text:p>4.054.085.888</text:p>
          </table:table-cell>
          <table:table-cell table:style-name="ce105" office:value-type="float" office:value="3776981967.48" calcext:value-type="float">
            <text:p>3.776.981.967</text:p>
          </table:table-cell>
          <table:table-cell table:style-name="ce212" office:value-type="float" office:value="7.33664927198166" calcext:value-type="float">
            <text:p>7,34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0" office:value-type="string" calcext:value-type="string">
            <text:p>IMPUESTOS INDIRECTOS</text:p>
          </table:table-cell>
          <table:table-cell table:style-name="ce272" table:number-columns-spanned="3" table:number-rows-spanned="1"/>
          <table:covered-table-cell table:style-name="ce282"/>
          <table:covered-table-cell table:style-name="ce286"/>
          <table:table-cell table:style-name="ce297" table:number-columns-spanned="3" table:number-rows-spanned="1"/>
          <table:covered-table-cell table:style-name="ce282"/>
          <table:covered-table-cell table:style-name="ce286"/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Impuesto Valor Añadido</text:p>
          </table:table-cell>
          <table:table-cell table:style-name="ce83" office:value-type="float" office:value="603683451.66" calcext:value-type="float">
            <text:p>603.683.452</text:p>
          </table:table-cell>
          <table:table-cell table:style-name="ce101" office:value-type="float" office:value="599240045.83" calcext:value-type="float">
            <text:p>599.240.046</text:p>
          </table:table-cell>
          <table:table-cell table:style-name="ce144" office:value-type="float" office:value="0.741506823671208" calcext:value-type="float">
            <text:p>0,74</text:p>
          </table:table-cell>
          <table:table-cell table:style-name="ce83" office:value-type="float" office:value="3916120557.48" calcext:value-type="float">
            <text:p>3.916.120.557</text:p>
          </table:table-cell>
          <table:table-cell table:style-name="ce101" office:value-type="float" office:value="3628543844.98" calcext:value-type="float">
            <text:p>3.628.543.845</text:p>
          </table:table-cell>
          <table:table-cell table:style-name="ce144" office:value-type="float" office:value="7.92540271761783" calcext:value-type="float">
            <text:p>7,93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Impuestos Especiales de Fabricación</text:p>
          </table:table-cell>
          <table:table-cell table:style-name="ce273" office:value-type="float" office:value="212002944.98" calcext:value-type="float">
            <text:p>212.002.945</text:p>
          </table:table-cell>
          <table:table-cell table:style-name="ce283" office:value-type="float" office:value="211132426.65" calcext:value-type="float">
            <text:p>211.132.427</text:p>
          </table:table-cell>
          <table:table-cell table:style-name="ce221" office:value-type="float" office:value="0.412309157722639" calcext:value-type="float">
            <text:p>0,41</text:p>
          </table:table-cell>
          <table:table-cell table:style-name="ce273" office:value-type="float" office:value="1265801619.84" calcext:value-type="float">
            <text:p>1.265.801.620</text:p>
          </table:table-cell>
          <table:table-cell table:style-name="ce283" office:value-type="float" office:value="1261652996.56" calcext:value-type="float">
            <text:p>1.261.652.997</text:p>
          </table:table-cell>
          <table:table-cell table:style-name="ce221" office:value-type="float" office:value="0.328824430434658" calcext:value-type="float">
            <text:p>0,33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<text:s text:c="10"/>Impuesto s/ Alcohol</text:p>
          </table:table-cell>
          <table:table-cell table:style-name="ce84" office:value-type="float" office:value="9279664.16" calcext:value-type="float">
            <text:p>9.279.664</text:p>
          </table:table-cell>
          <table:table-cell table:style-name="ce102" office:value-type="float" office:value="9391850" calcext:value-type="float">
            <text:p>9.391.850</text:p>
          </table:table-cell>
          <table:table-cell table:style-name="ce147" office:value-type="float" office:value="-1.19450204166378" calcext:value-type="float">
            <text:p>-1,19</text:p>
          </table:table-cell>
          <table:table-cell table:style-name="ce84" office:value-type="float" office:value="52225949.97" calcext:value-type="float">
            <text:p>52.225.950</text:p>
          </table:table-cell>
          <table:table-cell table:style-name="ce102" office:value-type="float" office:value="55637319.16" calcext:value-type="float">
            <text:p>55.637.319</text:p>
          </table:table-cell>
          <table:table-cell table:style-name="ce147" office:value-type="float" office:value="-6.13144062565217" calcext:value-type="float">
            <text:p>-6,13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<text:s text:c="10"/>Impuesto s/ Productos Intermedios</text:p>
          </table:table-cell>
          <table:table-cell table:style-name="ce84" office:value-type="float" office:value="256958.33" calcext:value-type="float">
            <text:p>256.958</text:p>
          </table:table-cell>
          <table:table-cell table:style-name="ce102" office:value-type="float" office:value="236257.5" calcext:value-type="float">
            <text:p>236.258</text:p>
          </table:table-cell>
          <table:table-cell table:style-name="ce147" office:value-type="float" office:value="8.76197792662666" calcext:value-type="float">
            <text:p>8,76</text:p>
          </table:table-cell>
          <table:table-cell table:style-name="ce84" office:value-type="float" office:value="1349032.47" calcext:value-type="float">
            <text:p>1.349.032</text:p>
          </table:table-cell>
          <table:table-cell table:style-name="ce102" office:value-type="float" office:value="1373246.66" calcext:value-type="float">
            <text:p>1.373.247</text:p>
          </table:table-cell>
          <table:table-cell table:style-name="ce147" office:value-type="float" office:value="-1.76328045829727" calcext:value-type="float">
            <text:p>-1,76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<text:s text:c="10"/>Impuesto s/ Cerveza</text:p>
          </table:table-cell>
          <table:table-cell table:style-name="ce84" office:value-type="float" office:value="3215377.5" calcext:value-type="float">
            <text:p>3.215.378</text:p>
          </table:table-cell>
          <table:table-cell table:style-name="ce102" office:value-type="float" office:value="3290252.5" calcext:value-type="float">
            <text:p>3.290.253</text:p>
          </table:table-cell>
          <table:table-cell table:style-name="ce147" office:value-type="float" office:value="-2.27566121445087" calcext:value-type="float">
            <text:p>-2,28</text:p>
          </table:table-cell>
          <table:table-cell table:style-name="ce84" office:value-type="float" office:value="19646502.48" calcext:value-type="float">
            <text:p>19.646.502</text:p>
          </table:table-cell>
          <table:table-cell table:style-name="ce102" office:value-type="float" office:value="19880932.5" calcext:value-type="float">
            <text:p>19.880.933</text:p>
          </table:table-cell>
          <table:table-cell table:style-name="ce147" office:value-type="float" office:value="-1.17917014204439" calcext:value-type="float">
            <text:p>-1,18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<text:s text:c="10"/>Impuesto s/ Lab. Tabaco</text:p>
          </table:table-cell>
          <table:table-cell table:style-name="ce84" office:value-type="float" office:value="54905780.83" calcext:value-type="float">
            <text:p>54.905.781</text:p>
          </table:table-cell>
          <table:table-cell table:style-name="ce102" office:value-type="float" office:value="55201188.33" calcext:value-type="float">
            <text:p>55.201.188</text:p>
          </table:table-cell>
          <table:table-cell table:style-name="ce147" office:value-type="float" office:value="-0.535146993999504" calcext:value-type="float">
            <text:p>-0,54</text:p>
          </table:table-cell>
          <table:table-cell table:style-name="ce84" office:value-type="float" office:value="345666424.98" calcext:value-type="float">
            <text:p>345.666.425</text:p>
          </table:table-cell>
          <table:table-cell table:style-name="ce102" office:value-type="float" office:value="336309542.48" calcext:value-type="float">
            <text:p>336.309.542</text:p>
          </table:table-cell>
          <table:table-cell table:style-name="ce147" office:value-type="float" office:value="2.78222331456933" calcext:value-type="float">
            <text:p>2,78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333" office:value-type="string" calcext:value-type="string">
            <text:p><text:s text:c="13"/>Impuesto s/ Hidrocarburos. Tipos estatales</text:p>
          </table:table-cell>
          <table:table-cell table:style-name="ce84" office:value-type="float" office:value="125556914.16" calcext:value-type="float">
            <text:p>125.556.914</text:p>
          </table:table-cell>
          <table:table-cell table:style-name="ce102" office:value-type="float" office:value="124439581.66" calcext:value-type="float">
            <text:p>124.439.582</text:p>
          </table:table-cell>
          <table:table-cell table:style-name="ce147" office:value-type="float" office:value="0.897891559176751" calcext:value-type="float">
            <text:p>0,90</text:p>
          </table:table-cell>
          <table:table-cell table:style-name="ce84" office:value-type="float" office:value="738605784.96" calcext:value-type="float">
            <text:p>738.605.785</text:p>
          </table:table-cell>
          <table:table-cell table:style-name="ce102" office:value-type="float" office:value="739395113.3" calcext:value-type="float">
            <text:p>739.395.113</text:p>
          </table:table-cell>
          <table:table-cell table:style-name="ce147" office:value-type="float" office:value="-0.106753253544922" calcext:value-type="float">
            <text:p>-0,11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<text:s text:c="10"/>Impuesto s/ Electricidad</text:p>
          </table:table-cell>
          <table:table-cell table:style-name="ce84" office:value-type="float" office:value="18788250" calcext:value-type="float">
            <text:p>18.788.250</text:p>
          </table:table-cell>
          <table:table-cell table:style-name="ce102" office:value-type="float" office:value="18573296.66" calcext:value-type="float">
            <text:p>18.573.297</text:p>
          </table:table-cell>
          <table:table-cell table:style-name="ce147" office:value-type="float" office:value="1.15732464696442" calcext:value-type="float">
            <text:p>1,16</text:p>
          </table:table-cell>
          <table:table-cell table:style-name="ce84" office:value-type="float" office:value="108307924.98" calcext:value-type="float">
            <text:p>108.307.925</text:p>
          </table:table-cell>
          <table:table-cell table:style-name="ce102" office:value-type="float" office:value="109056842.46" calcext:value-type="float">
            <text:p>109.056.842</text:p>
          </table:table-cell>
          <table:table-cell table:style-name="ce147" office:value-type="float" office:value="-0.686722137838066" calcext:value-type="float">
            <text:p>-0,69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4" office:value-type="string" calcext:value-type="string">
            <text:p>TOTAL</text:p>
          </table:table-cell>
          <table:table-cell table:style-name="ce276" office:value-type="float" office:value="815686396.64" calcext:value-type="float">
            <text:p>815.686.397</text:p>
          </table:table-cell>
          <table:table-cell table:style-name="ce284" office:value-type="float" office:value="810372472.48" calcext:value-type="float">
            <text:p>810.372.472</text:p>
          </table:table-cell>
          <table:table-cell table:style-name="ce212" office:value-type="float" office:value="0.655738483285057" calcext:value-type="float">
            <text:p>0,66</text:p>
          </table:table-cell>
          <table:table-cell table:style-name="ce276" office:value-type="float" office:value="5181922177.32" calcext:value-type="float">
            <text:p>5.181.922.177</text:p>
          </table:table-cell>
          <table:table-cell table:style-name="ce284" office:value-type="float" office:value="4890196841.54" calcext:value-type="float">
            <text:p>4.890.196.842</text:p>
          </table:table-cell>
          <table:table-cell table:style-name="ce212" office:value-type="float" office:value="5.96551315280245" calcext:value-type="float">
            <text:p>5,97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0" office:value-type="string" calcext:value-type="string">
            <text:p>TOTAL RECAUDACIÓN</text:p>
          </table:table-cell>
          <table:table-cell table:style-name="ce87" office:value-type="float" office:value="1426129346.64" calcext:value-type="float">
            <text:p>1.426.129.347</text:p>
          </table:table-cell>
          <table:table-cell table:style-name="ce106" office:value-type="float" office:value="1428944795.81" calcext:value-type="float">
            <text:p>1.428.944.796</text:p>
          </table:table-cell>
          <table:table-cell table:style-name="ce213" office:value-type="float" office:value="-0.197029946731017" calcext:value-type="float">
            <text:p>-0,20</text:p>
          </table:table-cell>
          <table:table-cell table:style-name="ce87" office:value-type="float" office:value="9236008064.82" calcext:value-type="float">
            <text:p>9.236.008.065</text:p>
          </table:table-cell>
          <table:table-cell table:style-name="ce106" office:value-type="float" office:value="8667178809.02" calcext:value-type="float">
            <text:p>8.667.178.809</text:p>
          </table:table-cell>
          <table:table-cell table:style-name="ce213" office:value-type="float" office:value="6.56302665877868" calcext:value-type="float">
            <text:p>6,56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office:value-type="string" calcext:value-type="string">
            <text:p>Cifras en euros</text:p>
          </table:table-cell>
          <table:table-cell table:style-name="ce134" table:number-columns-repeated="3"/>
          <table:table-cell table:style-name="ce290" table:number-columns-repeated="2"/>
          <table:table-cell table:style-name="ce303"/>
          <table:table-cell table:style-name="ce306" table:number-columns-repeated="2"/>
          <table:table-cell table:style-name="ce308"/>
          <table:table-cell table:number-columns-repeated="51"/>
        </table:table-row>
        <table:table-row table:style-name="ro8">
          <table:table-cell table:style-name="ce134" table:number-columns-repeated="7"/>
          <table:table-cell table:style-name="ce290" table:number-columns-repeated="2"/>
          <table:table-cell table:style-name="ce303"/>
          <table:table-cell table:style-name="ce306" table:number-columns-repeated="2"/>
          <table:table-cell table:style-name="ce308"/>
          <table:table-cell table:number-columns-repeated="51"/>
        </table:table-row>
        <table:table-row table:style-name="ro8">
          <table:table-cell table:style-name="ce3"/>
          <table:table-cell table:style-name="ce134"/>
          <table:table-cell table:style-name="ce3" office:value-type="string" calcext:value-type="string">
            <text:p>1.5.2. Recaudación por liquidaciones de años anteriores</text:p>
          </table:table-cell>
          <table:table-cell table:style-name="ce3" table:number-columns-repeated="7"/>
          <table:table-cell table:style-name="ce189"/>
          <table:table-cell table:number-columns-repeated="53"/>
        </table:table-row>
        <table:table-row table:style-name="ro8">
          <table:table-cell table:style-name="ce3" table:number-columns-repeated="10"/>
          <table:table-cell table:style-name="ce189"/>
          <table:table-cell table:number-columns-repeated="53"/>
        </table:table-row>
        <table:table-row table:style-name="ro8">
          <table:table-cell table:style-name="ce134" table:number-columns-repeated="4"/>
          <table:table-cell table:style-name="ce619" table:formula="of:=[$'1.1'.D10]" office:value-type="string" office:string-value="RECAUDACIÓN MENSUAL" calcext:value-type="string" table:number-columns-spanned="3" table:number-rows-spanned="1">
            <text:p>RECAUDACIÓN MENSUAL</text:p>
          </table:table-cell>
          <table:covered-table-cell table:style-name="ce222" table:formula="of:=[$'1.1'.E10]" office:value-type="float" office:value="0" calcext:value-type="float">
            <text:p>0</text:p>
          </table:covered-table-cell>
          <table:covered-table-cell table:style-name="ce240" table:formula="of:=[$'1.1'.F10]" office:value-type="float" office:value="0" calcext:value-type="float">
            <text:p>0</text:p>
          </table:covered-table-cell>
          <table:table-cell table:style-name="ce619" table:formula="of:=[$'1.1'.G10]" office:value-type="string" office:string-value="RECAUDACIÓN ACUMULADA" calcext:value-type="string" table:number-columns-spanned="3" table:number-rows-spanned="1">
            <text:p>RECAUDACIÓN ACUMULADA</text:p>
          </table:table-cell>
          <table:covered-table-cell table:style-name="ce222" table:formula="of:=[$'1.1'.H10]" office:value-type="float" office:value="0" calcext:value-type="float">
            <text:p>0</text:p>
          </table:covered-table-cell>
          <table:covered-table-cell table:style-name="ce254" table:formula="of:=[$'1.1'.I10]" office:value-type="float" office:value="0" calcext:value-type="float">
            <text:p>0</text:p>
          </table:covered-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236"/>
          <table:table-cell table:style-name="ce543" table:formula="of:=[$'1.1'.D11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543" table:formula="of:=[$'1.1'.G11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236"/>
          <table:table-cell table:style-name="ce340" table:formula="of:=[$'1.1'.D12]" office:value-type="float" office:value="2026" calcext:value-type="float">
            <text:p>2026</text:p>
          </table:table-cell>
          <table:table-cell table:style-name="ce351" table:formula="of:=[$'1.1'.E12]" office:value-type="float" office:value="2025" calcext:value-type="float">
            <text:p>2025</text:p>
          </table:table-cell>
          <table:table-cell table:style-name="ce566" table:formula="of:=[$'1.1'.F12]" office:value-type="string" office:string-value="%26/25" calcext:value-type="string">
            <text:p>%26/25</text:p>
          </table:table-cell>
          <table:table-cell table:style-name="ce340" table:formula="of:=[$'1.1'.G12]" office:value-type="float" office:value="2026" calcext:value-type="float">
            <text:p>2026</text:p>
          </table:table-cell>
          <table:table-cell table:style-name="ce351" table:formula="of:=[$'1.1'.H12]" office:value-type="float" office:value="2025" calcext:value-type="float">
            <text:p>2025</text:p>
          </table:table-cell>
          <table:table-cell table:style-name="ce566" table:formula="of:=[$'1.1'.I12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0" office:value-type="string" calcext:value-type="string">
            <text:p>IMPUESTOS DIRECTOS</text:p>
          </table:table-cell>
          <table:table-cell table:style-name="ce305" table:number-columns-spanned="3" table:number-rows-spanned="1"/>
          <table:covered-table-cell table:style-name="ce329"/>
          <table:covered-table-cell table:style-name="ce331"/>
          <table:table-cell table:style-name="ce305" table:number-columns-spanned="3" table:number-rows-spanned="1"/>
          <table:covered-table-cell table:style-name="ce388"/>
          <table:covered-table-cell table:style-name="ce327"/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Tarifa Autónomica del IRPF</text:p>
          </table:table-cell>
          <table:table-cell table:style-name="ce84" office:value-type="float" office:value="-1527934.16" calcext:value-type="float">
            <text:p>-1.527.934</text:p>
          </table:table-cell>
          <table:table-cell table:style-name="ce102" office:value-type="float" office:value="-1527934.16" calcext:value-type="float">
            <text:p>-1.527.934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-9167604.96" calcext:value-type="float">
            <text:p>-9.167.605</text:p>
          </table:table-cell>
          <table:table-cell table:style-name="ce102" office:value-type="float" office:value="-9167604.96" calcext:value-type="float">
            <text:p>-9.167.605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160" office:value-type="string" calcext:value-type="string">
            <text:p>TOTAL</text:p>
          </table:table-cell>
          <table:table-cell table:style-name="ce86" office:value-type="float" office:value="-1527934.16" calcext:value-type="float">
            <text:p>-1.527.934</text:p>
          </table:table-cell>
          <table:table-cell table:style-name="ce105" office:value-type="float" office:value="-1527934.16" calcext:value-type="float">
            <text:p>-1.527.934</text:p>
          </table:table-cell>
          <table:table-cell table:style-name="ce212" office:value-type="string" calcext:value-type="string">
            <text:p>-</text:p>
          </table:table-cell>
          <table:table-cell table:style-name="ce86" office:value-type="float" office:value="-9167604.96" calcext:value-type="float">
            <text:p>-9.167.605</text:p>
          </table:table-cell>
          <table:table-cell table:style-name="ce105" office:value-type="float" office:value="-9167604.96" calcext:value-type="float">
            <text:p>-9.167.605</text:p>
          </table:table-cell>
          <table:table-cell table:style-name="ce212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0" office:value-type="string" calcext:value-type="string">
            <text:p>IMPUESTOS INDIRECTOS</text:p>
          </table:table-cell>
          <table:table-cell table:style-name="ce272" table:number-columns-spanned="3" table:number-rows-spanned="1"/>
          <table:covered-table-cell table:style-name="ce282"/>
          <table:covered-table-cell table:style-name="ce286"/>
          <table:table-cell table:style-name="ce297" table:number-columns-spanned="3" table:number-rows-spanned="1"/>
          <table:covered-table-cell table:style-name="ce282"/>
          <table:covered-table-cell table:style-name="ce286"/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Impuesto Valor Añadido</text:p>
          </table:table-cell>
          <table:table-cell table:style-name="ce83" office:value-type="float" office:value="-4593429.89" calcext:value-type="float">
            <text:p>-4.593.430</text:p>
          </table:table-cell>
          <table:table-cell table:style-name="ce101" office:value-type="float" office:value="-4593429.89" calcext:value-type="float">
            <text:p>-4.593.430</text:p>
          </table:table-cell>
          <table:table-cell table:style-name="ce144" office:value-type="string" calcext:value-type="string">
            <text:p>-</text:p>
          </table:table-cell>
          <table:table-cell table:style-name="ce83" office:value-type="float" office:value="-27560579.34" calcext:value-type="float">
            <text:p>-27.560.579</text:p>
          </table:table-cell>
          <table:table-cell table:style-name="ce101" office:value-type="float" office:value="-27560579.34" calcext:value-type="float">
            <text:p>-27.560.579</text:p>
          </table:table-cell>
          <table:table-cell table:style-name="ce144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Impuestos Especiales de Fabricación</text:p>
          </table:table-cell>
          <table:table-cell table:style-name="ce273" office:value-type="float" office:value="-192722.18" calcext:value-type="float">
            <text:p>-192.722</text:p>
          </table:table-cell>
          <table:table-cell table:style-name="ce283" office:value-type="float" office:value="-192722.18" calcext:value-type="float">
            <text:p>-192.722</text:p>
          </table:table-cell>
          <table:table-cell table:style-name="ce221" office:value-type="string" calcext:value-type="string">
            <text:p>-</text:p>
          </table:table-cell>
          <table:table-cell table:style-name="ce273" office:value-type="float" office:value="-1156333.08" calcext:value-type="float">
            <text:p>-1.156.333</text:p>
          </table:table-cell>
          <table:table-cell table:style-name="ce283" office:value-type="float" office:value="-1156333.08" calcext:value-type="float">
            <text:p>-1.156.333</text:p>
          </table:table-cell>
          <table:table-cell table:style-name="ce221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<text:s text:c="10"/>Impuesto s/ Alcohol</text:p>
          </table:table-cell>
          <table:table-cell table:style-name="ce84" office:value-type="float" office:value="-29048.96" calcext:value-type="float">
            <text:p>-29.049</text:p>
          </table:table-cell>
          <table:table-cell table:style-name="ce102" office:value-type="float" office:value="-29048.96" calcext:value-type="float">
            <text:p>-29.049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-174293.76" calcext:value-type="float">
            <text:p>-174.294</text:p>
          </table:table-cell>
          <table:table-cell table:style-name="ce102" office:value-type="float" office:value="-174293.76" calcext:value-type="float">
            <text:p>-174.294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<text:s text:c="10"/>Impuesto s/ Productos Intermedios</text:p>
          </table:table-cell>
          <table:table-cell table:style-name="ce84" office:value-type="float" office:value="-378.75" calcext:value-type="float">
            <text:p>-379</text:p>
          </table:table-cell>
          <table:table-cell table:style-name="ce102" office:value-type="float" office:value="-378.75" calcext:value-type="float">
            <text:p>-379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-2272.5" calcext:value-type="float">
            <text:p>-2.273</text:p>
          </table:table-cell>
          <table:table-cell table:style-name="ce102" office:value-type="float" office:value="-2272.5" calcext:value-type="float">
            <text:p>-2.273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<text:s text:c="10"/>Impuesto s/ Cerveza</text:p>
          </table:table-cell>
          <table:table-cell table:style-name="ce84" office:value-type="float" office:value="-3294.05" calcext:value-type="float">
            <text:p>-3.294</text:p>
          </table:table-cell>
          <table:table-cell table:style-name="ce102" office:value-type="float" office:value="-3294.05" calcext:value-type="float">
            <text:p>-3.294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-19764.3" calcext:value-type="float">
            <text:p>-19.764</text:p>
          </table:table-cell>
          <table:table-cell table:style-name="ce102" office:value-type="float" office:value="-19764.3" calcext:value-type="float">
            <text:p>-19.764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<text:s text:c="10"/>Impuesto s/ Lab. Tabaco</text:p>
          </table:table-cell>
          <table:table-cell table:style-name="ce84" office:value-type="float" office:value="-42744.53" calcext:value-type="float">
            <text:p>-42.745</text:p>
          </table:table-cell>
          <table:table-cell table:style-name="ce102" office:value-type="float" office:value="-42744.53" calcext:value-type="float">
            <text:p>-42.745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-256467.18" calcext:value-type="float">
            <text:p>-256.467</text:p>
          </table:table-cell>
          <table:table-cell table:style-name="ce102" office:value-type="float" office:value="-256467.18" calcext:value-type="float">
            <text:p>-256.467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333" office:value-type="string" calcext:value-type="string">
            <text:p><text:s text:c="13"/>Impuesto s/ Hidrocarburos. Tipo autonómico</text:p>
          </table:table-cell>
          <table:table-cell table:style-name="ce84" office:value-type="float" office:value="-115457.58" calcext:value-type="float">
            <text:p>-115.458</text:p>
          </table:table-cell>
          <table:table-cell table:style-name="ce102" office:value-type="float" office:value="-115457.58" calcext:value-type="float">
            <text:p>-115.458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-692745.48" calcext:value-type="float">
            <text:p>-692.745</text:p>
          </table:table-cell>
          <table:table-cell table:style-name="ce102" office:value-type="float" office:value="-692745.48" calcext:value-type="float">
            <text:p>-692.745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<text:s text:c="10"/>Impuesto s/ Electricidad</text:p>
          </table:table-cell>
          <table:table-cell table:style-name="ce84" office:value-type="float" office:value="-1798.31" calcext:value-type="float">
            <text:p>-1.798</text:p>
          </table:table-cell>
          <table:table-cell table:style-name="ce102" office:value-type="float" office:value="-1798.31" calcext:value-type="float">
            <text:p>-1.798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-10789.86" calcext:value-type="float">
            <text:p>-10.790</text:p>
          </table:table-cell>
          <table:table-cell table:style-name="ce102" office:value-type="float" office:value="-10789.86" calcext:value-type="float">
            <text:p>-10.790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4" office:value-type="string" calcext:value-type="string">
            <text:p>TOTAL</text:p>
          </table:table-cell>
          <table:table-cell table:style-name="ce276" office:value-type="float" office:value="-4786152.07" calcext:value-type="float">
            <text:p>-4.786.152</text:p>
          </table:table-cell>
          <table:table-cell table:style-name="ce284" office:value-type="float" office:value="-4786152.07" calcext:value-type="float">
            <text:p>-4.786.152</text:p>
          </table:table-cell>
          <table:table-cell table:style-name="ce212" office:value-type="string" calcext:value-type="string">
            <text:p>-</text:p>
          </table:table-cell>
          <table:table-cell table:style-name="ce276" office:value-type="float" office:value="-28716912.42" calcext:value-type="float">
            <text:p>-28.716.912</text:p>
          </table:table-cell>
          <table:table-cell table:style-name="ce284" office:value-type="float" office:value="-28716912.42" calcext:value-type="float">
            <text:p>-28.716.912</text:p>
          </table:table-cell>
          <table:table-cell table:style-name="ce212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0" office:value-type="string" calcext:value-type="string">
            <text:p>TOTAL RECAUDACIÓN</text:p>
          </table:table-cell>
          <table:table-cell table:style-name="ce87" office:value-type="float" office:value="-6314086.23" calcext:value-type="float">
            <text:p>-6.314.086</text:p>
          </table:table-cell>
          <table:table-cell table:style-name="ce106" office:value-type="float" office:value="-6314086.23" calcext:value-type="float">
            <text:p>-6.314.086</text:p>
          </table:table-cell>
          <table:table-cell table:style-name="ce213" office:value-type="string" calcext:value-type="string">
            <text:p>-</text:p>
          </table:table-cell>
          <table:table-cell table:style-name="ce87" office:value-type="float" office:value="-37884517.38" calcext:value-type="float">
            <text:p>-37.884.517</text:p>
          </table:table-cell>
          <table:table-cell table:style-name="ce106" office:value-type="float" office:value="-37884517.38" calcext:value-type="float">
            <text:p>-37.884.517</text:p>
          </table:table-cell>
          <table:table-cell table:style-name="ce213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office:value-type="string" calcext:value-type="string">
            <text:p>Cifras en euros</text:p>
          </table:table-cell>
          <table:table-cell table:style-name="ce290" table:number-columns-repeated="2"/>
          <table:table-cell table:style-name="ce302"/>
          <table:table-cell table:style-name="ce290" table:number-columns-repeated="2"/>
          <table:table-cell table:style-name="ce303"/>
          <table:table-cell table:number-columns-repeated="54"/>
        </table:table-row>
        <table:table-row table:style-name="ro18">
          <table:table-cell table:number-columns-repeated="64"/>
        </table:table-row>
        <table:table-row table:style-name="ro8">
          <table:table-cell table:number-columns-repeated="64"/>
        </table:table-row>
        <table:table-row table:style-name="ro8">
          <table:table-cell table:number-columns-repeated="2"/>
          <table:table-cell>
            <draw:frame table:end-cell-address="'1.5'.I71" table:end-x="1.066cm" table:end-y="0.132cm" draw:z-index="0" draw:name="Chart 1_0" draw:style-name="gr12" draw:text-style-name="P11" svg:width="22.268cm" svg:height="9.476cm" svg:x="0.266cm" svg:y="0.022cm">
              <draw:object draw:notify-on-update-of-ranges="'1.5'.E14:'1.5'.E14 '1.5'.F14:'1.5'.F14" xlink:href="./Object 7" xlink:type="simple" xlink:show="embed" xlink:actuate="onLoad">
                <loext:p/>
              </draw:object>
              <draw:image xlink:href="./ObjectReplacements/Object 7" xlink:type="simple" xlink:show="embed" xlink:actuate="onLoad"/>
            </draw:frame>
          </table:table-cell>
          <table:table-cell table:number-columns-repeated="61"/>
        </table:table-row>
        <table:table-row table:style-name="ro8" table:number-rows-repeated="21">
          <table:table-cell table:number-columns-repeated="64"/>
        </table:table-row>
        <table:table-row table:style-name="ro8">
          <table:table-cell table:number-columns-repeated="2"/>
          <table:table-cell>
            <draw:frame table:end-cell-address="'1.5'.I93" table:end-x="0.458cm" table:end-y="0.476cm" draw:z-index="1" draw:name="Chart 2_0" draw:style-name="gr12" draw:text-style-name="P11" svg:width="21.66cm" svg:height="9.817cm" svg:x="0.266cm" svg:y="0.026cm">
              <draw:object draw:notify-on-update-of-ranges="'1.5'.H14:'1.5'.H14 '1.5'.I14:'1.5'.I14" xlink:href="./Object 8" xlink:type="simple" xlink:show="embed" xlink:actuate="onLoad">
                <loext:p/>
              </draw:object>
              <draw:image xlink:href="./ObjectReplacements/Object 8" xlink:type="simple" xlink:show="embed" xlink:actuate="onLoad"/>
            </draw:frame>
          </table:table-cell>
          <table:table-cell table:number-columns-repeated="61"/>
        </table:table-row>
        <table:table-row table:style-name="ro8" table:number-rows-repeated="1048499">
          <table:table-cell table:number-columns-repeated="64"/>
        </table:table-row>
        <table:table-row table:style-name="ro5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Portada.$A$1" table:cell-range-address="$'1.5'.$A$8:.$J$91" table:range-usable-as="print-range"/>
        </table:named-expressions>
      </table:table>
      <table:table table:name="1.6" table:style-name="ta8" table:print-ranges="'1.6'.A1:'1.6'.J72">
        <office:forms form:automatic-focus="true" form:apply-design-mode="false"/>
        <table:table-column table:style-name="co38" table:default-cell-style-name="ce132"/>
        <table:table-column table:style-name="co16" table:default-cell-style-name="ce132"/>
        <table:table-column table:style-name="co38" table:default-cell-style-name="ce132"/>
        <table:table-column table:style-name="co46" table:default-cell-style-name="ce132"/>
        <table:table-column table:style-name="co47" table:number-columns-repeated="2" table:default-cell-style-name="ce132"/>
        <table:table-column table:style-name="co14" table:default-cell-style-name="ce132"/>
        <table:table-column table:style-name="co48" table:default-cell-style-name="ce132"/>
        <table:table-column table:style-name="co49" table:default-cell-style-name="ce132"/>
        <table:table-column table:style-name="co50" table:default-cell-style-name="ce132"/>
        <table:table-column table:style-name="co43" table:number-columns-repeated="2" table:default-cell-style-name="ce132"/>
        <table:table-column table:style-name="co51" table:default-cell-style-name="ce132"/>
        <table:table-column table:style-name="co15" table:number-columns-repeated="51" table:default-cell-style-name="ce132"/>
        <table:table-row table:style-name="ro5">
          <table:table-cell>
            <draw:frame draw:z-index="2" draw:name="Imagen 11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number-columns-repeated="63"/>
        </table:table-row>
        <table:table-row table:style-name="ro5">
          <table:table-cell table:number-columns-repeated="64"/>
        </table:table-row>
        <table:table-row table:style-name="ro6">
          <table:table-cell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number-columns-repeated="5" table:style-name="ce2"/>
          <table:table-cell table:style-name="ce2"/>
          <table:table-cell table:number-columns-repeated="53"/>
        </table:table-row>
        <table:table-row table:style-name="ro7">
          <table:table-cell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JUNIO 2026 (Datos Provisionales)" calcext:value-type="string">
            <text:p>JUNIO 2026 (Datos Provisionales)</text:p>
          </table:table-cell>
          <table:table-cell table:style-name="Default"/>
          <table:table-cell table:style-name="ce2" table:number-columns-repeated="4"/>
          <table:table-cell table:number-columns-repeated="53"/>
        </table:table-row>
        <table:table-row table:style-name="ro8" table:number-rows-repeated="3">
          <table:table-cell table:number-columns-repeated="64"/>
        </table:table-row>
        <table:table-row table:style-name="ro19">
          <table:table-cell table:style-name="ce309" office:value-type="string" calcext:value-type="string" table:number-columns-spanned="10" table:number-rows-spanned="1">
            <text:p>1.6. Detalle de la recaudación por las diferentes figuras tributarias cedidas gestionadas por el Estado. Entregas a cuenta del ejercicio corriente y Liquidaciones de años anteriores</text:p>
          </table:table-cell>
          <table:covered-table-cell table:number-columns-repeated="9" table:style-name="ce118"/>
          <table:table-cell table:style-name="ce321" table:number-columns-repeated="3"/>
          <table:table-cell table:style-name="ce189"/>
          <table:table-cell table:number-columns-repeated="50"/>
        </table:table-row>
        <table:table-row table:style-name="ro8">
          <table:table-cell table:style-name="ce310" table:number-columns-repeated="3"/>
          <table:table-cell table:number-columns-repeated="61"/>
        </table:table-row>
        <table:table-row table:style-name="ro8">
          <table:table-cell table:style-name="ce311" table:number-columns-repeated="3"/>
          <table:table-cell table:style-name="ce189" table:number-columns-repeated="11"/>
          <table:table-cell table:number-columns-repeated="50"/>
        </table:table-row>
        <table:table-row table:style-name="ro8">
          <table:table-cell table:style-name="ce310" table:number-columns-repeated="2"/>
          <table:table-cell table:style-name="ce311"/>
          <table:table-cell table:number-columns-repeated="9"/>
          <table:table-cell table:style-name="ce307"/>
          <table:table-cell table:number-columns-repeated="51"/>
        </table:table-row>
        <table:table-row table:style-name="ro8">
          <table:table-cell table:number-columns-repeated="3"/>
          <table:table-cell table:style-name="ce134"/>
          <table:table-cell table:style-name="ce619" table:formula="of:=[$'1.1'.D10]" office:value-type="string" office:string-value="RECAUDACIÓN MENSUAL" calcext:value-type="string" table:number-columns-spanned="3" table:number-rows-spanned="1">
            <text:p>RECAUDACIÓN MENSUAL</text:p>
          </table:table-cell>
          <table:covered-table-cell table:style-name="ce222" table:formula="of:=[$'1.1'.E10]" office:value-type="float" office:value="0" calcext:value-type="float">
            <text:p>0</text:p>
          </table:covered-table-cell>
          <table:covered-table-cell table:style-name="ce240" table:formula="of:=[$'1.1'.F10]" office:value-type="float" office:value="0" calcext:value-type="float">
            <text:p>0</text:p>
          </table:covered-table-cell>
          <table:table-cell table:style-name="ce619" table:formula="of:=[$'1.1'.G10]" office:value-type="string" office:string-value="RECAUDACIÓN ACUMULADA" calcext:value-type="string" table:number-columns-spanned="3" table:number-rows-spanned="1">
            <text:p>RECAUDACIÓN ACUMULADA</text:p>
          </table:table-cell>
          <table:covered-table-cell table:style-name="ce222" table:formula="of:=[$'1.1'.H10]" office:value-type="float" office:value="0" calcext:value-type="float">
            <text:p>0</text:p>
          </table:covered-table-cell>
          <table:covered-table-cell table:style-name="ce254" table:formula="of:=[$'1.1'.I10]" office:value-type="float" office:value="0" calcext:value-type="float">
            <text:p>0</text:p>
          </table:covered-table-cell>
          <table:table-cell table:number-columns-repeated="54"/>
        </table:table-row>
        <table:table-row table:style-name="ro8">
          <table:table-cell table:number-columns-repeated="3"/>
          <table:table-cell table:style-name="ce236"/>
          <table:table-cell table:style-name="ce543" table:formula="of:=[.H13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543" table:formula="of:=[$'1.1'.G11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number-columns-repeated="3"/>
          <table:table-cell table:style-name="ce236"/>
          <table:table-cell table:style-name="ce340" table:formula="of:=[$'1.1'.D12]" office:value-type="float" office:value="2026" calcext:value-type="float">
            <text:p>2026</text:p>
          </table:table-cell>
          <table:table-cell table:style-name="ce351" table:formula="of:=[$'1.1'.E12]" office:value-type="float" office:value="2025" calcext:value-type="float">
            <text:p>2025</text:p>
          </table:table-cell>
          <table:table-cell table:style-name="ce566" table:formula="of:=[$'1.1'.F12]" office:value-type="string" office:string-value="%26/25" calcext:value-type="string">
            <text:p>%26/25</text:p>
          </table:table-cell>
          <table:table-cell table:style-name="ce340" table:formula="of:=[$'1.1'.G12]" office:value-type="float" office:value="2026" calcext:value-type="float">
            <text:p>2026</text:p>
          </table:table-cell>
          <table:table-cell table:style-name="ce351" table:formula="of:=[$'1.1'.H12]" office:value-type="float" office:value="2025" calcext:value-type="float">
            <text:p>2025</text:p>
          </table:table-cell>
          <table:table-cell table:style-name="ce566" table:formula="of:=[$'1.1'.I12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DIRECTOS</text:p>
          </table:table-cell>
          <table:table-cell table:style-name="ce305" table:number-columns-spanned="3" table:number-rows-spanned="1"/>
          <table:covered-table-cell table:style-name="ce290"/>
          <table:covered-table-cell table:style-name="ce331"/>
          <table:table-cell table:style-name="ce305" table:number-columns-spanned="3" table:number-rows-spanned="1"/>
          <table:covered-table-cell table:style-name="ce388"/>
          <table:covered-table-cell table:style-name="ce327"/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arifa Autónomica del IRPF</text:p>
          </table:table-cell>
          <table:table-cell table:style-name="ce85" office:value-type="float" office:value="608915015.84" calcext:value-type="float">
            <text:p>608.915.016</text:p>
          </table:table-cell>
          <table:table-cell table:style-name="ce104" office:value-type="float" office:value="617044389.17" calcext:value-type="float">
            <text:p>617.044.389</text:p>
          </table:table-cell>
          <table:table-cell table:style-name="ce147" office:value-type="float" office:value="-1.31746977570528" calcext:value-type="float">
            <text:p>-1,32</text:p>
          </table:table-cell>
          <table:table-cell table:style-name="ce85" office:value-type="float" office:value="4044918282.54" calcext:value-type="float">
            <text:p>4.044.918.283</text:p>
          </table:table-cell>
          <table:table-cell table:style-name="ce104" office:value-type="float" office:value="3767814362.52" calcext:value-type="float">
            <text:p>3.767.814.363</text:p>
          </table:table-cell>
          <table:table-cell table:style-name="ce147" office:value-type="float" office:value="7.35450033782094" calcext:value-type="float">
            <text:p>7,3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239" office:value-type="float" office:value="608915015.84" calcext:value-type="float">
            <text:p>608.915.016</text:p>
          </table:table-cell>
          <table:table-cell table:style-name="ce260" office:value-type="float" office:value="617044389.17" calcext:value-type="float">
            <text:p>617.044.389</text:p>
          </table:table-cell>
          <table:table-cell table:style-name="ce212" office:value-type="float" office:value="-1.31746977570527" calcext:value-type="float">
            <text:p>-1,32</text:p>
          </table:table-cell>
          <table:table-cell table:style-name="ce239" office:value-type="float" office:value="4044918282.54" calcext:value-type="float">
            <text:p>4.044.918.283</text:p>
          </table:table-cell>
          <table:table-cell table:style-name="ce260" office:value-type="float" office:value="3767814362.52" calcext:value-type="float">
            <text:p>3.767.814.363</text:p>
          </table:table-cell>
          <table:table-cell table:style-name="ce212" office:value-type="float" office:value="7.35450033782096" calcext:value-type="float">
            <text:p>7,3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INDIRECTOS</text:p>
          </table:table-cell>
          <table:table-cell table:style-name="ce425" table:number-columns-spanned="3" table:number-rows-spanned="1"/>
          <table:covered-table-cell table:style-name="ce428"/>
          <table:covered-table-cell table:style-name="ce286"/>
          <table:table-cell table:style-name="ce433" table:number-columns-spanned="3" table:number-rows-spanned="1"/>
          <table:covered-table-cell table:style-name="ce428"/>
          <table:covered-table-cell table:style-name="ce286"/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Valor Añadido</text:p>
          </table:table-cell>
          <table:table-cell table:style-name="ce238" office:value-type="float" office:value="599090021.77" calcext:value-type="float">
            <text:p>599.090.022</text:p>
          </table:table-cell>
          <table:table-cell table:style-name="ce259" office:value-type="float" office:value="594646615.94" calcext:value-type="float">
            <text:p>594.646.616</text:p>
          </table:table-cell>
          <table:table-cell table:style-name="ce144" office:value-type="float" office:value="0.747234695513388" calcext:value-type="float">
            <text:p>0,75</text:p>
          </table:table-cell>
          <table:table-cell table:style-name="ce238" office:value-type="float" office:value="3888559978.14" calcext:value-type="float">
            <text:p>3.888.559.978</text:p>
          </table:table-cell>
          <table:table-cell table:style-name="ce259" office:value-type="float" office:value="3600983265.64" calcext:value-type="float">
            <text:p>3.600.983.266</text:p>
          </table:table-cell>
          <table:table-cell table:style-name="ce144" office:value-type="float" office:value="7.98606078634161" calcext:value-type="float">
            <text:p>7,99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s Especiales de Fabricación</text:p>
          </table:table-cell>
          <table:table-cell table:style-name="ce426" office:value-type="float" office:value="211810222.8" calcext:value-type="float">
            <text:p>211.810.223</text:p>
          </table:table-cell>
          <table:table-cell table:style-name="ce429" office:value-type="float" office:value="210939704.47" calcext:value-type="float">
            <text:p>210.939.704</text:p>
          </table:table-cell>
          <table:table-cell table:style-name="ce221" office:value-type="float" office:value="0.412685858353323" calcext:value-type="float">
            <text:p>0,41</text:p>
          </table:table-cell>
          <table:table-cell table:style-name="ce426" office:value-type="float" office:value="1264645286.76" calcext:value-type="float">
            <text:p>1.264.645.287</text:p>
          </table:table-cell>
          <table:table-cell table:style-name="ce429" office:value-type="float" office:value="1260496663.48" calcext:value-type="float">
            <text:p>1.260.496.663</text:p>
          </table:table-cell>
          <table:table-cell table:style-name="ce221" office:value-type="float" office:value="0.32912608182134" calcext:value-type="float">
            <text:p>0,33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<text:s text:c="10"/>Impuesto s/ Alcohol</text:p>
          </table:table-cell>
          <table:table-cell table:style-name="ce85" office:value-type="float" office:value="9250615.2" calcext:value-type="float">
            <text:p>9.250.615</text:p>
          </table:table-cell>
          <table:table-cell table:style-name="ce104" office:value-type="float" office:value="9362801.04" calcext:value-type="float">
            <text:p>9.362.801</text:p>
          </table:table-cell>
          <table:table-cell table:style-name="ce147" office:value-type="float" office:value="-1.19820809521335" calcext:value-type="float">
            <text:p>-1,20</text:p>
          </table:table-cell>
          <table:table-cell table:style-name="ce85" office:value-type="float" office:value="52051656.21" calcext:value-type="float">
            <text:p>52.051.656</text:p>
          </table:table-cell>
          <table:table-cell table:style-name="ce104" office:value-type="float" office:value="55463025.4" calcext:value-type="float">
            <text:p>55.463.025</text:p>
          </table:table-cell>
          <table:table-cell table:style-name="ce147" office:value-type="float" office:value="-6.15070881077468" calcext:value-type="float">
            <text:p>-6,1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<text:s text:c="10"/>Impuesto s/ Productos Intermedios</text:p>
          </table:table-cell>
          <table:table-cell table:style-name="ce85" office:value-type="float" office:value="256579.58" calcext:value-type="float">
            <text:p>256.580</text:p>
          </table:table-cell>
          <table:table-cell table:style-name="ce104" office:value-type="float" office:value="235878.75" calcext:value-type="float">
            <text:p>235.879</text:p>
          </table:table-cell>
          <table:table-cell table:style-name="ce147" office:value-type="float" office:value="8.77604701568072" calcext:value-type="float">
            <text:p>8,78</text:p>
          </table:table-cell>
          <table:table-cell table:style-name="ce85" office:value-type="float" office:value="1346759.97" calcext:value-type="float">
            <text:p>1.346.760</text:p>
          </table:table-cell>
          <table:table-cell table:style-name="ce104" office:value-type="float" office:value="1370974.16" calcext:value-type="float">
            <text:p>1.370.974</text:p>
          </table:table-cell>
          <table:table-cell table:style-name="ce147" office:value-type="float" office:value="-1.76620323755773" calcext:value-type="float">
            <text:p>-1,77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<text:s text:c="10"/>Impuesto s/ Cerveza</text:p>
          </table:table-cell>
          <table:table-cell table:style-name="ce85" office:value-type="float" office:value="3212083.45" calcext:value-type="float">
            <text:p>3.212.083</text:p>
          </table:table-cell>
          <table:table-cell table:style-name="ce104" office:value-type="float" office:value="3286958.45" calcext:value-type="float">
            <text:p>3.286.958</text:p>
          </table:table-cell>
          <table:table-cell table:style-name="ce147" office:value-type="float" office:value="-2.27794178536087" calcext:value-type="float">
            <text:p>-2,28</text:p>
          </table:table-cell>
          <table:table-cell table:style-name="ce85" office:value-type="float" office:value="19626738.18" calcext:value-type="float">
            <text:p>19.626.738</text:p>
          </table:table-cell>
          <table:table-cell table:style-name="ce104" office:value-type="float" office:value="19861168.2" calcext:value-type="float">
            <text:p>19.861.168</text:p>
          </table:table-cell>
          <table:table-cell table:style-name="ce147" office:value-type="float" office:value="-1.18034356106002" calcext:value-type="float">
            <text:p>-1,18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<text:s text:c="10"/>Impuesto s/ Lab. Tabaco</text:p>
          </table:table-cell>
          <table:table-cell table:style-name="ce85" office:value-type="float" office:value="54863036.3" calcext:value-type="float">
            <text:p>54.863.036</text:p>
          </table:table-cell>
          <table:table-cell table:style-name="ce104" office:value-type="float" office:value="55158443.8" calcext:value-type="float">
            <text:p>55.158.444</text:p>
          </table:table-cell>
          <table:table-cell table:style-name="ce147" office:value-type="float" office:value="-0.535561701253073" calcext:value-type="float">
            <text:p>-0,54</text:p>
          </table:table-cell>
          <table:table-cell table:style-name="ce85" office:value-type="float" office:value="345409957.8" calcext:value-type="float">
            <text:p>345.409.958</text:p>
          </table:table-cell>
          <table:table-cell table:style-name="ce104" office:value-type="float" office:value="336053075.3" calcext:value-type="float">
            <text:p>336.053.075</text:p>
          </table:table-cell>
          <table:table-cell table:style-name="ce147" office:value-type="float" office:value="2.78434663680639" calcext:value-type="float">
            <text:p>2,78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<text:s text:c="10"/>Impuesto s/ Hidrocarburos. Tipos estatales</text:p>
          </table:table-cell>
          <table:table-cell table:style-name="ce85" office:value-type="float" office:value="125441456.58" calcext:value-type="float">
            <text:p>125.441.457</text:p>
          </table:table-cell>
          <table:table-cell table:style-name="ce104" office:value-type="float" office:value="124324124.08" calcext:value-type="float">
            <text:p>124.324.124</text:p>
          </table:table-cell>
          <table:table-cell table:style-name="ce147" office:value-type="float" office:value="0.898725414933163" calcext:value-type="float">
            <text:p>0,90</text:p>
          </table:table-cell>
          <table:table-cell table:style-name="ce85" office:value-type="float" office:value="737913039.48" calcext:value-type="float">
            <text:p>737.913.039</text:p>
          </table:table-cell>
          <table:table-cell table:style-name="ce104" office:value-type="float" office:value="738702367.82" calcext:value-type="float">
            <text:p>738.702.368</text:p>
          </table:table-cell>
          <table:table-cell table:style-name="ce147" office:value-type="float" office:value="-0.106853365358679" calcext:value-type="float">
            <text:p>-0,11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<text:s text:c="10"/>Impuesto s/ Electricidad</text:p>
          </table:table-cell>
          <table:table-cell table:style-name="ce85" office:value-type="float" office:value="18786451.69" calcext:value-type="float">
            <text:p>18.786.452</text:p>
          </table:table-cell>
          <table:table-cell table:style-name="ce104" office:value-type="float" office:value="18571498.35" calcext:value-type="float">
            <text:p>18.571.498</text:p>
          </table:table-cell>
          <table:table-cell table:style-name="ce147" office:value-type="float" office:value="1.1574367126926" calcext:value-type="float">
            <text:p>1,16</text:p>
          </table:table-cell>
          <table:table-cell table:style-name="ce85" office:value-type="float" office:value="108297135.12" calcext:value-type="float">
            <text:p>108.297.135</text:p>
          </table:table-cell>
          <table:table-cell table:style-name="ce104" office:value-type="float" office:value="109046052.6" calcext:value-type="float">
            <text:p>109.046.053</text:p>
          </table:table-cell>
          <table:table-cell table:style-name="ce147" office:value-type="float" office:value="-0.686790087438712" calcext:value-type="float">
            <text:p>-0,69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4" office:value-type="string" calcext:value-type="string">
            <text:p>TOTAL</text:p>
          </table:table-cell>
          <table:table-cell table:style-name="ce427" office:value-type="float" office:value="810900244.57" calcext:value-type="float">
            <text:p>810.900.245</text:p>
          </table:table-cell>
          <table:table-cell table:style-name="ce432" office:value-type="float" office:value="805586320.41" calcext:value-type="float">
            <text:p>805.586.320</text:p>
          </table:table-cell>
          <table:table-cell table:style-name="ce212" office:value-type="float" office:value="0.659634358897175" calcext:value-type="float">
            <text:p>0,66</text:p>
          </table:table-cell>
          <table:table-cell table:style-name="ce427" office:value-type="float" office:value="5153205264.9" calcext:value-type="float">
            <text:p>5.153.205.265</text:p>
          </table:table-cell>
          <table:table-cell table:style-name="ce432" office:value-type="float" office:value="4861479929.12" calcext:value-type="float">
            <text:p>4.861.479.929</text:p>
          </table:table-cell>
          <table:table-cell table:style-name="ce212" office:value-type="float" office:value="6.0007516236482" calcext:value-type="float">
            <text:p>6,0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173" office:value-type="float" office:value="1419815260.41" calcext:value-type="float">
            <text:p>1.419.815.260</text:p>
          </table:table-cell>
          <table:table-cell table:style-name="ce196" office:value-type="float" office:value="1422630709.58" calcext:value-type="float">
            <text:p>1.422.630.710</text:p>
          </table:table-cell>
          <table:table-cell table:style-name="ce213" office:value-type="float" office:value="-0.197904428116207" calcext:value-type="float">
            <text:p>-0,20</text:p>
          </table:table-cell>
          <table:table-cell table:style-name="ce173" office:value-type="float" office:value="9198123547.44" calcext:value-type="float">
            <text:p>9.198.123.547</text:p>
          </table:table-cell>
          <table:table-cell table:style-name="ce196" office:value-type="float" office:value="8629294291.64" calcext:value-type="float">
            <text:p>8.629.294.292</text:p>
          </table:table-cell>
          <table:table-cell table:style-name="ce213" office:value-type="float" office:value="6.59183980260213" calcext:value-type="float">
            <text:p>6,59</text:p>
          </table:table-cell>
          <table:table-cell table:number-columns-repeated="54"/>
        </table:table-row>
        <table:table-row table:style-name="ro8">
          <table:table-cell table:number-columns-repeated="3"/>
          <table:table-cell office:value-type="string" calcext:value-type="string">
            <text:p>Cifras en euros</text:p>
          </table:table-cell>
          <table:table-cell table:style-name="ce306" table:number-columns-repeated="2"/>
          <table:table-cell table:style-name="ce308"/>
          <table:table-cell table:style-name="ce306" table:number-columns-repeated="2"/>
          <table:table-cell table:style-name="ce308"/>
          <table:table-cell table:style-name="ce306" table:number-columns-repeated="2"/>
          <table:table-cell table:style-name="ce308"/>
          <table:table-cell table:number-columns-repeated="51"/>
        </table:table-row>
        <table:table-row table:style-name="ro8">
          <table:table-cell table:number-columns-repeated="64"/>
        </table:table-row>
        <table:table-row table:style-name="ro8">
          <table:table-cell table:number-columns-repeated="3"/>
          <table:table-cell>
            <draw:frame table:end-cell-address="'1.6'.I50" table:end-x="2.639cm" table:end-y="0.064cm" draw:z-index="0" draw:name="Chart 1" draw:style-name="gr12" draw:text-style-name="P11" svg:width="22.208cm" svg:height="9.45cm" svg:x="0.633cm" svg:y="0.501cm">
              <draw:object draw:notify-on-update-of-ranges="'1.6'.E14:'1.6'.E14 '1.6'.F14:'1.6'.F14" xlink:href="./Object 23" xlink:type="simple" xlink:show="embed" xlink:actuate="onLoad">
                <loext:p/>
              </draw:object>
              <draw:image xlink:href="./ObjectReplacements/Object 23" xlink:type="simple" xlink:show="embed" xlink:actuate="onLoad"/>
            </draw:frame>
          </table:table-cell>
          <table:table-cell table:number-columns-repeated="60"/>
        </table:table-row>
        <table:table-row table:style-name="ro8" table:number-rows-repeated="19">
          <table:table-cell table:number-columns-repeated="64"/>
        </table:table-row>
        <table:table-row table:style-name="ro8">
          <table:table-cell table:number-columns-repeated="3"/>
          <table:table-cell>
            <draw:frame table:end-cell-address="'1.6'.I70" table:end-x="2.117cm" table:end-y="0.219cm" draw:z-index="1" draw:name="Chart 2" draw:style-name="gr12" draw:text-style-name="P11" svg:width="21.6cm" svg:height="9.755cm" svg:x="0.719cm" svg:y="0.351cm">
              <draw:object draw:notify-on-update-of-ranges="'1.6'.H14:'1.6'.H14 '1.6'.I14:'1.6'.I14" xlink:href="./Object 24" xlink:type="simple" xlink:show="embed" xlink:actuate="onLoad">
                <loext:p/>
              </draw:object>
              <draw:image xlink:href="./ObjectReplacements/Object 24" xlink:type="simple" xlink:show="embed" xlink:actuate="onLoad"/>
            </draw:frame>
          </table:table-cell>
          <table:table-cell table:number-columns-repeated="60"/>
        </table:table-row>
        <table:table-row table:style-name="ro8" table:number-rows-repeated="1048523">
          <table:table-cell table:number-columns-repeated="64"/>
        </table:table-row>
        <table:table-row table:style-name="ro5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Portada.$A$1" table:cell-range-address="$'1.6'.$A$8:.$K$71" table:range-usable-as="print-range"/>
        </table:named-expressions>
      </table:table>
      <table:table table:name="1.7" table:style-name="ta2" table:print-ranges="'1.7'.A1:'1.7'.L91">
        <office:forms form:automatic-focus="true" form:apply-design-mode="false"/>
        <table:shapes>
          <draw:frame draw:z-index="0" draw:style-name="gr10" draw:text-style-name="P2" svg:width="18.72cm" svg:height="14.71cm" svg:x="3.76cm" svg:y="12.6cm">
            <draw:object draw:notify-on-update-of-ranges="'1.7'.E14:'1.7'.E14 '1.7'.F14:'1.7'.F14" xlink:href="./Object 6" xlink:type="simple" xlink:show="embed" xlink:actuate="onLoad">
              <loext:p/>
            </draw:object>
            <draw:image xlink:href="./ObjectReplacements/Object 6" xlink:type="simple" xlink:show="embed" xlink:actuate="onLoad"/>
          </draw:frame>
          <draw:frame draw:z-index="1" draw:style-name="gr10" draw:text-style-name="P2" svg:width="18.72cm" svg:height="14.71cm" svg:x="3.76cm" svg:y="30cm">
            <draw:object draw:notify-on-update-of-ranges="'1.7'.E14:'1.7'.E14 '1.7'.F14:'1.7'.F14" xlink:href="./Object 13" xlink:type="simple" xlink:show="embed" xlink:actuate="onLoad">
              <loext:p/>
            </draw:object>
            <draw:image xlink:href="./ObjectReplacements/Object 13" xlink:type="simple" xlink:show="embed" xlink:actuate="onLoad"/>
          </draw:frame>
        </table:shapes>
        <table:table-column table:style-name="co38" table:default-cell-style-name="ce132"/>
        <table:table-column table:style-name="co16" table:default-cell-style-name="ce132"/>
        <table:table-column table:style-name="co38" table:default-cell-style-name="ce132"/>
        <table:table-column table:style-name="co52" table:default-cell-style-name="ce132"/>
        <table:table-column table:style-name="co53" table:number-columns-repeated="2" table:default-cell-style-name="ce132"/>
        <table:table-column table:style-name="co54" table:default-cell-style-name="ce132"/>
        <table:table-column table:style-name="co53" table:number-columns-repeated="2" table:default-cell-style-name="ce132"/>
        <table:table-column table:style-name="co55" table:default-cell-style-name="ce132"/>
        <table:table-column table:style-name="co15" table:number-columns-repeated="2" table:default-cell-style-name="ce132"/>
        <table:table-column table:style-name="co24" table:default-cell-style-name="ce132"/>
        <table:table-column table:style-name="co15" table:number-columns-repeated="51" table:default-cell-style-name="ce132"/>
        <table:table-row table:style-name="ro5">
          <table:table-cell>
            <draw:frame draw:z-index="2" draw:name="Imagen 12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number-columns-repeated="63"/>
        </table:table-row>
        <table:table-row table:style-name="ro5">
          <table:table-cell table:number-columns-repeated="64"/>
        </table:table-row>
        <table:table-row table:style-name="ro6">
          <table:table-cell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number-columns-repeated="5" table:style-name="ce2"/>
          <table:table-cell table:style-name="ce2"/>
          <table:table-cell table:number-columns-repeated="53"/>
        </table:table-row>
        <table:table-row table:style-name="ro7">
          <table:table-cell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JUNIO 2026 (Datos Provisionales)" calcext:value-type="string">
            <text:p>JUNIO 2026 (Datos Provisionales)</text:p>
          </table:table-cell>
          <table:table-cell table:style-name="Default"/>
          <table:table-cell table:style-name="ce2" table:number-columns-repeated="4"/>
          <table:table-cell table:number-columns-repeated="53"/>
        </table:table-row>
        <table:table-row table:style-name="ro8" table:number-rows-repeated="3">
          <table:table-cell table:number-columns-repeated="64"/>
        </table:table-row>
        <table:table-row table:style-name="ro20">
          <table:table-cell table:style-name="ce322" office:value-type="string" calcext:value-type="string" table:number-columns-spanned="10" table:number-rows-spanned="1">
            <text:p>1.7. Detalle de la Recaudación de las diferentes figuras tributarias cedidas gestionadas por el Estado no sujetas a Liquidación</text:p>
          </table:table-cell>
          <table:covered-table-cell table:number-columns-repeated="9" table:style-name="ce323"/>
          <table:table-cell table:style-name="ce189"/>
          <table:table-cell table:number-columns-repeated="53"/>
        </table:table-row>
        <table:table-row table:style-name="ro8" table:number-rows-repeated="2">
          <table:table-cell table:style-name="ce134" table:number-columns-repeated="10"/>
          <table:table-cell table:number-columns-repeated="54"/>
        </table:table-row>
        <table:table-row table:style-name="ro8">
          <table:table-cell table:style-name="ce134" table:number-columns-repeated="2"/>
          <table:table-cell table:style-name="ce3"/>
          <table:table-cell table:style-name="ce134" table:number-columns-repeated="7"/>
          <table:table-cell table:number-columns-repeated="2"/>
          <table:table-cell table:style-name="ce307"/>
          <table:table-cell table:number-columns-repeated="51"/>
        </table:table-row>
        <table:table-row table:style-name="ro8">
          <table:table-cell table:style-name="ce134" table:number-columns-repeated="4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222"/>
          <table:covered-table-cell table:style-name="ce240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 office:value-type="float" office:value="0" calcext:value-type="float">
            <text:p>0</text:p>
          </table:covered-table-cell>
          <table:covered-table-cell table:style-name="ce254" office:value-type="float" office:value="0" calcext:value-type="float">
            <text:p>0</text:p>
          </table:covered-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236"/>
          <table:table-cell table:style-name="ce543" table:formula="of:=['1.1'.D11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430" table:formula="of:=[.E13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236"/>
          <table:table-cell table:style-name="ce340" table:formula="of:=['1.1'.D12]" office:value-type="float" office:value="2026" calcext:value-type="float">
            <text:p>2026</text:p>
          </table:table-cell>
          <table:table-cell table:style-name="ce351" table:formula="of:=['1.1'.E12]" office:value-type="float" office:value="2025" calcext:value-type="float">
            <text:p>2025</text:p>
          </table:table-cell>
          <table:table-cell table:style-name="ce566" table:formula="of:=['1.1'.F12]" office:value-type="string" office:string-value="%26/25" calcext:value-type="string">
            <text:p>%26/25</text:p>
          </table:table-cell>
          <table:table-cell table:style-name="ce431" table:formula="of:=['1.1'.G12]" office:value-type="float" office:value="2026" calcext:value-type="float">
            <text:p>2026</text:p>
          </table:table-cell>
          <table:table-cell table:style-name="ce351" table:formula="of:=['1.1'.H12]" office:value-type="float" office:value="2025" calcext:value-type="float">
            <text:p>2025</text:p>
          </table:table-cell>
          <table:table-cell table:style-name="ce566" table:formula="of:=['1.1'.I12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13">
          <table:table-cell table:style-name="ce202" table:number-columns-repeated="3"/>
          <table:table-cell table:style-name="ce60" office:value-type="string" calcext:value-type="string">
            <text:p>IMPUESTOS DIRECTOS</text:p>
          </table:table-cell>
          <table:table-cell table:style-name="ce545"/>
          <table:table-cell table:style-name="ce558"/>
          <table:table-cell table:style-name="ce566"/>
          <table:table-cell table:style-name="ce545"/>
          <table:table-cell table:style-name="ce558"/>
          <table:table-cell table:style-name="ce566"/>
          <table:table-cell table:style-name="ce202"/>
          <table:table-cell table:number-columns-repeated="53"/>
        </table:table-row>
        <table:table-row table:style-name="ro13">
          <table:table-cell table:style-name="ce202" table:number-columns-repeated="3"/>
          <table:table-cell table:style-name="ce62" office:value-type="string" calcext:value-type="string">
            <text:p>Impuesto Intereses y Comisiones Bancaria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104" office:value-type="float" office:value="204033943.08" calcext:value-type="float">
            <text:p>204.033.943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202"/>
          <table:table-cell table:number-columns-repeated="53"/>
        </table:table-row>
        <table:table-row table:style-name="ro8">
          <table:table-cell table:style-name="ce134" table:number-columns-repeated="3"/>
          <table:table-cell table:style-name="ce60" office:value-type="string" calcext:value-type="string">
            <text:p>IMPUESTOS INDIRECTOS</text:p>
          </table:table-cell>
          <table:table-cell table:style-name="ce305" table:number-columns-spanned="3" table:number-rows-spanned="1"/>
          <table:covered-table-cell table:style-name="ce290" office:value-type="string" calcext:value-type="string">
            <text:p>-</text:p>
          </table:covered-table-cell>
          <table:covered-table-cell table:style-name="ce331" office:value-type="string" calcext:value-type="string">
            <text:p>-</text:p>
          </table:covered-table-cell>
          <table:table-cell table:style-name="ce372" table:number-columns-spanned="3" table:number-rows-spanned="1"/>
          <table:covered-table-cell table:style-name="ce388" office:value-type="string" calcext:value-type="string">
            <text:p>-</text:p>
          </table:covered-table-cell>
          <table:covered-table-cell table:style-name="ce327" office:value-type="string" calcext:value-type="string">
            <text:p>-</text:p>
          </table:covered-table-cell>
          <table:table-cell table:number-columns-repeated="54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Impuesto Actividades de Juego No Presenciales</text:p>
          </table:table-cell>
          <table:table-cell table:style-name="ce85" office:value-type="float" office:value="10098863.05" calcext:value-type="float">
            <text:p>10.098.863</text:p>
          </table:table-cell>
          <table:table-cell table:style-name="ce104" office:value-type="float" office:value="9237815.46" calcext:value-type="float">
            <text:p>9.237.815</text:p>
          </table:table-cell>
          <table:table-cell table:style-name="ce147" office:value-type="float" office:value="9.32090052814283" calcext:value-type="float">
            <text:p>9,32</text:p>
          </table:table-cell>
          <table:table-cell table:style-name="ce104" office:value-type="float" office:value="21577997.42" calcext:value-type="float">
            <text:p>21.577.997</text:p>
          </table:table-cell>
          <table:table-cell table:style-name="ce104" office:value-type="float" office:value="19312169.06" calcext:value-type="float">
            <text:p>19.312.169</text:p>
          </table:table-cell>
          <table:table-cell table:style-name="ce147" office:value-type="float" office:value="11.7326456337474" calcext:value-type="float">
            <text:p>11,73</text:p>
          </table:table-cell>
          <table:table-cell table:number-columns-repeated="2"/>
          <table:table-cell table:style-name="ce356" office:value-type="string" calcext:value-type="string">
            <text:p>Actividades de Juego No Presenciales</text:p>
          </table:table-cell>
          <table:table-cell table:style-name="ce258"/>
          <table:table-cell table:number-columns-repeated="50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Impuesto s/ Determinados Medios de Transporte</text:p>
          </table:table-cell>
          <table:table-cell table:style-name="ce85" office:value-type="float" office:value="10061065.14" calcext:value-type="float">
            <text:p>10.061.065</text:p>
          </table:table-cell>
          <table:table-cell table:style-name="ce104" office:value-type="float" office:value="7931009.14" calcext:value-type="float">
            <text:p>7.931.009</text:p>
          </table:table-cell>
          <table:table-cell table:style-name="ce147" office:value-type="float" office:value="26.8573136457135" calcext:value-type="float">
            <text:p>26,86</text:p>
          </table:table-cell>
          <table:table-cell table:style-name="ce104" office:value-type="float" office:value="52018291.13" calcext:value-type="float">
            <text:p>52.018.291</text:p>
          </table:table-cell>
          <table:table-cell table:style-name="ce104" office:value-type="float" office:value="53075687.96" calcext:value-type="float">
            <text:p>53.075.688</text:p>
          </table:table-cell>
          <table:table-cell table:style-name="ce147" office:value-type="float" office:value="-1.99224328622343" calcext:value-type="float">
            <text:p>-1,99</text:p>
          </table:table-cell>
          <table:table-cell table:number-columns-repeated="2"/>
          <table:table-cell table:style-name="ce356" office:value-type="string" calcext:value-type="string">
            <text:p>Determinados Medios de Transporte</text:p>
          </table:table-cell>
          <table:table-cell table:style-name="ce258"/>
          <table:table-cell table:number-columns-repeated="50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Impuesto sobre Hidrocarburos. Tarifa Autonómica</text:p>
          </table:table-cell>
          <table:table-cell table:style-name="ce85" office:value-type="float" office:value="1561.85" calcext:value-type="float">
            <text:p>1.562</text:p>
          </table:table-cell>
          <table:table-cell table:style-name="ce104" office:value-type="float" office:value="844.93" calcext:value-type="float">
            <text:p>845</text:p>
          </table:table-cell>
          <table:table-cell table:style-name="ce147" office:value-type="float" office:value="84.8496325139361" calcext:value-type="float">
            <text:p>84,85</text:p>
          </table:table-cell>
          <table:table-cell table:style-name="ce104" office:value-type="float" office:value="-11816.03" calcext:value-type="float">
            <text:p>-11.816</text:p>
          </table:table-cell>
          <table:table-cell table:style-name="ce104" office:value-type="float" office:value="23379.36" calcext:value-type="float">
            <text:p>23.379</text:p>
          </table:table-cell>
          <table:table-cell table:style-name="ce147" office:value-type="float" office:value="-150.540433955421" calcext:value-type="float">
            <text:p>-150,54</text:p>
          </table:table-cell>
          <table:table-cell table:number-columns-repeated="2"/>
          <table:table-cell table:style-name="ce356" office:value-type="string" calcext:value-type="string">
            <text:p>Hidrocarburos. Tarifa Autonómica</text:p>
          </table:table-cell>
          <table:table-cell table:style-name="ce258"/>
          <table:table-cell table:number-columns-repeated="50"/>
        </table:table-row>
        <table:table-row table:style-name="ro8">
          <table:table-cell table:style-name="ce134" table:number-columns-repeated="3"/>
          <table:table-cell table:style-name="ce62" office:value-type="string" calcext:value-type="string">
            <text:p>Impuesto Depósito Residuos Vertederos</text:p>
          </table:table-cell>
          <table:table-cell table:style-name="ce85" office:value-type="float" office:value="27659352.42" calcext:value-type="float">
            <text:p>27.659.352</text:p>
          </table:table-cell>
          <table:table-cell table:style-name="ce104" office:value-type="float" office:value="140956.55" calcext:value-type="float">
            <text:p>140.957</text:p>
          </table:table-cell>
          <table:table-cell table:style-name="ce147" office:value-type="string" calcext:value-type="string">
            <text:p>-</text:p>
          </table:table-cell>
          <table:table-cell table:style-name="ce104" office:value-type="float" office:value="54705086.85" calcext:value-type="float">
            <text:p>54.705.087</text:p>
          </table:table-cell>
          <table:table-cell table:style-name="ce104" office:value-type="float" office:value="27268342.15" calcext:value-type="float">
            <text:p>27.268.342</text:p>
          </table:table-cell>
          <table:table-cell table:style-name="ce147" office:value-type="float" office:value="100.617575315264" calcext:value-type="float">
            <text:p>100,62</text:p>
          </table:table-cell>
          <table:table-cell table:number-columns-repeated="2"/>
          <table:table-cell table:style-name="ce356" office:value-type="string" calcext:value-type="string">
            <text:p>Depósito Residuos Vertederos</text:p>
          </table:table-cell>
          <table:table-cell table:style-name="ce258"/>
          <table:table-cell table:number-columns-repeated="50"/>
        </table:table-row>
        <table:table-row table:style-name="ro8">
          <table:table-cell table:style-name="ce134" table:number-columns-repeated="3"/>
          <table:table-cell table:style-name="ce60" office:value-type="string" calcext:value-type="string">
            <text:p>TOTAL RECAUDACIÓN</text:p>
          </table:table-cell>
          <table:table-cell table:style-name="ce173" office:value-type="float" office:value="47820842.46" calcext:value-type="float">
            <text:p>47.820.842</text:p>
          </table:table-cell>
          <table:table-cell table:style-name="ce196" office:value-type="float" office:value="17310626.08" calcext:value-type="float">
            <text:p>17.310.626</text:p>
          </table:table-cell>
          <table:table-cell table:style-name="ce213" office:value-type="float" office:value="176.251374381255" calcext:value-type="float">
            <text:p>176,25</text:p>
          </table:table-cell>
          <table:table-cell table:style-name="ce173" office:value-type="float" office:value="332323502.45" calcext:value-type="float">
            <text:p>332.323.502</text:p>
          </table:table-cell>
          <table:table-cell table:style-name="ce196" office:value-type="float" office:value="99679578.53" calcext:value-type="float">
            <text:p>99.679.579</text:p>
          </table:table-cell>
          <table:table-cell table:style-name="ce213" office:value-type="float" office:value="233.391761232199" calcext:value-type="float">
            <text:p>233,39</text:p>
          </table:table-cell>
          <table:table-cell table:number-columns-repeated="54"/>
        </table:table-row>
        <table:table-row table:style-name="ro8">
          <table:table-cell table:style-name="ce134" table:number-columns-repeated="3"/>
          <table:table-cell office:value-type="string" calcext:value-type="string">
            <text:p>Cifras en euros</text:p>
          </table:table-cell>
          <table:table-cell table:style-name="ce134" table:number-columns-repeated="6"/>
          <table:table-cell table:number-columns-repeated="54"/>
        </table:table-row>
        <table:table-row table:style-name="ro8">
          <table:table-cell table:number-columns-repeated="3"/>
          <table:table-cell table:style-name="ce324" table:number-columns-spanned="7" table:number-rows-spanned="1"/>
          <table:covered-table-cell table:number-columns-repeated="6" table:style-name="ce326"/>
          <table:table-cell table:style-name="ce321" table:number-columns-repeated="3"/>
          <table:table-cell table:number-columns-repeated="51"/>
        </table:table-row>
        <table:table-row table:style-name="ro8" table:number-rows-repeated="1048550">
          <table:table-cell table:number-columns-repeated="64"/>
        </table:table-row>
        <table:table-row table:style-name="ro5">
          <table:table-cell table:number-columns-repeated="64"/>
        </table:table-row>
        <table:table-row table:style-name="ro5">
          <table:table-cell table:number-columns-repeated="64"/>
        </table:table-row>
      </table:table>
      <table:table table:name="1.8" table:style-name="ta9" table:print-ranges="'1.8'.A1:'1.8'.I73">
        <office:forms form:automatic-focus="true" form:apply-design-mode="false"/>
        <table:table-column table:style-name="co15" table:number-columns-repeated="2" table:default-cell-style-name="ce132"/>
        <table:table-column table:style-name="co56" table:default-cell-style-name="ce132"/>
        <table:table-column table:style-name="co57" table:default-cell-style-name="ce132"/>
        <table:table-column table:style-name="co58" table:number-columns-repeated="2" table:default-cell-style-name="ce132"/>
        <table:table-column table:style-name="co59" table:default-cell-style-name="ce132"/>
        <table:table-column table:style-name="co60" table:default-cell-style-name="ce132"/>
        <table:table-column table:style-name="co15" table:number-columns-repeated="56" table:default-cell-style-name="ce132"/>
        <table:table-row table:style-name="ro5">
          <table:table-cell>
            <draw:frame draw:z-index="2" draw:name="Imagen 13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number-columns-repeated="63"/>
        </table:table-row>
        <table:table-row table:style-name="ro5">
          <table:table-cell table:number-columns-repeated="64"/>
        </table:table-row>
        <table:table-row table:style-name="ro6">
          <table:table-cell table:number-columns-repeated="3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style-name="Default"/>
          <table:covered-table-cell table:number-columns-repeated="4" table:style-name="ce2"/>
          <table:table-cell table:style-name="ce2" table:number-columns-repeated="2"/>
          <table:table-cell table:number-columns-repeated="53"/>
        </table:table-row>
        <table:table-row table:style-name="ro7">
          <table:table-cell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JUNIO 2026 (Datos Provisionales)" calcext:value-type="string">
            <text:p>JUNIO 2026 (Datos Provisionales)</text:p>
          </table:table-cell>
          <table:table-cell table:style-name="Default"/>
          <table:table-cell table:style-name="ce2" table:number-columns-repeated="4"/>
          <table:table-cell table:number-columns-repeated="53"/>
        </table:table-row>
        <table:table-row table:style-name="ro8" table:number-rows-repeated="3">
          <table:table-cell table:number-columns-repeated="64"/>
        </table:table-row>
        <table:table-row table:style-name="ro8">
          <table:table-cell table:style-name="ce3" office:value-type="string" calcext:value-type="string">
            <text:p>1.8. Recaudación mensual Homogénea* por capítulos. Serie temporal 2026-2025</text:p>
          </table:table-cell>
          <table:table-cell table:style-name="ce189" table:number-columns-repeated="7"/>
          <table:table-cell table:number-columns-repeated="56"/>
        </table:table-row>
        <table:table-row table:style-name="ro8">
          <table:table-cell table:style-name="ce189"/>
          <table:table-cell table:style-name="ce335" table:number-columns-spanned="4" table:number-rows-spanned="1"/>
          <table:covered-table-cell table:number-columns-repeated="3" table:style-name="ce515"/>
          <table:table-cell table:style-name="ce515"/>
          <table:table-cell table:style-name="ce189" table:number-columns-repeated="2"/>
          <table:table-cell table:number-columns-repeated="56"/>
        </table:table-row>
        <table:table-row table:style-name="ro8">
          <table:table-cell table:number-columns-repeated="64"/>
        </table:table-row>
        <table:table-row table:style-name="ro21">
          <table:table-cell table:number-columns-repeated="2"/>
          <table:table-cell table:style-name="ce468" office:value-type="string" calcext:value-type="string">
            <text:p>IMPUESTOS DIRECTOS</text:p>
          </table:table-cell>
          <table:table-cell table:style-name="ce468" office:value-type="string" calcext:value-type="string">
            <text:p>IMPUESTOS INDIRECTOS</text:p>
          </table:table-cell>
          <table:table-cell table:style-name="ce468" office:value-type="string" calcext:value-type="string">
            <text:p>TASAS</text:p>
          </table:table-cell>
          <table:table-cell table:style-name="ce468" office:value-type="string" calcext:value-type="string">
            <text:p>OTROS INGRESOS DE DERECHO PÚBLICO</text:p>
          </table:table-cell>
          <table:table-cell table:style-name="ce468" office:value-type="string" calcext:value-type="string">
            <text:p>TOTAL MENSUAL</text:p>
          </table:table-cell>
          <table:table-cell table:style-name="ce468" office:value-type="string" calcext:value-type="string">
            <text:p>TOTAL MENSUAL ACUMULADO</text:p>
          </table:table-cell>
          <table:table-cell table:number-columns-repeated="56"/>
        </table:table-row>
        <table:table-row table:style-name="ro8">
          <table:table-cell/>
          <table:table-cell table:style-name="ce441" office:value-type="float" office:value="2025" calcext:value-type="float" table:number-columns-spanned="7" table:number-rows-spanned="1">
            <text:p>2025</text:p>
          </table:table-cell>
          <table:covered-table-cell table:number-columns-repeated="5" table:style-name="ce469"/>
          <table:covered-table-cell table:style-name="ce510"/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Enero</text:p>
          </table:table-cell>
          <table:table-cell table:style-name="ce366" office:value-type="float" office:value="696260260.61" calcext:value-type="float">
            <text:p>696.260.261</text:p>
          </table:table-cell>
          <table:table-cell table:style-name="ce366" office:value-type="float" office:value="1023874439.58" calcext:value-type="float">
            <text:p>1.023.874.440</text:p>
          </table:table-cell>
          <table:table-cell table:style-name="ce366" office:value-type="float" office:value="3338693.65" calcext:value-type="float">
            <text:p>3.338.694</text:p>
          </table:table-cell>
          <table:table-cell table:style-name="ce366" office:value-type="float" office:value="11054882.71" calcext:value-type="float">
            <text:p>11.054.883</text:p>
          </table:table-cell>
          <table:table-cell table:style-name="ce366" office:value-type="float" office:value="1734528276.55" calcext:value-type="float">
            <text:p>1.734.528.277</text:p>
          </table:table-cell>
          <table:table-cell table:style-name="ce371" office:value-type="float" office:value="1734528276.55" calcext:value-type="float">
            <text:p>1.734.528.277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Febrero</text:p>
          </table:table-cell>
          <table:table-cell table:style-name="ce367" office:value-type="float" office:value="645411430.66" calcext:value-type="float">
            <text:p>645.411.431</text:p>
          </table:table-cell>
          <table:table-cell table:style-name="ce367" office:value-type="float" office:value="994699375.96" calcext:value-type="float">
            <text:p>994.699.376</text:p>
          </table:table-cell>
          <table:table-cell table:style-name="ce367" office:value-type="float" office:value="3761971.13" calcext:value-type="float">
            <text:p>3.761.971</text:p>
          </table:table-cell>
          <table:table-cell table:style-name="ce367" office:value-type="float" office:value="41529006.5900001" calcext:value-type="float">
            <text:p>41.529.007</text:p>
          </table:table-cell>
          <table:table-cell table:style-name="ce367" office:value-type="float" office:value="1685401784.34" calcext:value-type="float">
            <text:p>1.685.401.784</text:p>
          </table:table-cell>
          <table:table-cell table:style-name="ce373" office:value-type="float" office:value="3419930060.89" calcext:value-type="float">
            <text:p>3.419.930.061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Marzo</text:p>
          </table:table-cell>
          <table:table-cell table:style-name="ce367" office:value-type="float" office:value="644830905.51" calcext:value-type="float">
            <text:p>644.830.906</text:p>
          </table:table-cell>
          <table:table-cell table:style-name="ce367" office:value-type="float" office:value="1082164788.71" calcext:value-type="float">
            <text:p>1.082.164.789</text:p>
          </table:table-cell>
          <table:table-cell table:style-name="ce367" office:value-type="float" office:value="8777219.44" calcext:value-type="float">
            <text:p>8.777.219</text:p>
          </table:table-cell>
          <table:table-cell table:style-name="ce367" office:value-type="float" office:value="75648994.3599999" calcext:value-type="float">
            <text:p>75.648.994</text:p>
          </table:table-cell>
          <table:table-cell table:style-name="ce367" office:value-type="float" office:value="1811421908.02" calcext:value-type="float">
            <text:p>1.811.421.908</text:p>
          </table:table-cell>
          <table:table-cell table:style-name="ce373" office:value-type="float" office:value="5231351968.91" calcext:value-type="float">
            <text:p>5.231.351.969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Abril</text:p>
          </table:table-cell>
          <table:table-cell table:style-name="ce367" office:value-type="float" office:value="637033683.79" calcext:value-type="float">
            <text:p>637.033.684</text:p>
          </table:table-cell>
          <table:table-cell table:style-name="ce367" office:value-type="float" office:value="1074027742.33" calcext:value-type="float">
            <text:p>1.074.027.742</text:p>
          </table:table-cell>
          <table:table-cell table:style-name="ce367" office:value-type="float" office:value="4055914.25" calcext:value-type="float">
            <text:p>4.055.914</text:p>
          </table:table-cell>
          <table:table-cell table:style-name="ce367" office:value-type="float" office:value="44349457.4600001" calcext:value-type="float">
            <text:p>44.349.457</text:p>
          </table:table-cell>
          <table:table-cell table:style-name="ce367" office:value-type="float" office:value="1759466797.83" calcext:value-type="float">
            <text:p>1.759.466.798</text:p>
          </table:table-cell>
          <table:table-cell table:style-name="ce373" office:value-type="float" office:value="6990818766.74" calcext:value-type="float">
            <text:p>6.990.818.767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Mayo</text:p>
          </table:table-cell>
          <table:table-cell table:style-name="ce367" office:value-type="float" office:value="634968464.09" calcext:value-type="float">
            <text:p>634.968.464</text:p>
          </table:table-cell>
          <table:table-cell table:style-name="ce367" office:value-type="float" office:value="992560111.91" calcext:value-type="float">
            <text:p>992.560.112</text:p>
          </table:table-cell>
          <table:table-cell table:style-name="ce367" office:value-type="float" office:value="4937581.19" calcext:value-type="float">
            <text:p>4.937.581</text:p>
          </table:table-cell>
          <table:table-cell table:style-name="ce367" office:value-type="float" office:value="42517647.42" calcext:value-type="float">
            <text:p>42.517.647</text:p>
          </table:table-cell>
          <table:table-cell table:style-name="ce367" office:value-type="float" office:value="1674983804.61" calcext:value-type="float">
            <text:p>1.674.983.805</text:p>
          </table:table-cell>
          <table:table-cell table:style-name="ce373" office:value-type="float" office:value="8665802571.35" calcext:value-type="float">
            <text:p>8.665.802.571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Junio</text:p>
          </table:table-cell>
          <table:table-cell table:style-name="ce367" office:value-type="float" office:value="644220666.11" calcext:value-type="float">
            <text:p>644.220.666</text:p>
          </table:table-cell>
          <table:table-cell table:style-name="ce367" office:value-type="float" office:value="1076582027.67" calcext:value-type="float">
            <text:p>1.076.582.028</text:p>
          </table:table-cell>
          <table:table-cell table:style-name="ce367" office:value-type="float" office:value="16605056.77" calcext:value-type="float">
            <text:p>16.605.057</text:p>
          </table:table-cell>
          <table:table-cell table:style-name="ce367" office:value-type="float" office:value="64657966.2699999" calcext:value-type="float">
            <text:p>64.657.966</text:p>
          </table:table-cell>
          <table:table-cell table:style-name="ce367" office:value-type="float" office:value="1802065716.82" calcext:value-type="float">
            <text:p>1.802.065.717</text:p>
          </table:table-cell>
          <table:table-cell table:style-name="ce373" office:value-type="float" office:value="10467868288.17" calcext:value-type="float">
            <text:p>10.467.868.288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Julio</text:p>
          </table:table-cell>
          <table:table-cell table:style-name="ce367" office:value-type="float" office:value="1369660690.17" calcext:value-type="float">
            <text:p>1.369.660.690</text:p>
          </table:table-cell>
          <table:table-cell table:style-name="ce367" office:value-type="float" office:value="1607252561.93" calcext:value-type="float">
            <text:p>1.607.252.562</text:p>
          </table:table-cell>
          <table:table-cell table:style-name="ce367" office:value-type="float" office:value="24677330.53" calcext:value-type="float">
            <text:p>24.677.331</text:p>
          </table:table-cell>
          <table:table-cell table:style-name="ce367" office:value-type="float" office:value="45418465.97" calcext:value-type="float">
            <text:p>45.418.466</text:p>
          </table:table-cell>
          <table:table-cell table:style-name="ce367" office:value-type="float" office:value="3047009048.6" calcext:value-type="float">
            <text:p>3.047.009.049</text:p>
          </table:table-cell>
          <table:table-cell table:style-name="ce373" office:value-type="float" office:value="13514877336.77" calcext:value-type="float">
            <text:p>13.514.877.337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Agosto</text:p>
          </table:table-cell>
          <table:table-cell table:style-name="ce367" office:value-type="float" office:value="674415450.75" calcext:value-type="float">
            <text:p>674.415.451</text:p>
          </table:table-cell>
          <table:table-cell table:style-name="ce367" office:value-type="float" office:value="1047158141.71" calcext:value-type="float">
            <text:p>1.047.158.142</text:p>
          </table:table-cell>
          <table:table-cell table:style-name="ce367" office:value-type="float" office:value="11007686.47" calcext:value-type="float">
            <text:p>11.007.686</text:p>
          </table:table-cell>
          <table:table-cell table:style-name="ce367" office:value-type="float" office:value="38695477.7299999" calcext:value-type="float">
            <text:p>38.695.478</text:p>
          </table:table-cell>
          <table:table-cell table:style-name="ce367" office:value-type="float" office:value="1771276756.66" calcext:value-type="float">
            <text:p>1.771.276.757</text:p>
          </table:table-cell>
          <table:table-cell table:style-name="ce373" office:value-type="float" office:value="15286154093.43" calcext:value-type="float">
            <text:p>15.286.154.093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Septiembre</text:p>
          </table:table-cell>
          <table:table-cell table:style-name="ce368" office:value-type="float" office:value="1031518928.03" calcext:value-type="float">
            <text:p>1.031.518.928</text:p>
          </table:table-cell>
          <table:table-cell table:style-name="ce368" office:value-type="float" office:value="1309555670.81" calcext:value-type="float">
            <text:p>1.309.555.671</text:p>
          </table:table-cell>
          <table:table-cell table:style-name="ce368" office:value-type="float" office:value="3087632.84" calcext:value-type="float">
            <text:p>3.087.633</text:p>
          </table:table-cell>
          <table:table-cell table:style-name="ce368" office:value-type="float" office:value="43991482.88" calcext:value-type="float">
            <text:p>43.991.483</text:p>
          </table:table-cell>
          <table:table-cell table:style-name="ce368" office:value-type="float" office:value="2388153714.56" calcext:value-type="float">
            <text:p>2.388.153.715</text:p>
          </table:table-cell>
          <table:table-cell table:style-name="ce374" office:value-type="float" office:value="17674307807.99" calcext:value-type="float">
            <text:p>17.674.307.808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Octubre</text:p>
          </table:table-cell>
          <table:table-cell table:style-name="ce368" office:value-type="float" office:value="790486028.55" calcext:value-type="float">
            <text:p>790.486.029</text:p>
          </table:table-cell>
          <table:table-cell table:style-name="ce368" office:value-type="float" office:value="1213069353.46" calcext:value-type="float">
            <text:p>1.213.069.353</text:p>
          </table:table-cell>
          <table:table-cell table:style-name="ce368" office:value-type="float" office:value="3950994.43" calcext:value-type="float">
            <text:p>3.950.994</text:p>
          </table:table-cell>
          <table:table-cell table:style-name="ce368" office:value-type="float" office:value="53374726.3399999" calcext:value-type="float">
            <text:p>53.374.726</text:p>
          </table:table-cell>
          <table:table-cell table:style-name="ce368" office:value-type="float" office:value="2060881102.78" calcext:value-type="float">
            <text:p>2.060.881.103</text:p>
          </table:table-cell>
          <table:table-cell table:style-name="ce374" office:value-type="float" office:value="19735188910.77" calcext:value-type="float">
            <text:p>19.735.188.911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Noviembre</text:p>
          </table:table-cell>
          <table:table-cell table:style-name="ce368" office:value-type="float" office:value="754576099.66" calcext:value-type="float">
            <text:p>754.576.100</text:p>
          </table:table-cell>
          <table:table-cell table:style-name="ce368" office:value-type="float" office:value="1115492376.89" calcext:value-type="float">
            <text:p>1.115.492.377</text:p>
          </table:table-cell>
          <table:table-cell table:style-name="ce368" office:value-type="float" office:value="3081793.85" calcext:value-type="float">
            <text:p>3.081.794</text:p>
          </table:table-cell>
          <table:table-cell table:style-name="ce368" office:value-type="float" office:value="-124777531.42" calcext:value-type="float">
            <text:p>-124.777.531</text:p>
          </table:table-cell>
          <table:table-cell table:style-name="ce368" office:value-type="float" office:value="1748372738.98" calcext:value-type="float">
            <text:p>1.748.372.739</text:p>
          </table:table-cell>
          <table:table-cell table:style-name="ce374" office:value-type="float" office:value="21483561649.75" calcext:value-type="float">
            <text:p>21.483.561.650</text:p>
          </table:table-cell>
          <table:table-cell table:number-columns-repeated="56"/>
        </table:table-row>
        <table:table-row table:style-name="ro8">
          <table:table-cell/>
          <table:table-cell table:style-name="ce444" office:value-type="string" calcext:value-type="string">
            <text:p>Diciembre</text:p>
          </table:table-cell>
          <table:table-cell table:style-name="ce368" office:value-type="float" office:value="778931441.81" calcext:value-type="float">
            <text:p>778.931.442</text:p>
          </table:table-cell>
          <table:table-cell table:style-name="ce368" office:value-type="float" office:value="1164775887.62" calcext:value-type="float">
            <text:p>1.164.775.888</text:p>
          </table:table-cell>
          <table:table-cell table:style-name="ce368" office:value-type="float" office:value="19512608.78" calcext:value-type="float">
            <text:p>19.512.609</text:p>
          </table:table-cell>
          <table:table-cell table:style-name="ce368" office:value-type="float" office:value="243603993.83" calcext:value-type="float">
            <text:p>243.603.994</text:p>
          </table:table-cell>
          <table:table-cell table:style-name="ce368" office:value-type="float" office:value="2206823932.04" calcext:value-type="float">
            <text:p>2.206.823.932</text:p>
          </table:table-cell>
          <table:table-cell table:style-name="ce374" office:value-type="float" office:value="23690385581.79" calcext:value-type="float">
            <text:p>23.690.385.582</text:p>
          </table:table-cell>
          <table:table-cell table:number-columns-repeated="56"/>
        </table:table-row>
        <table:table-row table:style-name="ro8">
          <table:table-cell/>
          <table:table-cell table:style-name="ce441" office:value-type="float" office:value="2026" calcext:value-type="float" table:number-columns-spanned="7" table:number-rows-spanned="1">
            <text:p>2026</text:p>
          </table:table-cell>
          <table:covered-table-cell table:number-columns-repeated="5" table:style-name="ce369"/>
          <table:covered-table-cell table:style-name="ce375"/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Enero</text:p>
          </table:table-cell>
          <table:table-cell table:style-name="ce367" office:value-type="float" office:value="755680924.92" calcext:value-type="float">
            <text:p>755.680.925</text:p>
          </table:table-cell>
          <table:table-cell table:style-name="ce367" office:value-type="float" office:value="1106724868.4" calcext:value-type="float">
            <text:p>1.106.724.868</text:p>
          </table:table-cell>
          <table:table-cell table:style-name="ce367" office:value-type="float" office:value="2502503.53" calcext:value-type="float">
            <text:p>2.502.504</text:p>
          </table:table-cell>
          <table:table-cell table:style-name="ce367" office:value-type="float" office:value="18603110.08" calcext:value-type="float">
            <text:p>18.603.110</text:p>
          </table:table-cell>
          <table:table-cell table:number-columns-repeated="2" table:style-name="ce367" office:value-type="float" office:value="1883511406.93" calcext:value-type="float">
            <text:p>1.883.511.407</text:p>
          </table:table-cell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Febrero</text:p>
          </table:table-cell>
          <table:table-cell table:style-name="ce367" office:value-type="float" office:value="756129734.68" calcext:value-type="float">
            <text:p>756.129.735</text:p>
          </table:table-cell>
          <table:table-cell table:style-name="ce367" office:value-type="float" office:value="1148353614.86" calcext:value-type="float">
            <text:p>1.148.353.615</text:p>
          </table:table-cell>
          <table:table-cell table:style-name="ce367" office:value-type="float" office:value="3345092.77" calcext:value-type="float">
            <text:p>3.345.093</text:p>
          </table:table-cell>
          <table:table-cell table:style-name="ce367" office:value-type="float" office:value="58185819.64" calcext:value-type="float">
            <text:p>58.185.820</text:p>
          </table:table-cell>
          <table:table-cell table:style-name="ce367" office:value-type="float" office:value="1966014261.95" calcext:value-type="float">
            <text:p>1.966.014.262</text:p>
          </table:table-cell>
          <table:table-cell table:style-name="ce367" office:value-type="float" office:value="3849525668.88" calcext:value-type="float">
            <text:p>3.849.525.669</text:p>
          </table:table-cell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Marzo</text:p>
          </table:table-cell>
          <table:table-cell table:style-name="ce367" office:value-type="float" office:value="964773113.36" calcext:value-type="float">
            <text:p>964.773.113</text:p>
          </table:table-cell>
          <table:table-cell table:style-name="ce367" office:value-type="float" office:value="1133847460.55" calcext:value-type="float">
            <text:p>1.133.847.461</text:p>
          </table:table-cell>
          <table:table-cell table:style-name="ce367" office:value-type="float" office:value="3819060.34" calcext:value-type="float">
            <text:p>3.819.060</text:p>
          </table:table-cell>
          <table:table-cell table:style-name="ce367" office:value-type="float" office:value="49720829.41" calcext:value-type="float">
            <text:p>49.720.829</text:p>
          </table:table-cell>
          <table:table-cell table:style-name="ce367" office:value-type="float" office:value="2152160463.66" calcext:value-type="float">
            <text:p>2.152.160.464</text:p>
          </table:table-cell>
          <table:table-cell table:style-name="ce367" office:value-type="float" office:value="6001686132.54" calcext:value-type="float">
            <text:p>6.001.686.133</text:p>
          </table:table-cell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Abril</text:p>
          </table:table-cell>
          <table:table-cell table:style-name="ce367" office:value-type="float" office:value="632000696.92" calcext:value-type="float">
            <text:p>632.000.697</text:p>
          </table:table-cell>
          <table:table-cell table:style-name="ce367" office:value-type="float" office:value="1165221425.28" calcext:value-type="float">
            <text:p>1.165.221.425</text:p>
          </table:table-cell>
          <table:table-cell table:style-name="ce367" office:value-type="float" office:value="5685848.97" calcext:value-type="float">
            <text:p>5.685.849</text:p>
          </table:table-cell>
          <table:table-cell table:style-name="ce367" office:value-type="float" office:value="51407786.65" calcext:value-type="float">
            <text:p>51.407.787</text:p>
          </table:table-cell>
          <table:table-cell table:style-name="ce367" office:value-type="float" office:value="1854315757.82" calcext:value-type="float">
            <text:p>1.854.315.758</text:p>
          </table:table-cell>
          <table:table-cell table:style-name="ce367" office:value-type="float" office:value="7856001890.36" calcext:value-type="float">
            <text:p>7.856.001.890</text:p>
          </table:table-cell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Mayo</text:p>
          </table:table-cell>
          <table:table-cell table:style-name="ce367" office:value-type="float" office:value="635117137.92" calcext:value-type="float">
            <text:p>635.117.138</text:p>
          </table:table-cell>
          <table:table-cell table:style-name="ce367" office:value-type="float" office:value="1078611881.71" calcext:value-type="float">
            <text:p>1.078.611.882</text:p>
          </table:table-cell>
          <table:table-cell table:style-name="ce367" office:value-type="float" office:value="15615539.54" calcext:value-type="float">
            <text:p>15.615.540</text:p>
          </table:table-cell>
          <table:table-cell table:style-name="ce367" office:value-type="float" office:value="58444778.68" calcext:value-type="float">
            <text:p>58.444.779</text:p>
          </table:table-cell>
          <table:table-cell table:style-name="ce367" office:value-type="float" office:value="1787789337.85" calcext:value-type="float">
            <text:p>1.787.789.338</text:p>
          </table:table-cell>
          <table:table-cell table:style-name="ce367" office:value-type="float" office:value="9643791228.21" calcext:value-type="float">
            <text:p>9.643.791.228</text:p>
          </table:table-cell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Junio</text:p>
          </table:table-cell>
          <table:table-cell table:style-name="ce367" office:value-type="float" office:value="636936049.53" calcext:value-type="float">
            <text:p>636.936.050</text:p>
          </table:table-cell>
          <table:table-cell table:style-name="ce367" office:value-type="float" office:value="1059350696.72" calcext:value-type="float">
            <text:p>1.059.350.697</text:p>
          </table:table-cell>
          <table:table-cell table:style-name="ce367" office:value-type="float" office:value="13754683.59" calcext:value-type="float">
            <text:p>13.754.684</text:p>
          </table:table-cell>
          <table:table-cell table:style-name="ce367" office:value-type="float" office:value="57489932.73" calcext:value-type="float">
            <text:p>57.489.933</text:p>
          </table:table-cell>
          <table:table-cell table:style-name="ce367" office:value-type="float" office:value="1767531362.57" calcext:value-type="float">
            <text:p>1.767.531.363</text:p>
          </table:table-cell>
          <table:table-cell table:style-name="ce367" office:value-type="float" office:value="11411322590.78" calcext:value-type="float">
            <text:p>11.411.322.591</text:p>
          </table:table-cell>
          <table:table-cell table:number-columns-repeated="56"/>
        </table:table-row>
        <table:table-row table:style-name="ro8">
          <table:table-cell/>
          <table:table-cell table:style-name="ce454" office:value-type="string" calcext:value-type="string">
            <text:p>Cifras en euros</text:p>
          </table:table-cell>
          <table:table-cell table:style-name="ce301" table:number-columns-repeated="6"/>
          <table:table-cell table:number-columns-repeated="56"/>
        </table:table-row>
        <table:table-row table:style-name="ro8">
          <table:table-cell/>
          <table:table-cell table:style-name="ce341" office:value-type="string" calcext:value-type="string">
            <text:p>*Nota: sin considerar las cantidades correspondientes a liquidaciones de ejercicios anteriores por las diferentes figuras tributarias cedidas gestionadas por el Estado</text:p>
          </table:table-cell>
          <table:table-cell table:number-columns-repeated="62"/>
        </table:table-row>
        <table:table-row table:style-name="ro8" table:number-rows-repeated="2">
          <table:table-cell table:number-columns-repeated="64"/>
        </table:table-row>
        <table:table-row table:style-name="ro8">
          <table:table-cell>
            <draw:frame table:end-cell-address="'1.8'.I54" table:end-x="0.88cm" table:end-y="0.097cm" draw:z-index="0" draw:name="Chart 1" draw:style-name="gr12" draw:text-style-name="P11" svg:width="22.428cm" svg:height="9.184cm" svg:x="0.788cm" svg:y="0.279cm">
              <draw:object draw:notify-on-update-of-ranges="'1.8'.B13:'1.8'.B24 '1.8'.B12:'1.8'.B12 '1.8'.G13:'1.8'.G24 '1.8'.B25:'1.8'.B25 '1.8'.G26:'1.8'.G31" xlink:href="./Object 27" xlink:type="simple" xlink:show="embed" xlink:actuate="onLoad">
                <loext:p/>
              </draw:object>
              <draw:image xlink:href="./ObjectReplacements/Object 27" xlink:type="simple" xlink:show="embed" xlink:actuate="onLoad"/>
            </draw:frame>
          </table:table-cell>
          <table:table-cell table:number-columns-repeated="63"/>
        </table:table-row>
        <table:table-row table:style-name="ro8" table:number-rows-repeated="18">
          <table:table-cell table:number-columns-repeated="64"/>
        </table:table-row>
        <table:table-row table:style-name="ro8">
          <table:table-cell>
            <draw:frame table:end-cell-address="'1.8'.I70" table:end-x="1.075cm" table:end-y="0.475cm" draw:z-index="1" draw:name="Chart 2" draw:style-name="gr12" draw:text-style-name="P11" svg:width="21.991cm" svg:height="8.019cm" svg:x="1.42cm" svg:y="0.261cm">
              <draw:object draw:notify-on-update-of-ranges="'1.8'.B13:'1.8'.B24 '1.8'.B12:'1.8'.B12 '1.8'.H13:'1.8'.H24 '1.8'.B25:'1.8'.B25 '1.8'.H26:'1.8'.H31" xlink:href="./Object 28" xlink:type="simple" xlink:show="embed" xlink:actuate="onLoad">
                <loext:p/>
              </draw:object>
              <draw:image xlink:href="./ObjectReplacements/Object 28" xlink:type="simple" xlink:show="embed" xlink:actuate="onLoad"/>
            </draw:frame>
          </table:table-cell>
          <table:table-cell table:number-columns-repeated="63"/>
        </table:table-row>
        <table:table-row table:style-name="ro8" table:number-rows-repeated="1048515">
          <table:table-cell table:number-columns-repeated="64"/>
        </table:table-row>
        <table:table-row table:style-name="ro5" table:number-rows-repeated="5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Portada.$A$1" table:cell-range-address="$'1.8'.$A$8:.$I$86" table:range-usable-as="print-range"/>
        </table:named-expressions>
      </table:table>
      <table:table table:name="1.9" table:style-name="ta2">
        <table:shapes>
          <draw:frame draw:z-index="0" draw:name="Chart 1" draw:style-name="gr12" draw:text-style-name="P11" svg:width="21.565cm" svg:height="7.842cm" svg:x="1.201cm" svg:y="20.462cm">
            <draw:object draw:notify-on-update-of-ranges="'1.9'.B12:'1.9'.B23 '1.9'.B11:'1.9'.B11 '1.9'.G12:'1.9'.G23 '1.9'.B24:'1.9'.B24 '1.9'.G25:'1.9'.G30" xlink:href="./Object 25" xlink:type="simple" xlink:show="embed" xlink:actuate="onLoad">
              <loext:p/>
            </draw:object>
            <draw:image xlink:href="./ObjectReplacements/Object 25" xlink:type="simple" xlink:show="embed" xlink:actuate="onLoad"/>
          </draw:frame>
          <draw:frame draw:z-index="1" draw:name="Chart 2" draw:style-name="gr12" draw:text-style-name="P11" svg:width="21.805cm" svg:height="8.779cm" svg:x="0.902cm" svg:y="28.816cm">
            <draw:object draw:notify-on-update-of-ranges="'1.9'.B12:'1.9'.B23 '1.9'.B11:'1.9'.B11 '1.9'.H12:'1.9'.H23 '1.9'.B24:'1.9'.B24 '1.9'.H25:'1.9'.H30" xlink:href="./Object 26" xlink:type="simple" xlink:show="embed" xlink:actuate="onLoad">
              <loext:p/>
            </draw:object>
            <draw:image xlink:href="./ObjectReplacements/Object 26" xlink:type="simple" xlink:show="embed" xlink:actuate="onLoad"/>
          </draw:frame>
        </table:shapes>
        <table:table-column table:style-name="co15" table:default-cell-style-name="ce132"/>
        <table:table-column table:style-name="co31" table:default-cell-style-name="ce132"/>
        <table:table-column table:style-name="co56" table:default-cell-style-name="ce132"/>
        <table:table-column table:style-name="co61" table:default-cell-style-name="ce132"/>
        <table:table-column table:style-name="co58" table:default-cell-style-name="ce132"/>
        <table:table-column table:style-name="co59" table:default-cell-style-name="ce132"/>
        <table:table-column table:style-name="co62" table:default-cell-style-name="ce132"/>
        <table:table-column table:style-name="co58" table:default-cell-style-name="ce132"/>
        <table:table-column table:style-name="co15" table:number-columns-repeated="56" table:default-cell-style-name="ce132"/>
        <table:table-row table:style-name="ro5">
          <table:table-cell>
            <draw:frame draw:z-index="2" draw:name="Imagen 14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number-columns-repeated="63"/>
        </table:table-row>
        <table:table-row table:style-name="ro5">
          <table:table-cell table:number-columns-repeated="64"/>
        </table:table-row>
        <table:table-row table:style-name="ro6">
          <table:table-cell table:number-columns-repeated="3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style-name="Default"/>
          <table:covered-table-cell table:number-columns-repeated="4" table:style-name="ce2"/>
          <table:table-cell table:style-name="ce2" table:number-columns-repeated="2"/>
          <table:table-cell table:number-columns-repeated="53"/>
        </table:table-row>
        <table:table-row table:style-name="ro7">
          <table:table-cell table:number-columns-repeated="3"/>
          <table:table-cell table:style-name="ce2"/>
          <table:table-cell table:style-name="ce18" table:formula="of:=[$Portada.$H$3]" office:value-type="string" office:string-value="JUNIO 2026 (Datos Provisionales)" calcext:value-type="string">
            <text:p>JUNIO 2026 (Datos Provisionales)</text:p>
          </table:table-cell>
          <table:table-cell table:style-name="Default" table:number-columns-repeated="2"/>
          <table:table-cell table:style-name="ce2" table:number-columns-repeated="4"/>
          <table:table-cell table:number-columns-repeated="53"/>
        </table:table-row>
        <table:table-row table:style-name="ro8" table:number-rows-repeated="3">
          <table:table-cell table:number-columns-repeated="64"/>
        </table:table-row>
        <table:table-row table:style-name="ro8">
          <table:table-cell table:style-name="ce3" office:value-type="string" calcext:value-type="string">
            <text:p>1.9. Recaudación mensual por capítulos. Serie temporal 2026-2025 **</text:p>
          </table:table-cell>
          <table:table-cell table:style-name="ce189" table:number-columns-repeated="6"/>
          <table:table-cell table:number-columns-repeated="57"/>
        </table:table-row>
        <table:table-row table:style-name="ro8">
          <table:table-cell table:number-columns-repeated="64"/>
        </table:table-row>
        <table:table-row table:style-name="ro21">
          <table:table-cell table:number-columns-repeated="2"/>
          <table:table-cell table:style-name="ce468" office:value-type="string" calcext:value-type="string">
            <text:p>IMPUESTOS DIRECTOS</text:p>
          </table:table-cell>
          <table:table-cell table:style-name="ce468" office:value-type="string" calcext:value-type="string">
            <text:p>IMPUESTOS INDIRECTOS</text:p>
          </table:table-cell>
          <table:table-cell table:style-name="ce468" office:value-type="string" calcext:value-type="string">
            <text:p>TASAS</text:p>
          </table:table-cell>
          <table:table-cell table:style-name="ce468" office:value-type="string" calcext:value-type="string">
            <text:p>OTROS INGRESOS DE DERECHO PÚBLICO</text:p>
          </table:table-cell>
          <table:table-cell table:style-name="ce468" office:value-type="string" calcext:value-type="string">
            <text:p>TOTAL MENSUAL</text:p>
          </table:table-cell>
          <table:table-cell table:style-name="ce468" office:value-type="string" calcext:value-type="string">
            <text:p>TOTAL MENSUAL ACUMULADO</text:p>
          </table:table-cell>
          <table:table-cell table:number-columns-repeated="56"/>
        </table:table-row>
        <table:table-row table:style-name="ro8">
          <table:table-cell/>
          <table:table-cell table:style-name="ce441" office:value-type="float" office:value="2025" calcext:value-type="float" table:number-columns-spanned="7" table:number-rows-spanned="1">
            <text:p>2025</text:p>
          </table:table-cell>
          <table:covered-table-cell table:number-columns-repeated="5" table:style-name="ce469"/>
          <table:covered-table-cell table:style-name="ce510"/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Enero</text:p>
          </table:table-cell>
          <table:table-cell table:style-name="ce366" office:value-type="float" office:value="694732326.45" calcext:value-type="float">
            <text:p>694.732.326</text:p>
          </table:table-cell>
          <table:table-cell table:style-name="ce366" office:value-type="float" office:value="1019088287.51" calcext:value-type="float">
            <text:p>1.019.088.288</text:p>
          </table:table-cell>
          <table:table-cell table:style-name="ce366" office:value-type="float" office:value="3338693.65" calcext:value-type="float">
            <text:p>3.338.694</text:p>
          </table:table-cell>
          <table:table-cell table:style-name="ce366" office:value-type="float" office:value="11054882.71" calcext:value-type="float">
            <text:p>11.054.883</text:p>
          </table:table-cell>
          <table:table-cell table:style-name="ce366" office:value-type="float" office:value="1728214190.32" calcext:value-type="float">
            <text:p>1.728.214.190</text:p>
          </table:table-cell>
          <table:table-cell table:style-name="ce371" office:value-type="float" office:value="1728214190.32" calcext:value-type="float">
            <text:p>1.728.214.190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Febrero</text:p>
          </table:table-cell>
          <table:table-cell table:style-name="ce367" office:value-type="float" office:value="643883496.5" calcext:value-type="float">
            <text:p>643.883.497</text:p>
          </table:table-cell>
          <table:table-cell table:style-name="ce367" office:value-type="float" office:value="989913223.89" calcext:value-type="float">
            <text:p>989.913.224</text:p>
          </table:table-cell>
          <table:table-cell table:style-name="ce367" office:value-type="float" office:value="3761971.13" calcext:value-type="float">
            <text:p>3.761.971</text:p>
          </table:table-cell>
          <table:table-cell table:style-name="ce367" office:value-type="float" office:value="41529006.5900001" calcext:value-type="float">
            <text:p>41.529.007</text:p>
          </table:table-cell>
          <table:table-cell table:style-name="ce367" office:value-type="float" office:value="1679087698.11" calcext:value-type="float">
            <text:p>1.679.087.698</text:p>
          </table:table-cell>
          <table:table-cell table:style-name="ce373" office:value-type="float" office:value="3407301888.43" calcext:value-type="float">
            <text:p>3.407.301.888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Marzo</text:p>
          </table:table-cell>
          <table:table-cell table:style-name="ce367" office:value-type="float" office:value="643302971.35" calcext:value-type="float">
            <text:p>643.302.971</text:p>
          </table:table-cell>
          <table:table-cell table:style-name="ce367" office:value-type="float" office:value="1077378636.64" calcext:value-type="float">
            <text:p>1.077.378.637</text:p>
          </table:table-cell>
          <table:table-cell table:style-name="ce367" office:value-type="float" office:value="8777219.44" calcext:value-type="float">
            <text:p>8.777.219</text:p>
          </table:table-cell>
          <table:table-cell table:style-name="ce367" office:value-type="float" office:value="75648994.3599999" calcext:value-type="float">
            <text:p>75.648.994</text:p>
          </table:table-cell>
          <table:table-cell table:style-name="ce367" office:value-type="float" office:value="1805107821.79" calcext:value-type="float">
            <text:p>1.805.107.822</text:p>
          </table:table-cell>
          <table:table-cell table:style-name="ce373" office:value-type="float" office:value="5212409710.22" calcext:value-type="float">
            <text:p>5.212.409.710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Abril</text:p>
          </table:table-cell>
          <table:table-cell table:style-name="ce367" office:value-type="float" office:value="635505749.63" calcext:value-type="float">
            <text:p>635.505.750</text:p>
          </table:table-cell>
          <table:table-cell table:style-name="ce367" office:value-type="float" office:value="1069241590.26" calcext:value-type="float">
            <text:p>1.069.241.590</text:p>
          </table:table-cell>
          <table:table-cell table:style-name="ce367" office:value-type="float" office:value="4055914.25" calcext:value-type="float">
            <text:p>4.055.914</text:p>
          </table:table-cell>
          <table:table-cell table:style-name="ce367" office:value-type="float" office:value="44349457.4600001" calcext:value-type="float">
            <text:p>44.349.457</text:p>
          </table:table-cell>
          <table:table-cell table:style-name="ce367" office:value-type="float" office:value="1753152711.6" calcext:value-type="float">
            <text:p>1.753.152.712</text:p>
          </table:table-cell>
          <table:table-cell table:style-name="ce373" office:value-type="float" office:value="6965562421.82" calcext:value-type="float">
            <text:p>6.965.562.422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Mayo</text:p>
          </table:table-cell>
          <table:table-cell table:style-name="ce367" office:value-type="float" office:value="633440529.93" calcext:value-type="float">
            <text:p>633.440.530</text:p>
          </table:table-cell>
          <table:table-cell table:style-name="ce367" office:value-type="float" office:value="987773959.84" calcext:value-type="float">
            <text:p>987.773.960</text:p>
          </table:table-cell>
          <table:table-cell table:style-name="ce367" office:value-type="float" office:value="4937581.19" calcext:value-type="float">
            <text:p>4.937.581</text:p>
          </table:table-cell>
          <table:table-cell table:style-name="ce367" office:value-type="float" office:value="42517647.42" calcext:value-type="float">
            <text:p>42.517.647</text:p>
          </table:table-cell>
          <table:table-cell table:style-name="ce367" office:value-type="float" office:value="1668669718.38" calcext:value-type="float">
            <text:p>1.668.669.718</text:p>
          </table:table-cell>
          <table:table-cell table:style-name="ce373" office:value-type="float" office:value="8634232140.2" calcext:value-type="float">
            <text:p>8.634.232.140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Junio</text:p>
          </table:table-cell>
          <table:table-cell table:style-name="ce367" office:value-type="float" office:value="642692731.95" calcext:value-type="float">
            <text:p>642.692.732</text:p>
          </table:table-cell>
          <table:table-cell table:style-name="ce367" office:value-type="float" office:value="1071795875.6" calcext:value-type="float">
            <text:p>1.071.795.876</text:p>
          </table:table-cell>
          <table:table-cell table:style-name="ce367" office:value-type="float" office:value="16605056.77" calcext:value-type="float">
            <text:p>16.605.057</text:p>
          </table:table-cell>
          <table:table-cell table:style-name="ce367" office:value-type="float" office:value="64657966.2699999" calcext:value-type="float">
            <text:p>64.657.966</text:p>
          </table:table-cell>
          <table:table-cell table:style-name="ce367" office:value-type="float" office:value="1795751630.59" calcext:value-type="float">
            <text:p>1.795.751.631</text:p>
          </table:table-cell>
          <table:table-cell table:style-name="ce373" office:value-type="float" office:value="10429983770.79" calcext:value-type="float">
            <text:p>10.429.983.771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Julio</text:p>
          </table:table-cell>
          <table:table-cell table:style-name="ce367" office:value-type="float" office:value="2170323702.79" calcext:value-type="float">
            <text:p>2.170.323.703</text:p>
          </table:table-cell>
          <table:table-cell table:style-name="ce367" office:value-type="float" office:value="1272408910.5" calcext:value-type="float">
            <text:p>1.272.408.911</text:p>
          </table:table-cell>
          <table:table-cell table:style-name="ce367" office:value-type="float" office:value="24677330.53" calcext:value-type="float">
            <text:p>24.677.331</text:p>
          </table:table-cell>
          <table:table-cell table:style-name="ce367" office:value-type="float" office:value="45418465.97" calcext:value-type="float">
            <text:p>45.418.466</text:p>
          </table:table-cell>
          <table:table-cell table:style-name="ce367" office:value-type="float" office:value="3512828409.79" calcext:value-type="float">
            <text:p>3.512.828.410</text:p>
          </table:table-cell>
          <table:table-cell table:style-name="ce373" office:value-type="float" office:value="13942812180.58" calcext:value-type="float">
            <text:p>13.942.812.181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Agosto</text:p>
          </table:table-cell>
          <table:table-cell table:style-name="ce367" office:value-type="float" office:value="672887516.59" calcext:value-type="float">
            <text:p>672.887.517</text:p>
          </table:table-cell>
          <table:table-cell table:style-name="ce367" office:value-type="float" office:value="1042371989.64" calcext:value-type="float">
            <text:p>1.042.371.990</text:p>
          </table:table-cell>
          <table:table-cell table:style-name="ce367" office:value-type="float" office:value="11007686.47" calcext:value-type="float">
            <text:p>11.007.686</text:p>
          </table:table-cell>
          <table:table-cell table:style-name="ce367" office:value-type="float" office:value="38695477.7299999" calcext:value-type="float">
            <text:p>38.695.478</text:p>
          </table:table-cell>
          <table:table-cell table:style-name="ce367" office:value-type="float" office:value="1764962670.43" calcext:value-type="float">
            <text:p>1.764.962.670</text:p>
          </table:table-cell>
          <table:table-cell table:style-name="ce373" office:value-type="float" office:value="15707774851.01" calcext:value-type="float">
            <text:p>15.707.774.851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Septiembre</text:p>
          </table:table-cell>
          <table:table-cell table:style-name="ce367" office:value-type="float" office:value="1029990993.87" calcext:value-type="float">
            <text:p>1.029.990.994</text:p>
          </table:table-cell>
          <table:table-cell table:style-name="ce367" office:value-type="float" office:value="1304769518.74" calcext:value-type="float">
            <text:p>1.304.769.519</text:p>
          </table:table-cell>
          <table:table-cell table:style-name="ce367" office:value-type="float" office:value="3087632.84" calcext:value-type="float">
            <text:p>3.087.633</text:p>
          </table:table-cell>
          <table:table-cell table:style-name="ce367" office:value-type="float" office:value="43991482.88" calcext:value-type="float">
            <text:p>43.991.483</text:p>
          </table:table-cell>
          <table:table-cell table:style-name="ce367" office:value-type="float" office:value="2381839628.33" calcext:value-type="float">
            <text:p>2.381.839.628</text:p>
          </table:table-cell>
          <table:table-cell table:style-name="ce373" office:value-type="float" office:value="18089614479.34" calcext:value-type="float">
            <text:p>18.089.614.479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Octubre</text:p>
          </table:table-cell>
          <table:table-cell table:style-name="ce367" office:value-type="float" office:value="788958094.39" calcext:value-type="float">
            <text:p>788.958.094</text:p>
          </table:table-cell>
          <table:table-cell table:style-name="ce367" office:value-type="float" office:value="1208283201.39" calcext:value-type="float">
            <text:p>1.208.283.201</text:p>
          </table:table-cell>
          <table:table-cell table:style-name="ce367" office:value-type="float" office:value="3950994.43" calcext:value-type="float">
            <text:p>3.950.994</text:p>
          </table:table-cell>
          <table:table-cell table:style-name="ce367" office:value-type="float" office:value="53374726.3399999" calcext:value-type="float">
            <text:p>53.374.726</text:p>
          </table:table-cell>
          <table:table-cell table:style-name="ce367" office:value-type="float" office:value="2054567016.55" calcext:value-type="float">
            <text:p>2.054.567.017</text:p>
          </table:table-cell>
          <table:table-cell table:style-name="ce373" office:value-type="float" office:value="20144181495.89" calcext:value-type="float">
            <text:p>20.144.181.496</text:p>
          </table:table-cell>
          <table:table-cell table:number-columns-repeated="56"/>
        </table:table-row>
        <table:table-row table:style-name="ro8">
          <table:table-cell/>
          <table:table-cell table:style-name="ce443" office:value-type="string" calcext:value-type="string">
            <text:p>Noviembre</text:p>
          </table:table-cell>
          <table:table-cell table:style-name="ce367" office:value-type="float" office:value="753048165.5" calcext:value-type="float">
            <text:p>753.048.166</text:p>
          </table:table-cell>
          <table:table-cell table:style-name="ce367" office:value-type="float" office:value="1110706224.82" calcext:value-type="float">
            <text:p>1.110.706.225</text:p>
          </table:table-cell>
          <table:table-cell table:style-name="ce367" office:value-type="float" office:value="3081793.85" calcext:value-type="float">
            <text:p>3.081.794</text:p>
          </table:table-cell>
          <table:table-cell table:style-name="ce367" office:value-type="float" office:value="-124777531.42" calcext:value-type="float">
            <text:p>-124.777.531</text:p>
          </table:table-cell>
          <table:table-cell table:style-name="ce367" office:value-type="float" office:value="1742058652.75" calcext:value-type="float">
            <text:p>1.742.058.653</text:p>
          </table:table-cell>
          <table:table-cell table:style-name="ce373" office:value-type="float" office:value="21886240148.64" calcext:value-type="float">
            <text:p>21.886.240.149</text:p>
          </table:table-cell>
          <table:table-cell table:number-columns-repeated="56"/>
        </table:table-row>
        <table:table-row table:style-name="ro8">
          <table:table-cell/>
          <table:table-cell table:style-name="ce444" office:value-type="string" calcext:value-type="string">
            <text:p>Diciembre</text:p>
          </table:table-cell>
          <table:table-cell table:style-name="ce367" office:value-type="float" office:value="777403507.65" calcext:value-type="float">
            <text:p>777.403.508</text:p>
          </table:table-cell>
          <table:table-cell table:style-name="ce367" office:value-type="float" office:value="1159989735.55" calcext:value-type="float">
            <text:p>1.159.989.736</text:p>
          </table:table-cell>
          <table:table-cell table:style-name="ce367" office:value-type="float" office:value="19512608.78" calcext:value-type="float">
            <text:p>19.512.609</text:p>
          </table:table-cell>
          <table:table-cell table:style-name="ce367" office:value-type="float" office:value="243603993.83" calcext:value-type="float">
            <text:p>243.603.994</text:p>
          </table:table-cell>
          <table:table-cell table:style-name="ce367" office:value-type="float" office:value="2200509845.81" calcext:value-type="float">
            <text:p>2.200.509.846</text:p>
          </table:table-cell>
          <table:table-cell table:style-name="ce373" office:value-type="float" office:value="24086749994.45" calcext:value-type="float">
            <text:p>24.086.749.994</text:p>
          </table:table-cell>
          <table:table-cell table:number-columns-repeated="56"/>
        </table:table-row>
        <table:table-row table:style-name="ro8">
          <table:table-cell/>
          <table:table-cell table:style-name="ce441" office:value-type="float" office:value="2026" calcext:value-type="float" table:number-columns-spanned="7" table:number-rows-spanned="1">
            <text:p>2026</text:p>
          </table:table-cell>
          <table:covered-table-cell table:number-columns-repeated="5" table:style-name="ce369"/>
          <table:covered-table-cell table:style-name="ce375"/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Enero</text:p>
          </table:table-cell>
          <table:table-cell table:style-name="ce366" office:value-type="float" office:value="754152990.76" calcext:value-type="float">
            <text:p>754.152.991</text:p>
          </table:table-cell>
          <table:table-cell table:style-name="ce366" office:value-type="float" office:value="1101938716.33" calcext:value-type="float">
            <text:p>1.101.938.716</text:p>
          </table:table-cell>
          <table:table-cell table:style-name="ce366" office:value-type="float" office:value="2502503.53" calcext:value-type="float">
            <text:p>2.502.504</text:p>
          </table:table-cell>
          <table:table-cell table:style-name="ce366" office:value-type="float" office:value="18603110.08" calcext:value-type="float">
            <text:p>18.603.110</text:p>
          </table:table-cell>
          <table:table-cell table:number-columns-repeated="2" table:style-name="ce366" office:value-type="float" office:value="1877197320.7" calcext:value-type="float">
            <text:p>1.877.197.321</text:p>
          </table:table-cell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Febrero</text:p>
          </table:table-cell>
          <table:table-cell table:style-name="ce366" office:value-type="float" office:value="754601800.520001" calcext:value-type="float">
            <text:p>754.601.801</text:p>
          </table:table-cell>
          <table:table-cell table:style-name="ce366" office:value-type="float" office:value="1143567462.79" calcext:value-type="float">
            <text:p>1.143.567.463</text:p>
          </table:table-cell>
          <table:table-cell table:style-name="ce366" office:value-type="float" office:value="3345092.77" calcext:value-type="float">
            <text:p>3.345.093</text:p>
          </table:table-cell>
          <table:table-cell table:style-name="ce366" office:value-type="float" office:value="58185819.6400001" calcext:value-type="float">
            <text:p>58.185.820</text:p>
          </table:table-cell>
          <table:table-cell table:style-name="ce366" office:value-type="float" office:value="1959700175.72" calcext:value-type="float">
            <text:p>1.959.700.176</text:p>
          </table:table-cell>
          <table:table-cell table:style-name="ce366" office:value-type="float" office:value="3836897496.42" calcext:value-type="float">
            <text:p>3.836.897.496</text:p>
          </table:table-cell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Marzo</text:p>
          </table:table-cell>
          <table:table-cell table:style-name="ce366" office:value-type="float" office:value="963245179.2" calcext:value-type="float">
            <text:p>963.245.179</text:p>
          </table:table-cell>
          <table:table-cell table:style-name="ce366" office:value-type="float" office:value="1129061308.48" calcext:value-type="float">
            <text:p>1.129.061.308</text:p>
          </table:table-cell>
          <table:table-cell table:style-name="ce366" office:value-type="float" office:value="3819060.34" calcext:value-type="float">
            <text:p>3.819.060</text:p>
          </table:table-cell>
          <table:table-cell table:style-name="ce366" office:value-type="float" office:value="49720829.41" calcext:value-type="float">
            <text:p>49.720.829</text:p>
          </table:table-cell>
          <table:table-cell table:style-name="ce366" office:value-type="float" office:value="2145846377.43" calcext:value-type="float">
            <text:p>2.145.846.377</text:p>
          </table:table-cell>
          <table:table-cell table:style-name="ce366" office:value-type="float" office:value="5982743873.85" calcext:value-type="float">
            <text:p>5.982.743.874</text:p>
          </table:table-cell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Abril</text:p>
          </table:table-cell>
          <table:table-cell table:style-name="ce366" office:value-type="float" office:value="630472762.760001" calcext:value-type="float">
            <text:p>630.472.763</text:p>
          </table:table-cell>
          <table:table-cell table:style-name="ce366" office:value-type="float" office:value="1160435273.21" calcext:value-type="float">
            <text:p>1.160.435.273</text:p>
          </table:table-cell>
          <table:table-cell table:style-name="ce366" office:value-type="float" office:value="5685848.97" calcext:value-type="float">
            <text:p>5.685.849</text:p>
          </table:table-cell>
          <table:table-cell table:style-name="ce366" office:value-type="float" office:value="51407786.65" calcext:value-type="float">
            <text:p>51.407.787</text:p>
          </table:table-cell>
          <table:table-cell table:style-name="ce366" office:value-type="float" office:value="1848001671.59" calcext:value-type="float">
            <text:p>1.848.001.672</text:p>
          </table:table-cell>
          <table:table-cell table:style-name="ce366" office:value-type="float" office:value="7830745545.44" calcext:value-type="float">
            <text:p>7.830.745.545</text:p>
          </table:table-cell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Mayo</text:p>
          </table:table-cell>
          <table:table-cell table:style-name="ce366" office:value-type="float" office:value="633589203.76" calcext:value-type="float">
            <text:p>633.589.204</text:p>
          </table:table-cell>
          <table:table-cell table:style-name="ce366" office:value-type="float" office:value="1073825729.64" calcext:value-type="float">
            <text:p>1.073.825.730</text:p>
          </table:table-cell>
          <table:table-cell table:style-name="ce366" office:value-type="float" office:value="15615539.54" calcext:value-type="float">
            <text:p>15.615.540</text:p>
          </table:table-cell>
          <table:table-cell table:style-name="ce366" office:value-type="float" office:value="58444778.68" calcext:value-type="float">
            <text:p>58.444.779</text:p>
          </table:table-cell>
          <table:table-cell table:style-name="ce366" office:value-type="float" office:value="1781475251.62" calcext:value-type="float">
            <text:p>1.781.475.252</text:p>
          </table:table-cell>
          <table:table-cell table:style-name="ce366" office:value-type="float" office:value="9612220797.06" calcext:value-type="float">
            <text:p>9.612.220.797</text:p>
          </table:table-cell>
          <table:table-cell table:number-columns-repeated="56"/>
        </table:table-row>
        <table:table-row table:style-name="ro8">
          <table:table-cell/>
          <table:table-cell table:style-name="ce442" office:value-type="string" calcext:value-type="string">
            <text:p>Junio</text:p>
          </table:table-cell>
          <table:table-cell table:style-name="ce366" office:value-type="float" office:value="635408115.37" calcext:value-type="float">
            <text:p>635.408.115</text:p>
          </table:table-cell>
          <table:table-cell table:style-name="ce366" office:value-type="float" office:value="1054564544.65" calcext:value-type="float">
            <text:p>1.054.564.545</text:p>
          </table:table-cell>
          <table:table-cell table:style-name="ce366" office:value-type="float" office:value="13754683.59" calcext:value-type="float">
            <text:p>13.754.684</text:p>
          </table:table-cell>
          <table:table-cell table:style-name="ce366" office:value-type="float" office:value="57489932.73" calcext:value-type="float">
            <text:p>57.489.933</text:p>
          </table:table-cell>
          <table:table-cell table:style-name="ce366" office:value-type="float" office:value="1761217276.34" calcext:value-type="float">
            <text:p>1.761.217.276</text:p>
          </table:table-cell>
          <table:table-cell table:style-name="ce366" office:value-type="float" office:value="11373438073.4" calcext:value-type="float">
            <text:p>11.373.438.073</text:p>
          </table:table-cell>
          <table:table-cell table:number-columns-repeated="56"/>
        </table:table-row>
        <table:table-row table:style-name="ro3">
          <table:table-cell/>
          <table:table-cell table:style-name="ce301" office:value-type="string" calcext:value-type="string">
            <text:p>Cifras en euros</text:p>
          </table:table-cell>
          <table:table-cell table:style-name="ce301" table:number-columns-repeated="6"/>
          <table:table-cell table:number-columns-repeated="56"/>
        </table:table-row>
        <table:table-row table:style-name="ro8">
          <table:table-cell/>
          <table:table-cell table:style-name="ce341" office:value-type="string" calcext:value-type="string">
            <text:p>**Nota: incluidas las cantidades correspondientes a liquidaciones de ejercicios anteriores por las diferentes figuras tributarias cedidas gestionadas por el Estado</text:p>
          </table:table-cell>
          <table:table-cell table:number-columns-repeated="62"/>
        </table:table-row>
        <table:table-row table:style-name="ro8" table:number-rows-repeated="1048387">
          <table:table-cell table:number-columns-repeated="64"/>
        </table:table-row>
        <table:table-row table:style-name="ro5" table:number-rows-repeated="156">
          <table:table-cell table:number-columns-repeated="64"/>
        </table:table-row>
        <table:table-row table:style-name="ro5">
          <table:table-cell table:number-columns-repeated="64"/>
        </table:table-row>
      </table:table>
      <table:table table:name="Evolución histórica" table:style-name="ta2">
        <office:forms form:automatic-focus="true" form:apply-design-mode="false"/>
        <table:shapes>
          <draw:frame draw:z-index="0" draw:style-name="gr11" draw:text-style-name="P2" svg:width="20.417cm" svg:height="11.338cm" svg:x="1.199cm" svg:y="10.487cm">
            <draw:object draw:notify-on-update-of-ranges="'Evolución histórica'.C9:'Evolución histórica'.H9 'Evolución histórica'.B10:'Evolución histórica'.B10 'Evolución histórica'.C10:'Evolución histórica'.H10 'Evolución histórica'.B11:'Evolución histórica'.B11 'Evolución histórica'.C11:'Evolución histórica'.H11 'Evolución histórica'.B12:'Evolución histórica'.B12 'Evolución histórica'.C12:'Evolución histórica'.H12 'Evolución histórica'.B14:'Evolución histórica'.B14 'Evolución histórica'.C14:'Evolución histórica'.H14 'Evolución histórica'.B13:'Evolución histórica'.B13 'Evolución histórica'.C13:'Evolución histórica'.H13 'Evolución histórica'.B15:'Evolución histórica'.B15 'Evolución histórica'.C15:'Evolución histórica'.H15 'Evolución histórica'.B16:'Evolución histórica'.B16 'Evolución histórica'.C16:'Evolución histórica'.H16" xlink:href="./Object 3" xlink:type="simple" xlink:show="embed" xlink:actuate="onLoad">
              <loext:p/>
            </draw:object>
            <draw:image xlink:href="./ObjectReplacements/Object 3" xlink:type="simple" xlink:show="embed" xlink:actuate="onLoad"/>
          </draw:frame>
        </table:shapes>
        <table:table-column table:style-name="co63" table:default-cell-style-name="Default"/>
        <table:table-column table:style-name="co64" table:default-cell-style-name="Default"/>
        <table:table-column table:style-name="co65" table:number-columns-repeated="2" table:default-cell-style-name="Default"/>
        <table:table-column table:style-name="co66" table:default-cell-style-name="Default"/>
        <table:table-column table:style-name="co65" table:default-cell-style-name="Default"/>
        <table:table-column table:style-name="co66" table:number-columns-repeated="2" table:default-cell-style-name="Default"/>
        <table:table-column table:style-name="co1" table:number-columns-repeated="4" table:default-cell-style-name="Default"/>
        <table:table-column table:style-name="co67" table:default-cell-style-name="Default"/>
        <table:table-column table:style-name="co68" table:number-columns-repeated="6" table:default-cell-style-name="Default"/>
        <table:table-row table:style-name="ro2">
          <table:table-cell>
            <draw:frame draw:z-index="2" draw:name="Imagen 15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number-columns-repeated="18"/>
        </table:table-row>
        <table:table-row table:style-name="ro6">
          <table:table-cell table:number-columns-repeated="2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/>
          <table:covered-table-cell table:number-columns-repeated="4" table:style-name="ce2"/>
          <table:table-cell table:number-columns-repeated="11"/>
        </table:table-row>
        <table:table-row table:style-name="ro7">
          <table:table-cell table:number-columns-repeated="3"/>
          <table:table-cell table:style-name="ce18" table:formula="of:=[$Portada.$H$3]" office:value-type="string" office:string-value="JUNIO 2026 (Datos Provisionales)" calcext:value-type="string">
            <text:p>JUNIO 2026 (Datos Provisionales)</text:p>
          </table:table-cell>
          <table:table-cell table:number-columns-repeated="15"/>
        </table:table-row>
        <table:table-row table:style-name="ro2" table:number-rows-repeated="3">
          <table:table-cell table:number-columns-repeated="19"/>
        </table:table-row>
        <table:table-row table:style-name="ro22">
          <table:table-cell/>
          <table:table-cell table:style-name="ce418" table:number-columns-repeated="2"/>
          <table:table-cell table:style-name="ce398" office:value-type="string" calcext:value-type="string">
            <text:p>Evolución de la Recaudación del mes de Junio</text:p>
          </table:table-cell>
          <table:table-cell table:style-name="ce418" table:number-columns-repeated="4"/>
          <table:table-cell table:number-columns-repeated="11"/>
        </table:table-row>
        <table:table-row table:style-name="ro2">
          <table:table-cell/>
          <table:table-cell table:style-name="ce418" table:number-columns-repeated="7"/>
          <table:table-cell table:number-columns-repeated="11"/>
        </table:table-row>
        <table:table-row table:style-name="ro23">
          <table:table-cell/>
          <table:table-cell table:style-name="ce419"/>
          <table:table-cell table:style-name="ce420" office:value-type="float" office:value="2026" calcext:value-type="float">
            <text:p>2026</text:p>
          </table:table-cell>
          <table:table-cell table:style-name="ce420" office:value-type="float" office:value="2025" calcext:value-type="float">
            <text:p>2025</text:p>
          </table:table-cell>
          <table:table-cell table:style-name="ce420" office:value-type="float" office:value="2024" calcext:value-type="float">
            <text:p>2024</text:p>
          </table:table-cell>
          <table:table-cell table:style-name="ce420" office:value-type="float" office:value="2023" calcext:value-type="float">
            <text:p>2023</text:p>
          </table:table-cell>
          <table:table-cell table:style-name="ce420" office:value-type="float" office:value="2022" calcext:value-type="float">
            <text:p>2022</text:p>
          </table:table-cell>
          <table:table-cell table:style-name="ce420" office:value-type="float" office:value="2021" calcext:value-type="float">
            <text:p>2021</text:p>
          </table:table-cell>
          <table:table-cell table:number-columns-repeated="2"/>
          <table:table-cell table:style-name="ce463"/>
          <table:table-cell table:number-columns-repeated="8"/>
        </table:table-row>
        <table:table-row table:style-name="ro7">
          <table:table-cell/>
          <table:table-cell table:style-name="ce65" office:value-type="string" calcext:value-type="string">
            <text:p>Impuesto sobre Sucesiones y Donaciones</text:p>
          </table:table-cell>
          <table:table-cell table:style-name="ce453" office:value-type="float" office:value="21908778.4" calcext:value-type="float">
            <text:p>21.908.778</text:p>
          </table:table-cell>
          <table:table-cell table:style-name="ce421" office:value-type="float" office:value="25245363.66" calcext:value-type="float">
            <text:p>25.245.364</text:p>
          </table:table-cell>
          <table:table-cell table:style-name="ce449" office:value-type="float" office:value="44922486.55" calcext:value-type="float">
            <text:p>44.922.487</text:p>
          </table:table-cell>
          <table:table-cell table:style-name="ce449" office:value-type="float" office:value="2773065.47" calcext:value-type="float">
            <text:p>2.773.065</text:p>
          </table:table-cell>
          <table:table-cell table:style-name="ce449" office:value-type="float" office:value="7716191.24" calcext:value-type="float">
            <text:p>7.716.191</text:p>
          </table:table-cell>
          <table:table-cell table:style-name="ce449" office:value-type="float" office:value="16055975.73" calcext:value-type="float">
            <text:p>16.055.976</text:p>
          </table:table-cell>
          <table:table-cell table:number-columns-repeated="2"/>
          <table:table-cell table:style-name="ce463"/>
          <table:table-cell table:number-columns-repeated="8"/>
        </table:table-row>
        <table:table-row table:style-name="ro7">
          <table:table-cell/>
          <table:table-cell table:style-name="ce65" office:value-type="string" calcext:value-type="string">
            <text:p>Impuesto sobre el Patrimonio de las Personas Físicas</text:p>
          </table:table-cell>
          <table:table-cell table:style-name="ce453" office:value-type="float" office:value="4584321.13" calcext:value-type="float">
            <text:p>4.584.321</text:p>
          </table:table-cell>
          <table:table-cell table:style-name="ce421" office:value-type="float" office:value="402979.12" calcext:value-type="float">
            <text:p>402.979</text:p>
          </table:table-cell>
          <table:table-cell table:style-name="ce449" office:value-type="float" office:value="1491161.12" calcext:value-type="float">
            <text:p>1.491.161</text:p>
          </table:table-cell>
          <table:table-cell table:style-name="ce449" office:value-type="float" office:value="327342.99" calcext:value-type="float">
            <text:p>327.343</text:p>
          </table:table-cell>
          <table:table-cell table:style-name="ce449" office:value-type="float" office:value="377911.86" calcext:value-type="float">
            <text:p>377.912</text:p>
          </table:table-cell>
          <table:table-cell table:style-name="ce449" office:value-type="float" office:value="575138" calcext:value-type="float">
            <text:p>575.138</text:p>
          </table:table-cell>
          <table:table-cell table:number-columns-repeated="2"/>
          <table:table-cell table:style-name="ce463"/>
          <table:table-cell table:number-columns-repeated="8"/>
        </table:table-row>
        <table:table-row table:style-name="ro7">
          <table:table-cell/>
          <table:table-cell table:style-name="ce65" office:value-type="string" calcext:value-type="string">
            <text:p>Impuesto Intereses y Comisiones Bancarias</text:p>
          </table:table-cell>
          <table:table-cell table:number-columns-repeated="6" table:style-name="ce421" office:value-type="string" calcext:value-type="string">
            <text:p>-</text:p>
          </table:table-cell>
          <table:table-cell table:number-columns-repeated="2"/>
          <table:table-cell table:style-name="ce463"/>
          <table:table-cell table:number-columns-repeated="8"/>
        </table:table-row>
        <table:table-row table:style-name="ro7">
          <table:table-cell/>
          <table:table-cell table:style-name="ce62" office:value-type="string" calcext:value-type="string">
            <text:p>Impuesto sobre Depósitos Bancarios</text:p>
          </table:table-cell>
          <table:table-cell table:number-columns-repeated="6" table:style-name="ce421" office:value-type="string" calcext:value-type="string">
            <text:p>-</text:p>
          </table:table-cell>
          <table:table-cell table:number-columns-repeated="2"/>
          <table:table-cell table:style-name="ce463"/>
          <table:table-cell table:number-columns-repeated="8"/>
        </table:table-row>
        <table:table-row table:style-name="ro7">
          <table:table-cell/>
          <table:table-cell table:style-name="ce65" office:value-type="string" calcext:value-type="string">
            <text:p>Transmisiones Patrimoniales</text:p>
          </table:table-cell>
          <table:table-cell table:style-name="ce453" office:value-type="float" office:value="145483314.68" calcext:value-type="float">
            <text:p>145.483.315</text:p>
          </table:table-cell>
          <table:table-cell table:style-name="ce421" office:value-type="float" office:value="172489913.78" calcext:value-type="float">
            <text:p>172.489.914</text:p>
          </table:table-cell>
          <table:table-cell table:style-name="ce449" office:value-type="float" office:value="262918718.11" calcext:value-type="float">
            <text:p>262.918.718</text:p>
          </table:table-cell>
          <table:table-cell table:style-name="ce449" office:value-type="float" office:value="56167859.81" calcext:value-type="float">
            <text:p>56.167.860</text:p>
          </table:table-cell>
          <table:table-cell table:style-name="ce449" office:value-type="float" office:value="61906698.86" calcext:value-type="float">
            <text:p>61.906.699</text:p>
          </table:table-cell>
          <table:table-cell table:style-name="ce449" office:value-type="float" office:value="84927467.29" calcext:value-type="float">
            <text:p>84.927.467</text:p>
          </table:table-cell>
          <table:table-cell table:number-columns-repeated="2"/>
          <table:table-cell table:style-name="ce463"/>
          <table:table-cell table:number-columns-repeated="8"/>
        </table:table-row>
        <table:table-row table:style-name="ro7">
          <table:table-cell/>
          <table:table-cell table:style-name="ce65" office:value-type="string" calcext:value-type="string">
            <text:p>Actos Jurídicos Documentados</text:p>
          </table:table-cell>
          <table:table-cell table:style-name="ce453" office:value-type="float" office:value="48824897.2" calcext:value-type="float">
            <text:p>48.824.897</text:p>
          </table:table-cell>
          <table:table-cell table:style-name="ce421" office:value-type="float" office:value="54345294.34" calcext:value-type="float">
            <text:p>54.345.294</text:p>
          </table:table-cell>
          <table:table-cell table:style-name="ce449" office:value-type="float" office:value="76115325.23" calcext:value-type="float">
            <text:p>76.115.325</text:p>
          </table:table-cell>
          <table:table-cell table:style-name="ce449" office:value-type="float" office:value="20114522.87" calcext:value-type="float">
            <text:p>20.114.523</text:p>
          </table:table-cell>
          <table:table-cell table:style-name="ce449" office:value-type="float" office:value="14033715.44" calcext:value-type="float">
            <text:p>14.033.715</text:p>
          </table:table-cell>
          <table:table-cell table:style-name="ce449" office:value-type="float" office:value="31463715.7" calcext:value-type="float">
            <text:p>31.463.716</text:p>
          </table:table-cell>
          <table:table-cell table:number-columns-repeated="2"/>
          <table:table-cell table:style-name="ce463"/>
          <table:table-cell table:number-columns-repeated="8"/>
        </table:table-row>
        <table:table-row table:style-name="ro7">
          <table:table-cell/>
          <table:table-cell table:style-name="ce65" office:value-type="string" calcext:value-type="string">
            <text:p>Tasa fiscal sobre el juego</text:p>
          </table:table-cell>
          <table:table-cell table:style-name="ce421" office:value-type="float" office:value="1096781.85" calcext:value-type="float">
            <text:p>1.096.782</text:p>
          </table:table-cell>
          <table:table-cell table:style-name="ce421" office:value-type="float" office:value="21668023.96" calcext:value-type="float">
            <text:p>21.668.024</text:p>
          </table:table-cell>
          <table:table-cell table:style-name="ce421" office:value-type="float" office:value="3702914.88" calcext:value-type="float">
            <text:p>3.702.915</text:p>
          </table:table-cell>
          <table:table-cell table:style-name="ce421" office:value-type="float" office:value="411398.09" calcext:value-type="float">
            <text:p>411.398</text:p>
          </table:table-cell>
          <table:table-cell table:style-name="ce421" office:value-type="float" office:value="635938.95" calcext:value-type="float">
            <text:p>635.939</text:p>
          </table:table-cell>
          <table:table-cell table:style-name="ce421" office:value-type="float" office:value="879544.01" calcext:value-type="float">
            <text:p>879.544</text:p>
          </table:table-cell>
          <table:table-cell table:number-columns-repeated="11"/>
        </table:table-row>
        <table:table-row table:style-name="ro2" table:number-rows-repeated="3">
          <table:table-cell table:number-columns-repeated="19"/>
        </table:table-row>
        <table:table-row table:style-name="ro2">
          <table:table-cell table:number-columns-repeated="8"/>
          <table:table-cell table:style-name="ce19"/>
          <table:table-cell table:number-columns-repeated="10"/>
        </table:table-row>
        <table:table-row table:style-name="ro2" table:number-rows-repeated="24">
          <table:table-cell table:number-columns-repeated="19"/>
        </table:table-row>
        <table:table-row table:style-name="ro22">
          <table:table-cell/>
          <table:table-cell table:style-name="ce418" table:number-columns-repeated="2"/>
          <table:table-cell table:style-name="ce398" office:value-type="string" calcext:value-type="string">
            <text:p>Evolución de la Recaudación acumulada del mes de Junio</text:p>
          </table:table-cell>
          <table:table-cell table:style-name="ce418" table:number-columns-repeated="4"/>
          <table:table-cell table:number-columns-repeated="11"/>
        </table:table-row>
        <table:table-row table:style-name="ro2">
          <table:table-cell/>
          <table:table-cell table:style-name="ce418" table:number-columns-repeated="7"/>
          <table:table-cell table:number-columns-repeated="11"/>
        </table:table-row>
        <table:table-row table:style-name="ro2">
          <table:table-cell/>
          <table:table-cell table:style-name="ce419"/>
          <table:table-cell table:style-name="ce420" office:value-type="float" office:value="2026" calcext:value-type="float">
            <text:p>2026</text:p>
          </table:table-cell>
          <table:table-cell table:style-name="ce420" office:value-type="float" office:value="2025" calcext:value-type="float">
            <text:p>2025</text:p>
          </table:table-cell>
          <table:table-cell table:style-name="ce420" office:value-type="float" office:value="2024" calcext:value-type="float">
            <text:p>2024</text:p>
          </table:table-cell>
          <table:table-cell table:style-name="ce420" office:value-type="float" office:value="2023" calcext:value-type="float">
            <text:p>2023</text:p>
          </table:table-cell>
          <table:table-cell table:style-name="ce420" office:value-type="float" office:value="2022" calcext:value-type="float">
            <text:p>2022</text:p>
          </table:table-cell>
          <table:table-cell table:style-name="ce420" office:value-type="float" office:value="2021" calcext:value-type="float">
            <text:p>2021</text:p>
          </table:table-cell>
          <table:table-cell/>
          <table:table-cell table:style-name="ce463" table:number-columns-repeated="2"/>
          <table:table-cell table:number-columns-repeated="8"/>
        </table:table-row>
        <table:table-row table:style-name="ro7">
          <table:table-cell/>
          <table:table-cell table:style-name="ce65" office:value-type="string" calcext:value-type="string">
            <text:p>Impuesto sobre Sucesiones y Donaciones</text:p>
          </table:table-cell>
          <table:table-cell table:style-name="ce453" office:value-type="float" office:value="125297910.91" calcext:value-type="float">
            <text:p>125.297.911</text:p>
          </table:table-cell>
          <table:table-cell table:style-name="ce421" office:value-type="float" office:value="119804281.9" calcext:value-type="float">
            <text:p>119.804.282</text:p>
          </table:table-cell>
          <table:table-cell table:style-name="ce449" office:value-type="float" office:value="113848225.4" calcext:value-type="float">
            <text:p>113.848.225</text:p>
          </table:table-cell>
          <table:table-cell table:style-name="ce449" office:value-type="float" office:value="82475880.49" calcext:value-type="float">
            <text:p>82.475.880</text:p>
          </table:table-cell>
          <table:table-cell table:style-name="ce449" office:value-type="float" office:value="115161451.1" calcext:value-type="float">
            <text:p>115.161.451</text:p>
          </table:table-cell>
          <table:table-cell table:style-name="ce449" office:value-type="float" office:value="123292268.67" calcext:value-type="float">
            <text:p>123.292.269</text:p>
          </table:table-cell>
          <table:table-cell/>
          <table:table-cell table:style-name="ce463" table:number-columns-repeated="2"/>
          <table:table-cell table:number-columns-repeated="8"/>
        </table:table-row>
        <table:table-row table:style-name="ro7">
          <table:table-cell/>
          <table:table-cell table:style-name="ce65" office:value-type="string" calcext:value-type="string">
            <text:p>Impuesto sobre el Patrimonio de las Personas Físicas</text:p>
          </table:table-cell>
          <table:table-cell table:style-name="ce453" office:value-type="float" office:value="7484554.71" calcext:value-type="float">
            <text:p>7.484.555</text:p>
          </table:table-cell>
          <table:table-cell table:style-name="ce421" office:value-type="float" office:value="5939161.39" calcext:value-type="float">
            <text:p>5.939.161</text:p>
          </table:table-cell>
          <table:table-cell table:style-name="ce449" office:value-type="float" office:value="5490828.68" calcext:value-type="float">
            <text:p>5.490.829</text:p>
          </table:table-cell>
          <table:table-cell table:style-name="ce449" office:value-type="float" office:value="3547493.91" calcext:value-type="float">
            <text:p>3.547.494</text:p>
          </table:table-cell>
          <table:table-cell table:style-name="ce449" office:value-type="float" office:value="3216929.71" calcext:value-type="float">
            <text:p>3.216.930</text:p>
          </table:table-cell>
          <table:table-cell table:style-name="ce449" office:value-type="float" office:value="11231090.84" calcext:value-type="float">
            <text:p>11.231.091</text:p>
          </table:table-cell>
          <table:table-cell/>
          <table:table-cell table:style-name="ce463" table:number-columns-repeated="2"/>
          <table:table-cell table:number-columns-repeated="8"/>
        </table:table-row>
        <table:table-row table:style-name="ro7">
          <table:table-cell/>
          <table:table-cell table:style-name="ce65" office:value-type="string" calcext:value-type="string">
            <text:p>Impuesto Intereses y Comisiones Bancarias</text:p>
          </table:table-cell>
          <table:table-cell table:style-name="ce421" office:value-type="float" office:value="204033943.08" calcext:value-type="float">
            <text:p>204.033.943</text:p>
          </table:table-cell>
          <table:table-cell table:number-columns-repeated="5" table:style-name="ce421" office:value-type="string" calcext:value-type="string">
            <text:p>-</text:p>
          </table:table-cell>
          <table:table-cell/>
          <table:table-cell table:style-name="ce463" table:number-columns-repeated="2"/>
          <table:table-cell table:number-columns-repeated="8"/>
        </table:table-row>
        <table:table-row table:style-name="ro7">
          <table:table-cell/>
          <table:table-cell table:style-name="ce62" office:value-type="string" calcext:value-type="string">
            <text:p>Impuesto sobre Depósitos Bancarios</text:p>
          </table:table-cell>
          <table:table-cell table:style-name="ce421" office:value-type="float" office:value="-10264638.87" calcext:value-type="float">
            <text:p>-10.264.639</text:p>
          </table:table-cell>
          <table:table-cell table:number-columns-repeated="5" table:style-name="ce421" office:value-type="string" calcext:value-type="string">
            <text:p>-</text:p>
          </table:table-cell>
          <table:table-cell/>
          <table:table-cell table:style-name="ce463" table:number-columns-repeated="2"/>
          <table:table-cell table:number-columns-repeated="8"/>
        </table:table-row>
        <table:table-row table:style-name="ro7">
          <table:table-cell/>
          <table:table-cell table:style-name="ce65" office:value-type="string" calcext:value-type="string">
            <text:p>Transmisiones Patrimoniales</text:p>
          </table:table-cell>
          <table:table-cell table:style-name="ce453" office:value-type="float" office:value="902029857.21" calcext:value-type="float">
            <text:p>902.029.857</text:p>
          </table:table-cell>
          <table:table-cell table:style-name="ce421" office:value-type="float" office:value="851222176.03" calcext:value-type="float">
            <text:p>851.222.176</text:p>
          </table:table-cell>
          <table:table-cell table:style-name="ce449" office:value-type="float" office:value="689513952.66" calcext:value-type="float">
            <text:p>689.513.953</text:p>
          </table:table-cell>
          <table:table-cell table:style-name="ce449" office:value-type="float" office:value="514078503.16" calcext:value-type="float">
            <text:p>514.078.503</text:p>
          </table:table-cell>
          <table:table-cell table:style-name="ce449" office:value-type="float" office:value="626153948.98" calcext:value-type="float">
            <text:p>626.153.949</text:p>
          </table:table-cell>
          <table:table-cell table:style-name="ce449" office:value-type="float" office:value="507409395.41" calcext:value-type="float">
            <text:p>507.409.395</text:p>
          </table:table-cell>
          <table:table-cell/>
          <table:table-cell table:style-name="ce463" table:number-columns-repeated="2"/>
          <table:table-cell table:number-columns-repeated="8"/>
        </table:table-row>
        <table:table-row table:style-name="ro7">
          <table:table-cell/>
          <table:table-cell table:style-name="ce65" office:value-type="string" calcext:value-type="string">
            <text:p>Actos Jurídicos Documentados</text:p>
          </table:table-cell>
          <table:table-cell table:style-name="ce453" office:value-type="float" office:value="314152600.65" calcext:value-type="float">
            <text:p>314.152.601</text:p>
          </table:table-cell>
          <table:table-cell table:style-name="ce421" office:value-type="float" office:value="271289226.82" calcext:value-type="float">
            <text:p>271.289.227</text:p>
          </table:table-cell>
          <table:table-cell table:style-name="ce449" office:value-type="float" office:value="228807545.95" calcext:value-type="float">
            <text:p>228.807.546</text:p>
          </table:table-cell>
          <table:table-cell table:style-name="ce449" office:value-type="float" office:value="174697570.26" calcext:value-type="float">
            <text:p>174.697.570</text:p>
          </table:table-cell>
          <table:table-cell table:style-name="ce449" office:value-type="float" office:value="193911031.5" calcext:value-type="float">
            <text:p>193.911.032</text:p>
          </table:table-cell>
          <table:table-cell table:style-name="ce449" office:value-type="float" office:value="199212394.56" calcext:value-type="float">
            <text:p>199.212.395</text:p>
          </table:table-cell>
          <table:table-cell/>
          <table:table-cell table:style-name="ce463" table:number-columns-repeated="2"/>
          <table:table-cell table:number-columns-repeated="8"/>
        </table:table-row>
        <table:table-row table:style-name="ro7">
          <table:table-cell/>
          <table:table-cell table:style-name="ce65" office:value-type="string" calcext:value-type="string">
            <text:p>Tasa fiscal sobre el juego</text:p>
          </table:table-cell>
          <table:table-cell table:style-name="ce421" office:value-type="float" office:value="65750052.43" calcext:value-type="float">
            <text:p>65.750.052</text:p>
          </table:table-cell>
          <table:table-cell table:style-name="ce421" office:value-type="float" office:value="54845584.86" calcext:value-type="float">
            <text:p>54.845.585</text:p>
          </table:table-cell>
          <table:table-cell table:style-name="ce449" office:value-type="float" office:value="62143394.7" calcext:value-type="float">
            <text:p>62.143.395</text:p>
          </table:table-cell>
          <table:table-cell table:style-name="ce449" office:value-type="float" office:value="61616695.21" calcext:value-type="float">
            <text:p>61.616.695</text:p>
          </table:table-cell>
          <table:table-cell table:style-name="ce449" office:value-type="float" office:value="49839454.61" calcext:value-type="float">
            <text:p>49.839.455</text:p>
          </table:table-cell>
          <table:table-cell table:style-name="ce449" office:value-type="float" office:value="31384994.96" calcext:value-type="float">
            <text:p>31.384.995</text:p>
          </table:table-cell>
          <table:table-cell table:number-columns-repeated="11"/>
        </table:table-row>
        <table:table-row table:style-name="ro2">
          <table:table-cell table:number-columns-repeated="2"/>
          <table:table-cell table:style-name="ce463"/>
          <table:table-cell table:number-columns-repeated="16"/>
        </table:table-row>
        <table:table-row table:style-name="ro2" table:number-rows-repeated="3">
          <table:table-cell table:number-columns-repeated="19"/>
        </table:table-row>
        <table:table-row table:style-name="ro2">
          <table:table-cell>
            <draw:frame draw:z-index="1" draw:style-name="gr11" draw:text-style-name="P2" svg:width="20.417cm" svg:height="10.676cm" svg:x="0.572cm" svg:y="0.032cm">
              <draw:object draw:notify-on-update-of-ranges="'Evolución histórica'.C51:'Evolución histórica'.H51 'Evolución histórica'.B10:'Evolución histórica'.B10 'Evolución histórica'.C48:'Evolución histórica'.H48 'Evolución histórica'.B11:'Evolución histórica'.B11 'Evolución histórica'.C49:'Evolución histórica'.H49 'Evolución histórica'.B50:'Evolución histórica'.B50 'Evolución histórica'.C50:'Evolución histórica'.H50 'Evolución histórica'.B51:'Evolución histórica'.B51 'Evolución histórica'.C51:'Evolución histórica'.H51 'Evolución histórica'.B14:'Evolución histórica'.B14 'Evolución histórica'.C52:'Evolución histórica'.H52 'Evolución histórica'.B15:'Evolución histórica'.B15 'Evolución histórica'.C53:'Evolución histórica'.H53 'Evolución histórica'.B16:'Evolución histórica'.B16 'Evolución histórica'.C54:'Evolución histórica'.H54" xlink:href="./Object 14" xlink:type="simple" xlink:show="embed" xlink:actuate="onLoad">
                <loext:p/>
              </draw:object>
              <draw:image xlink:href="./ObjectReplacements/Object 14" xlink:type="simple" xlink:show="embed" xlink:actuate="onLoad"/>
            </draw:frame>
          </table:table-cell>
          <table:table-cell table:number-columns-repeated="18"/>
        </table:table-row>
        <table:table-row table:style-name="ro2" table:number-rows-repeated="1048516">
          <table:table-cell table:number-columns-repeated="19"/>
        </table:table-row>
        <table:table-row table:style-name="ro2">
          <table:table-cell table:number-columns-repeated="19"/>
        </table:table-row>
      </table:table>
      <table:table table:name="2.1.Almería" table:style-name="ta10" table:print-ranges="'2.1.Almería'.A1:'2.1.Almería'.J90">
        <office:forms form:automatic-focus="true" form:apply-design-mode="false"/>
        <table:table-column table:style-name="co17" table:number-columns-repeated="3" table:default-cell-style-name="ce310"/>
        <table:table-column table:style-name="co69" table:default-cell-style-name="ce310"/>
        <table:table-column table:style-name="co70" table:default-cell-style-name="ce310"/>
        <table:table-column table:style-name="co59" table:default-cell-style-name="ce310"/>
        <table:table-column table:style-name="co71" table:default-cell-style-name="ce310"/>
        <table:table-column table:style-name="co30" table:default-cell-style-name="ce310"/>
        <table:table-column table:style-name="co72" table:default-cell-style-name="ce310"/>
        <table:table-column table:style-name="co73" table:default-cell-style-name="ce310"/>
        <table:table-column table:style-name="co15" table:number-columns-repeated="54" table:default-cell-style-name="ce310"/>
        <table:table-row table:style-name="ro5">
          <table:table-cell table:style-name="ce132">
            <draw:frame draw:z-index="2" draw:name="Imagen 16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style-name="Default"/>
          <table:covered-table-cell table:number-columns-repeated="4" table:style-name="ce2"/>
          <table:table-cell table:style-name="ce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JUNIO 2026 (Datos Provisionales)" calcext:value-type="string">
            <text:p>JUNIO 2026 (Datos Provisionales)</text:p>
          </table:table-cell>
          <table:table-cell table:style-name="Default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19">
          <table:table-cell table:style-name="ce309" office:value-type="string" calcext:value-type="string" table:number-columns-spanned="8" table:number-rows-spanned="1">
            <text:p>2. Recaudación Provincial de los Tributos gestionados por la Comunidad Autónoma de Andalucía. Desglose por Conceptos</text:p>
          </table:table-cell>
          <table:covered-table-cell table:number-columns-repeated="7" table:style-name="ce354"/>
          <table:table-cell table:style-name="ce311" table:number-columns-repeated="2"/>
          <table:table-cell table:number-columns-repeated="54"/>
        </table:table-row>
        <table:table-row table:style-name="ro8">
          <table:table-cell table:style-name="ce134" table:number-columns-repeated="8"/>
          <table:table-cell table:number-columns-repeated="56"/>
        </table:table-row>
        <table:table-row table:style-name="ro8">
          <table:table-cell table:style-name="ce134"/>
          <table:table-cell table:style-name="ce3" office:value-type="string" calcext:value-type="string">
            <text:p>2.1. Almería. Recaudación mensual 2026-2025</text:p>
          </table:table-cell>
          <table:table-cell table:style-name="ce3"/>
          <table:table-cell table:style-name="ce134"/>
          <table:table-cell table:style-name="ce3" table:number-columns-repeated="4"/>
          <table:table-cell table:style-name="ce311" table:number-columns-repeated="2"/>
          <table:table-cell table:number-columns-repeated="54"/>
        </table:table-row>
        <table:table-row table:style-name="ro8">
          <table:table-cell/>
          <table:table-cell table:style-name="ce311" table:number-columns-repeated="9"/>
          <table:table-cell table:number-columns-repeated="54"/>
        </table:table-row>
        <table:table-row table:style-name="ro8">
          <table:table-cell/>
          <table:table-cell table:style-name="ce311" table:number-columns-repeated="2"/>
          <table:table-cell/>
          <table:table-cell table:style-name="ce311" table:number-columns-repeated="6"/>
          <table:table-cell table:number-columns-repeated="54"/>
        </table:table-row>
        <table:table-row table:style-name="ro8">
          <table:table-cell/>
          <table:table-cell table:style-name="ce311" table:number-columns-repeated="9"/>
          <table:table-cell table:number-columns-repeated="54"/>
        </table:table-row>
        <table:table-row table:style-name="ro8">
          <table:table-cell table:number-columns-repeated="4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554"/>
          <table:covered-table-cell table:style-name="ce564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554"/>
          <table:covered-table-cell table:style-name="ce568"/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3" table:formula="of:=[$'1.1'.D11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543" table:formula="of:=[.E15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5" table:formula="of:=[$'1.2'.D12]" office:value-type="float" office:value="2026" calcext:value-type="float">
            <text:p>2026</text:p>
          </table:table-cell>
          <table:table-cell table:style-name="ce558" table:formula="of:=[$'1.1'.E12]" office:value-type="float" office:value="2025" calcext:value-type="float">
            <text:p>2025</text:p>
          </table:table-cell>
          <table:table-cell table:style-name="ce566" table:formula="of:=[$'1.1'.F12]" office:value-type="string" office:string-value="%26/25" calcext:value-type="string">
            <text:p>%26/25</text:p>
          </table:table-cell>
          <table:table-cell table:style-name="ce545" table:formula="of:=[.E16]" office:value-type="float" office:value="2026" calcext:value-type="float">
            <text:p>2026</text:p>
          </table:table-cell>
          <table:table-cell table:style-name="ce558" table:formula="of:=[.F16]" office:value-type="float" office:value="2025" calcext:value-type="float">
            <text:p>2025</text:p>
          </table:table-cell>
          <table:table-cell table:style-name="ce566" table:formula="of:=[.G16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DIRECTOS</text:p>
          </table:table-cell>
          <table:table-cell table:style-name="ce525"/>
          <table:table-cell table:style-name="ce539"/>
          <table:table-cell table:style-name="ce551"/>
          <table:table-cell table:style-name="ce539" table:number-columns-repeated="2"/>
          <table:table-cell table:style-name="ce569"/>
          <table:table-cell table:number-columns-repeated="54"/>
        </table:table-row>
        <table:table-row table:style-name="ro8">
          <table:table-cell table:number-columns-repeated="3"/>
          <table:table-cell table:style-name="ce61" office:value-type="string" calcext:value-type="string">
            <text:p>Impuesto sobre Sucesiones y Donaciones</text:p>
          </table:table-cell>
          <table:table-cell table:style-name="ce83" office:value-type="float" office:value="963516.95" calcext:value-type="float">
            <text:p>963.517</text:p>
          </table:table-cell>
          <table:table-cell table:style-name="ce101" office:value-type="float" office:value="1057047.08" calcext:value-type="float">
            <text:p>1.057.047</text:p>
          </table:table-cell>
          <table:table-cell table:style-name="ce144" office:value-type="float" office:value="-8.84824638085183" calcext:value-type="float">
            <text:p>-8,85</text:p>
          </table:table-cell>
          <table:table-cell table:style-name="ce83" office:value-type="float" office:value="7616093.45" calcext:value-type="float">
            <text:p>7.616.093</text:p>
          </table:table-cell>
          <table:table-cell table:style-name="ce101" office:value-type="float" office:value="5100952.67" calcext:value-type="float">
            <text:p>5.100.953</text:p>
          </table:table-cell>
          <table:table-cell table:style-name="ce144" office:value-type="float" office:value="49.3072753799929" calcext:value-type="float">
            <text:p>49,31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sobre el Patrimonio de las Personas Físicas</text:p>
          </table:table-cell>
          <table:table-cell table:style-name="ce84" office:value-type="float" office:value="1003038.41" calcext:value-type="float">
            <text:p>1.003.038</text:p>
          </table:table-cell>
          <table:table-cell table:style-name="ce102" office:value-type="float" office:value="44161.51" calcext:value-type="float">
            <text:p>44.162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1240636.8" calcext:value-type="float">
            <text:p>1.240.637</text:p>
          </table:table-cell>
          <table:table-cell table:style-name="ce102" office:value-type="float" office:value="936320.2" calcext:value-type="float">
            <text:p>936.320</text:p>
          </table:table-cell>
          <table:table-cell table:style-name="ce147" office:value-type="float" office:value="32.5013387514229" calcext:value-type="float">
            <text:p>32,5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1966555.36" calcext:value-type="float">
            <text:p>1.966.555</text:p>
          </table:table-cell>
          <table:table-cell table:style-name="ce391" office:value-type="float" office:value="1101208.59" calcext:value-type="float">
            <text:p>1.101.209</text:p>
          </table:table-cell>
          <table:table-cell table:style-name="ce212" office:value-type="float" office:value="78.5815492049513" calcext:value-type="float">
            <text:p>78,58</text:p>
          </table:table-cell>
          <table:table-cell table:style-name="ce380" office:value-type="float" office:value="8856730.25" calcext:value-type="float">
            <text:p>8.856.730</text:p>
          </table:table-cell>
          <table:table-cell table:style-name="ce391" office:value-type="float" office:value="6037272.87" calcext:value-type="float">
            <text:p>6.037.273</text:p>
          </table:table-cell>
          <table:table-cell table:style-name="ce212" office:value-type="float" office:value="46.7008439192844" calcext:value-type="float">
            <text:p>46,7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INDIRECTOS</text:p>
          </table:table-cell>
          <table:table-cell table:style-name="ce381"/>
          <table:table-cell table:style-name="ce186"/>
          <table:table-cell table:style-name="ce147"/>
          <table:table-cell table:style-name="ce381"/>
          <table:table-cell table:style-name="ce186"/>
          <table:table-cell table:style-name="ce409"/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ransmisiones Patrimoniales</text:p>
          </table:table-cell>
          <table:table-cell table:style-name="ce83" office:value-type="float" office:value="11638177.65" calcext:value-type="float">
            <text:p>11.638.178</text:p>
          </table:table-cell>
          <table:table-cell table:style-name="ce101" office:value-type="float" office:value="14492322.97" calcext:value-type="float">
            <text:p>14.492.323</text:p>
          </table:table-cell>
          <table:table-cell table:style-name="ce144" office:value-type="float" office:value="-19.6941879221727" calcext:value-type="float">
            <text:p>-19,69</text:p>
          </table:table-cell>
          <table:table-cell table:style-name="ce83" office:value-type="float" office:value="68549672.9" calcext:value-type="float">
            <text:p>68.549.673</text:p>
          </table:table-cell>
          <table:table-cell table:style-name="ce101" office:value-type="float" office:value="66392604.77" calcext:value-type="float">
            <text:p>66.392.605</text:p>
          </table:table-cell>
          <table:table-cell table:style-name="ce144" office:value-type="float" office:value="3.24895843064541" calcext:value-type="float">
            <text:p>3,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Actos Jurídicos Documentados</text:p>
          </table:table-cell>
          <table:table-cell table:style-name="ce84" office:value-type="float" office:value="3931503.88" calcext:value-type="float">
            <text:p>3.931.504</text:p>
          </table:table-cell>
          <table:table-cell table:style-name="ce102" office:value-type="float" office:value="3841615.54" calcext:value-type="float">
            <text:p>3.841.616</text:p>
          </table:table-cell>
          <table:table-cell table:style-name="ce147" office:value-type="float" office:value="2.33985777764735" calcext:value-type="float">
            <text:p>2,34</text:p>
          </table:table-cell>
          <table:table-cell table:style-name="ce84" office:value-type="float" office:value="21837463.13" calcext:value-type="float">
            <text:p>21.837.463</text:p>
          </table:table-cell>
          <table:table-cell table:style-name="ce102" office:value-type="float" office:value="19731118.37" calcext:value-type="float">
            <text:p>19.731.118</text:p>
          </table:table-cell>
          <table:table-cell table:style-name="ce147" office:value-type="float" office:value="10.6752426319766" calcext:value-type="float">
            <text:p>10,68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asa Fiscal sobre el Juego</text:p>
          </table:table-cell>
          <table:table-cell table:style-name="ce84" office:value-type="float" office:value="138334.75" calcext:value-type="float">
            <text:p>138.335</text:p>
          </table:table-cell>
          <table:table-cell table:style-name="ce102" office:value-type="float" office:value="2901734.08" calcext:value-type="float">
            <text:p>2.901.734</text:p>
          </table:table-cell>
          <table:table-cell table:style-name="ce147" office:value-type="float" office:value="-95.2326868628844" calcext:value-type="float">
            <text:p>-95,23</text:p>
          </table:table-cell>
          <table:table-cell table:style-name="ce84" office:value-type="float" office:value="3624842.18" calcext:value-type="float">
            <text:p>3.624.842</text:p>
          </table:table-cell>
          <table:table-cell table:style-name="ce102" office:value-type="float" office:value="6029540.58" calcext:value-type="float">
            <text:p>6.029.541</text:p>
          </table:table-cell>
          <table:table-cell table:style-name="ce147" office:value-type="float" office:value="-39.8819506742585" calcext:value-type="float">
            <text:p>-39,88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s Ecológicos</text:p>
          </table:table-cell>
          <table:table-cell table:style-name="ce84" office:value-type="float" office:value="0" calcext:value-type="float">
            <text:p>-</text:p>
          </table:table-cell>
          <table:table-cell table:style-name="ce102" office:value-type="float" office:value="0" calcext:value-type="float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382186.2" calcext:value-type="float">
            <text:p>382.186</text:p>
          </table:table-cell>
          <table:table-cell table:style-name="ce102" office:value-type="float" office:value="458952.32" calcext:value-type="float">
            <text:p>458.952</text:p>
          </table:table-cell>
          <table:table-cell table:style-name="ce147" office:value-type="float" office:value="-16.7263823832506" calcext:value-type="float">
            <text:p>-16,73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15708016.28" calcext:value-type="float">
            <text:p>15.708.016</text:p>
          </table:table-cell>
          <table:table-cell table:style-name="ce391" office:value-type="float" office:value="21235672.59" calcext:value-type="float">
            <text:p>21.235.673</text:p>
          </table:table-cell>
          <table:table-cell table:style-name="ce212" office:value-type="float" office:value="-26.0300505508971" calcext:value-type="float">
            <text:p>-26,03</text:p>
          </table:table-cell>
          <table:table-cell table:style-name="ce380" office:value-type="float" office:value="94394164.41" calcext:value-type="float">
            <text:p>94.394.164</text:p>
          </table:table-cell>
          <table:table-cell table:style-name="ce391" office:value-type="float" office:value="92612216.04" calcext:value-type="float">
            <text:p>92.612.216</text:p>
          </table:table-cell>
          <table:table-cell table:style-name="ce212" office:value-type="float" office:value="1.92409645961865" calcext:value-type="float">
            <text:p>1,9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ASAS</text:p>
          </table:table-cell>
          <table:table-cell table:style-name="ce185"/>
          <table:table-cell table:style-name="ce199"/>
          <table:table-cell table:style-name="ce149"/>
          <table:table-cell table:style-name="ce185"/>
          <table:table-cell table:style-name="ce199"/>
          <table:table-cell table:style-name="ce151"/>
          <table:table-cell table:number-columns-repeated="54"/>
        </table:table-row>
        <table:table-row table:style-name="ro8">
          <table:table-cell table:number-columns-repeated="3"/>
          <table:table-cell table:style-name="ce414" office:value-type="string" calcext:value-type="string">
            <text:p>Tasas Consejerías y Agencias</text:p>
          </table:table-cell>
          <table:table-cell table:style-name="ce382" office:value-type="float" office:value="321010.8" calcext:value-type="float">
            <text:p>321.011</text:p>
          </table:table-cell>
          <table:table-cell table:style-name="ce392" office:value-type="float" office:value="391581.18" calcext:value-type="float">
            <text:p>391.581</text:p>
          </table:table-cell>
          <table:table-cell table:style-name="ce399" office:value-type="float" office:value="-18.0219028912472" calcext:value-type="float">
            <text:p>-18,02</text:p>
          </table:table-cell>
          <table:table-cell table:style-name="ce382" office:value-type="float" office:value="1829250.75" calcext:value-type="float">
            <text:p>1.829.251</text:p>
          </table:table-cell>
          <table:table-cell table:style-name="ce392" office:value-type="float" office:value="2053055.01" calcext:value-type="float">
            <text:p>2.053.055</text:p>
          </table:table-cell>
          <table:table-cell table:style-name="ce399" office:value-type="float" office:value="-10.9010357204213" calcext:value-type="float">
            <text:p>-10,9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384" office:value-type="float" office:value="17995582.44" calcext:value-type="float">
            <text:p>17.995.582</text:p>
          </table:table-cell>
          <table:table-cell table:style-name="ce393" office:value-type="float" office:value="22728462.36" calcext:value-type="float">
            <text:p>22.728.462</text:p>
          </table:table-cell>
          <table:table-cell table:style-name="ce401" office:value-type="float" office:value="-20.8235816617733" calcext:value-type="float">
            <text:p>-20,82</text:p>
          </table:table-cell>
          <table:table-cell table:style-name="ce384" office:value-type="float" office:value="105080145.41" calcext:value-type="float">
            <text:p>105.080.145</text:p>
          </table:table-cell>
          <table:table-cell table:style-name="ce393" office:value-type="float" office:value="100702543.92" calcext:value-type="float">
            <text:p>100.702.544</text:p>
          </table:table-cell>
          <table:table-cell table:style-name="ce401" office:value-type="float" office:value="4.34706147391635" calcext:value-type="float">
            <text:p>4,3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358" table:number-columns-repeated="2"/>
          <table:table-cell table:style-name="ce402"/>
          <table:table-cell table:style-name="ce358" table:number-columns-repeated="2"/>
          <table:table-cell table:style-name="ce402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222"/>
          <table:covered-table-cell table:style-name="ce403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/>
          <table:covered-table-cell table:style-name="ce410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3" table:formula="of:=[.E15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404"/>
          <table:table-cell table:style-name="ce543" table:formula="of:=[.E32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404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5" table:formula="of:=[.E16]" office:value-type="float" office:value="2026" calcext:value-type="float">
            <text:p>2026</text:p>
          </table:table-cell>
          <table:table-cell table:style-name="ce558" table:formula="of:=[.F16]" office:value-type="float" office:value="2025" calcext:value-type="float">
            <text:p>2025</text:p>
          </table:table-cell>
          <table:table-cell table:style-name="ce405" table:formula="of:=[.G16]" office:value-type="string" office:string-value="%26/25" calcext:value-type="string">
            <text:p>%26/25</text:p>
          </table:table-cell>
          <table:table-cell table:style-name="ce545" table:formula="of:=[.E33]" office:value-type="float" office:value="2026" calcext:value-type="float">
            <text:p>2026</text:p>
          </table:table-cell>
          <table:table-cell table:style-name="ce558" table:formula="of:=[.F33]" office:value-type="float" office:value="2025" calcext:value-type="float">
            <text:p>2025</text:p>
          </table:table-cell>
          <table:table-cell table:style-name="ce405" table:formula="of:=[.G33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534" table:number-columns-spanned="3" table:number-rows-spanned="1"/>
          <table:covered-table-cell table:style-name="ce548"/>
          <table:covered-table-cell table:style-name="ce406"/>
          <table:table-cell table:style-name="ce534" table:number-columns-spanned="3" table:number-rows-spanned="1"/>
          <table:covered-table-cell table:style-name="ce548"/>
          <table:covered-table-cell table:style-name="ce411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185" office:value-type="float" office:value="4250013.55" calcext:value-type="float">
            <text:p>4.250.014</text:p>
          </table:table-cell>
          <table:table-cell table:style-name="ce199" office:value-type="float" office:value="1841619.13" calcext:value-type="float">
            <text:p>1.841.619</text:p>
          </table:table-cell>
          <table:table-cell table:style-name="ce213" office:value-type="float" office:value="130.775923249668" calcext:value-type="float">
            <text:p>130,78</text:p>
          </table:table-cell>
          <table:table-cell table:style-name="ce185" office:value-type="float" office:value="14639633.1" calcext:value-type="float">
            <text:p>14.639.633</text:p>
          </table:table-cell>
          <table:table-cell table:style-name="ce199" office:value-type="float" office:value="11138512.37" calcext:value-type="float">
            <text:p>11.138.512</text:p>
          </table:table-cell>
          <table:table-cell table:style-name="ce213" office:value-type="float" office:value="31.4325702903538" calcext:value-type="float">
            <text:p>31,43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7"/>
          <table:table-cell table:style-name="ce180"/>
          <table:table-cell table:style-name="ce104"/>
          <table:table-cell table:style-name="ce147"/>
          <table:table-cell table:style-name="ce85"/>
          <table:table-cell table:style-name="ce104"/>
          <table:table-cell table:style-name="ce213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185" office:value-type="float" office:value="22245595.99" calcext:value-type="float">
            <text:p>22.245.596</text:p>
          </table:table-cell>
          <table:table-cell table:style-name="ce199" office:value-type="float" office:value="24570081.49" calcext:value-type="float">
            <text:p>24.570.081</text:p>
          </table:table-cell>
          <table:table-cell table:style-name="ce213" office:value-type="float" office:value="-9.46063406808833" calcext:value-type="float">
            <text:p>-9,46</text:p>
          </table:table-cell>
          <table:table-cell table:style-name="ce185" office:value-type="float" office:value="119719778.51" calcext:value-type="float">
            <text:p>119.719.779</text:p>
          </table:table-cell>
          <table:table-cell table:style-name="ce199" office:value-type="float" office:value="111841056.29" calcext:value-type="float">
            <text:p>111.841.056</text:p>
          </table:table-cell>
          <table:table-cell table:style-name="ce213" office:value-type="float" office:value="7.04457064458578" calcext:value-type="float">
            <text:p>7,04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2" office:value-type="string" calcext:value-type="string">
            <text:p>Cifras en euros</text:p>
          </table:table-cell>
          <table:table-cell table:number-columns-repeated="60"/>
        </table:table-row>
        <table:table-row table:style-name="ro8" table:number-rows-repeated="2">
          <table:table-cell table:number-columns-repeated="3"/>
          <table:table-cell table:style-name="ce132"/>
          <table:table-cell table:number-columns-repeated="60"/>
        </table:table-row>
        <table:table-row table:style-name="ro18">
          <table:table-cell table:number-columns-repeated="64"/>
        </table:table-row>
        <table:table-row table:style-name="ro8" table:number-rows-repeated="3">
          <table:table-cell table:number-columns-repeated="64"/>
        </table:table-row>
        <table:table-row table:style-name="ro8">
          <table:table-cell table:number-columns-repeated="3"/>
          <table:table-cell>
            <draw:frame table:end-cell-address="'2.1.Almería'.J64" table:end-x="0.851cm" table:end-y="0.181cm" draw:z-index="0" draw:name="Chart 1" draw:style-name="gr12" draw:text-style-name="P11" svg:width="23.458cm" svg:height="9.818cm" svg:x="0.079cm" svg:y="0.249cm">
              <draw:object draw:notify-on-update-of-ranges="'2.1.Almería'.F16:'2.1.Almería'.F16 '2.1.Almería'.E16:'2.1.Almería'.E16" xlink:href="./Object 31" xlink:type="simple" xlink:show="embed" xlink:actuate="onLoad">
                <loext:p/>
              </draw:object>
              <draw:image xlink:href="./ObjectReplacements/Object 31" xlink:type="simple" xlink:show="embed" xlink:actuate="onLoad"/>
            </draw:frame>
          </table:table-cell>
          <table:table-cell table:number-columns-repeated="60"/>
        </table:table-row>
        <table:table-row table:style-name="ro8" table:number-rows-repeated="22">
          <table:table-cell table:number-columns-repeated="64"/>
        </table:table-row>
        <table:table-row table:style-name="ro8">
          <table:table-cell table:number-columns-repeated="3"/>
          <table:table-cell>
            <draw:frame table:end-cell-address="'2.1.Almería'.J89" table:end-x="0.892cm" table:end-y="0.217cm" draw:z-index="1" draw:name="Chart 1" draw:style-name="gr12" draw:text-style-name="P11" svg:width="23.578cm" svg:height="10.695cm" svg:x="0cm" svg:y="0.449cm">
              <draw:object draw:notify-on-update-of-ranges="'2.1.Almería'.F16:'2.1.Almería'.F16 '2.1.Almería'.E16:'2.1.Almería'.E16" xlink:href="./Object 32" xlink:type="simple" xlink:show="embed" xlink:actuate="onLoad">
                <loext:p/>
              </draw:object>
              <draw:image xlink:href="./ObjectReplacements/Object 32" xlink:type="simple" xlink:show="embed" xlink:actuate="onLoad"/>
            </draw:frame>
          </table:table-cell>
          <table:table-cell table:number-columns-repeated="60"/>
        </table:table-row>
        <table:table-row table:style-name="ro8" table:number-rows-repeated="1048501">
          <table:table-cell table:number-columns-repeated="64"/>
        </table:table-row>
        <table:table-row table:style-name="ro5" table:number-rows-repeated="6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Portada.$A$1" table:cell-range-address="$'2.1.Almería'.$A$8:.$K$87" table:range-usable-as="print-range"/>
        </table:named-expressions>
      </table:table>
      <table:table table:name="2.2.Cádiz" table:style-name="ta10">
        <table:table-column table:style-name="co8" table:default-cell-style-name="ce310"/>
        <table:table-column table:style-name="co16" table:default-cell-style-name="ce310"/>
        <table:table-column table:style-name="co8" table:default-cell-style-name="ce310"/>
        <table:table-column table:style-name="co74" table:default-cell-style-name="ce310"/>
        <table:table-column table:style-name="co75" table:default-cell-style-name="ce310"/>
        <table:table-column table:style-name="co56" table:default-cell-style-name="ce310"/>
        <table:table-column table:style-name="co71" table:default-cell-style-name="ce310"/>
        <table:table-column table:style-name="co58" table:number-columns-repeated="2" table:default-cell-style-name="ce310"/>
        <table:table-column table:style-name="co76" table:default-cell-style-name="ce310"/>
        <table:table-column table:style-name="co15" table:number-columns-repeated="54" table:default-cell-style-name="ce310"/>
        <table:table-row table:style-name="ro5">
          <table:table-cell table:style-name="ce132">
            <draw:frame draw:z-index="2" draw:name="Imagen 17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style-name="Default"/>
          <table:covered-table-cell table:number-columns-repeated="4" table:style-name="ce2"/>
          <table:table-cell table:style-name="ce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JUNIO 2026 (Datos Provisionales)" calcext:value-type="string">
            <text:p>JUNIO 2026 (Datos Provisionales)</text:p>
          </table:table-cell>
          <table:table-cell table:style-name="Default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8">
          <table:table-cell/>
          <table:table-cell table:style-name="ce3" office:value-type="string" calcext:value-type="string">
            <text:p>2.2. Cádiz. Recaudación mensual 2026-2025</text:p>
          </table:table-cell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4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316" office:value-type="float" office:value="0" calcext:value-type="float">
            <text:p>0</text:p>
          </table:covered-table-cell>
          <table:covered-table-cell table:style-name="ce564" office:value-type="float" office:value="0" calcext:value-type="float">
            <text:p>0</text:p>
          </table:covered-table-cell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316" office:value-type="float" office:value="0" calcext:value-type="float">
            <text:p>0</text:p>
          </table:covered-table-cell>
          <table:covered-table-cell table:style-name="ce568" office:value-type="float" office:value="0" calcext:value-type="float">
            <text:p>0</text:p>
          </table:covered-table-cell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3" table:formula="of:=['2.1.Almería'.E15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543" table:formula="of:=['2.1.Almería'.H15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5" table:formula="of:=['2.1.Almería'.E16]" office:value-type="float" office:value="2026" calcext:value-type="float">
            <text:p>2026</text:p>
          </table:table-cell>
          <table:table-cell table:style-name="ce558" table:formula="of:=['2.1.Almería'.F16]" office:value-type="float" office:value="2025" calcext:value-type="float">
            <text:p>2025</text:p>
          </table:table-cell>
          <table:table-cell table:style-name="ce566" table:formula="of:=['2.1.Almería'.G16]" office:value-type="string" office:string-value="%26/25" calcext:value-type="string">
            <text:p>%26/25</text:p>
          </table:table-cell>
          <table:table-cell table:style-name="ce545" table:formula="of:=['2.1.Almería'.H16]" office:value-type="float" office:value="2026" calcext:value-type="float">
            <text:p>2026</text:p>
          </table:table-cell>
          <table:table-cell table:style-name="ce558" table:formula="of:=['2.1.Almería'.I16]" office:value-type="float" office:value="2025" calcext:value-type="float">
            <text:p>2025</text:p>
          </table:table-cell>
          <table:table-cell table:style-name="ce566" table:formula="of:=['2.1.Almería'.J16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DIRECTOS</text:p>
          </table:table-cell>
          <table:table-cell table:style-name="ce525"/>
          <table:table-cell table:style-name="ce539"/>
          <table:table-cell table:style-name="ce551"/>
          <table:table-cell table:style-name="ce539" table:number-columns-repeated="2"/>
          <table:table-cell table:style-name="ce569"/>
          <table:table-cell table:number-columns-repeated="54"/>
        </table:table-row>
        <table:table-row table:style-name="ro8">
          <table:table-cell table:number-columns-repeated="3"/>
          <table:table-cell table:style-name="ce61" office:value-type="string" calcext:value-type="string">
            <text:p>Impuesto sobre Sucesiones y Donaciones</text:p>
          </table:table-cell>
          <table:table-cell table:style-name="ce83" office:value-type="float" office:value="1560740.67" calcext:value-type="float">
            <text:p>1.560.741</text:p>
          </table:table-cell>
          <table:table-cell table:style-name="ce101" office:value-type="float" office:value="2066441.69" calcext:value-type="float">
            <text:p>2.066.442</text:p>
          </table:table-cell>
          <table:table-cell table:style-name="ce144" office:value-type="float" office:value="-24.472068215" calcext:value-type="float">
            <text:p>-24,47</text:p>
          </table:table-cell>
          <table:table-cell table:style-name="ce83" office:value-type="float" office:value="13662832.56" calcext:value-type="float">
            <text:p>13.662.833</text:p>
          </table:table-cell>
          <table:table-cell table:style-name="ce101" office:value-type="float" office:value="17991990.15" calcext:value-type="float">
            <text:p>17.991.990</text:p>
          </table:table-cell>
          <table:table-cell table:style-name="ce144" office:value-type="float" office:value="-24.06158270379" calcext:value-type="float">
            <text:p>-24,06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sobre el Patrimonio de las Personas Físicas</text:p>
          </table:table-cell>
          <table:table-cell table:style-name="ce84" office:value-type="float" office:value="293737.02" calcext:value-type="float">
            <text:p>293.737</text:p>
          </table:table-cell>
          <table:table-cell table:style-name="ce102" office:value-type="float" office:value="5750.66" calcext:value-type="float">
            <text:p>5.751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592258.99" calcext:value-type="float">
            <text:p>592.259</text:p>
          </table:table-cell>
          <table:table-cell table:style-name="ce102" office:value-type="float" office:value="611102.93" calcext:value-type="float">
            <text:p>611.103</text:p>
          </table:table-cell>
          <table:table-cell table:style-name="ce147" office:value-type="float" office:value="-3.0835950991104" calcext:value-type="float">
            <text:p>-3,08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1854477.69" calcext:value-type="float">
            <text:p>1.854.478</text:p>
          </table:table-cell>
          <table:table-cell table:style-name="ce391" office:value-type="float" office:value="2072192.35" calcext:value-type="float">
            <text:p>2.072.192</text:p>
          </table:table-cell>
          <table:table-cell table:style-name="ce212" office:value-type="float" office:value="-10.5064889367051" calcext:value-type="float">
            <text:p>-10,51</text:p>
          </table:table-cell>
          <table:table-cell table:style-name="ce380" office:value-type="float" office:value="14255091.55" calcext:value-type="float">
            <text:p>14.255.092</text:p>
          </table:table-cell>
          <table:table-cell table:style-name="ce391" office:value-type="float" office:value="18603093.08" calcext:value-type="float">
            <text:p>18.603.093</text:p>
          </table:table-cell>
          <table:table-cell table:style-name="ce212" office:value-type="float" office:value="-23.3724655964577" calcext:value-type="float">
            <text:p>-23,37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INDIRECTOS</text:p>
          </table:table-cell>
          <table:table-cell table:style-name="ce381"/>
          <table:table-cell table:style-name="ce186"/>
          <table:table-cell table:style-name="ce147"/>
          <table:table-cell table:style-name="ce381"/>
          <table:table-cell table:style-name="ce186"/>
          <table:table-cell table:style-name="ce409"/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ransmisiones Patrimoniales</text:p>
          </table:table-cell>
          <table:table-cell table:style-name="ce83" office:value-type="float" office:value="18545089.51" calcext:value-type="float">
            <text:p>18.545.090</text:p>
          </table:table-cell>
          <table:table-cell table:style-name="ce101" office:value-type="float" office:value="21380932.87" calcext:value-type="float">
            <text:p>21.380.933</text:p>
          </table:table-cell>
          <table:table-cell table:style-name="ce144" office:value-type="float" office:value="-13.2634220276657" calcext:value-type="float">
            <text:p>-13,26</text:p>
          </table:table-cell>
          <table:table-cell table:style-name="ce83" office:value-type="float" office:value="114356202.59" calcext:value-type="float">
            <text:p>114.356.203</text:p>
          </table:table-cell>
          <table:table-cell table:style-name="ce101" office:value-type="float" office:value="104123127.77" calcext:value-type="float">
            <text:p>104.123.128</text:p>
          </table:table-cell>
          <table:table-cell table:style-name="ce144" office:value-type="float" office:value="9.82785961117504" calcext:value-type="float">
            <text:p>9,83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Actos Jurídicos Documentados</text:p>
          </table:table-cell>
          <table:table-cell table:style-name="ce84" office:value-type="float" office:value="5067855.25" calcext:value-type="float">
            <text:p>5.067.855</text:p>
          </table:table-cell>
          <table:table-cell table:style-name="ce102" office:value-type="float" office:value="6174569.56" calcext:value-type="float">
            <text:p>6.174.570</text:p>
          </table:table-cell>
          <table:table-cell table:style-name="ce147" office:value-type="float" office:value="-17.9237483559907" calcext:value-type="float">
            <text:p>-17,92</text:p>
          </table:table-cell>
          <table:table-cell table:style-name="ce84" office:value-type="float" office:value="32705322.78" calcext:value-type="float">
            <text:p>32.705.323</text:p>
          </table:table-cell>
          <table:table-cell table:style-name="ce102" office:value-type="float" office:value="30758507.16" calcext:value-type="float">
            <text:p>30.758.507</text:p>
          </table:table-cell>
          <table:table-cell table:style-name="ce147" office:value-type="float" office:value="6.32935665529223" calcext:value-type="float">
            <text:p>6,33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asa Fiscal sobre el Juego</text:p>
          </table:table-cell>
          <table:table-cell table:style-name="ce84" office:value-type="float" office:value="44609.72" calcext:value-type="float">
            <text:p>44.610</text:p>
          </table:table-cell>
          <table:table-cell table:style-name="ce102" office:value-type="float" office:value="3143227.85" calcext:value-type="float">
            <text:p>3.143.228</text:p>
          </table:table-cell>
          <table:table-cell table:style-name="ce147" office:value-type="float" office:value="-98.5807672199138" calcext:value-type="float">
            <text:p>-98,58</text:p>
          </table:table-cell>
          <table:table-cell table:style-name="ce84" office:value-type="float" office:value="5485277.94" calcext:value-type="float">
            <text:p>5.485.278</text:p>
          </table:table-cell>
          <table:table-cell table:style-name="ce102" office:value-type="float" office:value="7416338.03" calcext:value-type="float">
            <text:p>7.416.338</text:p>
          </table:table-cell>
          <table:table-cell table:style-name="ce147" office:value-type="float" office:value="-26.0379190132465" calcext:value-type="float">
            <text:p>-26,04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s Ecológicos</text:p>
          </table:table-cell>
          <table:table-cell table:style-name="ce84" office:value-type="float" office:value="-2235.36" calcext:value-type="float">
            <text:p>-2.235</text:p>
          </table:table-cell>
          <table:table-cell table:style-name="ce102" office:value-type="float" office:value="17171.73" calcext:value-type="float">
            <text:p>17.172</text:p>
          </table:table-cell>
          <table:table-cell table:style-name="ce147" office:value-type="float" office:value="-113.017674980913" calcext:value-type="float">
            <text:p>-113,02</text:p>
          </table:table-cell>
          <table:table-cell table:style-name="ce84" office:value-type="float" office:value="389993.16" calcext:value-type="float">
            <text:p>389.993</text:p>
          </table:table-cell>
          <table:table-cell table:style-name="ce102" office:value-type="float" office:value="436742.26" calcext:value-type="float">
            <text:p>436.742</text:p>
          </table:table-cell>
          <table:table-cell table:style-name="ce147" office:value-type="float" office:value="-10.7040477374459" calcext:value-type="float">
            <text:p>-10,7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23655319.12" calcext:value-type="float">
            <text:p>23.655.319</text:p>
          </table:table-cell>
          <table:table-cell table:style-name="ce391" office:value-type="float" office:value="30715902.01" calcext:value-type="float">
            <text:p>30.715.902</text:p>
          </table:table-cell>
          <table:table-cell table:style-name="ce212" office:value-type="float" office:value="-22.9867346487215" calcext:value-type="float">
            <text:p>-22,99</text:p>
          </table:table-cell>
          <table:table-cell table:style-name="ce380" office:value-type="float" office:value="152936796.47" calcext:value-type="float">
            <text:p>152.936.796</text:p>
          </table:table-cell>
          <table:table-cell table:style-name="ce391" office:value-type="float" office:value="142734715.22" calcext:value-type="float">
            <text:p>142.734.715</text:p>
          </table:table-cell>
          <table:table-cell table:style-name="ce212" office:value-type="float" office:value="7.1475823062913" calcext:value-type="float">
            <text:p>7,1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ASAS </text:p>
          </table:table-cell>
          <table:table-cell table:style-name="ce185"/>
          <table:table-cell table:style-name="ce199"/>
          <table:table-cell table:style-name="ce149"/>
          <table:table-cell table:style-name="ce185"/>
          <table:table-cell table:style-name="ce199"/>
          <table:table-cell table:style-name="ce151"/>
          <table:table-cell table:number-columns-repeated="54"/>
        </table:table-row>
        <table:table-row table:style-name="ro8">
          <table:table-cell table:number-columns-repeated="3"/>
          <table:table-cell table:style-name="ce414" office:value-type="string" calcext:value-type="string">
            <text:p>Tasas Consejerías y Agencias</text:p>
          </table:table-cell>
          <table:table-cell table:style-name="ce382" office:value-type="float" office:value="467698.88" calcext:value-type="float">
            <text:p>467.699</text:p>
          </table:table-cell>
          <table:table-cell table:style-name="ce392" office:value-type="float" office:value="526788.17" calcext:value-type="float">
            <text:p>526.788</text:p>
          </table:table-cell>
          <table:table-cell table:style-name="ce399" office:value-type="float" office:value="-11.2168976763468" calcext:value-type="float">
            <text:p>-11,22</text:p>
          </table:table-cell>
          <table:table-cell table:style-name="ce382" office:value-type="float" office:value="2032071.27" calcext:value-type="float">
            <text:p>2.032.071</text:p>
          </table:table-cell>
          <table:table-cell table:style-name="ce392" office:value-type="float" office:value="2191924.3" calcext:value-type="float">
            <text:p>2.191.924</text:p>
          </table:table-cell>
          <table:table-cell table:style-name="ce399" office:value-type="float" office:value="-7.2928170922691" calcext:value-type="float">
            <text:p>-7,29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384" office:value-type="float" office:value="25977495.69" calcext:value-type="float">
            <text:p>25.977.496</text:p>
          </table:table-cell>
          <table:table-cell table:style-name="ce393" office:value-type="float" office:value="33314882.53" calcext:value-type="float">
            <text:p>33.314.883</text:p>
          </table:table-cell>
          <table:table-cell table:style-name="ce401" office:value-type="float" office:value="-22.0243515293584" calcext:value-type="float">
            <text:p>-22,02</text:p>
          </table:table-cell>
          <table:table-cell table:style-name="ce384" office:value-type="float" office:value="169223959.29" calcext:value-type="float">
            <text:p>169.223.959</text:p>
          </table:table-cell>
          <table:table-cell table:style-name="ce393" office:value-type="float" office:value="163529732.6" calcext:value-type="float">
            <text:p>163.529.733</text:p>
          </table:table-cell>
          <table:table-cell table:style-name="ce401" office:value-type="float" office:value="3.48207423779521" calcext:value-type="float">
            <text:p>3,48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358" table:number-columns-repeated="2"/>
          <table:table-cell table:style-name="ce402"/>
          <table:table-cell table:style-name="ce358" table:number-columns-repeated="2"/>
          <table:table-cell table:style-name="ce402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222"/>
          <table:covered-table-cell table:style-name="ce403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/>
          <table:covered-table-cell table:style-name="ce410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3" table:formula="of:=[.E12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404"/>
          <table:table-cell table:style-name="ce543" table:formula="of:=[.E29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404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5" table:formula="of:=[.E13]" office:value-type="float" office:value="2026" calcext:value-type="float">
            <text:p>2026</text:p>
          </table:table-cell>
          <table:table-cell table:style-name="ce558" table:formula="of:=[.F13]" office:value-type="float" office:value="2025" calcext:value-type="float">
            <text:p>2025</text:p>
          </table:table-cell>
          <table:table-cell table:style-name="ce405" table:formula="of:=[.G13]" office:value-type="string" office:string-value="%26/25" calcext:value-type="string">
            <text:p>%26/25</text:p>
          </table:table-cell>
          <table:table-cell table:style-name="ce545" table:formula="of:=[.E30]" office:value-type="float" office:value="2026" calcext:value-type="float">
            <text:p>2026</text:p>
          </table:table-cell>
          <table:table-cell table:style-name="ce558" table:formula="of:=[.F30]" office:value-type="float" office:value="2025" calcext:value-type="float">
            <text:p>2025</text:p>
          </table:table-cell>
          <table:table-cell table:style-name="ce405" table:formula="of:=[.G30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534" table:number-columns-spanned="3" table:number-rows-spanned="1"/>
          <table:covered-table-cell table:style-name="ce548"/>
          <table:covered-table-cell table:style-name="ce406"/>
          <table:table-cell table:style-name="ce534" table:number-columns-spanned="3" table:number-rows-spanned="1"/>
          <table:covered-table-cell table:style-name="ce548"/>
          <table:covered-table-cell table:style-name="ce411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185" office:value-type="float" office:value="2322275.86" calcext:value-type="float">
            <text:p>2.322.276</text:p>
          </table:table-cell>
          <table:table-cell table:style-name="ce199" office:value-type="float" office:value="3023786.1" calcext:value-type="float">
            <text:p>3.023.786</text:p>
          </table:table-cell>
          <table:table-cell table:style-name="ce213" office:value-type="float" office:value="-23.1997309598057" calcext:value-type="float">
            <text:p>-23,20</text:p>
          </table:table-cell>
          <table:table-cell table:style-name="ce185" office:value-type="float" office:value="14922018.92" calcext:value-type="float">
            <text:p>14.922.019</text:p>
          </table:table-cell>
          <table:table-cell table:style-name="ce199" office:value-type="float" office:value="15789135.61" calcext:value-type="float">
            <text:p>15.789.136</text:p>
          </table:table-cell>
          <table:table-cell table:style-name="ce213" office:value-type="float" office:value="-5.49185662482253" calcext:value-type="float">
            <text:p>-5,49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7"/>
          <table:table-cell table:style-name="ce102" table:number-columns-repeated="2"/>
          <table:table-cell table:style-name="ce147"/>
          <table:table-cell table:style-name="ce84"/>
          <table:table-cell table:style-name="ce102"/>
          <table:table-cell table:style-name="ce412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185" office:value-type="float" office:value="28299771.55" calcext:value-type="float">
            <text:p>28.299.772</text:p>
          </table:table-cell>
          <table:table-cell table:style-name="ce199" office:value-type="float" office:value="36338668.63" calcext:value-type="float">
            <text:p>36.338.669</text:p>
          </table:table-cell>
          <table:table-cell table:style-name="ce213" office:value-type="float" office:value="-22.1221563229297" calcext:value-type="float">
            <text:p>-22,12</text:p>
          </table:table-cell>
          <table:table-cell table:style-name="ce185" office:value-type="float" office:value="184145978.21" calcext:value-type="float">
            <text:p>184.145.978</text:p>
          </table:table-cell>
          <table:table-cell table:style-name="ce199" office:value-type="float" office:value="179318868.21" calcext:value-type="float">
            <text:p>179.318.868</text:p>
          </table:table-cell>
          <table:table-cell table:style-name="ce213" office:value-type="float" office:value="2.69191415726926" calcext:value-type="float">
            <text:p>2,69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2" office:value-type="string" calcext:value-type="string">
            <text:p>Cifras en euros</text:p>
          </table:table-cell>
          <table:table-cell table:number-columns-repeated="60"/>
        </table:table-row>
        <table:table-row table:style-name="ro8">
          <table:table-cell table:number-columns-repeated="64"/>
        </table:table-row>
        <table:table-row table:style-name="ro18">
          <table:table-cell table:number-columns-repeated="64"/>
        </table:table-row>
        <table:table-row table:style-name="ro8">
          <table:table-cell/>
          <table:table-cell>
            <draw:frame table:end-cell-address="'2.2.Cádiz'.J56" table:end-x="0.936cm" table:end-y="0.52cm" draw:z-index="0" draw:name="Chart 1" draw:style-name="gr12" draw:text-style-name="P11" svg:width="24.253cm" svg:height="9.54cm" svg:x="0.2cm" svg:y="0.347cm">
              <draw:object draw:notify-on-update-of-ranges="'2.2.Cádiz'.F13:'2.2.Cádiz'.F13 '2.2.Cádiz'.E13:'2.2.Cádiz'.E13" xlink:href="./Object 29" xlink:type="simple" xlink:show="embed" xlink:actuate="onLoad">
                <loext:p/>
              </draw:object>
              <draw:image xlink:href="./ObjectReplacements/Object 29" xlink:type="simple" xlink:show="embed" xlink:actuate="onLoad"/>
            </draw:frame>
          </table:table-cell>
          <table:table-cell table:number-columns-repeated="62"/>
        </table:table-row>
        <table:table-row table:style-name="ro8" table:number-rows-repeated="18">
          <table:table-cell table:number-columns-repeated="64"/>
        </table:table-row>
        <table:table-row table:style-name="ro8">
          <table:table-cell/>
          <table:table-cell>
            <draw:frame table:end-cell-address="'2.2.Cádiz'.B57" table:end-x="0cm" table:end-y="0cm" draw:z-index="1" draw:name="Chart 1" draw:style-name="gr12" draw:text-style-name="P11" svg:width="0.001cm" svg:height="0.001cm" svg:x="0cm" svg:y="0cm">
              <draw:object draw:notify-on-update-of-ranges="'2.2.Cádiz'.I13:'2.2.Cádiz'.I13 '2.2.Cádiz'.H13:'2.2.Cádiz'.H13" xlink:href="./Object 30" xlink:type="simple" xlink:show="embed" xlink:actuate="onLoad">
                <loext:p/>
              </draw:object>
              <draw:image xlink:href="./ObjectReplacements/Object 30" xlink:type="simple" xlink:show="embed" xlink:actuate="onLoad"/>
            </draw:frame>
          </table:table-cell>
          <table:table-cell table:number-columns-repeated="62"/>
        </table:table-row>
        <table:table-row table:style-name="ro8" table:number-rows-repeated="1048510">
          <table:table-cell table:number-columns-repeated="64"/>
        </table:table-row>
        <table:table-row table:style-name="ro5" table:number-rows-repeated="8">
          <table:table-cell table:number-columns-repeated="64"/>
        </table:table-row>
        <table:table-row table:style-name="ro5">
          <table:table-cell table:number-columns-repeated="64"/>
        </table:table-row>
      </table:table>
      <table:table table:name="2.3.Córdoba" table:style-name="ta11">
        <table:shapes>
          <draw:frame draw:z-index="0" draw:name="Chart 1" draw:style-name="gr12" draw:text-style-name="P11" svg:width="22.699cm" svg:height="9.431cm" svg:x="1.198cm" svg:y="21.613cm">
            <draw:object draw:notify-on-update-of-ranges="'2.3.Córdoba'.I14:'2.3.Córdoba'.I14 '2.3.Córdoba'.H14:'2.3.Córdoba'.H14" xlink:href="./Object 35" xlink:type="simple" xlink:show="embed" xlink:actuate="onLoad">
              <loext:p/>
            </draw:object>
            <draw:image xlink:href="./ObjectReplacements/Object 35" xlink:type="simple" xlink:show="embed" xlink:actuate="onLoad"/>
          </draw:frame>
          <draw:frame draw:z-index="1" draw:name="Chart 1" draw:style-name="gr12" draw:text-style-name="P11" svg:width="22.809cm" svg:height="8.652cm" svg:x="1.223cm" svg:y="31.102cm">
            <draw:object draw:notify-on-update-of-ranges="'2.3.Córdoba'.I14:'2.3.Córdoba'.I14 '2.3.Córdoba'.H14:'2.3.Córdoba'.H14" xlink:href="./Object 36" xlink:type="simple" xlink:show="embed" xlink:actuate="onLoad">
              <loext:p/>
            </draw:object>
            <draw:image xlink:href="./ObjectReplacements/Object 36" xlink:type="simple" xlink:show="embed" xlink:actuate="onLoad"/>
          </draw:frame>
        </table:shapes>
        <table:table-column table:style-name="co26" table:default-cell-style-name="ce416"/>
        <table:table-column table:style-name="co8" table:default-cell-style-name="ce416"/>
        <table:table-column table:style-name="co17" table:default-cell-style-name="ce416"/>
        <table:table-column table:style-name="co77" table:default-cell-style-name="ce416"/>
        <table:table-column table:style-name="co78" table:default-cell-style-name="ce416"/>
        <table:table-column table:style-name="co79" table:default-cell-style-name="ce416"/>
        <table:table-column table:style-name="co80" table:default-cell-style-name="ce416"/>
        <table:table-column table:style-name="co59" table:default-cell-style-name="ce416"/>
        <table:table-column table:style-name="co81" table:default-cell-style-name="ce416"/>
        <table:table-column table:style-name="co73" table:default-cell-style-name="ce416"/>
        <table:table-column table:style-name="co15" table:number-columns-repeated="54" table:default-cell-style-name="ce416"/>
        <table:table-row table:style-name="ro5">
          <table:table-cell table:style-name="ce132">
            <draw:frame draw:z-index="2" draw:name="Imagen 18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style-name="Default"/>
          <table:covered-table-cell table:number-columns-repeated="4" table:style-name="ce2"/>
          <table:table-cell table:style-name="ce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JUNIO 2026 (Datos Provisionales)" calcext:value-type="string">
            <text:p>JUNIO 2026 (Datos Provisionales)</text:p>
          </table:table-cell>
          <table:table-cell table:style-name="Default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8">
          <table:table-cell/>
          <table:table-cell table:style-name="ce3" office:value-type="string" calcext:value-type="string">
            <text:p>2.3. Córdoba. Recaudación mensual 2026-2025</text:p>
          </table:table-cell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2"/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2"/>
          <table:table-cell table:style-name="ce310" table:number-columns-repeated="2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316" office:value-type="float" office:value="0" calcext:value-type="float">
            <text:p>0</text:p>
          </table:covered-table-cell>
          <table:covered-table-cell table:style-name="ce564" office:value-type="float" office:value="0" calcext:value-type="float">
            <text:p>0</text:p>
          </table:covered-table-cell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316" office:value-type="float" office:value="0" calcext:value-type="float">
            <text:p>0</text:p>
          </table:covered-table-cell>
          <table:covered-table-cell table:style-name="ce568" office:value-type="float" office:value="0" calcext:value-type="float">
            <text:p>0</text:p>
          </table:covered-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355"/>
          <table:table-cell table:style-name="ce543" table:formula="of:=['2.1.Almería'.E15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543" table:formula="of:=['2.1.Almería'.H15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355"/>
          <table:table-cell table:style-name="ce545" table:formula="of:=[$'1.2'.D12]" office:value-type="float" office:value="2026" calcext:value-type="float">
            <text:p>2026</text:p>
          </table:table-cell>
          <table:table-cell table:style-name="ce558" table:formula="of:=[$'1.1'.E12]" office:value-type="float" office:value="2025" calcext:value-type="float">
            <text:p>2025</text:p>
          </table:table-cell>
          <table:table-cell table:style-name="ce566" table:formula="of:=[$'1.1'.F12]" office:value-type="string" office:string-value="%26/25" calcext:value-type="string">
            <text:p>%26/25</text:p>
          </table:table-cell>
          <table:table-cell table:style-name="ce545" table:formula="of:=[.E14]" office:value-type="float" office:value="2026" calcext:value-type="float">
            <text:p>2026</text:p>
          </table:table-cell>
          <table:table-cell table:style-name="ce558" table:formula="of:=[.F14]" office:value-type="float" office:value="2025" calcext:value-type="float">
            <text:p>2025</text:p>
          </table:table-cell>
          <table:table-cell table:style-name="ce566" table:formula="of:=[.G14]" office:value-type="string" office:string-value="%26/25" calcext:value-type="string">
            <text:p>%26/25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0" office:value-type="string" calcext:value-type="string">
            <text:p>IMPUESTOS DIRECTOS</text:p>
          </table:table-cell>
          <table:table-cell table:style-name="ce525"/>
          <table:table-cell table:style-name="ce539"/>
          <table:table-cell table:style-name="ce551"/>
          <table:table-cell table:style-name="ce539" table:number-columns-repeated="2"/>
          <table:table-cell table:style-name="ce569"/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1" office:value-type="string" calcext:value-type="string">
            <text:p>Impuesto sobre Sucesiones y Donaciones</text:p>
          </table:table-cell>
          <table:table-cell table:style-name="ce83" office:value-type="float" office:value="2307446.18" calcext:value-type="float">
            <text:p>2.307.446</text:p>
          </table:table-cell>
          <table:table-cell table:style-name="ce101" office:value-type="float" office:value="2924845.24" calcext:value-type="float">
            <text:p>2.924.845</text:p>
          </table:table-cell>
          <table:table-cell table:style-name="ce144" office:value-type="float" office:value="-21.1087770237033" calcext:value-type="float">
            <text:p>-21,11</text:p>
          </table:table-cell>
          <table:table-cell table:style-name="ce83" office:value-type="float" office:value="14432540.08" calcext:value-type="float">
            <text:p>14.432.540</text:p>
          </table:table-cell>
          <table:table-cell table:style-name="ce101" office:value-type="float" office:value="12413139.69" calcext:value-type="float">
            <text:p>12.413.140</text:p>
          </table:table-cell>
          <table:table-cell table:style-name="ce144" office:value-type="float" office:value="16.2682483274302" calcext:value-type="float">
            <text:p>16,27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2" office:value-type="string" calcext:value-type="string">
            <text:p>Impuesto sobre el Patrimonio de las Personas Físicas</text:p>
          </table:table-cell>
          <table:table-cell table:style-name="ce84" office:value-type="float" office:value="282362.08" calcext:value-type="float">
            <text:p>282.362</text:p>
          </table:table-cell>
          <table:table-cell table:style-name="ce102" office:value-type="float" office:value="158909.73" calcext:value-type="float">
            <text:p>158.910</text:p>
          </table:table-cell>
          <table:table-cell table:style-name="ce147" office:value-type="float" office:value="77.6870931691848" calcext:value-type="float">
            <text:p>77,69</text:p>
          </table:table-cell>
          <table:table-cell table:style-name="ce84" office:value-type="float" office:value="393777.58" calcext:value-type="float">
            <text:p>393.778</text:p>
          </table:table-cell>
          <table:table-cell table:style-name="ce102" office:value-type="float" office:value="516457.48" calcext:value-type="float">
            <text:p>516.457</text:p>
          </table:table-cell>
          <table:table-cell table:style-name="ce147" office:value-type="float" office:value="-23.7541142786818" calcext:value-type="float">
            <text:p>-23,75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160" office:value-type="string" calcext:value-type="string">
            <text:p>TOTAL</text:p>
          </table:table-cell>
          <table:table-cell table:style-name="ce380" office:value-type="float" office:value="2589808.26" calcext:value-type="float">
            <text:p>2.589.808</text:p>
          </table:table-cell>
          <table:table-cell table:style-name="ce391" office:value-type="float" office:value="3083754.97" calcext:value-type="float">
            <text:p>3.083.755</text:p>
          </table:table-cell>
          <table:table-cell table:style-name="ce212" office:value-type="float" office:value="-16.0177029240426" calcext:value-type="float">
            <text:p>-16,02</text:p>
          </table:table-cell>
          <table:table-cell table:style-name="ce380" office:value-type="float" office:value="14826317.66" calcext:value-type="float">
            <text:p>14.826.318</text:p>
          </table:table-cell>
          <table:table-cell table:style-name="ce391" office:value-type="float" office:value="12929597.17" calcext:value-type="float">
            <text:p>12.929.597</text:p>
          </table:table-cell>
          <table:table-cell table:style-name="ce212" office:value-type="float" office:value="14.6696023477118" calcext:value-type="float">
            <text:p>14,67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0" office:value-type="string" calcext:value-type="string">
            <text:p>IMPUESTOS INDIRECTOS</text:p>
          </table:table-cell>
          <table:table-cell table:style-name="ce381"/>
          <table:table-cell table:style-name="ce186"/>
          <table:table-cell table:style-name="ce147"/>
          <table:table-cell table:style-name="ce381"/>
          <table:table-cell table:style-name="ce186"/>
          <table:table-cell table:style-name="ce409"/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2" office:value-type="string" calcext:value-type="string">
            <text:p>Transmisiones Patrimoniales</text:p>
          </table:table-cell>
          <table:table-cell table:style-name="ce238" office:value-type="float" office:value="7726319.3" calcext:value-type="float">
            <text:p>7.726.319</text:p>
          </table:table-cell>
          <table:table-cell table:style-name="ce259" office:value-type="float" office:value="9687403" calcext:value-type="float">
            <text:p>9.687.403</text:p>
          </table:table-cell>
          <table:table-cell table:style-name="ce144" office:value-type="float" office:value="-20.2436473428431" calcext:value-type="float">
            <text:p>-20,24</text:p>
          </table:table-cell>
          <table:table-cell table:style-name="ce83" office:value-type="float" office:value="49970748.47" calcext:value-type="float">
            <text:p>49.970.748</text:p>
          </table:table-cell>
          <table:table-cell table:style-name="ce101" office:value-type="float" office:value="44894749.93" calcext:value-type="float">
            <text:p>44.894.750</text:p>
          </table:table-cell>
          <table:table-cell table:style-name="ce144" office:value-type="float" office:value="11.3064412830331" calcext:value-type="float">
            <text:p>11,31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2" office:value-type="string" calcext:value-type="string">
            <text:p>Actos Jurídicos Documentados</text:p>
          </table:table-cell>
          <table:table-cell table:style-name="ce85" office:value-type="float" office:value="2485868.7" calcext:value-type="float">
            <text:p>2.485.869</text:p>
          </table:table-cell>
          <table:table-cell table:style-name="ce104" office:value-type="float" office:value="2794149.49" calcext:value-type="float">
            <text:p>2.794.149</text:p>
          </table:table-cell>
          <table:table-cell table:style-name="ce147" office:value-type="float" office:value="-11.0330814834105" calcext:value-type="float">
            <text:p>-11,03</text:p>
          </table:table-cell>
          <table:table-cell table:style-name="ce84" office:value-type="float" office:value="14431689.29" calcext:value-type="float">
            <text:p>14.431.689</text:p>
          </table:table-cell>
          <table:table-cell table:style-name="ce102" office:value-type="float" office:value="14097685.74" calcext:value-type="float">
            <text:p>14.097.686</text:p>
          </table:table-cell>
          <table:table-cell table:style-name="ce147" office:value-type="float" office:value="2.36920836625203" calcext:value-type="float">
            <text:p>2,37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2" office:value-type="string" calcext:value-type="string">
            <text:p>Tasa Fiscal sobre el Juego</text:p>
          </table:table-cell>
          <table:table-cell table:style-name="ce85" office:value-type="float" office:value="12490.99" calcext:value-type="float">
            <text:p>12.491</text:p>
          </table:table-cell>
          <table:table-cell table:style-name="ce104" office:value-type="float" office:value="1839278.33" calcext:value-type="float">
            <text:p>1.839.278</text:p>
          </table:table-cell>
          <table:table-cell table:style-name="ce147" office:value-type="float" office:value="-99.3208754870721" calcext:value-type="float">
            <text:p>-99,32</text:p>
          </table:table-cell>
          <table:table-cell table:style-name="ce84" office:value-type="float" office:value="2699243.39" calcext:value-type="float">
            <text:p>2.699.243</text:p>
          </table:table-cell>
          <table:table-cell table:style-name="ce102" office:value-type="float" office:value="4269269.3" calcext:value-type="float">
            <text:p>4.269.269</text:p>
          </table:table-cell>
          <table:table-cell table:style-name="ce147" office:value-type="float" office:value="-36.7750497725688" calcext:value-type="float">
            <text:p>-36,78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2" office:value-type="string" calcext:value-type="string">
            <text:p>Impuestos Ecológicos</text:p>
          </table:table-cell>
          <table:table-cell table:style-name="ce85" office:value-type="float" office:value="-242.62" calcext:value-type="float">
            <text:p>-243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-31438.93" calcext:value-type="float">
            <text:p>-31.439</text:p>
          </table:table-cell>
          <table:table-cell table:style-name="ce102" office:value-type="float" office:value="34750.66" calcext:value-type="float">
            <text:p>34.751</text:p>
          </table:table-cell>
          <table:table-cell table:style-name="ce147" office:value-type="float" office:value="-190.470022727626" calcext:value-type="float">
            <text:p>-190,47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160" office:value-type="string" calcext:value-type="string">
            <text:p>TOTAL</text:p>
          </table:table-cell>
          <table:table-cell table:style-name="ce172" office:value-type="float" office:value="10224436.37" calcext:value-type="float">
            <text:p>10.224.436</text:p>
          </table:table-cell>
          <table:table-cell table:style-name="ce195" office:value-type="float" office:value="14320830.82" calcext:value-type="float">
            <text:p>14.320.831</text:p>
          </table:table-cell>
          <table:table-cell table:style-name="ce212" office:value-type="float" office:value="-28.6044469171377" calcext:value-type="float">
            <text:p>-28,60</text:p>
          </table:table-cell>
          <table:table-cell table:style-name="ce380" office:value-type="float" office:value="67070242.22" calcext:value-type="float">
            <text:p>67.070.242</text:p>
          </table:table-cell>
          <table:table-cell table:style-name="ce391" office:value-type="float" office:value="63296455.63" calcext:value-type="float">
            <text:p>63.296.456</text:p>
          </table:table-cell>
          <table:table-cell table:style-name="ce212" office:value-type="float" office:value="5.96208200354805" calcext:value-type="float">
            <text:p>5,96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0" office:value-type="string" calcext:value-type="string">
            <text:p>TASAS</text:p>
          </table:table-cell>
          <table:table-cell table:style-name="ce185"/>
          <table:table-cell table:style-name="ce199"/>
          <table:table-cell table:style-name="ce149"/>
          <table:table-cell table:style-name="ce185"/>
          <table:table-cell table:style-name="ce199"/>
          <table:table-cell table:style-name="ce151"/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414" office:value-type="string" calcext:value-type="string">
            <text:p>Tasas Consejerías y Agencias</text:p>
          </table:table-cell>
          <table:table-cell table:style-name="ce382" office:value-type="float" office:value="341357.05" calcext:value-type="float">
            <text:p>341.357</text:p>
          </table:table-cell>
          <table:table-cell table:style-name="ce392" office:value-type="float" office:value="424481.51" calcext:value-type="float">
            <text:p>424.482</text:p>
          </table:table-cell>
          <table:table-cell table:style-name="ce399" office:value-type="float" office:value="-19.5825867656756" calcext:value-type="float">
            <text:p>-19,58</text:p>
          </table:table-cell>
          <table:table-cell table:style-name="ce382" office:value-type="float" office:value="1795742.53" calcext:value-type="float">
            <text:p>1.795.743</text:p>
          </table:table-cell>
          <table:table-cell table:style-name="ce392" office:value-type="float" office:value="2091457.16" calcext:value-type="float">
            <text:p>2.091.457</text:p>
          </table:table-cell>
          <table:table-cell table:style-name="ce399" office:value-type="float" office:value="-14.1391674501236" calcext:value-type="float">
            <text:p>-14,14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0" office:value-type="string" calcext:value-type="string">
            <text:p>TOTAL RECAUDACIÓN</text:p>
          </table:table-cell>
          <table:table-cell table:style-name="ce384" office:value-type="float" office:value="13155601.68" calcext:value-type="float">
            <text:p>13.155.602</text:p>
          </table:table-cell>
          <table:table-cell table:style-name="ce393" office:value-type="float" office:value="17829067.3" calcext:value-type="float">
            <text:p>17.829.067</text:p>
          </table:table-cell>
          <table:table-cell table:style-name="ce401" office:value-type="float" office:value="-26.2126197706371" calcext:value-type="float">
            <text:p>-26,21</text:p>
          </table:table-cell>
          <table:table-cell table:style-name="ce384" office:value-type="float" office:value="83692302.41" calcext:value-type="float">
            <text:p>83.692.302</text:p>
          </table:table-cell>
          <table:table-cell table:style-name="ce393" office:value-type="float" office:value="78317509.96" calcext:value-type="float">
            <text:p>78.317.510</text:p>
          </table:table-cell>
          <table:table-cell table:style-name="ce401" office:value-type="float" office:value="6.86282346405693" calcext:value-type="float">
            <text:p>6,86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146"/>
          <table:table-cell table:style-name="ce358" table:number-columns-repeated="2"/>
          <table:table-cell table:style-name="ce402"/>
          <table:table-cell table:style-name="ce358" table:number-columns-repeated="2"/>
          <table:table-cell table:style-name="ce402"/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222"/>
          <table:covered-table-cell table:style-name="ce403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/>
          <table:covered-table-cell table:style-name="ce410"/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146"/>
          <table:table-cell table:style-name="ce543" table:formula="of:=[.E13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404"/>
          <table:table-cell table:style-name="ce543" table:formula="of:=[.H13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404"/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146"/>
          <table:table-cell table:style-name="ce545" table:formula="of:=[.E14]" office:value-type="float" office:value="2026" calcext:value-type="float">
            <text:p>2026</text:p>
          </table:table-cell>
          <table:table-cell table:style-name="ce558" table:formula="of:=[.F14]" office:value-type="float" office:value="2025" calcext:value-type="float">
            <text:p>2025</text:p>
          </table:table-cell>
          <table:table-cell table:style-name="ce566" table:formula="of:=[.G14]" office:value-type="string" office:string-value="%26/25" calcext:value-type="string">
            <text:p>%26/25</text:p>
          </table:table-cell>
          <table:table-cell table:style-name="ce545" table:formula="of:=[.H14]" office:value-type="float" office:value="2026" calcext:value-type="float">
            <text:p>2026</text:p>
          </table:table-cell>
          <table:table-cell table:style-name="ce558" table:formula="of:=[.I14]" office:value-type="float" office:value="2025" calcext:value-type="float">
            <text:p>2025</text:p>
          </table:table-cell>
          <table:table-cell table:style-name="ce566" table:formula="of:=[.J14]" office:value-type="string" office:string-value="%26/25" calcext:value-type="string">
            <text:p>%26/25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0" office:value-type="string" calcext:value-type="string">
            <text:p>OTROS INGRESOS DE CAPÍTULO III</text:p>
          </table:table-cell>
          <table:table-cell table:style-name="ce534" table:number-columns-spanned="3" table:number-rows-spanned="1"/>
          <table:covered-table-cell table:style-name="ce548"/>
          <table:covered-table-cell table:style-name="ce406"/>
          <table:table-cell table:style-name="ce534" table:number-columns-spanned="3" table:number-rows-spanned="1"/>
          <table:covered-table-cell table:style-name="ce548"/>
          <table:covered-table-cell table:style-name="ce411"/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0" office:value-type="string" calcext:value-type="string">
            <text:p>Otros Ingresos de Capítulo III</text:p>
          </table:table-cell>
          <table:table-cell table:style-name="ce185" office:value-type="float" office:value="2191765.06" calcext:value-type="float">
            <text:p>2.191.765</text:p>
          </table:table-cell>
          <table:table-cell table:style-name="ce199" office:value-type="float" office:value="2071993.94" calcext:value-type="float">
            <text:p>2.071.994</text:p>
          </table:table-cell>
          <table:table-cell table:style-name="ce213" office:value-type="float" office:value="5.78047636567894" calcext:value-type="float">
            <text:p>5,78</text:p>
          </table:table-cell>
          <table:table-cell table:style-name="ce185" office:value-type="float" office:value="11826568.68" calcext:value-type="float">
            <text:p>11.826.569</text:p>
          </table:table-cell>
          <table:table-cell table:style-name="ce199" office:value-type="float" office:value="12049251.12" calcext:value-type="float">
            <text:p>12.049.251</text:p>
          </table:table-cell>
          <table:table-cell table:style-name="ce213" office:value-type="float" office:value="-1.84810190925791" calcext:value-type="float">
            <text:p>-1,85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137"/>
          <table:table-cell table:style-name="ce102" table:number-columns-repeated="2"/>
          <table:table-cell table:style-name="ce147"/>
          <table:table-cell table:style-name="ce84"/>
          <table:table-cell table:style-name="ce102"/>
          <table:table-cell table:style-name="ce412"/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60" office:value-type="string" calcext:value-type="string">
            <text:p>TOTAL RECAUDACIÓN</text:p>
          </table:table-cell>
          <table:table-cell table:style-name="ce185" office:value-type="float" office:value="15347366.74" calcext:value-type="float">
            <text:p>15.347.367</text:p>
          </table:table-cell>
          <table:table-cell table:style-name="ce199" office:value-type="float" office:value="19901061.24" calcext:value-type="float">
            <text:p>19.901.061</text:p>
          </table:table-cell>
          <table:table-cell table:style-name="ce213" office:value-type="float" office:value="-22.8816666864345" calcext:value-type="float">
            <text:p>-22,88</text:p>
          </table:table-cell>
          <table:table-cell table:style-name="ce185" office:value-type="float" office:value="95518871.09" calcext:value-type="float">
            <text:p>95.518.871</text:p>
          </table:table-cell>
          <table:table-cell table:style-name="ce199" office:value-type="float" office:value="90366761.08" calcext:value-type="float">
            <text:p>90.366.761</text:p>
          </table:table-cell>
          <table:table-cell table:style-name="ce213" office:value-type="float" office:value="5.70133304372715" calcext:value-type="float">
            <text:p>5,70</text:p>
          </table:table-cell>
          <table:table-cell table:style-name="ce310"/>
          <table:table-cell table:number-columns-repeated="53"/>
        </table:table-row>
        <table:table-row table:style-name="ro8">
          <table:table-cell table:number-columns-repeated="2"/>
          <table:table-cell table:style-name="ce310"/>
          <table:table-cell table:style-name="ce132" office:value-type="string" calcext:value-type="string">
            <text:p>Cifras en euros</text:p>
          </table:table-cell>
          <table:table-cell table:style-name="ce310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0" table:number-columns-repeated="9"/>
          <table:table-cell table:number-columns-repeated="53"/>
        </table:table-row>
        <table:table-row table:style-name="ro18">
          <table:table-cell table:number-columns-repeated="2"/>
          <table:table-cell table:style-name="ce310"/>
          <table:table-cell table:number-columns-repeated="7"/>
          <table:table-cell table:style-name="ce310"/>
          <table:table-cell table:number-columns-repeated="53"/>
        </table:table-row>
        <table:table-row table:style-name="ro8" table:number-rows-repeated="1048530">
          <table:table-cell table:number-columns-repeated="64"/>
        </table:table-row>
        <table:table-row table:style-name="ro5" table:number-rows-repeated="7">
          <table:table-cell table:number-columns-repeated="64"/>
        </table:table-row>
        <table:table-row table:style-name="ro5">
          <table:table-cell table:number-columns-repeated="64"/>
        </table:table-row>
      </table:table>
      <table:table table:name="2.4.Granada" table:style-name="ta12" table:print-ranges="'2.4.Granada'.A1:'2.4.Granada'.J83">
        <table:table-column table:style-name="co16" table:number-columns-repeated="2" table:default-cell-style-name="ce310"/>
        <table:table-column table:style-name="co8" table:default-cell-style-name="ce310"/>
        <table:table-column table:style-name="co82" table:default-cell-style-name="ce310"/>
        <table:table-column table:style-name="co59" table:number-columns-repeated="2" table:default-cell-style-name="ce310"/>
        <table:table-column table:style-name="co71" table:default-cell-style-name="ce310"/>
        <table:table-column table:style-name="co30" table:default-cell-style-name="ce310"/>
        <table:table-column table:style-name="co66" table:default-cell-style-name="ce310"/>
        <table:table-column table:style-name="co83" table:default-cell-style-name="ce310"/>
        <table:table-column table:style-name="co15" table:number-columns-repeated="54" table:default-cell-style-name="ce310"/>
        <table:table-row table:style-name="ro5">
          <table:table-cell table:style-name="ce132">
            <draw:frame draw:z-index="2" draw:name="Imagen 19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style-name="Default"/>
          <table:covered-table-cell table:number-columns-repeated="4" table:style-name="ce2"/>
          <table:table-cell table:style-name="ce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JUNIO 2026 (Datos Provisionales)" calcext:value-type="string">
            <text:p>JUNIO 2026 (Datos Provisionales)</text:p>
          </table:table-cell>
          <table:table-cell table:style-name="Default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8">
          <table:table-cell/>
          <table:table-cell table:style-name="ce3" office:value-type="string" calcext:value-type="string">
            <text:p>2.4. Granada. Recaudación mensual 2026-2025</text:p>
          </table:table-cell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2"/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4"/>
          <table:table-cell table:style-name="ce619" table:formula="of:=['2.1.Almería'.E14]" office:value-type="string" office:string-value="RECAUDACIÓN MENSUAL" calcext:value-type="string" table:number-columns-spanned="3" table:number-rows-spanned="1">
            <text:p>RECAUDACIÓN MENSUAL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4" table:formula="of:=#REF!" office:value-type="string" office:string-value="" calcext:value-type="error">
            <text:p>#¡REF!</text:p>
          </table:covered-table-cell>
          <table:table-cell table:style-name="ce619" table:formula="of:=['2.1.Almería'.H14]" office:value-type="string" office:string-value="RECAUDACIÓN ACUMULADA" calcext:value-type="string" table:number-columns-spanned="3" table:number-rows-spanned="1">
            <text:p>RECAUDACIÓN ACUMULADA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8" table:formula="of:=#REF!" office:value-type="string" office:string-value="" calcext:value-type="error">
            <text:p>#¡REF!</text:p>
          </table:covered-table-cell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3" table:formula="of:=['2.1.Almería'.E15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543" table:formula="of:=['2.1.Almería'.H15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5" table:formula="of:=['2.1.Almería'.E16]" office:value-type="float" office:value="2026" calcext:value-type="float">
            <text:p>2026</text:p>
          </table:table-cell>
          <table:table-cell table:style-name="ce558" table:formula="of:=['2.1.Almería'.F16]" office:value-type="float" office:value="2025" calcext:value-type="float">
            <text:p>2025</text:p>
          </table:table-cell>
          <table:table-cell table:style-name="ce566" table:formula="of:=['2.1.Almería'.G16]" office:value-type="string" office:string-value="%26/25" calcext:value-type="string">
            <text:p>%26/25</text:p>
          </table:table-cell>
          <table:table-cell table:style-name="ce545" table:formula="of:=['2.1.Almería'.H16]" office:value-type="float" office:value="2026" calcext:value-type="float">
            <text:p>2026</text:p>
          </table:table-cell>
          <table:table-cell table:style-name="ce558" table:formula="of:=['2.1.Almería'.I16]" office:value-type="float" office:value="2025" calcext:value-type="float">
            <text:p>2025</text:p>
          </table:table-cell>
          <table:table-cell table:style-name="ce566" table:formula="of:=['2.1.Almería'.J16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DIRECTOS</text:p>
          </table:table-cell>
          <table:table-cell table:style-name="ce525"/>
          <table:table-cell table:style-name="ce539"/>
          <table:table-cell table:style-name="ce551"/>
          <table:table-cell table:style-name="ce539" table:number-columns-repeated="2"/>
          <table:table-cell table:style-name="ce569"/>
          <table:table-cell table:number-columns-repeated="54"/>
        </table:table-row>
        <table:table-row table:style-name="ro8">
          <table:table-cell table:number-columns-repeated="3"/>
          <table:table-cell table:style-name="ce61" office:value-type="string" calcext:value-type="string">
            <text:p>Impuesto sobre Sucesiones y Donaciones</text:p>
          </table:table-cell>
          <table:table-cell table:style-name="ce83" office:value-type="float" office:value="1716318.51" calcext:value-type="float">
            <text:p>1.716.319</text:p>
          </table:table-cell>
          <table:table-cell table:style-name="ce101" office:value-type="float" office:value="2262324.91" calcext:value-type="float">
            <text:p>2.262.325</text:p>
          </table:table-cell>
          <table:table-cell table:style-name="ce144" office:value-type="float" office:value="-24.1347472941011" calcext:value-type="float">
            <text:p>-24,13</text:p>
          </table:table-cell>
          <table:table-cell table:style-name="ce83" office:value-type="float" office:value="15368019.61" calcext:value-type="float">
            <text:p>15.368.020</text:p>
          </table:table-cell>
          <table:table-cell table:style-name="ce101" office:value-type="float" office:value="11376801.45" calcext:value-type="float">
            <text:p>11.376.801</text:p>
          </table:table-cell>
          <table:table-cell table:style-name="ce144" office:value-type="float" office:value="35.082076254394" calcext:value-type="float">
            <text:p>35,08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sobre el Patrimonio de las Personas Físicas</text:p>
          </table:table-cell>
          <table:table-cell table:style-name="ce84" office:value-type="float" office:value="341514.8" calcext:value-type="float">
            <text:p>341.515</text:p>
          </table:table-cell>
          <table:table-cell table:style-name="ce102" office:value-type="float" office:value="18654" calcext:value-type="float">
            <text:p>18.654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636886.18" calcext:value-type="float">
            <text:p>636.886</text:p>
          </table:table-cell>
          <table:table-cell table:style-name="ce102" office:value-type="float" office:value="107782.89" calcext:value-type="float">
            <text:p>107.783</text:p>
          </table:table-cell>
          <table:table-cell table:style-name="ce147" office:value-type="float" office:value="490.897293624248" calcext:value-type="float">
            <text:p>490,9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2057833.31" calcext:value-type="float">
            <text:p>2.057.833</text:p>
          </table:table-cell>
          <table:table-cell table:style-name="ce391" office:value-type="float" office:value="2280978.91" calcext:value-type="float">
            <text:p>2.280.979</text:p>
          </table:table-cell>
          <table:table-cell table:style-name="ce212" office:value-type="float" office:value="-9.78288747088856" calcext:value-type="float">
            <text:p>-9,78</text:p>
          </table:table-cell>
          <table:table-cell table:style-name="ce380" office:value-type="float" office:value="16004905.79" calcext:value-type="float">
            <text:p>16.004.906</text:p>
          </table:table-cell>
          <table:table-cell table:style-name="ce391" office:value-type="float" office:value="11484584.34" calcext:value-type="float">
            <text:p>11.484.584</text:p>
          </table:table-cell>
          <table:table-cell table:style-name="ce212" office:value-type="float" office:value="39.359904687678" calcext:value-type="float">
            <text:p>39,36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INDIRECTOS</text:p>
          </table:table-cell>
          <table:table-cell table:style-name="ce381"/>
          <table:table-cell table:style-name="ce186"/>
          <table:table-cell table:style-name="ce147"/>
          <table:table-cell table:style-name="ce381"/>
          <table:table-cell table:style-name="ce186"/>
          <table:table-cell table:style-name="ce409"/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ransmisiones Patrimoniales</text:p>
          </table:table-cell>
          <table:table-cell table:style-name="ce83" office:value-type="float" office:value="11761276.28" calcext:value-type="float">
            <text:p>11.761.276</text:p>
          </table:table-cell>
          <table:table-cell table:style-name="ce101" office:value-type="float" office:value="14479350.8" calcext:value-type="float">
            <text:p>14.479.351</text:p>
          </table:table-cell>
          <table:table-cell table:style-name="ce144" office:value-type="float" office:value="-18.7720745048873" calcext:value-type="float">
            <text:p>-18,77</text:p>
          </table:table-cell>
          <table:table-cell table:style-name="ce83" office:value-type="float" office:value="76121322.12" calcext:value-type="float">
            <text:p>76.121.322</text:p>
          </table:table-cell>
          <table:table-cell table:style-name="ce101" office:value-type="float" office:value="71341580.67" calcext:value-type="float">
            <text:p>71.341.581</text:p>
          </table:table-cell>
          <table:table-cell table:style-name="ce144" office:value-type="float" office:value="6.69979751655537" calcext:value-type="float">
            <text:p>6,7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Actos Jurídicos Documentados</text:p>
          </table:table-cell>
          <table:table-cell table:style-name="ce84" office:value-type="float" office:value="2898984.17" calcext:value-type="float">
            <text:p>2.898.984</text:p>
          </table:table-cell>
          <table:table-cell table:style-name="ce102" office:value-type="float" office:value="4096408.8" calcext:value-type="float">
            <text:p>4.096.409</text:p>
          </table:table-cell>
          <table:table-cell table:style-name="ce147" office:value-type="float" office:value="-29.2310823568195" calcext:value-type="float">
            <text:p>-29,23</text:p>
          </table:table-cell>
          <table:table-cell table:style-name="ce84" office:value-type="float" office:value="22616358.5" calcext:value-type="float">
            <text:p>22.616.359</text:p>
          </table:table-cell>
          <table:table-cell table:style-name="ce102" office:value-type="float" office:value="21184420.76" calcext:value-type="float">
            <text:p>21.184.421</text:p>
          </table:table-cell>
          <table:table-cell table:style-name="ce147" office:value-type="float" office:value="6.75939057396253" calcext:value-type="float">
            <text:p>6,76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asa Fiscal sobre el Juego</text:p>
          </table:table-cell>
          <table:table-cell table:style-name="ce84" office:value-type="float" office:value="41940.75" calcext:value-type="float">
            <text:p>41.941</text:p>
          </table:table-cell>
          <table:table-cell table:style-name="ce102" office:value-type="float" office:value="1497365.43" calcext:value-type="float">
            <text:p>1.497.365</text:p>
          </table:table-cell>
          <table:table-cell table:style-name="ce147" office:value-type="float" office:value="-97.1990304330721" calcext:value-type="float">
            <text:p>-97,20</text:p>
          </table:table-cell>
          <table:table-cell table:style-name="ce84" office:value-type="float" office:value="2861830.72" calcext:value-type="float">
            <text:p>2.861.831</text:p>
          </table:table-cell>
          <table:table-cell table:style-name="ce102" office:value-type="float" office:value="4103657.73" calcext:value-type="float">
            <text:p>4.103.658</text:p>
          </table:table-cell>
          <table:table-cell table:style-name="ce147" office:value-type="float" office:value="-30.2614665185539" calcext:value-type="float">
            <text:p>-30,26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s Ecológicos</text:p>
          </table:table-cell>
          <table:table-cell table:style-name="ce84" office:value-type="string" calcext:value-type="string">
            <text:p>-</text:p>
          </table:table-cell>
          <table:table-cell table:style-name="ce102" office:value-type="float" office:value="10.3" calcext:value-type="float">
            <text:p>10</text:p>
          </table:table-cell>
          <table:table-cell table:style-name="ce147" office:value-type="float" office:value="-100" calcext:value-type="float">
            <text:p>-100,00</text:p>
          </table:table-cell>
          <table:table-cell table:style-name="ce84" office:value-type="float" office:value="30400.5" calcext:value-type="float">
            <text:p>30.401</text:p>
          </table:table-cell>
          <table:table-cell table:style-name="ce102" office:value-type="float" office:value="93740.56" calcext:value-type="float">
            <text:p>93.741</text:p>
          </table:table-cell>
          <table:table-cell table:style-name="ce147" office:value-type="float" office:value="-67.5695344683241" calcext:value-type="float">
            <text:p>-67,57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14702201.2" calcext:value-type="float">
            <text:p>14.702.201</text:p>
          </table:table-cell>
          <table:table-cell table:style-name="ce391" office:value-type="float" office:value="20073135.33" calcext:value-type="float">
            <text:p>20.073.135</text:p>
          </table:table-cell>
          <table:table-cell table:style-name="ce212" office:value-type="float" office:value="-26.7568271807193" calcext:value-type="float">
            <text:p>-26,76</text:p>
          </table:table-cell>
          <table:table-cell table:style-name="ce380" office:value-type="float" office:value="101629911.84" calcext:value-type="float">
            <text:p>101.629.912</text:p>
          </table:table-cell>
          <table:table-cell table:style-name="ce391" office:value-type="float" office:value="96723399.72" calcext:value-type="float">
            <text:p>96.723.400</text:p>
          </table:table-cell>
          <table:table-cell table:style-name="ce212" office:value-type="float" office:value="5.07272504296131" calcext:value-type="float">
            <text:p>5,07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ASAS</text:p>
          </table:table-cell>
          <table:table-cell table:style-name="ce185"/>
          <table:table-cell table:style-name="ce199"/>
          <table:table-cell table:style-name="ce149"/>
          <table:table-cell table:style-name="ce185"/>
          <table:table-cell table:style-name="ce199"/>
          <table:table-cell table:style-name="ce151"/>
          <table:table-cell table:number-columns-repeated="54"/>
        </table:table-row>
        <table:table-row table:style-name="ro8">
          <table:table-cell table:number-columns-repeated="3"/>
          <table:table-cell table:style-name="ce414" office:value-type="string" calcext:value-type="string">
            <text:p>Tasas Consejerías y Agencias</text:p>
          </table:table-cell>
          <table:table-cell table:style-name="ce382" office:value-type="float" office:value="398519.13" calcext:value-type="float">
            <text:p>398.519</text:p>
          </table:table-cell>
          <table:table-cell table:style-name="ce392" office:value-type="float" office:value="460613.18" calcext:value-type="float">
            <text:p>460.613</text:p>
          </table:table-cell>
          <table:table-cell table:style-name="ce399" office:value-type="float" office:value="-13.4807366997184" calcext:value-type="float">
            <text:p>-13,48</text:p>
          </table:table-cell>
          <table:table-cell table:style-name="ce382" office:value-type="float" office:value="2219017.79" calcext:value-type="float">
            <text:p>2.219.018</text:p>
          </table:table-cell>
          <table:table-cell table:style-name="ce392" office:value-type="float" office:value="2131449.92" calcext:value-type="float">
            <text:p>2.131.450</text:p>
          </table:table-cell>
          <table:table-cell table:style-name="ce399" office:value-type="float" office:value="4.10837098157109" calcext:value-type="float">
            <text:p>4,11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384" office:value-type="float" office:value="17158553.64" calcext:value-type="float">
            <text:p>17.158.554</text:p>
          </table:table-cell>
          <table:table-cell table:style-name="ce393" office:value-type="float" office:value="22814727.42" calcext:value-type="float">
            <text:p>22.814.727</text:p>
          </table:table-cell>
          <table:table-cell table:style-name="ce401" office:value-type="float" office:value="-24.7917657567175" calcext:value-type="float">
            <text:p>-24,79</text:p>
          </table:table-cell>
          <table:table-cell table:style-name="ce384" office:value-type="float" office:value="119853835.42" calcext:value-type="float">
            <text:p>119.853.835</text:p>
          </table:table-cell>
          <table:table-cell table:style-name="ce393" office:value-type="float" office:value="110339433.98" calcext:value-type="float">
            <text:p>110.339.434</text:p>
          </table:table-cell>
          <table:table-cell table:style-name="ce401" office:value-type="float" office:value="8.62284778597339" calcext:value-type="float">
            <text:p>8,6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358" table:number-columns-repeated="2"/>
          <table:table-cell table:style-name="ce402"/>
          <table:table-cell table:style-name="ce358" table:number-columns-repeated="2"/>
          <table:table-cell table:style-name="ce402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222"/>
          <table:covered-table-cell table:style-name="ce403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/>
          <table:covered-table-cell table:style-name="ce410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3" table:formula="of:=[.E13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404"/>
          <table:table-cell table:style-name="ce543" table:formula="of:=[.E30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404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5" table:formula="of:=[.E14]" office:value-type="float" office:value="2026" calcext:value-type="float">
            <text:p>2026</text:p>
          </table:table-cell>
          <table:table-cell table:style-name="ce558" table:formula="of:=[.F14]" office:value-type="float" office:value="2025" calcext:value-type="float">
            <text:p>2025</text:p>
          </table:table-cell>
          <table:table-cell table:style-name="ce405" table:formula="of:=[.G14]" office:value-type="string" office:string-value="%26/25" calcext:value-type="string">
            <text:p>%26/25</text:p>
          </table:table-cell>
          <table:table-cell table:style-name="ce545" table:formula="of:=[.E31]" office:value-type="float" office:value="2026" calcext:value-type="float">
            <text:p>2026</text:p>
          </table:table-cell>
          <table:table-cell table:style-name="ce558" table:formula="of:=[.F31]" office:value-type="float" office:value="2025" calcext:value-type="float">
            <text:p>2025</text:p>
          </table:table-cell>
          <table:table-cell table:style-name="ce405" table:formula="of:=[.G31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534" table:number-columns-spanned="3" table:number-rows-spanned="1"/>
          <table:covered-table-cell table:style-name="ce548"/>
          <table:covered-table-cell table:style-name="ce406"/>
          <table:table-cell table:style-name="ce534" table:number-columns-spanned="3" table:number-rows-spanned="1"/>
          <table:covered-table-cell table:style-name="ce548"/>
          <table:covered-table-cell table:style-name="ce411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501" office:value-type="float" office:value="3481441.08" calcext:value-type="float">
            <text:p>3.481.441</text:p>
          </table:table-cell>
          <table:table-cell table:style-name="ce504" office:value-type="float" office:value="2693920.67" calcext:value-type="float">
            <text:p>2.693.921</text:p>
          </table:table-cell>
          <table:table-cell table:style-name="ce506" office:value-type="float" office:value="29.2332442736704" calcext:value-type="float">
            <text:p>29,23</text:p>
          </table:table-cell>
          <table:table-cell table:style-name="ce501" office:value-type="float" office:value="14863912.04" calcext:value-type="float">
            <text:p>14.863.912</text:p>
          </table:table-cell>
          <table:table-cell table:style-name="ce504" office:value-type="float" office:value="14627682.34" calcext:value-type="float">
            <text:p>14.627.682</text:p>
          </table:table-cell>
          <table:table-cell table:style-name="ce509" office:value-type="float" office:value="1.61494961750722" calcext:value-type="float">
            <text:p>1,61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7"/>
          <table:table-cell table:style-name="ce491" table:number-columns-repeated="2"/>
          <table:table-cell table:style-name="ce496"/>
          <table:table-cell table:style-name="ce491" table:number-columns-repeated="2"/>
          <table:table-cell table:style-name="ce499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503" office:value-type="float" office:value="20639994.72" calcext:value-type="float">
            <text:p>20.639.995</text:p>
          </table:table-cell>
          <table:table-cell table:style-name="ce505" office:value-type="float" office:value="25508648.09" calcext:value-type="float">
            <text:p>25.508.648</text:p>
          </table:table-cell>
          <table:table-cell table:style-name="ce508" office:value-type="float" office:value="-19.0862853759335" calcext:value-type="float">
            <text:p>-19,09</text:p>
          </table:table-cell>
          <table:table-cell table:style-name="ce503" office:value-type="float" office:value="134717747.46" calcext:value-type="float">
            <text:p>134.717.747</text:p>
          </table:table-cell>
          <table:table-cell table:style-name="ce505" office:value-type="float" office:value="124967116.32" calcext:value-type="float">
            <text:p>124.967.116</text:p>
          </table:table-cell>
          <table:table-cell table:style-name="ce155" office:value-type="float" office:value="7.80255752643905" calcext:value-type="float">
            <text:p>7,8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2" office:value-type="string" calcext:value-type="string">
            <text:p>Cifras en euros</text:p>
          </table:table-cell>
          <table:table-cell table:number-columns-repeated="60"/>
        </table:table-row>
        <table:table-row table:style-name="ro8">
          <table:table-cell table:number-columns-repeated="64"/>
        </table:table-row>
        <table:table-row table:style-name="ro18">
          <table:table-cell table:number-columns-repeated="64"/>
        </table:table-row>
        <table:table-row table:style-name="ro8">
          <table:table-cell table:number-columns-repeated="64"/>
        </table:table-row>
        <table:table-row table:style-name="ro8">
          <table:table-cell table:number-columns-repeated="2"/>
          <table:table-cell>
            <draw:frame table:end-cell-address="'2.4.Granada'.J60" table:end-x="0.335cm" table:end-y="0.192cm" draw:z-index="0" draw:name="Chart 1" draw:style-name="gr12" draw:text-style-name="P11" svg:width="23.247cm" svg:height="10.317cm" svg:x="0.192cm" svg:y="0.282cm">
              <draw:object draw:notify-on-update-of-ranges="'2.4.Granada'.F14:'2.4.Granada'.F14 '2.4.Granada'.E14:'2.4.Granada'.E14" xlink:href="./Object 37" xlink:type="simple" xlink:show="embed" xlink:actuate="onLoad">
                <loext:p/>
              </draw:object>
              <draw:image xlink:href="./ObjectReplacements/Object 37" xlink:type="simple" xlink:show="embed" xlink:actuate="onLoad"/>
            </draw:frame>
          </table:table-cell>
          <table:table-cell table:number-columns-repeated="61"/>
        </table:table-row>
        <table:table-row table:style-name="ro8" table:number-rows-repeated="20">
          <table:table-cell table:number-columns-repeated="64"/>
        </table:table-row>
        <table:table-row table:style-name="ro8">
          <table:table-cell/>
          <table:table-cell>
            <draw:frame table:end-cell-address="'2.4.Granada'.J82" table:end-x="0.513cm" table:end-y="0.213cm" draw:z-index="1" draw:name="Chart 1" draw:style-name="gr12" draw:text-style-name="P11" svg:width="23.74cm" svg:height="11.034cm" svg:x="0.212cm" svg:y="0.107cm">
              <draw:object draw:notify-on-update-of-ranges="'2.4.Granada'.F14:'2.4.Granada'.F14 '2.4.Granada'.E14:'2.4.Granada'.E14" xlink:href="./Object 38" xlink:type="simple" xlink:show="embed" xlink:actuate="onLoad">
                <loext:p/>
              </draw:object>
              <draw:image xlink:href="./ObjectReplacements/Object 38" xlink:type="simple" xlink:show="embed" xlink:actuate="onLoad"/>
            </draw:frame>
          </table:table-cell>
          <table:table-cell table:number-columns-repeated="62"/>
        </table:table-row>
        <table:table-row table:style-name="ro8" table:number-rows-repeated="1048507">
          <table:table-cell table:number-columns-repeated="64"/>
        </table:table-row>
        <table:table-row table:style-name="ro5" table:number-rows-repeated="7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Portada.$A$1" table:cell-range-address="$'2.4.Granada'.$A$8:.$K$87" table:range-usable-as="print-range"/>
        </table:named-expressions>
      </table:table>
      <table:table table:name="2.5.Huelva" table:style-name="ta13" table:print-ranges="'2.5.Huelva'.A1:'2.5.Huelva'.K87">
        <table:table-column table:style-name="co8" table:default-cell-style-name="ce310"/>
        <table:table-column table:style-name="co16" table:default-cell-style-name="ce310"/>
        <table:table-column table:style-name="co8" table:default-cell-style-name="ce310"/>
        <table:table-column table:style-name="co84" table:default-cell-style-name="ce310"/>
        <table:table-column table:style-name="co85" table:number-columns-repeated="2" table:default-cell-style-name="ce310"/>
        <table:table-column table:style-name="co86" table:default-cell-style-name="ce310"/>
        <table:table-column table:style-name="co66" table:default-cell-style-name="ce310"/>
        <table:table-column table:style-name="co29" table:default-cell-style-name="ce310"/>
        <table:table-column table:style-name="co87" table:default-cell-style-name="ce310"/>
        <table:table-column table:style-name="co15" table:number-columns-repeated="54" table:default-cell-style-name="ce310"/>
        <table:table-row table:style-name="ro5">
          <table:table-cell table:style-name="ce132">
            <draw:frame draw:z-index="2" draw:name="Imagen 20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style-name="Default"/>
          <table:covered-table-cell table:number-columns-repeated="4" table:style-name="ce2"/>
          <table:table-cell table:style-name="ce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JUNIO 2026 (Datos Provisionales)" calcext:value-type="string">
            <text:p>JUNIO 2026 (Datos Provisionales)</text:p>
          </table:table-cell>
          <table:table-cell table:style-name="Default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8">
          <table:table-cell/>
          <table:table-cell table:style-name="ce3" office:value-type="string" calcext:value-type="string">
            <text:p>2.5. Huelva. Recaudación mensual 2026-2025</text:p>
          </table:table-cell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2"/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4"/>
          <table:table-cell table:style-name="ce619" table:formula="of:=['2.2.Cádiz'.E11]" office:value-type="string" office:string-value="RECAUDACIÓN MENSUAL" calcext:value-type="string" table:number-columns-spanned="3" table:number-rows-spanned="1">
            <text:p>RECAUDACIÓN MENSUAL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4" table:formula="of:=#REF!" office:value-type="string" office:string-value="" calcext:value-type="error">
            <text:p>#¡REF!</text:p>
          </table:covered-table-cell>
          <table:table-cell table:style-name="ce619" table:formula="of:=['2.2.Cádiz'.H11]" office:value-type="string" office:string-value="RECAUDACIÓN ACUMULADA" calcext:value-type="string" table:number-columns-spanned="3" table:number-rows-spanned="1">
            <text:p>RECAUDACIÓN ACUMULADA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8" table:formula="of:=#REF!" office:value-type="string" office:string-value="" calcext:value-type="error">
            <text:p>#¡REF!</text:p>
          </table:covered-table-cell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3" table:formula="of:=['2.2.Cádiz'.E12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543" table:formula="of:=['2.2.Cádiz'.H12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5" table:formula="of:=['2.1.Almería'.E16]" office:value-type="float" office:value="2026" calcext:value-type="float">
            <text:p>2026</text:p>
          </table:table-cell>
          <table:table-cell table:style-name="ce558" table:formula="of:=['2.1.Almería'.F16]" office:value-type="float" office:value="2025" calcext:value-type="float">
            <text:p>2025</text:p>
          </table:table-cell>
          <table:table-cell table:style-name="ce566" table:formula="of:=['2.1.Almería'.G16]" office:value-type="string" office:string-value="%26/25" calcext:value-type="string">
            <text:p>%26/25</text:p>
          </table:table-cell>
          <table:table-cell table:style-name="ce545" table:formula="of:=['2.1.Almería'.H16]" office:value-type="float" office:value="2026" calcext:value-type="float">
            <text:p>2026</text:p>
          </table:table-cell>
          <table:table-cell table:style-name="ce558" table:formula="of:=['2.1.Almería'.I16]" office:value-type="float" office:value="2025" calcext:value-type="float">
            <text:p>2025</text:p>
          </table:table-cell>
          <table:table-cell table:style-name="ce566" table:formula="of:=['2.1.Almería'.J16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DIRECTOS</text:p>
          </table:table-cell>
          <table:table-cell table:style-name="ce525"/>
          <table:table-cell table:style-name="ce539"/>
          <table:table-cell table:style-name="ce551"/>
          <table:table-cell table:style-name="ce539" table:number-columns-repeated="2"/>
          <table:table-cell table:style-name="ce569"/>
          <table:table-cell table:number-columns-repeated="54"/>
        </table:table-row>
        <table:table-row table:style-name="ro8">
          <table:table-cell table:number-columns-repeated="3"/>
          <table:table-cell table:style-name="ce61" office:value-type="string" calcext:value-type="string">
            <text:p>Impuesto sobre Sucesiones y Donaciones</text:p>
          </table:table-cell>
          <table:table-cell table:style-name="ce83" office:value-type="float" office:value="1101251.79" calcext:value-type="float">
            <text:p>1.101.252</text:p>
          </table:table-cell>
          <table:table-cell table:style-name="ce101" office:value-type="float" office:value="999447.28" calcext:value-type="float">
            <text:p>999.447</text:p>
          </table:table-cell>
          <table:table-cell table:style-name="ce144" office:value-type="float" office:value="10.1860810507183" calcext:value-type="float">
            <text:p>10,19</text:p>
          </table:table-cell>
          <table:table-cell table:style-name="ce83" office:value-type="float" office:value="5265562.81" calcext:value-type="float">
            <text:p>5.265.563</text:p>
          </table:table-cell>
          <table:table-cell table:style-name="ce101" office:value-type="float" office:value="5417749.51" calcext:value-type="float">
            <text:p>5.417.750</text:p>
          </table:table-cell>
          <table:table-cell table:style-name="ce144" office:value-type="float" office:value="-2.80903906168228" calcext:value-type="float">
            <text:p>-2,81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sobre el Patrimonio de las Personas Físicas</text:p>
          </table:table-cell>
          <table:table-cell table:style-name="ce84" office:value-type="float" office:value="89756.94" calcext:value-type="float">
            <text:p>89.757</text:p>
          </table:table-cell>
          <table:table-cell table:style-name="ce102" office:value-type="float" office:value="29018.27" calcext:value-type="float">
            <text:p>29.018</text:p>
          </table:table-cell>
          <table:table-cell table:style-name="ce147" office:value-type="float" office:value="209.311823206552" calcext:value-type="float">
            <text:p>209,31</text:p>
          </table:table-cell>
          <table:table-cell table:style-name="ce84" office:value-type="float" office:value="172361" calcext:value-type="float">
            <text:p>172.361</text:p>
          </table:table-cell>
          <table:table-cell table:style-name="ce102" office:value-type="float" office:value="57858.95" calcext:value-type="float">
            <text:p>57.859</text:p>
          </table:table-cell>
          <table:table-cell table:style-name="ce147" office:value-type="float" office:value="197.898596500628" calcext:value-type="float">
            <text:p>197,9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1191008.73" calcext:value-type="float">
            <text:p>1.191.009</text:p>
          </table:table-cell>
          <table:table-cell table:style-name="ce391" office:value-type="float" office:value="1028465.55" calcext:value-type="float">
            <text:p>1.028.466</text:p>
          </table:table-cell>
          <table:table-cell table:style-name="ce212" office:value-type="float" office:value="15.8044360358011" calcext:value-type="float">
            <text:p>15,80</text:p>
          </table:table-cell>
          <table:table-cell table:style-name="ce380" office:value-type="float" office:value="5437923.81" calcext:value-type="float">
            <text:p>5.437.924</text:p>
          </table:table-cell>
          <table:table-cell table:style-name="ce391" office:value-type="float" office:value="5475608.46" calcext:value-type="float">
            <text:p>5.475.608</text:p>
          </table:table-cell>
          <table:table-cell table:style-name="ce212" office:value-type="float" office:value="-0.68822762393059" calcext:value-type="float">
            <text:p>-0,69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INDIRECTOS</text:p>
          </table:table-cell>
          <table:table-cell table:style-name="ce381"/>
          <table:table-cell table:style-name="ce186"/>
          <table:table-cell table:style-name="ce147"/>
          <table:table-cell table:style-name="ce381"/>
          <table:table-cell table:style-name="ce186"/>
          <table:table-cell table:style-name="ce409"/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ransmisiones Patrimoniales</text:p>
          </table:table-cell>
          <table:table-cell table:style-name="ce83" office:value-type="float" office:value="6328771.73" calcext:value-type="float">
            <text:p>6.328.772</text:p>
          </table:table-cell>
          <table:table-cell table:style-name="ce101" office:value-type="float" office:value="6827552.75" calcext:value-type="float">
            <text:p>6.827.553</text:p>
          </table:table-cell>
          <table:table-cell table:style-name="ce144" office:value-type="float" office:value="-7.30541437413282" calcext:value-type="float">
            <text:p>-7,31</text:p>
          </table:table-cell>
          <table:table-cell table:style-name="ce83" office:value-type="float" office:value="37244863.38" calcext:value-type="float">
            <text:p>37.244.863</text:p>
          </table:table-cell>
          <table:table-cell table:style-name="ce101" office:value-type="float" office:value="34630594.47" calcext:value-type="float">
            <text:p>34.630.594</text:p>
          </table:table-cell>
          <table:table-cell table:style-name="ce144" office:value-type="float" office:value="7.54901540100534" calcext:value-type="float">
            <text:p>7,5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Actos Jurídicos Documentados</text:p>
          </table:table-cell>
          <table:table-cell table:style-name="ce84" office:value-type="float" office:value="2162999.34" calcext:value-type="float">
            <text:p>2.162.999</text:p>
          </table:table-cell>
          <table:table-cell table:style-name="ce102" office:value-type="float" office:value="1782190.15" calcext:value-type="float">
            <text:p>1.782.190</text:p>
          </table:table-cell>
          <table:table-cell table:style-name="ce147" office:value-type="float" office:value="21.3674837109834" calcext:value-type="float">
            <text:p>21,37</text:p>
          </table:table-cell>
          <table:table-cell table:style-name="ce84" office:value-type="float" office:value="12293321.89" calcext:value-type="float">
            <text:p>12.293.322</text:p>
          </table:table-cell>
          <table:table-cell table:style-name="ce102" office:value-type="float" office:value="9183881.39" calcext:value-type="float">
            <text:p>9.183.881</text:p>
          </table:table-cell>
          <table:table-cell table:style-name="ce147" office:value-type="float" office:value="33.8575855670976" calcext:value-type="float">
            <text:p>33,86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asa Fiscal sobre el Juego</text:p>
          </table:table-cell>
          <table:table-cell table:style-name="ce84" office:value-type="float" office:value="30422.05" calcext:value-type="float">
            <text:p>30.422</text:p>
          </table:table-cell>
          <table:table-cell table:style-name="ce102" office:value-type="float" office:value="1954030.3" calcext:value-type="float">
            <text:p>1.954.030</text:p>
          </table:table-cell>
          <table:table-cell table:style-name="ce147" office:value-type="float" office:value="-98.4431126784472" calcext:value-type="float">
            <text:p>-98,44</text:p>
          </table:table-cell>
          <table:table-cell table:style-name="ce84" office:value-type="float" office:value="2635621.27" calcext:value-type="float">
            <text:p>2.635.621</text:p>
          </table:table-cell>
          <table:table-cell table:style-name="ce102" office:value-type="float" office:value="4189659.58" calcext:value-type="float">
            <text:p>4.189.660</text:p>
          </table:table-cell>
          <table:table-cell table:style-name="ce147" office:value-type="float" office:value="-37.092233398113" calcext:value-type="float">
            <text:p>-37,09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s Ecológicos</text:p>
          </table:table-cell>
          <table:table-cell table:style-name="ce84" office:value-type="float" office:value="-185.81" calcext:value-type="float">
            <text:p>-186</text:p>
          </table:table-cell>
          <table:table-cell table:style-name="ce102" office:value-type="float" office:value="-3906.78" calcext:value-type="float">
            <text:p>-3.907</text:p>
          </table:table-cell>
          <table:table-cell table:style-name="ce147" office:value-type="float" office:value="95.2439093063853" calcext:value-type="float">
            <text:p>95,24</text:p>
          </table:table-cell>
          <table:table-cell table:style-name="ce84" office:value-type="float" office:value="-112234.15" calcext:value-type="float">
            <text:p>-112.234</text:p>
          </table:table-cell>
          <table:table-cell table:style-name="ce102" office:value-type="float" office:value="528259.98" calcext:value-type="float">
            <text:p>528.260</text:p>
          </table:table-cell>
          <table:table-cell table:style-name="ce147" office:value-type="float" office:value="-121.246006559119" calcext:value-type="float">
            <text:p>-121,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8522007.31" calcext:value-type="float">
            <text:p>8.522.007</text:p>
          </table:table-cell>
          <table:table-cell table:style-name="ce391" office:value-type="float" office:value="10559866.42" calcext:value-type="float">
            <text:p>10.559.866</text:p>
          </table:table-cell>
          <table:table-cell table:style-name="ce212" office:value-type="float" office:value="-19.2981523529537" calcext:value-type="float">
            <text:p>-19,30</text:p>
          </table:table-cell>
          <table:table-cell table:style-name="ce380" office:value-type="float" office:value="52061572.39" calcext:value-type="float">
            <text:p>52.061.572</text:p>
          </table:table-cell>
          <table:table-cell table:style-name="ce391" office:value-type="float" office:value="48532395.42" calcext:value-type="float">
            <text:p>48.532.395</text:p>
          </table:table-cell>
          <table:table-cell table:style-name="ce212" office:value-type="float" office:value="7.27179637324402" calcext:value-type="float">
            <text:p>7,27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ASAS</text:p>
          </table:table-cell>
          <table:table-cell table:style-name="ce185"/>
          <table:table-cell table:style-name="ce199"/>
          <table:table-cell table:style-name="ce149"/>
          <table:table-cell table:style-name="ce185"/>
          <table:table-cell table:style-name="ce199"/>
          <table:table-cell table:style-name="ce151"/>
          <table:table-cell table:number-columns-repeated="54"/>
        </table:table-row>
        <table:table-row table:style-name="ro8">
          <table:table-cell table:number-columns-repeated="3"/>
          <table:table-cell table:style-name="ce414" office:value-type="string" calcext:value-type="string">
            <text:p>Tasas Consejerías y Agencias</text:p>
          </table:table-cell>
          <table:table-cell table:style-name="ce382" office:value-type="float" office:value="242310.78" calcext:value-type="float">
            <text:p>242.311</text:p>
          </table:table-cell>
          <table:table-cell table:style-name="ce392" office:value-type="float" office:value="298658.54" calcext:value-type="float">
            <text:p>298.659</text:p>
          </table:table-cell>
          <table:table-cell table:style-name="ce399" office:value-type="float" office:value="-18.866950866364" calcext:value-type="float">
            <text:p>-18,87</text:p>
          </table:table-cell>
          <table:table-cell table:style-name="ce382" office:value-type="float" office:value="2702087.36" calcext:value-type="float">
            <text:p>2.702.087</text:p>
          </table:table-cell>
          <table:table-cell table:style-name="ce392" office:value-type="float" office:value="2048344.05" calcext:value-type="float">
            <text:p>2.048.344</text:p>
          </table:table-cell>
          <table:table-cell table:style-name="ce399" office:value-type="float" office:value="31.9156984394296" calcext:value-type="float">
            <text:p>31,9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384" office:value-type="float" office:value="9955326.82" calcext:value-type="float">
            <text:p>9.955.327</text:p>
          </table:table-cell>
          <table:table-cell table:style-name="ce393" office:value-type="float" office:value="11886990.51" calcext:value-type="float">
            <text:p>11.886.991</text:p>
          </table:table-cell>
          <table:table-cell table:style-name="ce401" office:value-type="float" office:value="-16.2502332981168" calcext:value-type="float">
            <text:p>-16,25</text:p>
          </table:table-cell>
          <table:table-cell table:style-name="ce384" office:value-type="float" office:value="60201583.56" calcext:value-type="float">
            <text:p>60.201.584</text:p>
          </table:table-cell>
          <table:table-cell table:style-name="ce393" office:value-type="float" office:value="56056347.93" calcext:value-type="float">
            <text:p>56.056.348</text:p>
          </table:table-cell>
          <table:table-cell table:style-name="ce401" office:value-type="float" office:value="7.39476577242661" calcext:value-type="float">
            <text:p>7,39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358" table:number-columns-repeated="2"/>
          <table:table-cell table:style-name="ce402"/>
          <table:table-cell table:style-name="ce358" table:number-columns-repeated="2"/>
          <table:table-cell table:style-name="ce402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222"/>
          <table:covered-table-cell table:style-name="ce403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/>
          <table:covered-table-cell table:style-name="ce410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3" table:formula="of:=[.E13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404"/>
          <table:table-cell table:style-name="ce543" table:formula="of:=[.E30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404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5" table:formula="of:=[.E14]" office:value-type="float" office:value="2026" calcext:value-type="float">
            <text:p>2026</text:p>
          </table:table-cell>
          <table:table-cell table:style-name="ce558" table:formula="of:=[.F14]" office:value-type="float" office:value="2025" calcext:value-type="float">
            <text:p>2025</text:p>
          </table:table-cell>
          <table:table-cell table:style-name="ce405" table:formula="of:=[.G14]" office:value-type="string" office:string-value="%26/25" calcext:value-type="string">
            <text:p>%26/25</text:p>
          </table:table-cell>
          <table:table-cell table:style-name="ce545" table:formula="of:=[.E31]" office:value-type="float" office:value="2026" calcext:value-type="float">
            <text:p>2026</text:p>
          </table:table-cell>
          <table:table-cell table:style-name="ce558" table:formula="of:=[.F31]" office:value-type="float" office:value="2025" calcext:value-type="float">
            <text:p>2025</text:p>
          </table:table-cell>
          <table:table-cell table:style-name="ce405" table:formula="of:=[.G31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534" table:number-columns-spanned="3" table:number-rows-spanned="1"/>
          <table:covered-table-cell table:style-name="ce548"/>
          <table:covered-table-cell table:style-name="ce406"/>
          <table:table-cell table:style-name="ce534" table:number-columns-spanned="3" table:number-rows-spanned="1"/>
          <table:covered-table-cell table:style-name="ce548"/>
          <table:covered-table-cell table:style-name="ce411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185" office:value-type="float" office:value="2079505.72" calcext:value-type="float">
            <text:p>2.079.506</text:p>
          </table:table-cell>
          <table:table-cell table:style-name="ce199" office:value-type="float" office:value="1088117.58" calcext:value-type="float">
            <text:p>1.088.118</text:p>
          </table:table-cell>
          <table:table-cell table:style-name="ce213" office:value-type="float" office:value="91.1103871697395" calcext:value-type="float">
            <text:p>91,11</text:p>
          </table:table-cell>
          <table:table-cell table:style-name="ce185" office:value-type="float" office:value="8431220.71" calcext:value-type="float">
            <text:p>8.431.221</text:p>
          </table:table-cell>
          <table:table-cell table:style-name="ce199" office:value-type="float" office:value="5945229.48" calcext:value-type="float">
            <text:p>5.945.229</text:p>
          </table:table-cell>
          <table:table-cell table:style-name="ce213" office:value-type="float" office:value="41.8148910544661" calcext:value-type="float">
            <text:p>41,81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7"/>
          <table:table-cell table:style-name="ce102" table:number-columns-repeated="2"/>
          <table:table-cell table:style-name="ce147"/>
          <table:table-cell table:style-name="ce84"/>
          <table:table-cell table:style-name="ce102"/>
          <table:table-cell table:style-name="ce412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185" office:value-type="float" office:value="12034832.54" calcext:value-type="float">
            <text:p>12.034.833</text:p>
          </table:table-cell>
          <table:table-cell table:style-name="ce199" office:value-type="float" office:value="12975108.09" calcext:value-type="float">
            <text:p>12.975.108</text:p>
          </table:table-cell>
          <table:table-cell table:style-name="ce213" office:value-type="float" office:value="-7.24676467801203" calcext:value-type="float">
            <text:p>-7,25</text:p>
          </table:table-cell>
          <table:table-cell table:style-name="ce185" office:value-type="float" office:value="68632804.27" calcext:value-type="float">
            <text:p>68.632.804</text:p>
          </table:table-cell>
          <table:table-cell table:style-name="ce199" office:value-type="float" office:value="62001577.41" calcext:value-type="float">
            <text:p>62.001.577</text:p>
          </table:table-cell>
          <table:table-cell table:style-name="ce213" office:value-type="float" office:value="10.6952550838336" calcext:value-type="float">
            <text:p>10,7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2" office:value-type="string" calcext:value-type="string">
            <text:p>Cifras en euros</text:p>
          </table:table-cell>
          <table:table-cell table:number-columns-repeated="60"/>
        </table:table-row>
        <table:table-row table:style-name="ro8" table:number-rows-repeated="2">
          <table:table-cell table:number-columns-repeated="64"/>
        </table:table-row>
        <table:table-row table:style-name="ro18">
          <table:table-cell table:number-columns-repeated="64"/>
        </table:table-row>
        <table:table-row table:style-name="ro8" table:number-rows-repeated="3">
          <table:table-cell table:number-columns-repeated="64"/>
        </table:table-row>
        <table:table-row table:style-name="ro24">
          <table:table-cell table:number-columns-repeated="64"/>
        </table:table-row>
        <table:table-row table:style-name="ro8">
          <table:table-cell table:number-columns-repeated="64"/>
        </table:table-row>
        <table:table-row table:style-name="ro8">
          <table:table-cell table:number-columns-repeated="3"/>
          <table:table-cell>
            <draw:frame table:end-cell-address="'2.5.Huelva'.K67" table:end-x="1.135cm" table:end-y="0.184cm" draw:z-index="0" draw:name="Chart 1" draw:style-name="gr12" draw:text-style-name="P11" svg:width="25.311cm" svg:height="11.249cm" svg:x="0.099cm" svg:y="0.383cm">
              <draw:object draw:notify-on-update-of-ranges="'2.5.Huelva'.F14:'2.5.Huelva'.F14 '2.5.Huelva'.E14:'2.5.Huelva'.E14" xlink:href="./Object 39" xlink:type="simple" xlink:show="embed" xlink:actuate="onLoad">
                <loext:p/>
              </draw:object>
              <draw:image xlink:href="./ObjectReplacements/Object 39" xlink:type="simple" xlink:show="embed" xlink:actuate="onLoad"/>
            </draw:frame>
          </table:table-cell>
          <table:table-cell table:number-columns-repeated="60"/>
        </table:table-row>
        <table:table-row table:style-name="ro8" table:number-rows-repeated="19">
          <table:table-cell table:number-columns-repeated="64"/>
        </table:table-row>
        <table:table-row table:style-name="ro8">
          <table:table-cell table:number-columns-repeated="3"/>
          <table:table-cell>
            <draw:frame table:end-cell-address="'2.5.Huelva'.K87" table:end-x="1.184cm" table:end-y="0.116cm" draw:z-index="1" draw:name="Chart 1" draw:style-name="gr12" draw:text-style-name="P11" svg:width="25.135cm" svg:height="11.42cm" svg:x="0.324cm" svg:y="0.144cm">
              <draw:object draw:notify-on-update-of-ranges="'2.5.Huelva'.F14:'2.5.Huelva'.F14 '2.5.Huelva'.E14:'2.5.Huelva'.E14" xlink:href="./Object 40" xlink:type="simple" xlink:show="embed" xlink:actuate="onLoad">
                <loext:p/>
              </draw:object>
              <draw:image xlink:href="./ObjectReplacements/Object 40" xlink:type="simple" xlink:show="embed" xlink:actuate="onLoad"/>
            </draw:frame>
          </table:table-cell>
          <table:table-cell table:number-columns-repeated="60"/>
        </table:table-row>
        <table:table-row table:style-name="ro8" table:number-rows-repeated="1048503">
          <table:table-cell table:number-columns-repeated="64"/>
        </table:table-row>
        <table:table-row table:style-name="ro5" table:number-rows-repeated="7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Portada.$A$1" table:cell-range-address="$'2.5.Huelva'.$A$8:.$K$87" table:range-usable-as="print-range"/>
        </table:named-expressions>
      </table:table>
      <table:table table:name="2.6.Jaén" table:style-name="ta14" table:print-ranges="'2.6.Jaén'.A1:'2.6.Jaén'.K86">
        <table:table-column table:style-name="co88" table:default-cell-style-name="ce310"/>
        <table:table-column table:style-name="co16" table:default-cell-style-name="ce310"/>
        <table:table-column table:style-name="co25" table:default-cell-style-name="ce310"/>
        <table:table-column table:style-name="co89" table:default-cell-style-name="ce310"/>
        <table:table-column table:style-name="co79" table:default-cell-style-name="ce310"/>
        <table:table-column table:style-name="co90" table:default-cell-style-name="ce310"/>
        <table:table-column table:style-name="co91" table:default-cell-style-name="ce310"/>
        <table:table-column table:style-name="co29" table:default-cell-style-name="ce310"/>
        <table:table-column table:style-name="co30" table:default-cell-style-name="ce310"/>
        <table:table-column table:style-name="co91" table:default-cell-style-name="ce310"/>
        <table:table-column table:style-name="co15" table:number-columns-repeated="54" table:default-cell-style-name="ce310"/>
        <table:table-row table:style-name="ro5">
          <table:table-cell table:style-name="ce132">
            <draw:frame draw:z-index="2" draw:name="Imagen 21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style-name="Default"/>
          <table:covered-table-cell table:number-columns-repeated="4" table:style-name="ce2"/>
          <table:table-cell table:style-name="ce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JUNIO 2026 (Datos Provisionales)" calcext:value-type="string">
            <text:p>JUNIO 2026 (Datos Provisionales)</text:p>
          </table:table-cell>
          <table:table-cell table:style-name="Default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8">
          <table:table-cell/>
          <table:table-cell table:style-name="ce3" office:value-type="string" calcext:value-type="string">
            <text:p>2.6. Jaén. Recaudación mensual 2026-2025</text:p>
          </table:table-cell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2"/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4"/>
          <table:table-cell table:style-name="ce619" table:formula="of:=['2.3.Córdoba'.E12]" office:value-type="string" office:string-value="RECAUDACIÓN MENSUAL" calcext:value-type="string" table:number-columns-spanned="3" table:number-rows-spanned="1">
            <text:p>RECAUDACIÓN MENSUAL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4" table:formula="of:=#REF!" office:value-type="string" office:string-value="" calcext:value-type="error">
            <text:p>#¡REF!</text:p>
          </table:covered-table-cell>
          <table:table-cell table:style-name="ce619" table:formula="of:=['2.3.Córdoba'.H12]" office:value-type="string" office:string-value="RECAUDACIÓN ACUMULADA" calcext:value-type="string" table:number-columns-spanned="3" table:number-rows-spanned="1">
            <text:p>RECAUDACIÓN ACUMULADA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8" table:formula="of:=#REF!" office:value-type="string" office:string-value="" calcext:value-type="error">
            <text:p>#¡REF!</text:p>
          </table:covered-table-cell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3" table:formula="of:=['2.3.Córdoba'.E13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543" table:formula="of:=['2.3.Córdoba'.H13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5" table:formula="of:=['2.3.Córdoba'.E14]" office:value-type="float" office:value="2026" calcext:value-type="float">
            <text:p>2026</text:p>
          </table:table-cell>
          <table:table-cell table:style-name="ce558" table:formula="of:=['2.3.Córdoba'.F14]" office:value-type="float" office:value="2025" calcext:value-type="float">
            <text:p>2025</text:p>
          </table:table-cell>
          <table:table-cell table:style-name="ce566" table:formula="of:=['2.3.Córdoba'.G14]" office:value-type="string" office:string-value="%26/25" calcext:value-type="string">
            <text:p>%26/25</text:p>
          </table:table-cell>
          <table:table-cell table:style-name="ce545" table:formula="of:=['2.3.Córdoba'.H14]" office:value-type="float" office:value="2026" calcext:value-type="float">
            <text:p>2026</text:p>
          </table:table-cell>
          <table:table-cell table:style-name="ce558" table:formula="of:=['2.3.Córdoba'.I14]" office:value-type="float" office:value="2025" calcext:value-type="float">
            <text:p>2025</text:p>
          </table:table-cell>
          <table:table-cell table:style-name="ce566" table:formula="of:=['2.3.Córdoba'.J14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DIRECTOS</text:p>
          </table:table-cell>
          <table:table-cell table:style-name="ce525"/>
          <table:table-cell table:style-name="ce539"/>
          <table:table-cell table:style-name="ce551"/>
          <table:table-cell table:style-name="ce539" table:number-columns-repeated="2"/>
          <table:table-cell table:style-name="ce569"/>
          <table:table-cell table:number-columns-repeated="54"/>
        </table:table-row>
        <table:table-row table:style-name="ro8">
          <table:table-cell table:number-columns-repeated="3"/>
          <table:table-cell table:style-name="ce61" office:value-type="string" calcext:value-type="string">
            <text:p>Impuesto sobre Sucesiones y Donaciones</text:p>
          </table:table-cell>
          <table:table-cell table:style-name="ce83" office:value-type="float" office:value="1191829.16" calcext:value-type="float">
            <text:p>1.191.829</text:p>
          </table:table-cell>
          <table:table-cell table:style-name="ce101" office:value-type="float" office:value="2077117.69" calcext:value-type="float">
            <text:p>2.077.118</text:p>
          </table:table-cell>
          <table:table-cell table:style-name="ce144" office:value-type="float" office:value="-42.6210095971981" calcext:value-type="float">
            <text:p>-42,62</text:p>
          </table:table-cell>
          <table:table-cell table:style-name="ce83" office:value-type="float" office:value="8130059.46" calcext:value-type="float">
            <text:p>8.130.059</text:p>
          </table:table-cell>
          <table:table-cell table:style-name="ce101" office:value-type="float" office:value="8442254.09" calcext:value-type="float">
            <text:p>8.442.254</text:p>
          </table:table-cell>
          <table:table-cell table:style-name="ce144" office:value-type="float" office:value="-3.69800087360318" calcext:value-type="float">
            <text:p>-3,7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sobre el Patrimonio de las Personas Físicas</text:p>
          </table:table-cell>
          <table:table-cell table:style-name="ce84" office:value-type="float" office:value="162414.74" calcext:value-type="float">
            <text:p>162.415</text:p>
          </table:table-cell>
          <table:table-cell table:style-name="ce102" office:value-type="float" office:value="54782.44" calcext:value-type="float">
            <text:p>54.782</text:p>
          </table:table-cell>
          <table:table-cell table:style-name="ce147" office:value-type="float" office:value="196.472263739987" calcext:value-type="float">
            <text:p>196,47</text:p>
          </table:table-cell>
          <table:table-cell table:style-name="ce84" office:value-type="float" office:value="625721.52" calcext:value-type="float">
            <text:p>625.722</text:p>
          </table:table-cell>
          <table:table-cell table:style-name="ce102" office:value-type="float" office:value="286477.68" calcext:value-type="float">
            <text:p>286.478</text:p>
          </table:table-cell>
          <table:table-cell table:style-name="ce147" office:value-type="float" office:value="118.418942795125" calcext:value-type="float">
            <text:p>118,4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1354243.9" calcext:value-type="float">
            <text:p>1.354.244</text:p>
          </table:table-cell>
          <table:table-cell table:style-name="ce391" office:value-type="float" office:value="2131900.13" calcext:value-type="float">
            <text:p>2.131.900</text:p>
          </table:table-cell>
          <table:table-cell table:style-name="ce212" office:value-type="float" office:value="-36.4771416379622" calcext:value-type="float">
            <text:p>-36,48</text:p>
          </table:table-cell>
          <table:table-cell table:style-name="ce380" office:value-type="float" office:value="8755780.98" calcext:value-type="float">
            <text:p>8.755.781</text:p>
          </table:table-cell>
          <table:table-cell table:style-name="ce391" office:value-type="float" office:value="8728731.77" calcext:value-type="float">
            <text:p>8.728.732</text:p>
          </table:table-cell>
          <table:table-cell table:style-name="ce212" office:value-type="float" office:value="0.309887057051828" calcext:value-type="float">
            <text:p>0,31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INDIRECTOS</text:p>
          </table:table-cell>
          <table:table-cell table:style-name="ce381"/>
          <table:table-cell table:style-name="ce186"/>
          <table:table-cell table:style-name="ce147"/>
          <table:table-cell table:style-name="ce381"/>
          <table:table-cell table:style-name="ce186"/>
          <table:table-cell table:style-name="ce409"/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ransmisiones Patrimoniales</text:p>
          </table:table-cell>
          <table:table-cell table:style-name="ce83" office:value-type="float" office:value="5294678.63" calcext:value-type="float">
            <text:p>5.294.679</text:p>
          </table:table-cell>
          <table:table-cell table:style-name="ce101" office:value-type="float" office:value="6619901.31" calcext:value-type="float">
            <text:p>6.619.901</text:p>
          </table:table-cell>
          <table:table-cell table:style-name="ce144" office:value-type="float" office:value="-20.018767923294" calcext:value-type="float">
            <text:p>-20,02</text:p>
          </table:table-cell>
          <table:table-cell table:style-name="ce83" office:value-type="float" office:value="35170562" calcext:value-type="float">
            <text:p>35.170.562</text:p>
          </table:table-cell>
          <table:table-cell table:style-name="ce101" office:value-type="float" office:value="32123679.33" calcext:value-type="float">
            <text:p>32.123.679</text:p>
          </table:table-cell>
          <table:table-cell table:style-name="ce144" office:value-type="float" office:value="9.48484959864029" calcext:value-type="float">
            <text:p>9,48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Actos Jurídicos Documentados</text:p>
          </table:table-cell>
          <table:table-cell table:style-name="ce84" office:value-type="float" office:value="1291478.69" calcext:value-type="float">
            <text:p>1.291.479</text:p>
          </table:table-cell>
          <table:table-cell table:style-name="ce102" office:value-type="float" office:value="1492003.68" calcext:value-type="float">
            <text:p>1.492.004</text:p>
          </table:table-cell>
          <table:table-cell table:style-name="ce147" office:value-type="float" office:value="-13.439979585037" calcext:value-type="float">
            <text:p>-13,44</text:p>
          </table:table-cell>
          <table:table-cell table:style-name="ce84" office:value-type="float" office:value="8447746.81" calcext:value-type="float">
            <text:p>8.447.747</text:p>
          </table:table-cell>
          <table:table-cell table:style-name="ce102" office:value-type="float" office:value="8385225.55" calcext:value-type="float">
            <text:p>8.385.226</text:p>
          </table:table-cell>
          <table:table-cell table:style-name="ce147" office:value-type="float" office:value="0.745612143969078" calcext:value-type="float">
            <text:p>0,7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asa Fiscal sobre el Juego</text:p>
          </table:table-cell>
          <table:table-cell table:style-name="ce84" office:value-type="float" office:value="10487.27" calcext:value-type="float">
            <text:p>10.487</text:p>
          </table:table-cell>
          <table:table-cell table:style-name="ce102" office:value-type="float" office:value="1447579.37" calcext:value-type="float">
            <text:p>1.447.579</text:p>
          </table:table-cell>
          <table:table-cell table:style-name="ce147" office:value-type="float" office:value="-99.2755305707348" calcext:value-type="float">
            <text:p>-99,28</text:p>
          </table:table-cell>
          <table:table-cell table:style-name="ce84" office:value-type="float" office:value="1812631.61" calcext:value-type="float">
            <text:p>1.812.632</text:p>
          </table:table-cell>
          <table:table-cell table:style-name="ce102" office:value-type="float" office:value="3309343.58" calcext:value-type="float">
            <text:p>3.309.344</text:p>
          </table:table-cell>
          <table:table-cell table:style-name="ce147" office:value-type="float" office:value="-45.2268534172568" calcext:value-type="float">
            <text:p>-45,23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s Ecológicos</text:p>
          </table:table-cell>
          <table:table-cell table:style-name="ce84" office:value-type="float" office:value="-0.23" calcext:value-type="float">
            <text:p>-</text:p>
          </table:table-cell>
          <table:table-cell table:style-name="ce102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13428.64" calcext:value-type="float">
            <text:p>13.429</text:p>
          </table:table-cell>
          <table:table-cell table:style-name="ce102" office:value-type="float" office:value="14748.61" calcext:value-type="float">
            <text:p>14.749</text:p>
          </table:table-cell>
          <table:table-cell table:style-name="ce147" office:value-type="float" office:value="-8.9497925567223" calcext:value-type="float">
            <text:p>-8,9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6596644.36" calcext:value-type="float">
            <text:p>6.596.644</text:p>
          </table:table-cell>
          <table:table-cell table:style-name="ce391" office:value-type="float" office:value="9559484.36" calcext:value-type="float">
            <text:p>9.559.484</text:p>
          </table:table-cell>
          <table:table-cell table:style-name="ce212" office:value-type="float" office:value="-30.9937219249763" calcext:value-type="float">
            <text:p>-30,99</text:p>
          </table:table-cell>
          <table:table-cell table:style-name="ce380" office:value-type="float" office:value="45444369.06" calcext:value-type="float">
            <text:p>45.444.369</text:p>
          </table:table-cell>
          <table:table-cell table:style-name="ce391" office:value-type="float" office:value="43832997.07" calcext:value-type="float">
            <text:p>43.832.997</text:p>
          </table:table-cell>
          <table:table-cell table:style-name="ce212" office:value-type="float" office:value="3.67616201882497" calcext:value-type="float">
            <text:p>3,68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ASAS</text:p>
          </table:table-cell>
          <table:table-cell table:style-name="ce185"/>
          <table:table-cell table:style-name="ce199"/>
          <table:table-cell table:style-name="ce149"/>
          <table:table-cell table:style-name="ce185"/>
          <table:table-cell table:style-name="ce199"/>
          <table:table-cell table:style-name="ce151"/>
          <table:table-cell table:number-columns-repeated="54"/>
        </table:table-row>
        <table:table-row table:style-name="ro8">
          <table:table-cell table:number-columns-repeated="3"/>
          <table:table-cell table:style-name="ce414" office:value-type="string" calcext:value-type="string">
            <text:p>Tasas Consejerías y Agencias</text:p>
          </table:table-cell>
          <table:table-cell table:style-name="ce382" office:value-type="float" office:value="270671.37" calcext:value-type="float">
            <text:p>270.671</text:p>
          </table:table-cell>
          <table:table-cell table:style-name="ce392" office:value-type="float" office:value="292253.01" calcext:value-type="float">
            <text:p>292.253</text:p>
          </table:table-cell>
          <table:table-cell table:style-name="ce399" office:value-type="float" office:value="-7.38457407162377" calcext:value-type="float">
            <text:p>-7,38</text:p>
          </table:table-cell>
          <table:table-cell table:style-name="ce382" office:value-type="float" office:value="1553121.17" calcext:value-type="float">
            <text:p>1.553.121</text:p>
          </table:table-cell>
          <table:table-cell table:style-name="ce392" office:value-type="float" office:value="1584641.23" calcext:value-type="float">
            <text:p>1.584.641</text:p>
          </table:table-cell>
          <table:table-cell table:style-name="ce399" office:value-type="float" office:value="-1.98909755743261" calcext:value-type="float">
            <text:p>-1,99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384" office:value-type="float" office:value="8221559.63" calcext:value-type="float">
            <text:p>8.221.560</text:p>
          </table:table-cell>
          <table:table-cell table:style-name="ce393" office:value-type="float" office:value="11983637.5" calcext:value-type="float">
            <text:p>11.983.638</text:p>
          </table:table-cell>
          <table:table-cell table:style-name="ce401" office:value-type="float" office:value="-31.3934552008937" calcext:value-type="float">
            <text:p>-31,39</text:p>
          </table:table-cell>
          <table:table-cell table:style-name="ce384" office:value-type="float" office:value="55753271.21" calcext:value-type="float">
            <text:p>55.753.271</text:p>
          </table:table-cell>
          <table:table-cell table:style-name="ce393" office:value-type="float" office:value="54146370.07" calcext:value-type="float">
            <text:p>54.146.370</text:p>
          </table:table-cell>
          <table:table-cell table:style-name="ce401" office:value-type="float" office:value="2.96769873570956" calcext:value-type="float">
            <text:p>2,97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358" table:number-columns-repeated="2"/>
          <table:table-cell table:style-name="ce402"/>
          <table:table-cell table:style-name="ce358" table:number-columns-repeated="2"/>
          <table:table-cell table:style-name="ce402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222"/>
          <table:covered-table-cell table:style-name="ce403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/>
          <table:covered-table-cell table:style-name="ce410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3" table:formula="of:=[.E13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404"/>
          <table:table-cell table:style-name="ce543" table:formula="of:=[.E30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404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5" table:formula="of:=[.E14]" office:value-type="float" office:value="2026" calcext:value-type="float">
            <text:p>2026</text:p>
          </table:table-cell>
          <table:table-cell table:style-name="ce558" table:formula="of:=[.F14]" office:value-type="float" office:value="2025" calcext:value-type="float">
            <text:p>2025</text:p>
          </table:table-cell>
          <table:table-cell table:style-name="ce405" table:formula="of:=[.G14]" office:value-type="string" office:string-value="%26/25" calcext:value-type="string">
            <text:p>%26/25</text:p>
          </table:table-cell>
          <table:table-cell table:style-name="ce545" table:formula="of:=[.E31]" office:value-type="float" office:value="2026" calcext:value-type="float">
            <text:p>2026</text:p>
          </table:table-cell>
          <table:table-cell table:style-name="ce558" table:formula="of:=[.F31]" office:value-type="float" office:value="2025" calcext:value-type="float">
            <text:p>2025</text:p>
          </table:table-cell>
          <table:table-cell table:style-name="ce405" table:formula="of:=[.G31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534" table:number-columns-spanned="3" table:number-rows-spanned="1"/>
          <table:covered-table-cell table:style-name="ce548"/>
          <table:covered-table-cell table:style-name="ce406"/>
          <table:table-cell table:style-name="ce534" table:number-columns-spanned="3" table:number-rows-spanned="1"/>
          <table:covered-table-cell table:style-name="ce548"/>
          <table:covered-table-cell table:style-name="ce411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185" office:value-type="float" office:value="2181803.34" calcext:value-type="float">
            <text:p>2.181.803</text:p>
          </table:table-cell>
          <table:table-cell table:style-name="ce199" office:value-type="float" office:value="2020460.78" calcext:value-type="float">
            <text:p>2.020.461</text:p>
          </table:table-cell>
          <table:table-cell table:style-name="ce213" office:value-type="float" office:value="7.98543389691536" calcext:value-type="float">
            <text:p>7,99</text:p>
          </table:table-cell>
          <table:table-cell table:style-name="ce185" office:value-type="float" office:value="11037389.49" calcext:value-type="float">
            <text:p>11.037.389</text:p>
          </table:table-cell>
          <table:table-cell table:style-name="ce199" office:value-type="float" office:value="10649702.07" calcext:value-type="float">
            <text:p>10.649.702</text:p>
          </table:table-cell>
          <table:table-cell table:style-name="ce213" office:value-type="float" office:value="3.6403593025584" calcext:value-type="float">
            <text:p>3,64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7"/>
          <table:table-cell table:style-name="ce102" table:number-columns-repeated="2"/>
          <table:table-cell table:style-name="ce147"/>
          <table:table-cell table:style-name="ce84"/>
          <table:table-cell table:style-name="ce102"/>
          <table:table-cell table:style-name="ce412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185" office:value-type="float" office:value="10403362.97" calcext:value-type="float">
            <text:p>10.403.363</text:p>
          </table:table-cell>
          <table:table-cell table:style-name="ce199" office:value-type="float" office:value="14004098.28" calcext:value-type="float">
            <text:p>14.004.098</text:p>
          </table:table-cell>
          <table:table-cell table:style-name="ce213" office:value-type="float" office:value="-25.7120111413557" calcext:value-type="float">
            <text:p>-25,71</text:p>
          </table:table-cell>
          <table:table-cell table:style-name="ce185" office:value-type="float" office:value="66790660.7" calcext:value-type="float">
            <text:p>66.790.661</text:p>
          </table:table-cell>
          <table:table-cell table:style-name="ce199" office:value-type="float" office:value="64796072.14" calcext:value-type="float">
            <text:p>64.796.072</text:p>
          </table:table-cell>
          <table:table-cell table:style-name="ce213" office:value-type="float" office:value="3.07825535426044" calcext:value-type="float">
            <text:p>3,08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2" office:value-type="string" calcext:value-type="string">
            <text:p>Cifras en euros</text:p>
          </table:table-cell>
          <table:table-cell table:number-columns-repeated="60"/>
        </table:table-row>
        <table:table-row table:style-name="ro8" table:number-rows-repeated="2">
          <table:table-cell table:number-columns-repeated="64"/>
        </table:table-row>
        <table:table-row table:style-name="ro18">
          <table:table-cell table:number-columns-repeated="64"/>
        </table:table-row>
        <table:table-row table:style-name="ro8">
          <table:table-cell table:number-columns-repeated="64"/>
        </table:table-row>
        <table:table-row table:style-name="ro8">
          <table:table-cell table:number-columns-repeated="2"/>
          <table:table-cell>
            <draw:frame table:end-cell-address="'2.6.Jaén'.K61" table:end-x="0.985cm" table:end-y="0.397cm" draw:z-index="0" draw:name="Chart 1" draw:style-name="gr12" draw:text-style-name="P11" svg:width="25.362cm" svg:height="10.772cm" svg:x="0.233cm" svg:y="0.031cm">
              <draw:object draw:notify-on-update-of-ranges="'2.6.Jaén'.F14:'2.6.Jaén'.F14 '2.6.Jaén'.E14:'2.6.Jaén'.E14" xlink:href="./Object 41" xlink:type="simple" xlink:show="embed" xlink:actuate="onLoad">
                <loext:p/>
              </draw:object>
              <draw:image xlink:href="./ObjectReplacements/Object 41" xlink:type="simple" xlink:show="embed" xlink:actuate="onLoad"/>
            </draw:frame>
          </table:table-cell>
          <table:table-cell table:number-columns-repeated="61"/>
        </table:table-row>
        <table:table-row table:style-name="ro8" table:number-rows-repeated="21">
          <table:table-cell table:number-columns-repeated="64"/>
        </table:table-row>
        <table:table-row table:style-name="ro8">
          <table:table-cell table:number-columns-repeated="2"/>
          <table:table-cell>
            <draw:frame table:end-cell-address="'2.6.Jaén'.K83" table:end-x="0.718cm" table:end-y="0.156cm" draw:z-index="1" draw:name="Chart 1" draw:style-name="gr12" draw:text-style-name="P11" svg:width="24.949cm" svg:height="10.546cm" svg:x="0.379cm" svg:y="0.017cm">
              <draw:object draw:notify-on-update-of-ranges="'2.6.Jaén'.F14:'2.6.Jaén'.F14 '2.6.Jaén'.E14:'2.6.Jaén'.E14" xlink:href="./Object 42" xlink:type="simple" xlink:show="embed" xlink:actuate="onLoad">
                <loext:p/>
              </draw:object>
              <draw:image xlink:href="./ObjectReplacements/Object 42" xlink:type="simple" xlink:show="embed" xlink:actuate="onLoad"/>
            </draw:frame>
          </table:table-cell>
          <table:table-cell table:number-columns-repeated="61"/>
        </table:table-row>
        <table:table-row table:style-name="ro8" table:number-rows-repeated="1048505">
          <table:table-cell table:number-columns-repeated="64"/>
        </table:table-row>
        <table:table-row table:style-name="ro5" table:number-rows-repeated="7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Portada.$A$1" table:cell-range-address="$'2.6.Jaén'.$A$8:.$K$88" table:range-usable-as="print-range"/>
        </table:named-expressions>
      </table:table>
      <table:table table:name="2.7.Málaga" table:style-name="ta15" table:print-ranges="'2.7.Málaga'.A1:'2.7.Málaga'.K87">
        <table:table-column table:style-name="co17" table:default-cell-style-name="ce310"/>
        <table:table-column table:style-name="co8" table:default-cell-style-name="ce310"/>
        <table:table-column table:style-name="co25" table:default-cell-style-name="ce310"/>
        <table:table-column table:style-name="co69" table:default-cell-style-name="ce310"/>
        <table:table-column table:style-name="co30" table:number-columns-repeated="2" table:default-cell-style-name="ce310"/>
        <table:table-column table:style-name="co92" table:default-cell-style-name="ce310"/>
        <table:table-column table:style-name="co93" table:default-cell-style-name="ce310"/>
        <table:table-column table:style-name="co34" table:default-cell-style-name="ce310"/>
        <table:table-column table:style-name="co76" table:default-cell-style-name="ce310"/>
        <table:table-column table:style-name="co15" table:number-columns-repeated="54" table:default-cell-style-name="ce310"/>
        <table:table-row table:style-name="ro5">
          <table:table-cell table:style-name="ce132">
            <draw:frame draw:z-index="2" draw:name="Imagen 22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style-name="Default"/>
          <table:covered-table-cell table:number-columns-repeated="4" table:style-name="ce2"/>
          <table:table-cell table:style-name="ce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JUNIO 2026 (Datos Provisionales)" calcext:value-type="string">
            <text:p>JUNIO 2026 (Datos Provisionales)</text:p>
          </table:table-cell>
          <table:table-cell table:style-name="Default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8">
          <table:table-cell/>
          <table:table-cell table:style-name="ce3" office:value-type="string" calcext:value-type="string">
            <text:p>2.7. Málaga. Recaudación mensual 2026-2025</text:p>
          </table:table-cell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2"/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4"/>
          <table:table-cell table:style-name="ce619" table:formula="of:=['2.4.Granada'.E12]" office:value-type="string" office:string-value="RECAUDACIÓN MENSUAL" calcext:value-type="string" table:number-columns-spanned="3" table:number-rows-spanned="1">
            <text:p>RECAUDACIÓN MENSUAL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4" table:formula="of:=#REF!" office:value-type="string" office:string-value="" calcext:value-type="error">
            <text:p>#¡REF!</text:p>
          </table:covered-table-cell>
          <table:table-cell table:style-name="ce619" table:formula="of:=['2.4.Granada'.H12]" office:value-type="string" office:string-value="RECAUDACIÓN ACUMULADA" calcext:value-type="string" table:number-columns-spanned="3" table:number-rows-spanned="1">
            <text:p>RECAUDACIÓN ACUMULADA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8" table:formula="of:=#REF!" office:value-type="string" office:string-value="" calcext:value-type="error">
            <text:p>#¡REF!</text:p>
          </table:covered-table-cell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3" table:formula="of:=['2.4.Granada'.E13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543" table:formula="of:=['2.4.Granada'.H13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5" table:formula="of:=['2.4.Granada'.E14]" office:value-type="float" office:value="2026" calcext:value-type="float">
            <text:p>2026</text:p>
          </table:table-cell>
          <table:table-cell table:style-name="ce558" table:formula="of:=['2.4.Granada'.F14]" office:value-type="float" office:value="2025" calcext:value-type="float">
            <text:p>2025</text:p>
          </table:table-cell>
          <table:table-cell table:style-name="ce566" table:formula="of:=['2.4.Granada'.G14]" office:value-type="string" office:string-value="%26/25" calcext:value-type="string">
            <text:p>%26/25</text:p>
          </table:table-cell>
          <table:table-cell table:style-name="ce545" table:formula="of:=['2.4.Granada'.H14]" office:value-type="float" office:value="2026" calcext:value-type="float">
            <text:p>2026</text:p>
          </table:table-cell>
          <table:table-cell table:style-name="ce558" table:formula="of:=['2.4.Granada'.I14]" office:value-type="float" office:value="2025" calcext:value-type="float">
            <text:p>2025</text:p>
          </table:table-cell>
          <table:table-cell table:style-name="ce566" table:formula="of:=['2.4.Granada'.J14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DIRECTOS</text:p>
          </table:table-cell>
          <table:table-cell table:style-name="ce525"/>
          <table:table-cell table:style-name="ce539"/>
          <table:table-cell table:style-name="ce551"/>
          <table:table-cell table:style-name="ce539" table:number-columns-repeated="2"/>
          <table:table-cell table:style-name="ce569"/>
          <table:table-cell table:number-columns-repeated="54"/>
        </table:table-row>
        <table:table-row table:style-name="ro8">
          <table:table-cell table:number-columns-repeated="3"/>
          <table:table-cell table:style-name="ce61" office:value-type="string" calcext:value-type="string">
            <text:p>Impuesto sobre Sucesiones y Donaciones</text:p>
          </table:table-cell>
          <table:table-cell table:style-name="ce83" office:value-type="float" office:value="5739446.96" calcext:value-type="float">
            <text:p>5.739.447</text:p>
          </table:table-cell>
          <table:table-cell table:style-name="ce101" office:value-type="float" office:value="8049436.33" calcext:value-type="float">
            <text:p>8.049.436</text:p>
          </table:table-cell>
          <table:table-cell table:style-name="ce144" office:value-type="float" office:value="-28.6975295573274" calcext:value-type="float">
            <text:p>-28,70</text:p>
          </table:table-cell>
          <table:table-cell table:style-name="ce83" office:value-type="float" office:value="30993350.7" calcext:value-type="float">
            <text:p>30.993.351</text:p>
          </table:table-cell>
          <table:table-cell table:style-name="ce101" office:value-type="float" office:value="28235974.4" calcext:value-type="float">
            <text:p>28.235.974</text:p>
          </table:table-cell>
          <table:table-cell table:style-name="ce144" office:value-type="float" office:value="9.76547244638385" calcext:value-type="float">
            <text:p>9,77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sobre el Patrimonio de las Personas Físicas</text:p>
          </table:table-cell>
          <table:table-cell table:style-name="ce84" office:value-type="float" office:value="1536111.87" calcext:value-type="float">
            <text:p>1.536.112</text:p>
          </table:table-cell>
          <table:table-cell table:style-name="ce102" office:value-type="float" office:value="21944.41" calcext:value-type="float">
            <text:p>21.944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2645409.87" calcext:value-type="float">
            <text:p>2.645.410</text:p>
          </table:table-cell>
          <table:table-cell table:style-name="ce102" office:value-type="float" office:value="1758245.35" calcext:value-type="float">
            <text:p>1.758.245</text:p>
          </table:table-cell>
          <table:table-cell table:style-name="ce147" office:value-type="float" office:value="50.4573790000355" calcext:value-type="float">
            <text:p>50,46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7275558.83" calcext:value-type="float">
            <text:p>7.275.559</text:p>
          </table:table-cell>
          <table:table-cell table:style-name="ce391" office:value-type="float" office:value="8071380.74" calcext:value-type="float">
            <text:p>8.071.381</text:p>
          </table:table-cell>
          <table:table-cell table:style-name="ce212" office:value-type="float" office:value="-9.85979890721894" calcext:value-type="float">
            <text:p>-9,86</text:p>
          </table:table-cell>
          <table:table-cell table:style-name="ce380" office:value-type="float" office:value="33638760.57" calcext:value-type="float">
            <text:p>33.638.761</text:p>
          </table:table-cell>
          <table:table-cell table:style-name="ce391" office:value-type="float" office:value="29994219.75" calcext:value-type="float">
            <text:p>29.994.220</text:p>
          </table:table-cell>
          <table:table-cell table:style-name="ce212" office:value-type="float" office:value="12.1508105574241" calcext:value-type="float">
            <text:p>12,1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INDIRECTOS</text:p>
          </table:table-cell>
          <table:table-cell table:style-name="ce381"/>
          <table:table-cell table:style-name="ce186"/>
          <table:table-cell table:style-name="ce147"/>
          <table:table-cell table:style-name="ce381"/>
          <table:table-cell table:style-name="ce186"/>
          <table:table-cell table:style-name="ce409"/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ransmisiones Patrimoniales</text:p>
          </table:table-cell>
          <table:table-cell table:style-name="ce83" office:value-type="float" office:value="62945671.83" calcext:value-type="float">
            <text:p>62.945.672</text:p>
          </table:table-cell>
          <table:table-cell table:style-name="ce101" office:value-type="float" office:value="71844300.63" calcext:value-type="float">
            <text:p>71.844.301</text:p>
          </table:table-cell>
          <table:table-cell table:style-name="ce144" office:value-type="float" office:value="-12.3859912643985" calcext:value-type="float">
            <text:p>-12,39</text:p>
          </table:table-cell>
          <table:table-cell table:style-name="ce83" office:value-type="float" office:value="387865092.14" calcext:value-type="float">
            <text:p>387.865.092</text:p>
          </table:table-cell>
          <table:table-cell table:style-name="ce101" office:value-type="float" office:value="375532935.99" calcext:value-type="float">
            <text:p>375.532.936</text:p>
          </table:table-cell>
          <table:table-cell table:style-name="ce144" office:value-type="float" office:value="3.28390800596206" calcext:value-type="float">
            <text:p>3,28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Actos Jurídicos Documentados</text:p>
          </table:table-cell>
          <table:table-cell table:style-name="ce84" office:value-type="float" office:value="22229360.15" calcext:value-type="float">
            <text:p>22.229.360</text:p>
          </table:table-cell>
          <table:table-cell table:style-name="ce102" office:value-type="float" office:value="20655472.55" calcext:value-type="float">
            <text:p>20.655.473</text:p>
          </table:table-cell>
          <table:table-cell table:style-name="ce147" office:value-type="float" office:value="7.61971238464837" calcext:value-type="float">
            <text:p>7,62</text:p>
          </table:table-cell>
          <table:table-cell table:style-name="ce84" office:value-type="float" office:value="133469007.94" calcext:value-type="float">
            <text:p>133.469.008</text:p>
          </table:table-cell>
          <table:table-cell table:style-name="ce102" office:value-type="float" office:value="107229465.57" calcext:value-type="float">
            <text:p>107.229.466</text:p>
          </table:table-cell>
          <table:table-cell table:style-name="ce147" office:value-type="float" office:value="24.4704589643512" calcext:value-type="float">
            <text:p>24,47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asa Fiscal sobre el Juego</text:p>
          </table:table-cell>
          <table:table-cell table:style-name="ce84" office:value-type="float" office:value="115144.76" calcext:value-type="float">
            <text:p>115.145</text:p>
          </table:table-cell>
          <table:table-cell table:style-name="ce102" office:value-type="float" office:value="3569928.16" calcext:value-type="float">
            <text:p>3.569.928</text:p>
          </table:table-cell>
          <table:table-cell table:style-name="ce147" office:value-type="float" office:value="-96.7745916769373" calcext:value-type="float">
            <text:p>-96,77</text:p>
          </table:table-cell>
          <table:table-cell table:style-name="ce84" office:value-type="float" office:value="10141113.19" calcext:value-type="float">
            <text:p>10.141.113</text:p>
          </table:table-cell>
          <table:table-cell table:style-name="ce102" office:value-type="float" office:value="11497287.83" calcext:value-type="float">
            <text:p>11.497.288</text:p>
          </table:table-cell>
          <table:table-cell table:style-name="ce147" office:value-type="float" office:value="-11.7956048422248" calcext:value-type="float">
            <text:p>-11,8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s Ecológicos</text:p>
          </table:table-cell>
          <table:table-cell table:style-name="ce84" office:value-type="float" office:value="137.79" calcext:value-type="float">
            <text:p>138</text:p>
          </table:table-cell>
          <table:table-cell table:style-name="ce102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100967.93" calcext:value-type="float">
            <text:p>100.968</text:p>
          </table:table-cell>
          <table:table-cell table:style-name="ce102" office:value-type="float" office:value="105191.98" calcext:value-type="float">
            <text:p>105.192</text:p>
          </table:table-cell>
          <table:table-cell table:style-name="ce147" office:value-type="float" office:value="-4.01556278339851" calcext:value-type="float">
            <text:p>-4,0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85290314.53" calcext:value-type="float">
            <text:p>85.290.315</text:p>
          </table:table-cell>
          <table:table-cell table:style-name="ce391" office:value-type="float" office:value="96069701.34" calcext:value-type="float">
            <text:p>96.069.701</text:p>
          </table:table-cell>
          <table:table-cell table:style-name="ce212" office:value-type="float" office:value="-11.2203813061214" calcext:value-type="float">
            <text:p>-11,22</text:p>
          </table:table-cell>
          <table:table-cell table:style-name="ce380" office:value-type="float" office:value="531576181.2" calcext:value-type="float">
            <text:p>531.576.181</text:p>
          </table:table-cell>
          <table:table-cell table:style-name="ce391" office:value-type="float" office:value="494364881.37" calcext:value-type="float">
            <text:p>494.364.881</text:p>
          </table:table-cell>
          <table:table-cell table:style-name="ce212" office:value-type="float" office:value="7.52709207961511" calcext:value-type="float">
            <text:p>7,53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ASAS</text:p>
          </table:table-cell>
          <table:table-cell table:style-name="ce185"/>
          <table:table-cell table:style-name="ce199"/>
          <table:table-cell table:style-name="ce149"/>
          <table:table-cell table:style-name="ce185"/>
          <table:table-cell table:style-name="ce199"/>
          <table:table-cell table:style-name="ce151"/>
          <table:table-cell table:number-columns-repeated="54"/>
        </table:table-row>
        <table:table-row table:style-name="ro8">
          <table:table-cell table:number-columns-repeated="3"/>
          <table:table-cell table:style-name="ce414" office:value-type="string" calcext:value-type="string">
            <text:p>Tasas Consejerías y Agencias</text:p>
          </table:table-cell>
          <table:table-cell table:style-name="ce382" office:value-type="float" office:value="611450.47" calcext:value-type="float">
            <text:p>611.450</text:p>
          </table:table-cell>
          <table:table-cell table:style-name="ce392" office:value-type="float" office:value="754059.9" calcext:value-type="float">
            <text:p>754.060</text:p>
          </table:table-cell>
          <table:table-cell table:style-name="ce399" office:value-type="float" office:value="-18.9122150640818" calcext:value-type="float">
            <text:p>-18,91</text:p>
          </table:table-cell>
          <table:table-cell table:style-name="ce382" office:value-type="float" office:value="3395108.22" calcext:value-type="float">
            <text:p>3.395.108</text:p>
          </table:table-cell>
          <table:table-cell table:style-name="ce392" office:value-type="float" office:value="3515796.92" calcext:value-type="float">
            <text:p>3.515.797</text:p>
          </table:table-cell>
          <table:table-cell table:style-name="ce399" office:value-type="float" office:value="-3.43275515469762" calcext:value-type="float">
            <text:p>-3,43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384" office:value-type="float" office:value="93177323.83" calcext:value-type="float">
            <text:p>93.177.324</text:p>
          </table:table-cell>
          <table:table-cell table:style-name="ce393" office:value-type="float" office:value="104895141.98" calcext:value-type="float">
            <text:p>104.895.142</text:p>
          </table:table-cell>
          <table:table-cell table:style-name="ce401" office:value-type="float" office:value="-11.1709826869143" calcext:value-type="float">
            <text:p>-11,17</text:p>
          </table:table-cell>
          <table:table-cell table:style-name="ce384" office:value-type="float" office:value="568610049.99" calcext:value-type="float">
            <text:p>568.610.050</text:p>
          </table:table-cell>
          <table:table-cell table:style-name="ce393" office:value-type="float" office:value="527874898.04" calcext:value-type="float">
            <text:p>527.874.898</text:p>
          </table:table-cell>
          <table:table-cell table:style-name="ce401" office:value-type="float" office:value="7.71681928829152" calcext:value-type="float">
            <text:p>7,7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358" table:number-columns-repeated="2"/>
          <table:table-cell table:style-name="ce402"/>
          <table:table-cell table:style-name="ce358" table:number-columns-repeated="2"/>
          <table:table-cell table:style-name="ce402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222"/>
          <table:covered-table-cell table:style-name="ce403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/>
          <table:covered-table-cell table:style-name="ce410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3" table:formula="of:=[.E13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404"/>
          <table:table-cell table:style-name="ce543" table:formula="of:=[.E30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404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5" table:formula="of:=[.E14]" office:value-type="float" office:value="2026" calcext:value-type="float">
            <text:p>2026</text:p>
          </table:table-cell>
          <table:table-cell table:style-name="ce558" table:formula="of:=[.F14]" office:value-type="float" office:value="2025" calcext:value-type="float">
            <text:p>2025</text:p>
          </table:table-cell>
          <table:table-cell table:style-name="ce405" table:formula="of:=[.G14]" office:value-type="string" office:string-value="%26/25" calcext:value-type="string">
            <text:p>%26/25</text:p>
          </table:table-cell>
          <table:table-cell table:style-name="ce545" table:formula="of:=[.E31]" office:value-type="float" office:value="2026" calcext:value-type="float">
            <text:p>2026</text:p>
          </table:table-cell>
          <table:table-cell table:style-name="ce558" table:formula="of:=[.F31]" office:value-type="float" office:value="2025" calcext:value-type="float">
            <text:p>2025</text:p>
          </table:table-cell>
          <table:table-cell table:style-name="ce405" table:formula="of:=[.G31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534" table:number-columns-spanned="3" table:number-rows-spanned="1"/>
          <table:covered-table-cell table:style-name="ce548"/>
          <table:covered-table-cell table:style-name="ce406"/>
          <table:table-cell table:style-name="ce534" table:number-columns-spanned="3" table:number-rows-spanned="1"/>
          <table:covered-table-cell table:style-name="ce548"/>
          <table:covered-table-cell table:style-name="ce411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185" office:value-type="float" office:value="5611049.57" calcext:value-type="float">
            <text:p>5.611.050</text:p>
          </table:table-cell>
          <table:table-cell table:style-name="ce199" office:value-type="float" office:value="5981866.58" calcext:value-type="float">
            <text:p>5.981.867</text:p>
          </table:table-cell>
          <table:table-cell table:style-name="ce213" office:value-type="float" office:value="-6.19901840070796" calcext:value-type="float">
            <text:p>-6,20</text:p>
          </table:table-cell>
          <table:table-cell table:style-name="ce185" office:value-type="float" office:value="30941309.2" calcext:value-type="float">
            <text:p>30.941.309</text:p>
          </table:table-cell>
          <table:table-cell table:style-name="ce199" office:value-type="float" office:value="32456766.29" calcext:value-type="float">
            <text:p>32.456.766</text:p>
          </table:table-cell>
          <table:table-cell table:style-name="ce213" office:value-type="float" office:value="-4.66915612128285" calcext:value-type="float">
            <text:p>-4,67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7"/>
          <table:table-cell table:style-name="ce102" table:number-columns-repeated="2"/>
          <table:table-cell table:style-name="ce147"/>
          <table:table-cell table:style-name="ce84"/>
          <table:table-cell table:style-name="ce102"/>
          <table:table-cell table:style-name="ce412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185" office:value-type="float" office:value="98788373.4" calcext:value-type="float">
            <text:p>98.788.373</text:p>
          </table:table-cell>
          <table:table-cell table:style-name="ce199" office:value-type="float" office:value="110877008.56" calcext:value-type="float">
            <text:p>110.877.009</text:p>
          </table:table-cell>
          <table:table-cell table:style-name="ce213" office:value-type="float" office:value="-10.9027428833078" calcext:value-type="float">
            <text:p>-10,90</text:p>
          </table:table-cell>
          <table:table-cell table:style-name="ce185" office:value-type="float" office:value="599551359.19" calcext:value-type="float">
            <text:p>599.551.359</text:p>
          </table:table-cell>
          <table:table-cell table:style-name="ce199" office:value-type="float" office:value="560331664.33" calcext:value-type="float">
            <text:p>560.331.664</text:p>
          </table:table-cell>
          <table:table-cell table:style-name="ce213" office:value-type="float" office:value="6.99937150739032" calcext:value-type="float">
            <text:p>7,0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2" office:value-type="string" calcext:value-type="string">
            <text:p>Cifras en euros</text:p>
          </table:table-cell>
          <table:table-cell table:number-columns-repeated="60"/>
        </table:table-row>
        <table:table-row table:style-name="ro8" table:number-rows-repeated="2">
          <table:table-cell table:number-columns-repeated="64"/>
        </table:table-row>
        <table:table-row table:style-name="ro18">
          <table:table-cell table:number-columns-repeated="64"/>
        </table:table-row>
        <table:table-row table:style-name="ro8" table:number-rows-repeated="4">
          <table:table-cell table:number-columns-repeated="64"/>
        </table:table-row>
        <table:table-row table:style-name="ro8">
          <table:table-cell table:number-columns-repeated="2"/>
          <table:table-cell>
            <draw:frame table:end-cell-address="'2.7.Málaga'.K68" table:end-x="0.848cm" table:end-y="0.203cm" draw:z-index="0" draw:name="Chart 1" draw:style-name="gr12" draw:text-style-name="P11" svg:width="26.225cm" svg:height="12.268cm" svg:x="0.189cm" svg:y="0.423cm">
              <draw:object draw:notify-on-update-of-ranges="'2.7.Málaga'.F14:'2.7.Málaga'.F14 '2.7.Málaga'.E14:'2.7.Málaga'.E14" xlink:href="./Object 43" xlink:type="simple" xlink:show="embed" xlink:actuate="onLoad">
                <loext:p/>
              </draw:object>
              <draw:image xlink:href="./ObjectReplacements/Object 43" xlink:type="simple" xlink:show="embed" xlink:actuate="onLoad"/>
            </draw:frame>
          </table:table-cell>
          <table:table-cell table:number-columns-repeated="61"/>
        </table:table-row>
        <table:table-row table:style-name="ro8" table:number-rows-repeated="20">
          <table:table-cell table:number-columns-repeated="64"/>
        </table:table-row>
        <table:table-row table:style-name="ro8">
          <table:table-cell table:number-columns-repeated="2"/>
          <table:table-cell>
            <draw:frame table:end-cell-address="'2.7.Málaga'.K87" table:end-x="1.001cm" table:end-y="0.239cm" draw:z-index="1" draw:name="Chart 1" draw:style-name="gr12" draw:text-style-name="P11" svg:width="26.525cm" svg:height="11.365cm" svg:x="0.042cm" svg:y="0.322cm">
              <draw:object draw:notify-on-update-of-ranges="'2.7.Málaga'.F14:'2.7.Málaga'.F14 '2.7.Málaga'.E14:'2.7.Málaga'.E14" xlink:href="./Object 44" xlink:type="simple" xlink:show="embed" xlink:actuate="onLoad">
                <loext:p/>
              </draw:object>
              <draw:image xlink:href="./ObjectReplacements/Object 44" xlink:type="simple" xlink:show="embed" xlink:actuate="onLoad"/>
            </draw:frame>
          </table:table-cell>
          <table:table-cell table:number-columns-repeated="61"/>
        </table:table-row>
        <table:table-row table:style-name="ro8" table:number-rows-repeated="1048490">
          <table:table-cell table:number-columns-repeated="64"/>
        </table:table-row>
        <table:table-row table:style-name="ro5" table:number-rows-repeated="20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Portada.$A$1" table:cell-range-address="$'2.7.Málaga'.$A$8:.$K$82" table:range-usable-as="print-range"/>
        </table:named-expressions>
      </table:table>
      <table:table table:name="2.8.Sevilla" table:style-name="ta16" table:print-ranges="'2.8.Sevilla'.A1:'2.8.Sevilla'.K98">
        <table:shapes>
          <draw:frame draw:z-index="0" draw:name="Chart 1" draw:style-name="gr12" draw:text-style-name="P11" svg:width="26.133cm" svg:height="11.593cm" svg:x="1.03cm" svg:y="26.434cm">
            <draw:object draw:notify-on-update-of-ranges="'2.8.Sevilla'.F14:'2.8.Sevilla'.F14 '2.8.Sevilla'.E14:'2.8.Sevilla'.E14" xlink:href="./Object 45" xlink:type="simple" xlink:show="embed" xlink:actuate="onLoad">
              <loext:p/>
            </draw:object>
            <draw:image xlink:href="./ObjectReplacements/Object 45" xlink:type="simple" xlink:show="embed" xlink:actuate="onLoad"/>
          </draw:frame>
          <draw:frame draw:z-index="1" draw:name="Chart 1" draw:style-name="gr12" draw:text-style-name="P11" svg:width="26.052cm" svg:height="11.469cm" svg:x="1.149cm" svg:y="38.387cm">
            <draw:object draw:notify-on-update-of-ranges="'2.8.Sevilla'.F14:'2.8.Sevilla'.F14 '2.8.Sevilla'.E14:'2.8.Sevilla'.E14" xlink:href="./Object 46" xlink:type="simple" xlink:show="embed" xlink:actuate="onLoad">
              <loext:p/>
            </draw:object>
            <draw:image xlink:href="./ObjectReplacements/Object 46" xlink:type="simple" xlink:show="embed" xlink:actuate="onLoad"/>
          </draw:frame>
        </table:shapes>
        <table:table-column table:style-name="co16" table:default-cell-style-name="ce310"/>
        <table:table-column table:style-name="co94" table:default-cell-style-name="ce310"/>
        <table:table-column table:style-name="co8" table:default-cell-style-name="ce310"/>
        <table:table-column table:style-name="co77" table:default-cell-style-name="ce310"/>
        <table:table-column table:style-name="co30" table:default-cell-style-name="ce310"/>
        <table:table-column table:style-name="co70" table:default-cell-style-name="ce310"/>
        <table:table-column table:style-name="co71" table:default-cell-style-name="ce310"/>
        <table:table-column table:style-name="co30" table:default-cell-style-name="ce310"/>
        <table:table-column table:style-name="co95" table:default-cell-style-name="ce310"/>
        <table:table-column table:style-name="co76" table:default-cell-style-name="ce310"/>
        <table:table-column table:style-name="co15" table:number-columns-repeated="54" table:default-cell-style-name="ce310"/>
        <table:table-row table:style-name="ro5">
          <table:table-cell table:style-name="ce132">
            <draw:frame draw:z-index="2" draw:name="Imagen 23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style-name="Default"/>
          <table:covered-table-cell table:number-columns-repeated="4" table:style-name="ce2"/>
          <table:table-cell table:style-name="ce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JUNIO 2026 (Datos Provisionales)" calcext:value-type="string">
            <text:p>JUNIO 2026 (Datos Provisionales)</text:p>
          </table:table-cell>
          <table:table-cell table:style-name="Default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8">
          <table:table-cell/>
          <table:table-cell table:style-name="ce3" office:value-type="string" calcext:value-type="string">
            <text:p>2.8. Sevilla. Recaudación mensual 2026-2025</text:p>
          </table:table-cell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2"/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4"/>
          <table:table-cell table:style-name="ce619" table:formula="of:=['2.5.Huelva'.E12]" office:value-type="string" office:string-value="RECAUDACIÓN MENSUAL" calcext:value-type="string" table:number-columns-spanned="3" table:number-rows-spanned="1">
            <text:p>RECAUDACIÓN MENSUAL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4" table:formula="of:=#REF!" office:value-type="string" office:string-value="" calcext:value-type="error">
            <text:p>#¡REF!</text:p>
          </table:covered-table-cell>
          <table:table-cell table:style-name="ce619" table:formula="of:=['2.5.Huelva'.H12]" office:value-type="string" office:string-value="RECAUDACIÓN ACUMULADA" calcext:value-type="string" table:number-columns-spanned="3" table:number-rows-spanned="1">
            <text:p>RECAUDACIÓN ACUMULADA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8" table:formula="of:=#REF!" office:value-type="string" office:string-value="" calcext:value-type="error">
            <text:p>#¡REF!</text:p>
          </table:covered-table-cell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3" table:formula="of:=['2.5.Huelva'.E13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543" table:formula="of:=['2.5.Huelva'.H13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5" table:formula="of:=['2.5.Huelva'.E14]" office:value-type="float" office:value="2026" calcext:value-type="float">
            <text:p>2026</text:p>
          </table:table-cell>
          <table:table-cell table:style-name="ce558" table:formula="of:=['2.5.Huelva'.F14]" office:value-type="float" office:value="2025" calcext:value-type="float">
            <text:p>2025</text:p>
          </table:table-cell>
          <table:table-cell table:style-name="ce566" table:formula="of:=['2.5.Huelva'.G14]" office:value-type="string" office:string-value="%26/25" calcext:value-type="string">
            <text:p>%26/25</text:p>
          </table:table-cell>
          <table:table-cell table:style-name="ce545" table:formula="of:=['2.5.Huelva'.H14]" office:value-type="float" office:value="2026" calcext:value-type="float">
            <text:p>2026</text:p>
          </table:table-cell>
          <table:table-cell table:style-name="ce558" table:formula="of:=['2.5.Huelva'.I14]" office:value-type="float" office:value="2025" calcext:value-type="float">
            <text:p>2025</text:p>
          </table:table-cell>
          <table:table-cell table:style-name="ce566" table:formula="of:=['2.5.Huelva'.J14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DIRECTOS</text:p>
          </table:table-cell>
          <table:table-cell table:style-name="ce525"/>
          <table:table-cell table:style-name="ce539"/>
          <table:table-cell table:style-name="ce551"/>
          <table:table-cell table:style-name="ce539" table:number-columns-repeated="2"/>
          <table:table-cell table:style-name="ce569"/>
          <table:table-cell table:number-columns-repeated="54"/>
        </table:table-row>
        <table:table-row table:style-name="ro8">
          <table:table-cell table:number-columns-repeated="3"/>
          <table:table-cell table:style-name="ce61" office:value-type="string" calcext:value-type="string">
            <text:p>Impuesto sobre Sucesiones y Donaciones</text:p>
          </table:table-cell>
          <table:table-cell table:style-name="ce83" office:value-type="float" office:value="7328228.18" calcext:value-type="float">
            <text:p>7.328.228</text:p>
          </table:table-cell>
          <table:table-cell table:style-name="ce101" office:value-type="float" office:value="5808703.44" calcext:value-type="float">
            <text:p>5.808.703</text:p>
          </table:table-cell>
          <table:table-cell table:style-name="ce144" office:value-type="float" office:value="26.1594477269441" calcext:value-type="float">
            <text:p>26,16</text:p>
          </table:table-cell>
          <table:table-cell table:style-name="ce83" office:value-type="float" office:value="29829452.24" calcext:value-type="float">
            <text:p>29.829.452</text:p>
          </table:table-cell>
          <table:table-cell table:style-name="ce101" office:value-type="float" office:value="30825419.94" calcext:value-type="float">
            <text:p>30.825.420</text:p>
          </table:table-cell>
          <table:table-cell table:style-name="ce144" office:value-type="float" office:value="-3.23099475023729" calcext:value-type="float">
            <text:p>-3,23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sobre el Patrimonio de las Personas Físicas</text:p>
          </table:table-cell>
          <table:table-cell table:style-name="ce84" office:value-type="float" office:value="875385.27" calcext:value-type="float">
            <text:p>875.385</text:p>
          </table:table-cell>
          <table:table-cell table:style-name="ce102" office:value-type="float" office:value="69758.1" calcext:value-type="float">
            <text:p>69.758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1177502.77" calcext:value-type="float">
            <text:p>1.177.503</text:p>
          </table:table-cell>
          <table:table-cell table:style-name="ce102" office:value-type="float" office:value="1664915.91" calcext:value-type="float">
            <text:p>1.664.916</text:p>
          </table:table-cell>
          <table:table-cell table:style-name="ce147" office:value-type="float" office:value="-29.2755410091552" calcext:value-type="float">
            <text:p>-29,28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8203613.45" calcext:value-type="float">
            <text:p>8.203.613</text:p>
          </table:table-cell>
          <table:table-cell table:style-name="ce391" office:value-type="float" office:value="5878461.54" calcext:value-type="float">
            <text:p>5.878.462</text:p>
          </table:table-cell>
          <table:table-cell table:style-name="ce212" office:value-type="float" office:value="39.5537487857751" calcext:value-type="float">
            <text:p>39,55</text:p>
          </table:table-cell>
          <table:table-cell table:style-name="ce380" office:value-type="float" office:value="31006955.01" calcext:value-type="float">
            <text:p>31.006.955</text:p>
          </table:table-cell>
          <table:table-cell table:style-name="ce391" office:value-type="float" office:value="32490335.85" calcext:value-type="float">
            <text:p>32.490.336</text:p>
          </table:table-cell>
          <table:table-cell table:style-name="ce212" office:value-type="float" office:value="-4.56560636014478" calcext:value-type="float">
            <text:p>-4,57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INDIRECTOS</text:p>
          </table:table-cell>
          <table:table-cell table:style-name="ce381"/>
          <table:table-cell table:style-name="ce186"/>
          <table:table-cell table:style-name="ce147"/>
          <table:table-cell table:style-name="ce381"/>
          <table:table-cell table:style-name="ce186"/>
          <table:table-cell table:style-name="ce409"/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ransmisiones Patrimoniales</text:p>
          </table:table-cell>
          <table:table-cell table:style-name="ce83" office:value-type="float" office:value="21243016.37" calcext:value-type="float">
            <text:p>21.243.016</text:p>
          </table:table-cell>
          <table:table-cell table:style-name="ce101" office:value-type="float" office:value="27157828.82" calcext:value-type="float">
            <text:p>27.157.829</text:p>
          </table:table-cell>
          <table:table-cell table:style-name="ce144" office:value-type="float" office:value="-21.7794010309253" calcext:value-type="float">
            <text:p>-21,78</text:p>
          </table:table-cell>
          <table:table-cell table:style-name="ce83" office:value-type="float" office:value="132749265.92" calcext:value-type="float">
            <text:p>132.749.266</text:p>
          </table:table-cell>
          <table:table-cell table:style-name="ce101" office:value-type="float" office:value="122179604.99" calcext:value-type="float">
            <text:p>122.179.605</text:p>
          </table:table-cell>
          <table:table-cell table:style-name="ce144" office:value-type="float" office:value="8.65092085611596" calcext:value-type="float">
            <text:p>8,6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Actos Jurídicos Documentados</text:p>
          </table:table-cell>
          <table:table-cell table:style-name="ce84" office:value-type="float" office:value="8437437.56" calcext:value-type="float">
            <text:p>8.437.438</text:p>
          </table:table-cell>
          <table:table-cell table:style-name="ce102" office:value-type="float" office:value="13193551.87" calcext:value-type="float">
            <text:p>13.193.552</text:p>
          </table:table-cell>
          <table:table-cell table:style-name="ce147" office:value-type="float" office:value="-36.0487786523554" calcext:value-type="float">
            <text:p>-36,05</text:p>
          </table:table-cell>
          <table:table-cell table:style-name="ce84" office:value-type="float" office:value="66915202.19" calcext:value-type="float">
            <text:p>66.915.202</text:p>
          </table:table-cell>
          <table:table-cell table:style-name="ce102" office:value-type="float" office:value="59002288.48" calcext:value-type="float">
            <text:p>59.002.288</text:p>
          </table:table-cell>
          <table:table-cell table:style-name="ce147" office:value-type="float" office:value="13.4111979617235" calcext:value-type="float">
            <text:p>13,41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asa Fiscal sobre el Juego</text:p>
          </table:table-cell>
          <table:table-cell table:style-name="ce84" office:value-type="float" office:value="612166.08" calcext:value-type="float">
            <text:p>612.166</text:p>
          </table:table-cell>
          <table:table-cell table:style-name="ce102" office:value-type="float" office:value="5313980.59" calcext:value-type="float">
            <text:p>5.313.981</text:p>
          </table:table-cell>
          <table:table-cell table:style-name="ce147" office:value-type="float" office:value="-88.4800843805867" calcext:value-type="float">
            <text:p>-88,48</text:p>
          </table:table-cell>
          <table:table-cell table:style-name="ce84" office:value-type="float" office:value="10491141.6" calcext:value-type="float">
            <text:p>10.491.142</text:p>
          </table:table-cell>
          <table:table-cell table:style-name="ce102" office:value-type="float" office:value="14029588.38" calcext:value-type="float">
            <text:p>14.029.588</text:p>
          </table:table-cell>
          <table:table-cell table:style-name="ce147" office:value-type="float" office:value="-25.2213157233056" calcext:value-type="float">
            <text:p>-25,2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s Ecológicos</text:p>
          </table:table-cell>
          <table:table-cell table:style-name="ce84" office:value-type="float" office:value="-0.66" calcext:value-type="float">
            <text:p>-1</text:p>
          </table:table-cell>
          <table:table-cell table:style-name="ce102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4" office:value-type="float" office:value="461680.39" calcext:value-type="float">
            <text:p>461.680</text:p>
          </table:table-cell>
          <table:table-cell table:style-name="ce102" office:value-type="float" office:value="443934.39" calcext:value-type="float">
            <text:p>443.934</text:p>
          </table:table-cell>
          <table:table-cell table:style-name="ce147" office:value-type="float" office:value="3.99743754927388" calcext:value-type="float">
            <text:p>4,0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30292619.35" calcext:value-type="float">
            <text:p>30.292.619</text:p>
          </table:table-cell>
          <table:table-cell table:style-name="ce391" office:value-type="float" office:value="45665361.28" calcext:value-type="float">
            <text:p>45.665.361</text:p>
          </table:table-cell>
          <table:table-cell table:style-name="ce212" office:value-type="float" office:value="-33.6639008191375" calcext:value-type="float">
            <text:p>-33,66</text:p>
          </table:table-cell>
          <table:table-cell table:style-name="ce380" office:value-type="float" office:value="210617290.1" calcext:value-type="float">
            <text:p>210.617.290</text:p>
          </table:table-cell>
          <table:table-cell table:style-name="ce391" office:value-type="float" office:value="195655416.24" calcext:value-type="float">
            <text:p>195.655.416</text:p>
          </table:table-cell>
          <table:table-cell table:style-name="ce212" office:value-type="float" office:value="7.64705324673818" calcext:value-type="float">
            <text:p>7,6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ASAS</text:p>
          </table:table-cell>
          <table:table-cell table:style-name="ce185"/>
          <table:table-cell table:style-name="ce199"/>
          <table:table-cell table:style-name="ce149"/>
          <table:table-cell table:style-name="ce185"/>
          <table:table-cell table:style-name="ce199"/>
          <table:table-cell table:style-name="ce151"/>
          <table:table-cell table:number-columns-repeated="54"/>
        </table:table-row>
        <table:table-row table:style-name="ro8">
          <table:table-cell table:number-columns-repeated="3"/>
          <table:table-cell table:style-name="ce414" office:value-type="string" calcext:value-type="string">
            <text:p>Tasas Consejerías y Agencias</text:p>
          </table:table-cell>
          <table:table-cell table:style-name="ce382" office:value-type="float" office:value="810937.71" calcext:value-type="float">
            <text:p>810.938</text:p>
          </table:table-cell>
          <table:table-cell table:style-name="ce392" office:value-type="float" office:value="978553.07" calcext:value-type="float">
            <text:p>978.553</text:p>
          </table:table-cell>
          <table:table-cell table:style-name="ce399" office:value-type="float" office:value="-17.1288982824406" calcext:value-type="float">
            <text:p>-17,13</text:p>
          </table:table-cell>
          <table:table-cell table:style-name="ce382" office:value-type="float" office:value="3555501.98" calcext:value-type="float">
            <text:p>3.555.502</text:p>
          </table:table-cell>
          <table:table-cell table:style-name="ce392" office:value-type="float" office:value="3948089.08" calcext:value-type="float">
            <text:p>3.948.089</text:p>
          </table:table-cell>
          <table:table-cell table:style-name="ce399" office:value-type="float" office:value="-9.94372447138402" calcext:value-type="float">
            <text:p>-9,94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384" office:value-type="float" office:value="39307170.51" calcext:value-type="float">
            <text:p>39.307.171</text:p>
          </table:table-cell>
          <table:table-cell table:style-name="ce393" office:value-type="float" office:value="52522375.89" calcext:value-type="float">
            <text:p>52.522.376</text:p>
          </table:table-cell>
          <table:table-cell table:style-name="ce401" office:value-type="float" office:value="-25.1610959254341" calcext:value-type="float">
            <text:p>-25,16</text:p>
          </table:table-cell>
          <table:table-cell table:style-name="ce384" office:value-type="float" office:value="245179747.09" calcext:value-type="float">
            <text:p>245.179.747</text:p>
          </table:table-cell>
          <table:table-cell table:style-name="ce393" office:value-type="float" office:value="232093841.17" calcext:value-type="float">
            <text:p>232.093.841</text:p>
          </table:table-cell>
          <table:table-cell table:style-name="ce401" office:value-type="float" office:value="5.63819610810571" calcext:value-type="float">
            <text:p>5,64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358" table:number-columns-repeated="2"/>
          <table:table-cell table:style-name="ce402"/>
          <table:table-cell table:style-name="ce358" table:number-columns-repeated="2"/>
          <table:table-cell table:style-name="ce402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222"/>
          <table:covered-table-cell table:style-name="ce403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/>
          <table:covered-table-cell table:style-name="ce410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3" table:formula="of:=[.E13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404"/>
          <table:table-cell table:style-name="ce543" table:formula="of:=[.E30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404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5" table:formula="of:=[.E14]" office:value-type="float" office:value="2026" calcext:value-type="float">
            <text:p>2026</text:p>
          </table:table-cell>
          <table:table-cell table:style-name="ce558" table:formula="of:=[.F14]" office:value-type="float" office:value="2025" calcext:value-type="float">
            <text:p>2025</text:p>
          </table:table-cell>
          <table:table-cell table:style-name="ce405" table:formula="of:=[.G14]" office:value-type="string" office:string-value="%26/25" calcext:value-type="string">
            <text:p>%26/25</text:p>
          </table:table-cell>
          <table:table-cell table:style-name="ce545" table:formula="of:=[.E31]" office:value-type="float" office:value="2026" calcext:value-type="float">
            <text:p>2026</text:p>
          </table:table-cell>
          <table:table-cell table:style-name="ce558" table:formula="of:=[.F31]" office:value-type="float" office:value="2025" calcext:value-type="float">
            <text:p>2025</text:p>
          </table:table-cell>
          <table:table-cell table:style-name="ce405" table:formula="of:=[.G31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534" table:number-columns-spanned="3" table:number-rows-spanned="1"/>
          <table:covered-table-cell table:style-name="ce548"/>
          <table:covered-table-cell table:style-name="ce406"/>
          <table:table-cell table:style-name="ce534" table:number-columns-spanned="3" table:number-rows-spanned="1"/>
          <table:covered-table-cell table:style-name="ce548"/>
          <table:covered-table-cell table:style-name="ce411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185" office:value-type="float" office:value="4291636.31" calcext:value-type="float">
            <text:p>4.291.636</text:p>
          </table:table-cell>
          <table:table-cell table:style-name="ce199" office:value-type="float" office:value="4452081.93" calcext:value-type="float">
            <text:p>4.452.082</text:p>
          </table:table-cell>
          <table:table-cell table:style-name="ce213" office:value-type="float" office:value="-3.60383349908388" calcext:value-type="float">
            <text:p>-3,60</text:p>
          </table:table-cell>
          <table:table-cell table:style-name="ce185" office:value-type="float" office:value="23317382.4" calcext:value-type="float">
            <text:p>23.317.382</text:p>
          </table:table-cell>
          <table:table-cell table:style-name="ce199" office:value-type="float" office:value="26717549.37" calcext:value-type="float">
            <text:p>26.717.549</text:p>
          </table:table-cell>
          <table:table-cell table:style-name="ce213" office:value-type="float" office:value="-12.7263429849517" calcext:value-type="float">
            <text:p>-12,73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7"/>
          <table:table-cell table:style-name="ce102" table:number-columns-repeated="2"/>
          <table:table-cell table:style-name="ce147"/>
          <table:table-cell table:style-name="ce84"/>
          <table:table-cell table:style-name="ce102"/>
          <table:table-cell table:style-name="ce412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185" office:value-type="float" office:value="43598806.82" calcext:value-type="float">
            <text:p>43.598.807</text:p>
          </table:table-cell>
          <table:table-cell table:style-name="ce199" office:value-type="float" office:value="56974457.82" calcext:value-type="float">
            <text:p>56.974.458</text:p>
          </table:table-cell>
          <table:table-cell table:style-name="ce213" office:value-type="float" office:value="-23.4765744366674" calcext:value-type="float">
            <text:p>-23,48</text:p>
          </table:table-cell>
          <table:table-cell table:style-name="ce185" office:value-type="float" office:value="268497129.49" calcext:value-type="float">
            <text:p>268.497.129</text:p>
          </table:table-cell>
          <table:table-cell table:style-name="ce199" office:value-type="float" office:value="258811390.54" calcext:value-type="float">
            <text:p>258.811.391</text:p>
          </table:table-cell>
          <table:table-cell table:style-name="ce213" office:value-type="float" office:value="3.74239284051256" calcext:value-type="float">
            <text:p>3,74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2" office:value-type="string" calcext:value-type="string">
            <text:p>Cifras en euros</text:p>
          </table:table-cell>
          <table:table-cell table:number-columns-repeated="60"/>
        </table:table-row>
        <table:table-row table:style-name="ro8" table:number-rows-repeated="1048532">
          <table:table-cell table:number-columns-repeated="64"/>
        </table:table-row>
        <table:table-row table:style-name="ro5" table:number-rows-repeated="7">
          <table:table-cell table:number-columns-repeated="64"/>
        </table:table-row>
        <table:table-row table:style-name="ro5">
          <table:table-cell table:number-columns-repeated="64"/>
        </table:table-row>
      </table:table>
      <table:table table:name="2.9.Servicios Centrales" table:style-name="ta11" table:print-ranges="'2.9.Servicios Centrales'.A1:'2.9.Servicios Centrales'.K94">
        <office:forms form:automatic-focus="true" form:apply-design-mode="false"/>
        <table:table-column table:style-name="co17" table:default-cell-style-name="ce310"/>
        <table:table-column table:style-name="co38" table:default-cell-style-name="ce310"/>
        <table:table-column table:style-name="co8" table:default-cell-style-name="ce310"/>
        <table:table-column table:style-name="co96" table:default-cell-style-name="ce310"/>
        <table:table-column table:style-name="co85" table:number-columns-repeated="2" table:default-cell-style-name="ce310"/>
        <table:table-column table:style-name="co15" table:default-cell-style-name="ce310"/>
        <table:table-column table:style-name="co97" table:default-cell-style-name="ce310"/>
        <table:table-column table:style-name="co70" table:default-cell-style-name="ce310"/>
        <table:table-column table:style-name="co98" table:default-cell-style-name="ce310"/>
        <table:table-column table:style-name="co15" table:number-columns-repeated="54" table:default-cell-style-name="ce310"/>
        <table:table-row table:style-name="ro5">
          <table:table-cell table:style-name="ce132">
            <draw:frame draw:z-index="2" draw:name="Imagen 24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style-name="Default"/>
          <table:covered-table-cell table:number-columns-repeated="4" table:style-name="ce2"/>
          <table:table-cell table:style-name="ce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JUNIO 2026 (Datos Provisionales)" calcext:value-type="string">
            <text:p>JUNIO 2026 (Datos Provisionales)</text:p>
          </table:table-cell>
          <table:table-cell table:style-name="Default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8">
          <table:table-cell/>
          <table:table-cell table:style-name="ce3" office:value-type="string" calcext:value-type="string">
            <text:p>2.9. Servicios Centrales. Recaudación mensual 2026-2025</text:p>
          </table:table-cell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2"/>
          <table:table-cell table:style-name="ce311"/>
          <table:table-cell/>
          <table:table-cell table:style-name="ce311" table:number-columns-repeated="7"/>
          <table:table-cell table:number-columns-repeated="53"/>
        </table:table-row>
        <table:table-row table:style-name="ro8">
          <table:table-cell table:number-columns-repeated="2"/>
          <table:table-cell table:style-name="ce311" table:number-columns-repeated="9"/>
          <table:table-cell table:number-columns-repeated="53"/>
        </table:table-row>
        <table:table-row table:style-name="ro8">
          <table:table-cell table:number-columns-repeated="4"/>
          <table:table-cell table:style-name="ce619" table:formula="of:=['2.6.Jaén'.E12]" office:value-type="string" office:string-value="RECAUDACIÓN MENSUAL" calcext:value-type="string" table:number-columns-spanned="3" table:number-rows-spanned="1">
            <text:p>RECAUDACIÓN MENSUAL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4" table:formula="of:=#REF!" office:value-type="string" office:string-value="" calcext:value-type="error">
            <text:p>#¡REF!</text:p>
          </table:covered-table-cell>
          <table:table-cell table:style-name="ce619" table:formula="of:=['2.6.Jaén'.H12]" office:value-type="string" office:string-value="RECAUDACIÓN ACUMULADA" calcext:value-type="string" table:number-columns-spanned="3" table:number-rows-spanned="1">
            <text:p>RECAUDACIÓN ACUMULADA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8" table:formula="of:=#REF!" office:value-type="string" office:string-value="" calcext:value-type="error">
            <text:p>#¡REF!</text:p>
          </table:covered-table-cell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3" table:formula="of:=['2.6.Jaén'.E13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543" table:formula="of:=['2.6.Jaén'.H13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5" table:formula="of:=['2.6.Jaén'.E14]" office:value-type="float" office:value="2026" calcext:value-type="float">
            <text:p>2026</text:p>
          </table:table-cell>
          <table:table-cell table:style-name="ce558" table:formula="of:=['2.6.Jaén'.F14]" office:value-type="float" office:value="2025" calcext:value-type="float">
            <text:p>2025</text:p>
          </table:table-cell>
          <table:table-cell table:style-name="ce566" table:formula="of:=['2.6.Jaén'.G14]" office:value-type="string" office:string-value="%26/25" calcext:value-type="string">
            <text:p>%26/25</text:p>
          </table:table-cell>
          <table:table-cell table:style-name="ce545" table:formula="of:=['2.6.Jaén'.H14]" office:value-type="float" office:value="2026" calcext:value-type="float">
            <text:p>2026</text:p>
          </table:table-cell>
          <table:table-cell table:style-name="ce558" table:formula="of:=['2.6.Jaén'.I14]" office:value-type="float" office:value="2025" calcext:value-type="float">
            <text:p>2025</text:p>
          </table:table-cell>
          <table:table-cell table:style-name="ce566" table:formula="of:=['2.6.Jaén'.J14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DIRECTOS</text:p>
          </table:table-cell>
          <table:table-cell table:style-name="ce396" table:number-columns-repeated="2"/>
          <table:table-cell table:style-name="ce397"/>
          <table:table-cell table:style-name="ce396" table:number-columns-repeated="2"/>
          <table:table-cell table:style-name="ce397"/>
          <table:table-cell table:number-columns-repeated="54"/>
        </table:table-row>
        <table:table-row table:style-name="ro8">
          <table:table-cell table:number-columns-repeated="3"/>
          <table:table-cell table:style-name="ce61" office:value-type="string" calcext:value-type="string">
            <text:p>Impuesto sobre Sucesiones y Donacione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sobre el Patrimonio de las Personas Física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Intereses y Comisiones Bancaria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204033943.08" calcext:value-type="float">
            <text:p>204.033.943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sobre Depósitos Bancario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-10264638.87" calcext:value-type="float">
            <text:p>-10.264.639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172" office:value-type="string" calcext:value-type="string">
            <text:p>-</text:p>
          </table:table-cell>
          <table:table-cell table:style-name="ce195" office:value-type="string" calcext:value-type="string">
            <text:p>-</text:p>
          </table:table-cell>
          <table:table-cell table:style-name="ce212" office:value-type="string" calcext:value-type="string">
            <text:p>-</text:p>
          </table:table-cell>
          <table:table-cell table:style-name="ce172" office:value-type="float" office:value="193769304.21" calcext:value-type="float">
            <text:p>193.769.304</text:p>
          </table:table-cell>
          <table:table-cell table:style-name="ce195" office:value-type="string" calcext:value-type="string">
            <text:p>-</text:p>
          </table:table-cell>
          <table:table-cell table:style-name="ce212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INDIRECTOS</text:p>
          </table:table-cell>
          <table:table-cell table:style-name="ce396" table:number-columns-repeated="2"/>
          <table:table-cell table:style-name="ce397"/>
          <table:table-cell table:style-name="ce396" table:number-columns-repeated="2"/>
          <table:table-cell table:style-name="ce397"/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ransmisiones Patrimoniales</text:p>
          </table:table-cell>
          <table:table-cell table:style-name="ce85" office:value-type="float" office:value="313.38" calcext:value-type="float">
            <text:p>313</text:p>
          </table:table-cell>
          <table:table-cell table:style-name="ce104" office:value-type="float" office:value="320.63" calcext:value-type="float">
            <text:p>321</text:p>
          </table:table-cell>
          <table:table-cell table:style-name="ce147" office:value-type="float" office:value="-2.26117331503602" calcext:value-type="float">
            <text:p>-2,26</text:p>
          </table:table-cell>
          <table:table-cell table:style-name="ce85" office:value-type="float" office:value="2127.69" calcext:value-type="float">
            <text:p>2.128</text:p>
          </table:table-cell>
          <table:table-cell table:style-name="ce104" office:value-type="float" office:value="3298.11" calcext:value-type="float">
            <text:p>3.298</text:p>
          </table:table-cell>
          <table:table-cell table:style-name="ce147" office:value-type="float" office:value="-35.4875974421714" calcext:value-type="float">
            <text:p>-35,49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Actos Jurídicos Documentados</text:p>
          </table:table-cell>
          <table:table-cell table:style-name="ce85" office:value-type="float" office:value="319409.46" calcext:value-type="float">
            <text:p>319.409</text:p>
          </table:table-cell>
          <table:table-cell table:style-name="ce104" office:value-type="float" office:value="315332.7" calcext:value-type="float">
            <text:p>315.333</text:p>
          </table:table-cell>
          <table:table-cell table:style-name="ce147" office:value-type="float" office:value="1.29284403425335" calcext:value-type="float">
            <text:p>1,29</text:p>
          </table:table-cell>
          <table:table-cell table:style-name="ce85" office:value-type="float" office:value="1436488.12" calcext:value-type="float">
            <text:p>1.436.488</text:p>
          </table:table-cell>
          <table:table-cell table:style-name="ce102" office:value-type="float" office:value="1716633.8" calcext:value-type="float">
            <text:p>1.716.634</text:p>
          </table:table-cell>
          <table:table-cell table:style-name="ce147" office:value-type="float" office:value="-16.3194782719529" calcext:value-type="float">
            <text:p>-16,3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Actividades de Juego No Presenciales</text:p>
          </table:table-cell>
          <table:table-cell table:style-name="ce85" office:value-type="float" office:value="10098863.05" calcext:value-type="float">
            <text:p>10.098.863</text:p>
          </table:table-cell>
          <table:table-cell table:style-name="ce104" office:value-type="float" office:value="9237815.46" calcext:value-type="float">
            <text:p>9.237.815</text:p>
          </table:table-cell>
          <table:table-cell table:style-name="ce147" office:value-type="float" office:value="9.32090052814283" calcext:value-type="float">
            <text:p>9,32</text:p>
          </table:table-cell>
          <table:table-cell table:style-name="ce85" office:value-type="float" office:value="21577997.42" calcext:value-type="float">
            <text:p>21.577.997</text:p>
          </table:table-cell>
          <table:table-cell table:style-name="ce104" office:value-type="float" office:value="19312169.06" calcext:value-type="float">
            <text:p>19.312.169</text:p>
          </table:table-cell>
          <table:table-cell table:style-name="ce147" office:value-type="float" office:value="11.7326456337474" calcext:value-type="float">
            <text:p>11,73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asa Fiscal sobre el Juego</text:p>
          </table:table-cell>
          <table:table-cell table:style-name="ce85" office:value-type="float" office:value="91185.48" calcext:value-type="float">
            <text:p>91.185</text:p>
          </table:table-cell>
          <table:table-cell table:style-name="ce104" office:value-type="float" office:value="899.85" calcext:value-type="float">
            <text:p>900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25998350.53" calcext:value-type="float">
            <text:p>25.998.351</text:p>
          </table:table-cell>
          <table:table-cell table:style-name="ce104" office:value-type="float" office:value="899.85" calcext:value-type="float">
            <text:p>900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s Ecológico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Canon de Mejora</text:p>
          </table:table-cell>
          <table:table-cell table:style-name="ce84" office:value-type="float" office:value="440990.78" calcext:value-type="float">
            <text:p>440.991</text:p>
          </table:table-cell>
          <table:table-cell table:style-name="ce102" office:value-type="float" office:value="382421.78" calcext:value-type="float">
            <text:p>382.422</text:p>
          </table:table-cell>
          <table:table-cell table:style-name="ce147" office:value-type="float" office:value="15.3152887892525" calcext:value-type="float">
            <text:p>15,32</text:p>
          </table:table-cell>
          <table:table-cell table:style-name="ce84" office:value-type="float" office:value="98730716.8" calcext:value-type="float">
            <text:p>98.730.717</text:p>
          </table:table-cell>
          <table:table-cell table:style-name="ce102" office:value-type="float" office:value="74558757.62" calcext:value-type="float">
            <text:p>74.558.758</text:p>
          </table:table-cell>
          <table:table-cell table:style-name="ce147" office:value-type="float" office:value="32.4200133580499" calcext:value-type="float">
            <text:p>32,4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Depósito Residuos Vertederos</text:p>
          </table:table-cell>
          <table:table-cell table:style-name="ce85" office:value-type="float" office:value="27659352.42" calcext:value-type="float">
            <text:p>27.659.352</text:p>
          </table:table-cell>
          <table:table-cell table:style-name="ce104" office:value-type="float" office:value="140956.55" calcext:value-type="float">
            <text:p>140.957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54705086.85" calcext:value-type="float">
            <text:p>54.705.087</text:p>
          </table:table-cell>
          <table:table-cell table:style-name="ce104" office:value-type="float" office:value="27268342.15" calcext:value-type="float">
            <text:p>27.268.342</text:p>
          </table:table-cell>
          <table:table-cell table:style-name="ce147" office:value-type="float" office:value="100.617575315264" calcext:value-type="float">
            <text:p>100,6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38610114.57" calcext:value-type="float">
            <text:p>38.610.115</text:p>
          </table:table-cell>
          <table:table-cell table:style-name="ce391" office:value-type="float" office:value="10077746.97" calcext:value-type="float">
            <text:p>10.077.747</text:p>
          </table:table-cell>
          <table:table-cell table:style-name="ce212" office:value-type="float" office:value="283.122484469363" calcext:value-type="float">
            <text:p>283,12</text:p>
          </table:table-cell>
          <table:table-cell table:style-name="ce380" office:value-type="float" office:value="202450767.41" calcext:value-type="float">
            <text:p>202.450.767</text:p>
          </table:table-cell>
          <table:table-cell table:style-name="ce391" office:value-type="float" office:value="122860100.59" calcext:value-type="float">
            <text:p>122.860.101</text:p>
          </table:table-cell>
          <table:table-cell table:style-name="ce212" office:value-type="float" office:value="64.781541312264" calcext:value-type="float">
            <text:p>64,78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ASAS</text:p>
          </table:table-cell>
          <table:table-cell table:style-name="ce185"/>
          <table:table-cell table:style-name="ce199"/>
          <table:table-cell table:style-name="ce149"/>
          <table:table-cell table:style-name="ce185"/>
          <table:table-cell table:style-name="ce199"/>
          <table:table-cell table:style-name="ce151"/>
          <table:table-cell table:number-columns-repeated="54"/>
        </table:table-row>
        <table:table-row table:style-name="ro8">
          <table:table-cell table:number-columns-repeated="3"/>
          <table:table-cell table:style-name="ce414" office:value-type="string" calcext:value-type="string">
            <text:p>Tasas Consejerías y Agencias</text:p>
          </table:table-cell>
          <table:table-cell table:style-name="ce522" office:value-type="float" office:value="10290727.4" calcext:value-type="float">
            <text:p>10.290.727</text:p>
          </table:table-cell>
          <table:table-cell table:style-name="ce524" office:value-type="float" office:value="12478068.21" calcext:value-type="float">
            <text:p>12.478.068</text:p>
          </table:table-cell>
          <table:table-cell table:style-name="ce527" office:value-type="float" office:value="-17.5294827146966" calcext:value-type="float">
            <text:p>-17,53</text:p>
          </table:table-cell>
          <table:table-cell table:style-name="ce522" office:value-type="float" office:value="25640827.67" calcext:value-type="float">
            <text:p>25.640.828</text:p>
          </table:table-cell>
          <table:table-cell table:style-name="ce524" office:value-type="float" office:value="21911678.76" calcext:value-type="float">
            <text:p>21.911.679</text:p>
          </table:table-cell>
          <table:table-cell table:style-name="ce527" office:value-type="float" office:value="17.0190013775102" calcext:value-type="float">
            <text:p>17,0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384" office:value-type="float" office:value="48900841.97" calcext:value-type="float">
            <text:p>48.900.842</text:p>
          </table:table-cell>
          <table:table-cell table:style-name="ce393" office:value-type="float" office:value="22555815.18" calcext:value-type="float">
            <text:p>22.555.815</text:p>
          </table:table-cell>
          <table:table-cell table:style-name="ce401" office:value-type="float" office:value="116.799266972891" calcext:value-type="float">
            <text:p>116,80</text:p>
          </table:table-cell>
          <table:table-cell table:style-name="ce384" office:value-type="float" office:value="421860899.29" calcext:value-type="float">
            <text:p>421.860.899</text:p>
          </table:table-cell>
          <table:table-cell table:style-name="ce393" office:value-type="float" office:value="144771779.35" calcext:value-type="float">
            <text:p>144.771.779</text:p>
          </table:table-cell>
          <table:table-cell table:style-name="ce401" office:value-type="float" office:value="191.397191624004" calcext:value-type="float">
            <text:p>191,4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358" table:number-columns-repeated="2"/>
          <table:table-cell table:style-name="ce402"/>
          <table:table-cell table:style-name="ce358" table:number-columns-repeated="2"/>
          <table:table-cell table:style-name="ce402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222"/>
          <table:covered-table-cell table:style-name="ce403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/>
          <table:covered-table-cell table:style-name="ce410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3" table:formula="of:=[.E13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404"/>
          <table:table-cell table:style-name="ce543" table:formula="of:=[.E35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404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5" table:formula="of:=[.E14]" office:value-type="float" office:value="2026" calcext:value-type="float">
            <text:p>2026</text:p>
          </table:table-cell>
          <table:table-cell table:style-name="ce558" table:formula="of:=[.F14]" office:value-type="float" office:value="2025" calcext:value-type="float">
            <text:p>2025</text:p>
          </table:table-cell>
          <table:table-cell table:style-name="ce405" table:formula="of:=[.G14]" office:value-type="string" office:string-value="%26/25" calcext:value-type="string">
            <text:p>%26/25</text:p>
          </table:table-cell>
          <table:table-cell table:style-name="ce545" table:formula="of:=[.E36]" office:value-type="float" office:value="2026" calcext:value-type="float">
            <text:p>2026</text:p>
          </table:table-cell>
          <table:table-cell table:style-name="ce558" table:formula="of:=[.F36]" office:value-type="float" office:value="2025" calcext:value-type="float">
            <text:p>2025</text:p>
          </table:table-cell>
          <table:table-cell table:style-name="ce405" table:formula="of:=[.G36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534" table:number-columns-spanned="3" table:number-rows-spanned="1"/>
          <table:covered-table-cell table:style-name="ce548"/>
          <table:covered-table-cell table:style-name="ce406"/>
          <table:table-cell table:style-name="ce534" table:number-columns-spanned="3" table:number-rows-spanned="1"/>
          <table:covered-table-cell table:style-name="ce548"/>
          <table:covered-table-cell table:style-name="ce411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185" office:value-type="float" office:value="31080442.24" calcext:value-type="float">
            <text:p>31.080.442</text:p>
          </table:table-cell>
          <table:table-cell table:style-name="ce199" office:value-type="float" office:value="41484119.56" calcext:value-type="float">
            <text:p>41.484.120</text:p>
          </table:table-cell>
          <table:table-cell table:style-name="ce213" office:value-type="float" office:value="-25.0786986209332" calcext:value-type="float">
            <text:p>-25,08</text:p>
          </table:table-cell>
          <table:table-cell table:style-name="ce185" office:value-type="float" office:value="163872822.65" calcext:value-type="float">
            <text:p>163.872.823</text:p>
          </table:table-cell>
          <table:table-cell table:style-name="ce199" office:value-type="float" office:value="150384126.16" calcext:value-type="float">
            <text:p>150.384.126</text:p>
          </table:table-cell>
          <table:table-cell table:style-name="ce213" office:value-type="float" office:value="8.96949487584134" calcext:value-type="float">
            <text:p>8,97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7"/>
          <table:table-cell table:style-name="ce102" table:number-columns-repeated="2"/>
          <table:table-cell table:style-name="ce147"/>
          <table:table-cell table:style-name="ce84"/>
          <table:table-cell table:style-name="ce102"/>
          <table:table-cell table:style-name="ce412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185" office:value-type="float" office:value="79981284.21" calcext:value-type="float">
            <text:p>79.981.284</text:p>
          </table:table-cell>
          <table:table-cell table:style-name="ce199" office:value-type="float" office:value="64039934.74" calcext:value-type="float">
            <text:p>64.039.935</text:p>
          </table:table-cell>
          <table:table-cell table:style-name="ce213" office:value-type="float" office:value="24.8928259135824" calcext:value-type="float">
            <text:p>24,89</text:p>
          </table:table-cell>
          <table:table-cell table:style-name="ce185" office:value-type="float" office:value="585733721.94" calcext:value-type="float">
            <text:p>585.733.722</text:p>
          </table:table-cell>
          <table:table-cell table:style-name="ce199" office:value-type="float" office:value="295155905.51" calcext:value-type="float">
            <text:p>295.155.906</text:p>
          </table:table-cell>
          <table:table-cell table:style-name="ce213" office:value-type="float" office:value="98.4489251292162" calcext:value-type="float">
            <text:p>98,4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2" office:value-type="string" calcext:value-type="string">
            <text:p>Cifras en euros</text:p>
          </table:table-cell>
          <table:table-cell table:number-columns-repeated="60"/>
        </table:table-row>
        <table:table-row table:style-name="ro8">
          <table:table-cell table:number-columns-repeated="64"/>
        </table:table-row>
        <table:table-row table:style-name="ro18">
          <table:table-cell table:number-columns-repeated="64"/>
        </table:table-row>
        <table:table-row table:style-name="ro8" table:number-rows-repeated="6">
          <table:table-cell table:number-columns-repeated="64"/>
        </table:table-row>
        <table:table-row table:style-name="ro8">
          <table:table-cell table:number-columns-repeated="2"/>
          <table:table-cell>
            <draw:frame table:end-cell-address="'2.9.Servicios Centrales'.K72" table:end-x="1.279cm" table:end-y="0.323cm" draw:z-index="0" draw:name="Chart 1" draw:style-name="gr12" draw:text-style-name="P11" svg:width="26.024cm" svg:height="11.326cm" svg:x="0.191cm" svg:y="0.444cm">
              <draw:object draw:notify-on-update-of-ranges="'2.9.Servicios Centrales'.F14:'2.9.Servicios Centrales'.F14 '2.9.Servicios Centrales'.E14:'2.9.Servicios Centrales'.E14" xlink:href="./Object 47" xlink:type="simple" xlink:show="embed" xlink:actuate="onLoad">
                <loext:p/>
              </draw:object>
              <draw:image xlink:href="./ObjectReplacements/Object 47" xlink:type="simple" xlink:show="embed" xlink:actuate="onLoad"/>
            </draw:frame>
          </table:table-cell>
          <table:table-cell table:number-columns-repeated="61"/>
        </table:table-row>
        <table:table-row table:style-name="ro8" table:number-rows-repeated="21">
          <table:table-cell table:number-columns-repeated="64"/>
        </table:table-row>
        <table:table-row table:style-name="ro8">
          <table:table-cell table:number-columns-repeated="2"/>
          <table:table-cell>
            <draw:frame table:end-cell-address="'2.9.Servicios Centrales'.K93" table:end-x="1.255cm" table:end-y="0.187cm" draw:z-index="1" draw:name="Chart 1" draw:style-name="gr12" draw:text-style-name="P11" svg:width="25.909cm" svg:height="10.612cm" svg:x="0.282cm" svg:y="0.503cm">
              <draw:object draw:notify-on-update-of-ranges="'2.9.Servicios Centrales'.F14:'2.9.Servicios Centrales'.F14 '2.9.Servicios Centrales'.E14:'2.9.Servicios Centrales'.E14" xlink:href="./Object 48" xlink:type="simple" xlink:show="embed" xlink:actuate="onLoad">
                <loext:p/>
              </draw:object>
              <draw:image xlink:href="./ObjectReplacements/Object 48" xlink:type="simple" xlink:show="embed" xlink:actuate="onLoad"/>
            </draw:frame>
          </table:table-cell>
          <table:table-cell table:number-columns-repeated="61"/>
        </table:table-row>
        <table:table-row table:style-name="ro8" table:number-rows-repeated="1048501">
          <table:table-cell table:number-columns-repeated="64"/>
        </table:table-row>
        <table:table-row table:style-name="ro5" table:number-rows-repeated="2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Portada.$A$1" table:cell-range-address="$'2.9.Servicios Centrales'.$A$8:.$K$93" table:range-usable-as="print-range"/>
        </table:named-expressions>
      </table:table>
      <table:table table:name="2.10. Total Andalucía" table:style-name="ta17" table:print-ranges="'2.10. Total Andalucía'.A1:'2.10. Total Andalucía'.K94">
        <office:forms form:automatic-focus="true" form:apply-design-mode="false"/>
        <table:shapes>
          <draw:frame draw:z-index="0" draw:name="Chart 1" draw:style-name="gr12" draw:text-style-name="P11" svg:width="27.314cm" svg:height="11.719cm" svg:x="0.594cm" svg:y="24.732cm">
            <draw:object draw:notify-on-update-of-ranges="'2.10. Total Andalucía'.F14:'2.10. Total Andalucía'.F14 '2.10. Total Andalucía'.E14:'2.10. Total Andalucía'.E14" xlink:href="./Object 49" xlink:type="simple" xlink:show="embed" xlink:actuate="onLoad">
              <loext:p/>
            </draw:object>
            <draw:image xlink:href="./ObjectReplacements/Object 49" xlink:type="simple" xlink:show="embed" xlink:actuate="onLoad"/>
          </draw:frame>
          <draw:frame draw:z-index="1" draw:name="Chart 1" draw:style-name="gr12" draw:text-style-name="P11" svg:width="27.356cm" svg:height="11.186cm" svg:x="0.763cm" svg:y="36.794cm">
            <draw:object draw:notify-on-update-of-ranges="'2.10. Total Andalucía'.F14:'2.10. Total Andalucía'.F14 '2.10. Total Andalucía'.E14:'2.10. Total Andalucía'.E14" xlink:href="./Object 50" xlink:type="simple" xlink:show="embed" xlink:actuate="onLoad">
              <loext:p/>
            </draw:object>
            <draw:image xlink:href="./ObjectReplacements/Object 50" xlink:type="simple" xlink:show="embed" xlink:actuate="onLoad"/>
          </draw:frame>
        </table:shapes>
        <table:table-column table:style-name="co17" table:default-cell-style-name="ce310"/>
        <table:table-column table:style-name="co8" table:default-cell-style-name="ce310"/>
        <table:table-column table:style-name="co16" table:default-cell-style-name="ce310"/>
        <table:table-column table:style-name="co99" table:default-cell-style-name="ce310"/>
        <table:table-column table:style-name="co56" table:default-cell-style-name="ce310"/>
        <table:table-column table:style-name="co59" table:default-cell-style-name="ce310"/>
        <table:table-column table:style-name="co100" table:default-cell-style-name="ce310"/>
        <table:table-column table:style-name="co34" table:default-cell-style-name="ce310"/>
        <table:table-column table:style-name="co10" table:default-cell-style-name="ce310"/>
        <table:table-column table:style-name="co37" table:default-cell-style-name="ce310"/>
        <table:table-column table:style-name="co15" table:number-columns-repeated="54" table:default-cell-style-name="ce310"/>
        <table:table-row table:style-name="ro5">
          <table:table-cell table:style-name="ce132">
            <draw:frame draw:z-index="2" draw:name="Imagen 25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Default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style-name="Default"/>
          <table:covered-table-cell table:number-columns-repeated="4" table:style-name="ce2"/>
          <table:table-cell table:style-name="ce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JUNIO 2026 (Datos Provisionales)" calcext:value-type="string">
            <text:p>JUNIO 2026 (Datos Provisionales)</text:p>
          </table:table-cell>
          <table:table-cell table:style-name="Default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19">
          <table:table-cell/>
          <table:table-cell table:style-name="ce309" office:value-type="string" calcext:value-type="string" table:number-columns-spanned="7" table:number-rows-spanned="1">
            <text:p>2.10. Recaudación total de los Tributos gestionados por la Junta de Andalucía, Agencias Administrativas y Agencias de Régimen Especial. Desglose por Conceptos</text:p>
          </table:table-cell>
          <table:covered-table-cell table:number-columns-repeated="6" table:style-name="ce118"/>
          <table:table-cell table:style-name="ce311" table:number-columns-repeated="3"/>
          <table:table-cell table:number-columns-repeated="53"/>
        </table:table-row>
        <table:table-row table:style-name="ro8">
          <table:table-cell table:number-columns-repeated="64"/>
        </table:table-row>
        <table:table-row table:style-name="ro8">
          <table:table-cell/>
          <table:table-cell table:style-name="ce311" table:number-columns-repeated="9"/>
          <table:table-cell table:number-columns-repeated="54"/>
        </table:table-row>
        <table:table-row table:style-name="ro8">
          <table:table-cell table:number-columns-repeated="64"/>
        </table:table-row>
        <table:table-row table:style-name="ro8">
          <table:table-cell table:number-columns-repeated="4"/>
          <table:table-cell table:style-name="ce619" table:formula="of:=['2.7.Málaga'.E12]" office:value-type="string" office:string-value="RECAUDACIÓN MENSUAL" calcext:value-type="string" table:number-columns-spanned="3" table:number-rows-spanned="1">
            <text:p>RECAUDACIÓN MENSUAL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4" table:formula="of:=#REF!" office:value-type="string" office:string-value="" calcext:value-type="error">
            <text:p>#¡REF!</text:p>
          </table:covered-table-cell>
          <table:table-cell table:style-name="ce619" table:formula="of:=['2.7.Málaga'.H12]" office:value-type="string" office:string-value="RECAUDACIÓN ACUMULADA" calcext:value-type="string" table:number-columns-spanned="3" table:number-rows-spanned="1">
            <text:p>RECAUDACIÓN ACUMULADA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8" table:formula="of:=#REF!" office:value-type="string" office:string-value="" calcext:value-type="error">
            <text:p>#¡REF!</text:p>
          </table:covered-table-cell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3" table:formula="of:=['2.7.Málaga'.E13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543" table:formula="of:=['2.7.Málaga'.H13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number-columns-repeated="54"/>
        </table:table-row>
        <table:table-row table:style-name="ro8">
          <table:table-cell table:number-columns-repeated="3"/>
          <table:table-cell table:style-name="ce355"/>
          <table:table-cell table:style-name="ce545" table:formula="of:=['2.7.Málaga'.E14]" office:value-type="float" office:value="2026" calcext:value-type="float">
            <text:p>2026</text:p>
          </table:table-cell>
          <table:table-cell table:style-name="ce558" table:formula="of:=['2.7.Málaga'.F14]" office:value-type="float" office:value="2025" calcext:value-type="float">
            <text:p>2025</text:p>
          </table:table-cell>
          <table:table-cell table:style-name="ce566" table:formula="of:=['2.7.Málaga'.G14]" office:value-type="string" office:string-value="%26/25" calcext:value-type="string">
            <text:p>%26/25</text:p>
          </table:table-cell>
          <table:table-cell table:style-name="ce545" table:formula="of:=['2.7.Málaga'.H14]" office:value-type="float" office:value="2026" calcext:value-type="float">
            <text:p>2026</text:p>
          </table:table-cell>
          <table:table-cell table:style-name="ce558" table:formula="of:=['2.7.Málaga'.I14]" office:value-type="float" office:value="2025" calcext:value-type="float">
            <text:p>2025</text:p>
          </table:table-cell>
          <table:table-cell table:style-name="ce566" table:formula="of:=['2.7.Málaga'.J14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DIRECTOS</text:p>
          </table:table-cell>
          <table:table-cell table:style-name="ce525"/>
          <table:table-cell table:style-name="ce539"/>
          <table:table-cell table:style-name="ce551"/>
          <table:table-cell table:style-name="ce539" table:number-columns-repeated="2"/>
          <table:table-cell table:style-name="ce569"/>
          <table:table-cell table:number-columns-repeated="54"/>
        </table:table-row>
        <table:table-row table:style-name="ro8">
          <table:table-cell table:number-columns-repeated="3"/>
          <table:table-cell table:style-name="ce61" office:value-type="string" calcext:value-type="string">
            <text:p>Impuesto sobre Sucesiones y Donaciones</text:p>
          </table:table-cell>
          <table:table-cell table:style-name="ce238" office:value-type="float" office:value="21908778.4" calcext:value-type="float">
            <text:p>21.908.778</text:p>
          </table:table-cell>
          <table:table-cell table:style-name="ce259" office:value-type="float" office:value="25245363.66" calcext:value-type="float">
            <text:p>25.245.364</text:p>
          </table:table-cell>
          <table:table-cell table:style-name="ce144" office:value-type="float" office:value="-13.2166258523209" calcext:value-type="float">
            <text:p>-13,22</text:p>
          </table:table-cell>
          <table:table-cell table:style-name="ce238" office:value-type="float" office:value="125297910.91" calcext:value-type="float">
            <text:p>125.297.911</text:p>
          </table:table-cell>
          <table:table-cell table:style-name="ce259" office:value-type="float" office:value="119804281.9" calcext:value-type="float">
            <text:p>119.804.282</text:p>
          </table:table-cell>
          <table:table-cell table:style-name="ce144" office:value-type="float" office:value="4.5855030578836" calcext:value-type="float">
            <text:p>4,59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sobre el Patrimonio de las Personas Físicas</text:p>
          </table:table-cell>
          <table:table-cell table:style-name="ce85" office:value-type="float" office:value="4584321.13" calcext:value-type="float">
            <text:p>4.584.321</text:p>
          </table:table-cell>
          <table:table-cell table:style-name="ce104" office:value-type="float" office:value="402979.12" calcext:value-type="float">
            <text:p>402.979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7484554.71" calcext:value-type="float">
            <text:p>7.484.555</text:p>
          </table:table-cell>
          <table:table-cell table:style-name="ce104" office:value-type="float" office:value="5939161.39" calcext:value-type="float">
            <text:p>5.939.161</text:p>
          </table:table-cell>
          <table:table-cell table:style-name="ce147" office:value-type="float" office:value="26.0203961219515" calcext:value-type="float">
            <text:p>26,0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Intereses y Comisiones Bancaria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204033943.08" calcext:value-type="float">
            <text:p>204.033.943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sobre Depósitos Bancario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-10264638.87" calcext:value-type="float">
            <text:p>-10.264.639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172" office:value-type="float" office:value="26493099.53" calcext:value-type="float">
            <text:p>26.493.100</text:p>
          </table:table-cell>
          <table:table-cell table:style-name="ce195" office:value-type="float" office:value="25648342.78" calcext:value-type="float">
            <text:p>25.648.343</text:p>
          </table:table-cell>
          <table:table-cell table:style-name="ce212" office:value-type="float" office:value="3.29361143230947" calcext:value-type="float">
            <text:p>3,29</text:p>
          </table:table-cell>
          <table:table-cell table:style-name="ce172" office:value-type="float" office:value="326551769.83" calcext:value-type="float">
            <text:p>326.551.770</text:p>
          </table:table-cell>
          <table:table-cell table:style-name="ce195" office:value-type="float" office:value="125743443.29" calcext:value-type="float">
            <text:p>125.743.443</text:p>
          </table:table-cell>
          <table:table-cell table:style-name="ce212" office:value-type="float" office:value="159.696856779148" calcext:value-type="float">
            <text:p>159,7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IMPUESTOS INDIRECTOS</text:p>
          </table:table-cell>
          <table:table-cell table:style-name="ce381"/>
          <table:table-cell table:style-name="ce186"/>
          <table:table-cell table:style-name="ce147"/>
          <table:table-cell table:style-name="ce381"/>
          <table:table-cell table:style-name="ce186"/>
          <table:table-cell table:style-name="ce409"/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ransmisiones Patrimoniales</text:p>
          </table:table-cell>
          <table:table-cell table:style-name="ce83" office:value-type="float" office:value="145483314.68" calcext:value-type="float">
            <text:p>145.483.315</text:p>
          </table:table-cell>
          <table:table-cell table:style-name="ce101" office:value-type="float" office:value="172489913.78" calcext:value-type="float">
            <text:p>172.489.914</text:p>
          </table:table-cell>
          <table:table-cell table:style-name="ce144" office:value-type="float" office:value="-15.656914951239" calcext:value-type="float">
            <text:p>-15,66</text:p>
          </table:table-cell>
          <table:table-cell table:style-name="ce83" office:value-type="float" office:value="902029857.21" calcext:value-type="float">
            <text:p>902.029.857</text:p>
          </table:table-cell>
          <table:table-cell table:style-name="ce101" office:value-type="float" office:value="851222176.03" calcext:value-type="float">
            <text:p>851.222.176</text:p>
          </table:table-cell>
          <table:table-cell table:style-name="ce144" office:value-type="float" office:value="5.96879200409944" calcext:value-type="float">
            <text:p>5,97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Actos Jurídicos Documentados</text:p>
          </table:table-cell>
          <table:table-cell table:style-name="ce84" office:value-type="float" office:value="48824897.2" calcext:value-type="float">
            <text:p>48.824.897</text:p>
          </table:table-cell>
          <table:table-cell table:style-name="ce102" office:value-type="float" office:value="54345294.34" calcext:value-type="float">
            <text:p>54.345.294</text:p>
          </table:table-cell>
          <table:table-cell table:style-name="ce147" office:value-type="float" office:value="-10.1580039395183" calcext:value-type="float">
            <text:p>-10,16</text:p>
          </table:table-cell>
          <table:table-cell table:style-name="ce84" office:value-type="float" office:value="314152600.65" calcext:value-type="float">
            <text:p>314.152.601</text:p>
          </table:table-cell>
          <table:table-cell table:style-name="ce102" office:value-type="float" office:value="271289226.82" calcext:value-type="float">
            <text:p>271.289.227</text:p>
          </table:table-cell>
          <table:table-cell table:style-name="ce147" office:value-type="float" office:value="15.79988056748" calcext:value-type="float">
            <text:p>15,8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Actividades de Juego No Presenciales</text:p>
          </table:table-cell>
          <table:table-cell table:style-name="ce85" office:value-type="float" office:value="10098863.05" calcext:value-type="float">
            <text:p>10.098.863</text:p>
          </table:table-cell>
          <table:table-cell table:style-name="ce104" office:value-type="float" office:value="9237815.46" calcext:value-type="float">
            <text:p>9.237.815</text:p>
          </table:table-cell>
          <table:table-cell table:style-name="ce147" office:value-type="float" office:value="9.32090052814283" calcext:value-type="float">
            <text:p>9,32</text:p>
          </table:table-cell>
          <table:table-cell table:style-name="ce84" office:value-type="float" office:value="21577997.42" calcext:value-type="float">
            <text:p>21.577.997</text:p>
          </table:table-cell>
          <table:table-cell table:style-name="ce102" office:value-type="float" office:value="19312169.06" calcext:value-type="float">
            <text:p>19.312.169</text:p>
          </table:table-cell>
          <table:table-cell table:style-name="ce147" office:value-type="float" office:value="11.7326456337474" calcext:value-type="float">
            <text:p>11,73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Tasa Fiscal sobre el Juego</text:p>
          </table:table-cell>
          <table:table-cell table:style-name="ce84" office:value-type="float" office:value="1096781.85" calcext:value-type="float">
            <text:p>1.096.782</text:p>
          </table:table-cell>
          <table:table-cell table:style-name="ce102" office:value-type="float" office:value="21668023.96" calcext:value-type="float">
            <text:p>21.668.024</text:p>
          </table:table-cell>
          <table:table-cell table:style-name="ce147" office:value-type="float" office:value="-94.9382470130885" calcext:value-type="float">
            <text:p>-94,94</text:p>
          </table:table-cell>
          <table:table-cell table:style-name="ce84" office:value-type="float" office:value="65750052.43" calcext:value-type="float">
            <text:p>65.750.052</text:p>
          </table:table-cell>
          <table:table-cell table:style-name="ce102" office:value-type="float" office:value="54845584.86" calcext:value-type="float">
            <text:p>54.845.585</text:p>
          </table:table-cell>
          <table:table-cell table:style-name="ce147" office:value-type="float" office:value="19.8821246921425" calcext:value-type="float">
            <text:p>19,88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s Ecológicos</text:p>
          </table:table-cell>
          <table:table-cell table:style-name="ce84" office:value-type="float" office:value="-2526.89" calcext:value-type="float">
            <text:p>-2.527</text:p>
          </table:table-cell>
          <table:table-cell table:style-name="ce102" office:value-type="float" office:value="13275.25" calcext:value-type="float">
            <text:p>13.275</text:p>
          </table:table-cell>
          <table:table-cell table:style-name="ce147" office:value-type="float" office:value="-119.034594452082" calcext:value-type="float">
            <text:p>-119,03</text:p>
          </table:table-cell>
          <table:table-cell table:style-name="ce84" office:value-type="float" office:value="1234983.74" calcext:value-type="float">
            <text:p>1.234.984</text:p>
          </table:table-cell>
          <table:table-cell table:style-name="ce102" office:value-type="float" office:value="2116320.76" calcext:value-type="float">
            <text:p>2.116.321</text:p>
          </table:table-cell>
          <table:table-cell table:style-name="ce147" office:value-type="float" office:value="-41.6447750576335" calcext:value-type="float">
            <text:p>-41,64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Canon de Mejora</text:p>
          </table:table-cell>
          <table:table-cell table:style-name="ce85" office:value-type="float" office:value="440990.78" calcext:value-type="float">
            <text:p>440.991</text:p>
          </table:table-cell>
          <table:table-cell table:style-name="ce104" office:value-type="float" office:value="382421.78" calcext:value-type="float">
            <text:p>382.422</text:p>
          </table:table-cell>
          <table:table-cell table:style-name="ce147" office:value-type="float" office:value="15.3152887892525" calcext:value-type="float">
            <text:p>15,32</text:p>
          </table:table-cell>
          <table:table-cell table:style-name="ce85" office:value-type="float" office:value="98730716.8" calcext:value-type="float">
            <text:p>98.730.717</text:p>
          </table:table-cell>
          <table:table-cell table:style-name="ce104" office:value-type="float" office:value="74558757.62" calcext:value-type="float">
            <text:p>74.558.758</text:p>
          </table:table-cell>
          <table:table-cell table:style-name="ce147" office:value-type="float" office:value="32.4200133580499" calcext:value-type="float">
            <text:p>32,4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2" office:value-type="string" calcext:value-type="string">
            <text:p>Impuesto Depósito Residuos Vertederos</text:p>
          </table:table-cell>
          <table:table-cell table:style-name="ce85" office:value-type="float" office:value="27659352.42" calcext:value-type="float">
            <text:p>27.659.352</text:p>
          </table:table-cell>
          <table:table-cell table:style-name="ce104" office:value-type="float" office:value="140956.55" calcext:value-type="float">
            <text:p>140.957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54705086.85" calcext:value-type="float">
            <text:p>54.705.087</text:p>
          </table:table-cell>
          <table:table-cell table:style-name="ce104" office:value-type="float" office:value="27268342.15" calcext:value-type="float">
            <text:p>27.268.342</text:p>
          </table:table-cell>
          <table:table-cell table:style-name="ce147" office:value-type="float" office:value="100.617575315264" calcext:value-type="float">
            <text:p>100,62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60" office:value-type="string" calcext:value-type="string">
            <text:p>TOTAL</text:p>
          </table:table-cell>
          <table:table-cell table:style-name="ce380" office:value-type="float" office:value="233601673.09" calcext:value-type="float">
            <text:p>233.601.673</text:p>
          </table:table-cell>
          <table:table-cell table:style-name="ce391" office:value-type="float" office:value="258277701.12" calcext:value-type="float">
            <text:p>258.277.701</text:p>
          </table:table-cell>
          <table:table-cell table:style-name="ce212" office:value-type="float" office:value="-9.55406832374396" calcext:value-type="float">
            <text:p>-9,55</text:p>
          </table:table-cell>
          <table:table-cell table:style-name="ce380" office:value-type="float" office:value="1458181295.1" calcext:value-type="float">
            <text:p>1.458.181.295</text:p>
          </table:table-cell>
          <table:table-cell table:style-name="ce391" office:value-type="float" office:value="1300612577.3" calcext:value-type="float">
            <text:p>1.300.612.577</text:p>
          </table:table-cell>
          <table:table-cell table:style-name="ce212" office:value-type="float" office:value="12.1149618687453" calcext:value-type="float">
            <text:p>12,11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ASAS</text:p>
          </table:table-cell>
          <table:table-cell table:style-name="ce185"/>
          <table:table-cell table:style-name="ce199"/>
          <table:table-cell table:style-name="ce149"/>
          <table:table-cell table:style-name="ce185"/>
          <table:table-cell table:style-name="ce199"/>
          <table:table-cell table:style-name="ce151"/>
          <table:table-cell table:number-columns-repeated="54"/>
        </table:table-row>
        <table:table-row table:style-name="ro8">
          <table:table-cell table:number-columns-repeated="3"/>
          <table:table-cell table:style-name="ce414" office:value-type="string" calcext:value-type="string">
            <text:p>Tasas Consejerías y Agencias</text:p>
          </table:table-cell>
          <table:table-cell table:style-name="ce382" office:value-type="float" office:value="13754683.59" calcext:value-type="float">
            <text:p>13.754.684</text:p>
          </table:table-cell>
          <table:table-cell table:style-name="ce392" office:value-type="float" office:value="16605056.77" calcext:value-type="float">
            <text:p>16.605.057</text:p>
          </table:table-cell>
          <table:table-cell table:style-name="ce399" office:value-type="float" office:value="-17.1656936768184" calcext:value-type="float">
            <text:p>-17,17</text:p>
          </table:table-cell>
          <table:table-cell table:style-name="ce382" office:value-type="float" office:value="44722728.74" calcext:value-type="float">
            <text:p>44.722.729</text:p>
          </table:table-cell>
          <table:table-cell table:style-name="ce392" office:value-type="float" office:value="41476436.43" calcext:value-type="float">
            <text:p>41.476.436</text:p>
          </table:table-cell>
          <table:table-cell table:style-name="ce399" office:value-type="float" office:value="7.82683516092031" calcext:value-type="float">
            <text:p>7,83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384" office:value-type="float" office:value="273849456.21" calcext:value-type="float">
            <text:p>273.849.456</text:p>
          </table:table-cell>
          <table:table-cell table:style-name="ce393" office:value-type="float" office:value="300531100.67" calcext:value-type="float">
            <text:p>300.531.101</text:p>
          </table:table-cell>
          <table:table-cell table:style-name="ce401" office:value-type="float" office:value="-8.87816415689304" calcext:value-type="float">
            <text:p>-8,88</text:p>
          </table:table-cell>
          <table:table-cell table:style-name="ce384" office:value-type="float" office:value="1829455793.67" calcext:value-type="float">
            <text:p>1.829.455.794</text:p>
          </table:table-cell>
          <table:table-cell table:style-name="ce393" office:value-type="float" office:value="1467832457.02" calcext:value-type="float">
            <text:p>1.467.832.457</text:p>
          </table:table-cell>
          <table:table-cell table:style-name="ce401" office:value-type="float" office:value="24.6365540508737" calcext:value-type="float">
            <text:p>24,64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358" table:number-columns-repeated="2"/>
          <table:table-cell table:style-name="ce402"/>
          <table:table-cell table:style-name="ce358" table:number-columns-repeated="2"/>
          <table:table-cell table:style-name="ce402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222"/>
          <table:covered-table-cell table:style-name="ce403"/>
          <table:table-cell table:style-name="ce619" office:value-type="string" calcext:value-type="string" table:number-columns-spanned="3" table:number-rows-spanned="1">
            <text:p>RECAUDACIÓN ACUMULADA</text:p>
          </table:table-cell>
          <table:covered-table-cell table:style-name="ce222"/>
          <table:covered-table-cell table:style-name="ce410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3" table:formula="of:=[.E13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404"/>
          <table:table-cell table:style-name="ce543" table:formula="of:=[.E35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404"/>
          <table:table-cell table:number-columns-repeated="54"/>
        </table:table-row>
        <table:table-row table:style-name="ro8">
          <table:table-cell table:number-columns-repeated="3"/>
          <table:table-cell table:style-name="ce146"/>
          <table:table-cell table:style-name="ce545" table:formula="of:=[.E14]" office:value-type="float" office:value="2026" calcext:value-type="float">
            <text:p>2026</text:p>
          </table:table-cell>
          <table:table-cell table:style-name="ce558" table:formula="of:=[.F14]" office:value-type="float" office:value="2025" calcext:value-type="float">
            <text:p>2025</text:p>
          </table:table-cell>
          <table:table-cell table:style-name="ce405" table:formula="of:=[.G14]" office:value-type="string" office:string-value="%26/25" calcext:value-type="string">
            <text:p>%26/25</text:p>
          </table:table-cell>
          <table:table-cell table:style-name="ce545" table:formula="of:=[.E36]" office:value-type="float" office:value="2026" calcext:value-type="float">
            <text:p>2026</text:p>
          </table:table-cell>
          <table:table-cell table:style-name="ce558" table:formula="of:=[.F36]" office:value-type="float" office:value="2025" calcext:value-type="float">
            <text:p>2025</text:p>
          </table:table-cell>
          <table:table-cell table:style-name="ce405" table:formula="of:=[.G36]" office:value-type="string" office:string-value="%26/25" calcext:value-type="string">
            <text:p>%26/25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534" table:number-columns-spanned="3" table:number-rows-spanned="1"/>
          <table:covered-table-cell table:style-name="ce548"/>
          <table:covered-table-cell table:style-name="ce406"/>
          <table:table-cell table:style-name="ce534" table:number-columns-spanned="3" table:number-rows-spanned="1"/>
          <table:covered-table-cell table:style-name="ce548"/>
          <table:covered-table-cell table:style-name="ce411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Otros Ingresos de Capítulo III</text:p>
          </table:table-cell>
          <table:table-cell table:style-name="ce185" office:value-type="float" office:value="57489932.73" calcext:value-type="float">
            <text:p>57.489.933</text:p>
          </table:table-cell>
          <table:table-cell table:style-name="ce199" office:value-type="float" office:value="64657966.27" calcext:value-type="float">
            <text:p>64.657.966</text:p>
          </table:table-cell>
          <table:table-cell table:style-name="ce213" office:value-type="float" office:value="-11.086079494161" calcext:value-type="float">
            <text:p>-11,09</text:p>
          </table:table-cell>
          <table:table-cell table:style-name="ce185" office:value-type="float" office:value="293852257.19" calcext:value-type="float">
            <text:p>293.852.257</text:p>
          </table:table-cell>
          <table:table-cell table:style-name="ce199" office:value-type="float" office:value="279757954.81" calcext:value-type="float">
            <text:p>279.757.955</text:p>
          </table:table-cell>
          <table:table-cell table:style-name="ce213" office:value-type="float" office:value="5.03803453580871" calcext:value-type="float">
            <text:p>5,04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7"/>
          <table:table-cell table:style-name="ce102" table:number-columns-repeated="2"/>
          <table:table-cell table:style-name="ce147"/>
          <table:table-cell table:style-name="ce84"/>
          <table:table-cell table:style-name="ce102"/>
          <table:table-cell table:style-name="ce412"/>
          <table:table-cell table:number-columns-repeated="54"/>
        </table:table-row>
        <table:table-row table:style-name="ro8">
          <table:table-cell table:number-columns-repeated="3"/>
          <table:table-cell table:style-name="ce60" office:value-type="string" calcext:value-type="string">
            <text:p>TOTAL RECAUDACIÓN</text:p>
          </table:table-cell>
          <table:table-cell table:style-name="ce185" office:value-type="float" office:value="331339388.94" calcext:value-type="float">
            <text:p>331.339.389</text:p>
          </table:table-cell>
          <table:table-cell table:style-name="ce199" office:value-type="float" office:value="365189066.94" calcext:value-type="float">
            <text:p>365.189.067</text:p>
          </table:table-cell>
          <table:table-cell table:style-name="ce213" office:value-type="float" office:value="-9.2690830762361" calcext:value-type="float">
            <text:p>-9,27</text:p>
          </table:table-cell>
          <table:table-cell table:style-name="ce185" office:value-type="float" office:value="2123308050.86" calcext:value-type="float">
            <text:p>2.123.308.051</text:p>
          </table:table-cell>
          <table:table-cell table:style-name="ce199" office:value-type="float" office:value="1747590411.83" calcext:value-type="float">
            <text:p>1.747.590.412</text:p>
          </table:table-cell>
          <table:table-cell table:style-name="ce213" office:value-type="float" office:value="21.4991817583025" calcext:value-type="float">
            <text:p>21,50</text:p>
          </table:table-cell>
          <table:table-cell table:number-columns-repeated="54"/>
        </table:table-row>
        <table:table-row table:style-name="ro8">
          <table:table-cell table:number-columns-repeated="3"/>
          <table:table-cell table:style-name="ce132" office:value-type="string" calcext:value-type="string">
            <text:p>Cifras en euros</text:p>
          </table:table-cell>
          <table:table-cell table:number-columns-repeated="60"/>
        </table:table-row>
        <table:table-row table:style-name="ro8">
          <table:table-cell table:number-columns-repeated="3"/>
          <table:table-cell table:style-name="ce132"/>
          <table:table-cell table:number-columns-repeated="60"/>
        </table:table-row>
        <table:table-row table:style-name="ro8">
          <table:table-cell table:number-columns-repeated="64"/>
        </table:table-row>
        <table:table-row table:style-name="ro18">
          <table:table-cell table:number-columns-repeated="64"/>
        </table:table-row>
        <table:table-row table:style-name="ro8" table:number-rows-repeated="1048529">
          <table:table-cell table:number-columns-repeated="64"/>
        </table:table-row>
        <table:table-row table:style-name="ro5" table:number-rows-repeated="2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Portada.$A$1" table:cell-range-address="$'2.10. Total Andalucía'.$A$8:.$K$92" table:range-usable-as="print-range"/>
        </table:named-expressions>
      </table:table>
      <table:table table:name="3.1." table:style-name="ta2" table:print-ranges="'3.1.'.A1:'3.1.'.I82">
        <office:forms form:automatic-focus="true" form:apply-design-mode="false"/>
        <table:table-column table:style-name="co16" table:default-cell-style-name="ce4"/>
        <table:table-column table:style-name="co88" table:default-cell-style-name="ce4"/>
        <table:table-column table:style-name="co101" table:default-cell-style-name="ce4"/>
        <table:table-column table:style-name="co34" table:default-cell-style-name="ce4"/>
        <table:table-column table:style-name="co78" table:default-cell-style-name="ce4"/>
        <table:table-column table:style-name="co43" table:default-cell-style-name="ce4"/>
        <table:table-column table:style-name="co102" table:default-cell-style-name="ce4"/>
        <table:table-column table:style-name="co32" table:default-cell-style-name="ce4"/>
        <table:table-column table:style-name="co103" table:default-cell-style-name="ce4"/>
        <table:table-column table:style-name="co104" table:default-cell-style-name="ce4"/>
        <table:table-column table:style-name="co3" table:number-columns-repeated="54" table:default-cell-style-name="Default"/>
        <table:table-row table:style-name="ro5">
          <table:table-cell table:style-name="ce132">
            <draw:frame draw:z-index="0" draw:name="Imagen 26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number-columns-repeated="2" table:style-name="Default"/>
          <table:covered-table-cell table:number-columns-repeated="3" table:style-name="ce2"/>
          <table:table-cell table:style-name="ce2" table:number-columns-repeated="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ce18" table:formula="of:=[$Portada.$H$3]" office:value-type="string" office:string-value="JUNIO 2026 (Datos Provisionales)" calcext:value-type="string">
            <text:p>JUNIO 2026 (Datos Provisionales)</text:p>
          </table:table-cell>
          <table:table-cell table:style-name="Default" table:number-columns-repeated="2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12">
          <table:table-cell table:style-name="ce452" office:value-type="string" calcext:value-type="string">
            <text:p>3.1. Tasas y Otros Ingresos de Capítulo III</text:p>
          </table:table-cell>
          <table:table-cell table:style-name="ce311" table:number-columns-repeated="9"/>
          <table:table-cell table:number-columns-repeated="54"/>
        </table:table-row>
        <table:table-row table:style-name="ro12">
          <table:table-cell table:style-name="ce310" table:number-columns-repeated="9"/>
          <table:table-cell table:style-name="ce311"/>
          <table:table-cell table:number-columns-repeated="54"/>
        </table:table-row>
        <table:table-row table:style-name="ro12">
          <table:table-cell table:style-name="ce310" table:number-columns-repeated="3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316"/>
          <table:covered-table-cell table:style-name="ce564"/>
          <table:table-cell table:style-name="ce648" office:value-type="string" calcext:value-type="string" table:number-columns-spanned="3" table:number-rows-spanned="1">
            <text:p>RECAUDACIÓN ACUMULADA</text:p>
          </table:table-cell>
          <table:covered-table-cell table:style-name="ce595"/>
          <table:covered-table-cell table:style-name="ce603"/>
          <table:table-cell table:style-name="ce311"/>
          <table:table-cell table:number-columns-repeated="54"/>
        </table:table-row>
        <table:table-row table:style-name="ro12">
          <table:table-cell table:style-name="ce310" table:number-columns-repeated="2"/>
          <table:table-cell table:style-name="ce249"/>
          <table:table-cell table:style-name="ce543" table:formula="of:=[$'2.10. Total Andalucía'.E13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543" table:formula="of:=[.D11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249"/>
          <table:table-cell table:style-name="ce545" table:formula="of:=[$'2.10. Total Andalucía'.E14]" office:value-type="float" office:value="2026" calcext:value-type="float">
            <text:p>2026</text:p>
          </table:table-cell>
          <table:table-cell table:style-name="ce558" table:formula="of:=[$'2.10. Total Andalucía'.F14]" office:value-type="float" office:value="2025" calcext:value-type="float">
            <text:p>2025</text:p>
          </table:table-cell>
          <table:table-cell table:style-name="ce566" table:formula="of:=[$'2.10. Total Andalucía'.G14]" office:value-type="string" office:string-value="%26/25" calcext:value-type="string">
            <text:p>%26/25</text:p>
          </table:table-cell>
          <table:table-cell table:style-name="ce545" table:formula="of:=[.D12]" office:value-type="float" office:value="2026" calcext:value-type="float">
            <text:p>2026</text:p>
          </table:table-cell>
          <table:table-cell table:style-name="ce558" table:formula="of:=[.E12]" office:value-type="float" office:value="2025" calcext:value-type="float">
            <text:p>2025</text:p>
          </table:table-cell>
          <table:table-cell table:style-name="ce566" table:formula="of:=[.F12]" office:value-type="string" office:string-value="%26/25" calcext:value-type="string">
            <text:p>%26/25</text:p>
          </table:table-cell>
          <table:table-cell table:style-name="ce310" table:number-columns-repeated="55"/>
        </table:table-row>
        <table:table-row table:style-name="ro25">
          <table:table-cell table:style-name="ce310" table:number-columns-repeated="2"/>
          <table:table-cell table:style-name="ce528" office:value-type="string" calcext:value-type="string">
            <text:p>Consejería de Sanidad, Presidencia y Emergencias (Área Presidencia)</text:p>
          </table:table-cell>
          <table:table-cell table:style-name="ce238" office:value-type="float" office:value="113907.82" calcext:value-type="float">
            <text:p>113.908</text:p>
          </table:table-cell>
          <table:table-cell table:style-name="ce259" office:value-type="float" office:value="129404.39" calcext:value-type="float">
            <text:p>129.404</text:p>
          </table:table-cell>
          <table:table-cell table:style-name="ce144" office:value-type="float" office:value="-11.9753047017957" calcext:value-type="float">
            <text:p>-11,98</text:p>
          </table:table-cell>
          <table:table-cell table:style-name="ce238" office:value-type="float" office:value="650154.86" calcext:value-type="float">
            <text:p>650.155</text:p>
          </table:table-cell>
          <table:table-cell table:style-name="ce259" office:value-type="float" office:value="776990.52" calcext:value-type="float">
            <text:p>776.991</text:p>
          </table:table-cell>
          <table:table-cell table:style-name="ce144" office:value-type="float" office:value="-16.3239649307433" calcext:value-type="float">
            <text:p>-16,32</text:p>
          </table:table-cell>
          <table:table-cell table:style-name="ce310"/>
          <table:table-cell table:style-name="ce482"/>
          <table:table-cell table:style-name="ce310" table:number-columns-repeated="53"/>
        </table:table-row>
        <table:table-row table:style-name="ro7">
          <table:table-cell table:style-name="ce310" table:number-columns-repeated="2"/>
          <table:table-cell table:style-name="ce528" office:value-type="string" calcext:value-type="string">
            <text:p>Agencia Digital de Andalucía</text:p>
          </table:table-cell>
          <table:table-cell table:style-name="ce85" office:value-type="float" office:value="352191.42" calcext:value-type="float">
            <text:p>352.191</text:p>
          </table:table-cell>
          <table:table-cell table:style-name="ce104" office:value-type="float" office:value="179928.03" calcext:value-type="float">
            <text:p>179.928</text:p>
          </table:table-cell>
          <table:table-cell table:style-name="ce147" office:value-type="float" office:value="95.7401634420162" calcext:value-type="float">
            <text:p>95,74</text:p>
          </table:table-cell>
          <table:table-cell table:style-name="ce85" office:value-type="float" office:value="1563238.53" calcext:value-type="float">
            <text:p>1.563.239</text:p>
          </table:table-cell>
          <table:table-cell table:style-name="ce104" office:value-type="float" office:value="364677.07" calcext:value-type="float">
            <text:p>364.677</text:p>
          </table:table-cell>
          <table:table-cell table:style-name="ce147" office:value-type="float" office:value="328.663784646509" calcext:value-type="float">
            <text:p>328,66</text:p>
          </table:table-cell>
          <table:table-cell table:style-name="ce310" table:number-columns-repeated="55"/>
        </table:table-row>
        <table:table-row table:style-name="ro25">
          <table:table-cell table:style-name="ce310" table:number-columns-repeated="2"/>
          <table:table-cell table:style-name="ce528" office:value-type="string" calcext:value-type="string">
            <text:p>Agencia de Seguridad y Gestión Integral de Emergencias de Andalucía</text:p>
          </table:table-cell>
          <table:table-cell table:style-name="ce85" office:value-type="float" office:value="7981.52" calcext:value-type="float">
            <text:p>7.982</text:p>
          </table:table-cell>
          <table:table-cell table:style-name="ce104" office:value-type="float" office:value="90.13" calcext:value-type="float">
            <text:p>90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134865.44" calcext:value-type="float">
            <text:p>134.865</text:p>
          </table:table-cell>
          <table:table-cell table:style-name="ce104" office:value-type="float" office:value="447.45" calcext:value-type="float">
            <text:p>447</text:p>
          </table:table-cell>
          <table:table-cell table:style-name="ce147" office:value-type="string" calcext:value-type="string">
            <text:p>-</text:p>
          </table:table-cell>
          <table:table-cell table:style-name="ce310" table:number-columns-repeated="55"/>
        </table:table-row>
        <table:table-row table:style-name="ro25">
          <table:table-cell table:style-name="ce310" table:number-columns-repeated="2"/>
          <table:table-cell table:style-name="ce528" office:value-type="string" calcext:value-type="string">
            <text:p>Consorcio para el Desarrollo de la Sociedad de la Información y del Conocimiento en Andalucía “Fernando de los Ríos”</text:p>
          </table:table-cell>
          <table:table-cell table:style-name="ce85" office:value-type="float" office:value="689.56" calcext:value-type="float">
            <text:p>690</text:p>
          </table:table-cell>
          <table:table-cell table:style-name="ce104" office:value-type="float" office:value="-63363.5" calcext:value-type="float">
            <text:p>-63.364</text:p>
          </table:table-cell>
          <table:table-cell table:style-name="ce147" office:value-type="float" office:value="101.088260591666" calcext:value-type="float">
            <text:p>101,09</text:p>
          </table:table-cell>
          <table:table-cell table:style-name="ce85" office:value-type="float" office:value="5055.7" calcext:value-type="float">
            <text:p>5.056</text:p>
          </table:table-cell>
          <table:table-cell table:style-name="ce104" office:value-type="float" office:value="-46590.4" calcext:value-type="float">
            <text:p>-46.590</text:p>
          </table:table-cell>
          <table:table-cell table:style-name="ce147" office:value-type="float" office:value="110.85137710773" calcext:value-type="float">
            <text:p>110,85</text:p>
          </table:table-cell>
          <table:table-cell table:style-name="ce310" table:number-columns-repeated="55"/>
        </table:table-row>
        <table:table-row table:style-name="ro25">
          <table:table-cell table:style-name="ce310" table:number-columns-repeated="2"/>
          <table:table-cell table:style-name="ce528" office:value-type="string" calcext:value-type="string">
            <text:p>Agencia Pública Empresarial de la Radio y Televisión de Andalucía (RTVA)</text:p>
          </table:table-cell>
          <table:table-cell table:style-name="ce85" office:value-type="float" office:value="869.23" calcext:value-type="float">
            <text:p>869</text:p>
          </table:table-cell>
          <table:table-cell table:style-name="ce104" office:value-type="float" office:value="1169022.85" calcext:value-type="float">
            <text:p>1.169.023</text:p>
          </table:table-cell>
          <table:table-cell table:style-name="ce150" office:value-type="float" office:value="-99.925644738253" calcext:value-type="float">
            <text:p>-99,93</text:p>
          </table:table-cell>
          <table:table-cell table:style-name="ce85" office:value-type="float" office:value="5073519.04" calcext:value-type="float">
            <text:p>5.073.519</text:p>
          </table:table-cell>
          <table:table-cell table:style-name="ce104" office:value-type="float" office:value="5820914.03" calcext:value-type="float">
            <text:p>5.820.914</text:p>
          </table:table-cell>
          <table:table-cell table:style-name="ce147" office:value-type="float" office:value="-12.8398218243399" calcext:value-type="float">
            <text:p>-12,84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Parlamento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Cámara de Cuenta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310" table:number-columns-repeated="55"/>
        </table:table-row>
        <table:table-row table:style-name="ro7">
          <table:table-cell table:style-name="ce310" table:number-columns-repeated="2"/>
          <table:table-cell table:style-name="ce528" office:value-type="string" calcext:value-type="string">
            <text:p>Consejo Consultivo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310" table:number-columns-repeated="55"/>
        </table:table-row>
        <table:table-row table:style-name="ro7">
          <table:table-cell table:style-name="ce310" table:number-columns-repeated="2"/>
          <table:table-cell table:style-name="ce528" office:value-type="string" calcext:value-type="string">
            <text:p>Consejo Audiovisual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50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Consejo de Transparencia y Protección de Datos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50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310" table:number-columns-repeated="55"/>
        </table:table-row>
        <table:table-row table:style-name="ro25">
          <table:table-cell table:style-name="ce310" table:number-columns-repeated="2"/>
          <table:table-cell table:style-name="ce528" office:value-type="string" calcext:value-type="string">
            <text:p>Agencia de la Competencia y de la Regulación Económica de Andalucía</text:p>
          </table:table-cell>
          <table:table-cell table:style-name="ce85" office:value-type="float" office:value="2023.32" calcext:value-type="float">
            <text:p>2.023</text:p>
          </table:table-cell>
          <table:table-cell table:style-name="ce104" office:value-type="float" office:value="807.37" calcext:value-type="float">
            <text:p>807</text:p>
          </table:table-cell>
          <table:table-cell table:style-name="ce147" office:value-type="float" office:value="150.606289557452" calcext:value-type="float">
            <text:p>150,61</text:p>
          </table:table-cell>
          <table:table-cell table:style-name="ce85" office:value-type="float" office:value="4559.13" calcext:value-type="float">
            <text:p>4.559</text:p>
          </table:table-cell>
          <table:table-cell table:style-name="ce104" office:value-type="float" office:value="82446.41" calcext:value-type="float">
            <text:p>82.446</text:p>
          </table:table-cell>
          <table:table-cell table:style-name="ce147" office:value-type="float" office:value="-94.4701897875238" calcext:value-type="float">
            <text:p>-94,47</text:p>
          </table:table-cell>
          <table:table-cell table:style-name="ce310" table:number-columns-repeated="55"/>
        </table:table-row>
        <table:table-row table:style-name="ro25">
          <table:table-cell table:style-name="ce310" table:number-columns-repeated="2"/>
          <table:table-cell table:style-name="ce528" office:value-type="string" calcext:value-type="string">
            <text:p>Consejería de Economía, Hacienda, Fondos Europeos y Diálogo Social</text:p>
          </table:table-cell>
          <table:table-cell table:style-name="ce85" office:value-type="float" office:value="2903573.45" calcext:value-type="float">
            <text:p>2.903.573</text:p>
          </table:table-cell>
          <table:table-cell table:style-name="ce104" office:value-type="float" office:value="3552867.99" calcext:value-type="float">
            <text:p>3.552.868</text:p>
          </table:table-cell>
          <table:table-cell table:style-name="ce147" office:value-type="float" office:value="-18.2752227729125" calcext:value-type="float">
            <text:p>-18,28</text:p>
          </table:table-cell>
          <table:table-cell table:style-name="ce85" office:value-type="float" office:value="17922439.52" calcext:value-type="float">
            <text:p>17.922.440</text:p>
          </table:table-cell>
          <table:table-cell table:style-name="ce104" office:value-type="float" office:value="18375915.87" calcext:value-type="float">
            <text:p>18.375.916</text:p>
          </table:table-cell>
          <table:table-cell table:style-name="ce147" office:value-type="float" office:value="-2.46777550141232" calcext:value-type="float">
            <text:p>-2,47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Instituto de Estadística y Cartografía de Andalucía (IECA)</text:p>
          </table:table-cell>
          <table:table-cell table:style-name="ce85" office:value-type="float" office:value="322.27" calcext:value-type="float">
            <text:p>322</text:p>
          </table:table-cell>
          <table:table-cell table:style-name="ce104" office:value-type="float" office:value="291.71" calcext:value-type="float">
            <text:p>292</text:p>
          </table:table-cell>
          <table:table-cell table:style-name="ce147" office:value-type="float" office:value="10.4761578279798" calcext:value-type="float">
            <text:p>10,48</text:p>
          </table:table-cell>
          <table:table-cell table:style-name="ce85" office:value-type="float" office:value="2841.33" calcext:value-type="float">
            <text:p>2.841</text:p>
          </table:table-cell>
          <table:table-cell table:style-name="ce104" office:value-type="float" office:value="3483.96" calcext:value-type="float">
            <text:p>3.484</text:p>
          </table:table-cell>
          <table:table-cell table:style-name="ce147" office:value-type="float" office:value="-18.4453897289292" calcext:value-type="float">
            <text:p>-18,45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Agencia Tributaria de Andalucía</text:p>
          </table:table-cell>
          <table:table-cell table:style-name="ce85" office:value-type="float" office:value="2840.11" calcext:value-type="float">
            <text:p>2.840</text:p>
          </table:table-cell>
          <table:table-cell table:style-name="ce104" office:value-type="float" office:value="4589.36" calcext:value-type="float">
            <text:p>4.589</text:p>
          </table:table-cell>
          <table:table-cell table:style-name="ce147" office:value-type="float" office:value="-38.1153363431938" calcext:value-type="float">
            <text:p>-38,12</text:p>
          </table:table-cell>
          <table:table-cell table:style-name="ce85" office:value-type="float" office:value="9494.89" calcext:value-type="float">
            <text:p>9.495</text:p>
          </table:table-cell>
          <table:table-cell table:style-name="ce104" office:value-type="float" office:value="4712.9" calcext:value-type="float">
            <text:p>4.713</text:p>
          </table:table-cell>
          <table:table-cell table:style-name="ce147" office:value-type="float" office:value="101.465976362749" calcext:value-type="float">
            <text:p>101,47</text:p>
          </table:table-cell>
          <table:table-cell table:style-name="ce310" table:number-columns-repeated="55"/>
        </table:table-row>
        <table:table-row table:style-name="ro25">
          <table:table-cell table:style-name="ce310" table:number-columns-repeated="2"/>
          <table:table-cell table:style-name="ce528" office:value-type="string" calcext:value-type="string">
            <text:p>Agencia Empresarial para la Transformación y el Desarrollo Económico (TRADE)</text:p>
          </table:table-cell>
          <table:table-cell table:style-name="ce85" office:value-type="float" office:value="36393.01" calcext:value-type="float">
            <text:p>36.393</text:p>
          </table:table-cell>
          <table:table-cell table:style-name="ce104" office:value-type="float" office:value="57427.28" calcext:value-type="float">
            <text:p>57.427</text:p>
          </table:table-cell>
          <table:table-cell table:style-name="ce147" office:value-type="float" office:value="-36.6276619752842" calcext:value-type="float">
            <text:p>-36,63</text:p>
          </table:table-cell>
          <table:table-cell table:style-name="ce85" office:value-type="float" office:value="496440.68" calcext:value-type="float">
            <text:p>496.441</text:p>
          </table:table-cell>
          <table:table-cell table:style-name="ce104" office:value-type="float" office:value="337805.27" calcext:value-type="float">
            <text:p>337.805</text:p>
          </table:table-cell>
          <table:table-cell table:style-name="ce147" office:value-type="float" office:value="46.9606084002183" calcext:value-type="float">
            <text:p>46,96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Agencia de Innovación y Desarrollo de Andalucía</text:p>
          </table:table-cell>
          <table:table-cell table:style-name="ce85" office:value-type="float" office:value="144572.27" calcext:value-type="float">
            <text:p>144.572</text:p>
          </table:table-cell>
          <table:table-cell table:style-name="ce104" office:value-type="float" office:value="22127.17" calcext:value-type="float">
            <text:p>22.127</text:p>
          </table:table-cell>
          <table:table-cell table:style-name="ce147" office:value-type="float" office:value="553.369906770726" calcext:value-type="float">
            <text:p>553,37</text:p>
          </table:table-cell>
          <table:table-cell table:style-name="ce85" office:value-type="float" office:value="-1407442.69" calcext:value-type="float">
            <text:p>-1.407.443</text:p>
          </table:table-cell>
          <table:table-cell table:style-name="ce104" office:value-type="float" office:value="453310.89" calcext:value-type="float">
            <text:p>453.311</text:p>
          </table:table-cell>
          <table:table-cell table:style-name="ce147" office:value-type="float" office:value="-410.480670340834" calcext:value-type="float">
            <text:p>-410,48</text:p>
          </table:table-cell>
          <table:table-cell table:style-name="ce310" table:number-columns-repeated="55"/>
        </table:table-row>
        <table:table-row table:style-name="ro7">
          <table:table-cell table:style-name="ce310" table:number-columns-repeated="2"/>
          <table:table-cell table:style-name="ce528" office:value-type="string" calcext:value-type="string">
            <text:p>Consejería de Desarrollo Educativo y Formación Profesional</text:p>
          </table:table-cell>
          <table:table-cell table:style-name="ce85" office:value-type="float" office:value="2672241.53" calcext:value-type="float">
            <text:p>2.672.242</text:p>
          </table:table-cell>
          <table:table-cell table:style-name="ce104" office:value-type="float" office:value="2956536.66" calcext:value-type="float">
            <text:p>2.956.537</text:p>
          </table:table-cell>
          <table:table-cell table:style-name="ce147" office:value-type="float" office:value="-9.61581616241484" calcext:value-type="float">
            <text:p>-9,62</text:p>
          </table:table-cell>
          <table:table-cell table:style-name="ce85" office:value-type="float" office:value="13529083.34" calcext:value-type="float">
            <text:p>13.529.083</text:p>
          </table:table-cell>
          <table:table-cell table:style-name="ce104" office:value-type="float" office:value="13846256.78" calcext:value-type="float">
            <text:p>13.846.257</text:p>
          </table:table-cell>
          <table:table-cell table:style-name="ce147" office:value-type="float" office:value="-2.29068003749676" calcext:value-type="float">
            <text:p>-2,29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Consorcio Parque de las Ciencias de Granada</text:p>
          </table:table-cell>
          <table:table-cell table:style-name="ce85" office:value-type="float" office:value="219218.36" calcext:value-type="float">
            <text:p>219.218</text:p>
          </table:table-cell>
          <table:table-cell table:style-name="ce104" office:value-type="float" office:value="601320.98" calcext:value-type="float">
            <text:p>601.321</text:p>
          </table:table-cell>
          <table:table-cell table:style-name="ce147" office:value-type="float" office:value="-63.5438696983431" calcext:value-type="float">
            <text:p>-63,54</text:p>
          </table:table-cell>
          <table:table-cell table:style-name="ce85" office:value-type="float" office:value="2230350.47" calcext:value-type="float">
            <text:p>2.230.350</text:p>
          </table:table-cell>
          <table:table-cell table:style-name="ce104" office:value-type="float" office:value="2103291.74" calcext:value-type="float">
            <text:p>2.103.292</text:p>
          </table:table-cell>
          <table:table-cell table:style-name="ce147" office:value-type="float" office:value="6.04094655932039" calcext:value-type="float">
            <text:p>6,04</text:p>
          </table:table-cell>
          <table:table-cell table:style-name="ce310" table:number-columns-repeated="55"/>
        </table:table-row>
        <table:table-row table:style-name="ro7">
          <table:table-cell table:style-name="ce310" table:number-columns-repeated="2"/>
          <table:table-cell table:style-name="ce528" office:value-type="string" calcext:value-type="string">
            <text:p>Agencia Pública Andaluza de Educación</text:p>
          </table:table-cell>
          <table:table-cell table:style-name="ce85" office:value-type="float" office:value="77123.47" calcext:value-type="float">
            <text:p>77.123</text:p>
          </table:table-cell>
          <table:table-cell table:style-name="ce104" office:value-type="float" office:value="87051.18" calcext:value-type="float">
            <text:p>87.051</text:p>
          </table:table-cell>
          <table:table-cell table:style-name="ce150" office:value-type="float" office:value="-11.4044519557345" calcext:value-type="float">
            <text:p>-11,40</text:p>
          </table:table-cell>
          <table:table-cell table:style-name="ce85" office:value-type="float" office:value="346401.44" calcext:value-type="float">
            <text:p>346.401</text:p>
          </table:table-cell>
          <table:table-cell table:style-name="ce104" office:value-type="float" office:value="347231.87" calcext:value-type="float">
            <text:p>347.232</text:p>
          </table:table-cell>
          <table:table-cell table:style-name="ce147" office:value-type="float" office:value="-0.239157194873844" calcext:value-type="float">
            <text:p>-0,24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Consejería de Agricultura, Pesca, Agua y Desarrollo Rural</text:p>
          </table:table-cell>
          <table:table-cell table:style-name="ce85" office:value-type="float" office:value="11169909.61" calcext:value-type="float">
            <text:p>11.169.910</text:p>
          </table:table-cell>
          <table:table-cell table:style-name="ce104" office:value-type="float" office:value="13022833.46" calcext:value-type="float">
            <text:p>13.022.833</text:p>
          </table:table-cell>
          <table:table-cell table:style-name="ce147" office:value-type="float" office:value="-14.2282695673818" calcext:value-type="float">
            <text:p>-14,23</text:p>
          </table:table-cell>
          <table:table-cell table:style-name="ce85" office:value-type="float" office:value="29587464.92" calcext:value-type="float">
            <text:p>29.587.465</text:p>
          </table:table-cell>
          <table:table-cell table:style-name="ce104" office:value-type="float" office:value="21277639.01" calcext:value-type="float">
            <text:p>21.277.639</text:p>
          </table:table-cell>
          <table:table-cell table:style-name="ce147" office:value-type="float" office:value="39.05426681078" calcext:value-type="float">
            <text:p>39,05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Instituto Andaluz de Investigación y Formación Agraria, Pesquera, Alimentaria y de la Producción Ecológica (IAIFAPAPE)</text:p>
          </table:table-cell>
          <table:table-cell table:style-name="ce85" office:value-type="float" office:value="63204.25" calcext:value-type="float">
            <text:p>63.204</text:p>
          </table:table-cell>
          <table:table-cell table:style-name="ce104" office:value-type="float" office:value="69471.17" calcext:value-type="float">
            <text:p>69.471</text:p>
          </table:table-cell>
          <table:table-cell table:style-name="ce147" office:value-type="float" office:value="-9.02089312732175" calcext:value-type="float">
            <text:p>-9,02</text:p>
          </table:table-cell>
          <table:table-cell table:style-name="ce85" office:value-type="float" office:value="1879909.05" calcext:value-type="float">
            <text:p>1.879.909</text:p>
          </table:table-cell>
          <table:table-cell table:style-name="ce104" office:value-type="float" office:value="685928.31" calcext:value-type="float">
            <text:p>685.928</text:p>
          </table:table-cell>
          <table:table-cell table:style-name="ce147" office:value-type="float" office:value="174.067861406683" calcext:value-type="float">
            <text:p>174,07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Agencia de Gestión Agraria y Pesquera de Andalucía (AGAPA)</text:p>
          </table:table-cell>
          <table:table-cell table:style-name="ce85" office:value-type="float" office:value="14784.3" calcext:value-type="float">
            <text:p>14.784</text:p>
          </table:table-cell>
          <table:table-cell table:style-name="ce104" office:value-type="float" office:value="23668.29" calcext:value-type="float">
            <text:p>23.668</text:p>
          </table:table-cell>
          <table:table-cell table:style-name="ce147" office:value-type="float" office:value="-37.5354113034782" calcext:value-type="float">
            <text:p>-37,54</text:p>
          </table:table-cell>
          <table:table-cell table:style-name="ce85" office:value-type="float" office:value="236843.17" calcext:value-type="float">
            <text:p>236.843</text:p>
          </table:table-cell>
          <table:table-cell table:style-name="ce104" office:value-type="float" office:value="369959.17" calcext:value-type="float">
            <text:p>369.959</text:p>
          </table:table-cell>
          <table:table-cell table:style-name="ce147" office:value-type="float" office:value="-35.9812678788311" calcext:value-type="float">
            <text:p>-35,98</text:p>
          </table:table-cell>
          <table:table-cell table:style-name="ce310" table:number-columns-repeated="55"/>
        </table:table-row>
        <table:table-row table:style-name="ro25">
          <table:table-cell table:style-name="ce310" table:number-columns-repeated="2"/>
          <table:table-cell table:style-name="ce528" office:value-type="string" calcext:value-type="string">
            <text:p>Consejería de Sanidad, Presidencia y Emergencias (Área Sanidad)</text:p>
          </table:table-cell>
          <table:table-cell table:style-name="ce85" office:value-type="float" office:value="659378.29" calcext:value-type="float">
            <text:p>659.378</text:p>
          </table:table-cell>
          <table:table-cell table:style-name="ce104" office:value-type="float" office:value="840241.32" calcext:value-type="float">
            <text:p>840.241</text:p>
          </table:table-cell>
          <table:table-cell table:style-name="ce147" office:value-type="float" office:value="-21.5251292331113" calcext:value-type="float">
            <text:p>-21,53</text:p>
          </table:table-cell>
          <table:table-cell table:style-name="ce85" office:value-type="float" office:value="7849647.83" calcext:value-type="float">
            <text:p>7.849.648</text:p>
          </table:table-cell>
          <table:table-cell table:style-name="ce104" office:value-type="float" office:value="5810913.38" calcext:value-type="float">
            <text:p>5.810.913</text:p>
          </table:table-cell>
          <table:table-cell table:style-name="ce147" office:value-type="float" office:value="35.0845782182353" calcext:value-type="float">
            <text:p>35,08</text:p>
          </table:table-cell>
          <table:table-cell table:style-name="ce310" table:number-columns-repeated="55"/>
        </table:table-row>
        <table:table-row table:style-name="ro7">
          <table:table-cell table:style-name="ce310" table:number-columns-repeated="2"/>
          <table:table-cell table:style-name="ce528" office:value-type="string" calcext:value-type="string">
            <text:p>Servicio Andaluz de Salud</text:p>
          </table:table-cell>
          <table:table-cell table:style-name="ce85" office:value-type="float" office:value="13636036.34" calcext:value-type="float">
            <text:p>13.636.036</text:p>
          </table:table-cell>
          <table:table-cell table:style-name="ce104" office:value-type="float" office:value="11693729.86" calcext:value-type="float">
            <text:p>11.693.730</text:p>
          </table:table-cell>
          <table:table-cell table:style-name="ce147" office:value-type="float" office:value="16.6098114395812" calcext:value-type="float">
            <text:p>16,61</text:p>
          </table:table-cell>
          <table:table-cell table:style-name="ce85" office:value-type="float" office:value="76005593.87" calcext:value-type="float">
            <text:p>76.005.594</text:p>
          </table:table-cell>
          <table:table-cell table:style-name="ce104" office:value-type="float" office:value="78136365.84" calcext:value-type="float">
            <text:p>78.136.366</text:p>
          </table:table-cell>
          <table:table-cell table:style-name="ce147" office:value-type="float" office:value="-2.7269913913877" calcext:value-type="float">
            <text:p>-2,73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Instituto de Salud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Consorcio Sanitario Público del Aljarafe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310" table:number-columns-repeated="55"/>
        </table:table-row>
        <table:table-row table:style-name="ro7">
          <table:table-cell table:style-name="ce310" table:number-columns-repeated="2"/>
          <table:table-cell table:style-name="ce528" office:value-type="string" calcext:value-type="string">
            <text:p>Consejería de Empleo, Empresa y Trabajo Autónomo</text:p>
          </table:table-cell>
          <table:table-cell table:style-name="ce85" office:value-type="float" office:value="15084062.61" calcext:value-type="float">
            <text:p>15.084.063</text:p>
          </table:table-cell>
          <table:table-cell table:style-name="ce104" office:value-type="float" office:value="25145135.32" calcext:value-type="float">
            <text:p>25.145.135</text:p>
          </table:table-cell>
          <table:table-cell table:style-name="ce147" office:value-type="float" office:value="-40.0120046361317" calcext:value-type="float">
            <text:p>-40,01</text:p>
          </table:table-cell>
          <table:table-cell table:style-name="ce85" office:value-type="float" office:value="53680415.15" calcext:value-type="float">
            <text:p>53.680.415</text:p>
          </table:table-cell>
          <table:table-cell table:style-name="ce104" office:value-type="float" office:value="63063327.27" calcext:value-type="float">
            <text:p>63.063.327</text:p>
          </table:table-cell>
          <table:table-cell table:style-name="ce147" office:value-type="float" office:value="-14.8785554555787" calcext:value-type="float">
            <text:p>-14,88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Instituto Andaluz de Prevención de Riesgos Laborales</text:p>
          </table:table-cell>
          <table:table-cell table:style-name="ce85" office:value-type="float" office:value="2408.39" calcext:value-type="float">
            <text:p>2.408</text:p>
          </table:table-cell>
          <table:table-cell table:style-name="ce104" office:value-type="float" office:value="537.16" calcext:value-type="float">
            <text:p>537</text:p>
          </table:table-cell>
          <table:table-cell table:style-name="ce147" office:value-type="float" office:value="348.356169483953" calcext:value-type="float">
            <text:p>348,36</text:p>
          </table:table-cell>
          <table:table-cell table:style-name="ce85" office:value-type="float" office:value="57101.91" calcext:value-type="float">
            <text:p>57.102</text:p>
          </table:table-cell>
          <table:table-cell table:style-name="ce104" office:value-type="float" office:value="41451.62" calcext:value-type="float">
            <text:p>41.452</text:p>
          </table:table-cell>
          <table:table-cell table:style-name="ce147" office:value-type="float" office:value="37.7555569601381" calcext:value-type="float">
            <text:p>37,76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Servicio Andaluz de Empleo</text:p>
          </table:table-cell>
          <table:table-cell table:style-name="ce85" office:value-type="float" office:value="1684953.32" calcext:value-type="float">
            <text:p>1.684.953</text:p>
          </table:table-cell>
          <table:table-cell table:style-name="ce104" office:value-type="float" office:value="668340.17" calcext:value-type="float">
            <text:p>668.340</text:p>
          </table:table-cell>
          <table:table-cell table:style-name="ce147" office:value-type="float" office:value="152.110137267374" calcext:value-type="float">
            <text:p>152,11</text:p>
          </table:table-cell>
          <table:table-cell table:style-name="ce85" office:value-type="float" office:value="9216743.64" calcext:value-type="float">
            <text:p>9.216.744</text:p>
          </table:table-cell>
          <table:table-cell table:style-name="ce104" office:value-type="float" office:value="2426829.68" calcext:value-type="float">
            <text:p>2.426.830</text:p>
          </table:table-cell>
          <table:table-cell table:style-name="ce147" office:value-type="float" office:value="279.785351891691" calcext:value-type="float">
            <text:p>279,79</text:p>
          </table:table-cell>
          <table:table-cell table:style-name="ce310" table:number-columns-repeated="55"/>
        </table:table-row>
        <table:table-row table:style-name="ro7">
          <table:table-cell table:style-name="ce310" table:number-columns-repeated="2"/>
          <table:table-cell table:style-name="ce528" office:value-type="string" calcext:value-type="string">
            <text:p>Consejería de Universidad, Investigación e Innovación</text:p>
          </table:table-cell>
          <table:table-cell table:style-name="ce85" office:value-type="float" office:value="462838.95" calcext:value-type="float">
            <text:p>462.839</text:p>
          </table:table-cell>
          <table:table-cell table:style-name="ce104" office:value-type="float" office:value="746902.65" calcext:value-type="float">
            <text:p>746.903</text:p>
          </table:table-cell>
          <table:table-cell table:style-name="ce147" office:value-type="float" office:value="-38.0322254848072" calcext:value-type="float">
            <text:p>-38,03</text:p>
          </table:table-cell>
          <table:table-cell table:style-name="ce85" office:value-type="float" office:value="2262129.99" calcext:value-type="float">
            <text:p>2.262.130</text:p>
          </table:table-cell>
          <table:table-cell table:style-name="ce104" office:value-type="float" office:value="5332488.17" calcext:value-type="float">
            <text:p>5.332.488</text:p>
          </table:table-cell>
          <table:table-cell table:style-name="ce147" office:value-type="float" office:value="-57.5783402066132" calcext:value-type="float">
            <text:p>-57,58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Agencia para la Calidad Científica y Universitaria de Andalucía (ACCUA)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310"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Consejería de Turismo y Andalucía Exterior</text:p>
          </table:table-cell>
          <table:table-cell table:style-name="ce85" office:value-type="float" office:value="1230446.4" calcext:value-type="float">
            <text:p>1.230.446</text:p>
          </table:table-cell>
          <table:table-cell table:style-name="ce104" office:value-type="float" office:value="624936.43" calcext:value-type="float">
            <text:p>624.936</text:p>
          </table:table-cell>
          <table:table-cell table:style-name="ce147" office:value-type="float" office:value="96.8914502231851" calcext:value-type="float">
            <text:p>96,89</text:p>
          </table:table-cell>
          <table:table-cell table:style-name="ce85" office:value-type="float" office:value="4602687.39" calcext:value-type="float">
            <text:p>4.602.687</text:p>
          </table:table-cell>
          <table:table-cell table:style-name="ce104" office:value-type="float" office:value="3314098.79" calcext:value-type="float">
            <text:p>3.314.099</text:p>
          </table:table-cell>
          <table:table-cell table:style-name="ce147" office:value-type="float" office:value="38.8820213775221" calcext:value-type="float">
            <text:p>38,88</text:p>
          </table:table-cell>
          <table:table-cell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Consejería de Fomento, Articulación del Territorio y Vivienda</text:p>
          </table:table-cell>
          <table:table-cell table:style-name="ce85" office:value-type="float" office:value="2178863.36" calcext:value-type="float">
            <text:p>2.178.863</text:p>
          </table:table-cell>
          <table:table-cell table:style-name="ce104" office:value-type="float" office:value="2008502.1" calcext:value-type="float">
            <text:p>2.008.502</text:p>
          </table:table-cell>
          <table:table-cell table:style-name="ce147" office:value-type="float" office:value="8.4820055702207" calcext:value-type="float">
            <text:p>8,48</text:p>
          </table:table-cell>
          <table:table-cell table:style-name="ce85" office:value-type="float" office:value="11545810.83" calcext:value-type="float">
            <text:p>11.545.811</text:p>
          </table:table-cell>
          <table:table-cell table:style-name="ce104" office:value-type="float" office:value="10304843.41" calcext:value-type="float">
            <text:p>10.304.843</text:p>
          </table:table-cell>
          <table:table-cell table:style-name="ce147" office:value-type="float" office:value="12.0425645555734" calcext:value-type="float">
            <text:p>12,04</text:p>
          </table:table-cell>
          <table:table-cell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Consorcio Transporte Metropolitano de la Costa de Huelva</text:p>
          </table:table-cell>
          <table:table-cell table:style-name="ce85" office:value-type="float" office:value="531225.08" calcext:value-type="float">
            <text:p>531.225</text:p>
          </table:table-cell>
          <table:table-cell table:style-name="ce104" office:value-type="float" office:value="147176.52" calcext:value-type="float">
            <text:p>147.177</text:p>
          </table:table-cell>
          <table:table-cell table:style-name="ce147" office:value-type="float" office:value="260.944177780532" calcext:value-type="float">
            <text:p>260,94</text:p>
          </table:table-cell>
          <table:table-cell table:style-name="ce85" office:value-type="float" office:value="1139625.1" calcext:value-type="float">
            <text:p>1.139.625</text:p>
          </table:table-cell>
          <table:table-cell table:style-name="ce104" office:value-type="float" office:value="762915.13" calcext:value-type="float">
            <text:p>762.915</text:p>
          </table:table-cell>
          <table:table-cell table:style-name="ce147" office:value-type="float" office:value="49.3777033888422" calcext:value-type="float">
            <text:p>49,38</text:p>
          </table:table-cell>
          <table:table-cell table:number-columns-repeated="55"/>
        </table:table-row>
        <table:table-row table:style-name="ro12">
          <table:table-cell table:style-name="ce310" table:number-columns-repeated="2"/>
          <table:table-cell table:style-name="ce528" office:value-type="string" calcext:value-type="string">
            <text:p>Consorcio Transporte Metropolitano del Área de Almería</text:p>
          </table:table-cell>
          <table:table-cell table:style-name="ce85" office:value-type="float" office:value="1346572.67" calcext:value-type="float">
            <text:p>1.346.573</text:p>
          </table:table-cell>
          <table:table-cell table:style-name="ce104" office:value-type="float" office:value="513454.92" calcext:value-type="float">
            <text:p>513.455</text:p>
          </table:table-cell>
          <table:table-cell table:style-name="ce147" office:value-type="float" office:value="162.25723379961" calcext:value-type="float">
            <text:p>162,26</text:p>
          </table:table-cell>
          <table:table-cell table:style-name="ce85" office:value-type="float" office:value="1888966.96" calcext:value-type="float">
            <text:p>1.888.967</text:p>
          </table:table-cell>
          <table:table-cell table:style-name="ce104" office:value-type="float" office:value="1414053.08" calcext:value-type="float">
            <text:p>1.414.053</text:p>
          </table:table-cell>
          <table:table-cell table:style-name="ce147" office:value-type="float" office:value="33.5852937005731" calcext:value-type="float">
            <text:p>33,59</text:p>
          </table:table-cell>
          <table:table-cell table:style-name="ce310"/>
          <table:table-cell table:number-columns-repeated="54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l Área de Córdoba</text:p>
          </table:table-cell>
          <table:table-cell table:style-name="ce85" office:value-type="float" office:value="349105.34" calcext:value-type="float">
            <text:p>349.105</text:p>
          </table:table-cell>
          <table:table-cell table:style-name="ce104" office:value-type="float" office:value="251287.37" calcext:value-type="float">
            <text:p>251.287</text:p>
          </table:table-cell>
          <table:table-cell table:style-name="ce147" office:value-type="float" office:value="38.9267355538004" calcext:value-type="float">
            <text:p>38,93</text:p>
          </table:table-cell>
          <table:table-cell table:style-name="ce85" office:value-type="float" office:value="1712833.36" calcext:value-type="float">
            <text:p>1.712.833</text:p>
          </table:table-cell>
          <table:table-cell table:style-name="ce104" office:value-type="float" office:value="1238506.06" calcext:value-type="float">
            <text:p>1.238.506</text:p>
          </table:table-cell>
          <table:table-cell table:style-name="ce147" office:value-type="float" office:value="38.2983430860242" calcext:value-type="float">
            <text:p>38,30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l Área de Granada</text:p>
          </table:table-cell>
          <table:table-cell table:style-name="ce85" office:value-type="float" office:value="1316783.19" calcext:value-type="float">
            <text:p>1.316.783</text:p>
          </table:table-cell>
          <table:table-cell table:style-name="ce104" office:value-type="float" office:value="1595943.41" calcext:value-type="float">
            <text:p>1.595.943</text:p>
          </table:table-cell>
          <table:table-cell table:style-name="ce147" office:value-type="float" office:value="-17.4918620704728" calcext:value-type="float">
            <text:p>-17,49</text:p>
          </table:table-cell>
          <table:table-cell table:style-name="ce85" office:value-type="float" office:value="7603936.26" calcext:value-type="float">
            <text:p>7.603.936</text:p>
          </table:table-cell>
          <table:table-cell table:style-name="ce104" office:value-type="float" office:value="4799332.16" calcext:value-type="float">
            <text:p>4.799.332</text:p>
          </table:table-cell>
          <table:table-cell table:style-name="ce147" office:value-type="float" office:value="58.4373826711757" calcext:value-type="float">
            <text:p>58,44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l Área de Jaén</text:p>
          </table:table-cell>
          <table:table-cell table:style-name="ce85" office:value-type="float" office:value="221627.52" calcext:value-type="float">
            <text:p>221.628</text:p>
          </table:table-cell>
          <table:table-cell table:style-name="ce104" office:value-type="float" office:value="103782.36" calcext:value-type="float">
            <text:p>103.782</text:p>
          </table:table-cell>
          <table:table-cell table:style-name="ce147" office:value-type="float" office:value="113.550279642899" calcext:value-type="float">
            <text:p>113,55</text:p>
          </table:table-cell>
          <table:table-cell table:style-name="ce85" office:value-type="float" office:value="1195025.49" calcext:value-type="float">
            <text:p>1.195.025</text:p>
          </table:table-cell>
          <table:table-cell table:style-name="ce104" office:value-type="float" office:value="602493.73" calcext:value-type="float">
            <text:p>602.494</text:p>
          </table:table-cell>
          <table:table-cell table:style-name="ce147" office:value-type="float" office:value="98.3465437889287" calcext:value-type="float">
            <text:p>98,35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orcio Transporte Metropolitano del Área de Málaga</text:p>
          </table:table-cell>
          <table:table-cell table:style-name="ce85" office:value-type="float" office:value="1607211.41" calcext:value-type="float">
            <text:p>1.607.211</text:p>
          </table:table-cell>
          <table:table-cell table:style-name="ce104" office:value-type="float" office:value="1159212.35" calcext:value-type="float">
            <text:p>1.159.212</text:p>
          </table:table-cell>
          <table:table-cell table:style-name="ce147" office:value-type="float" office:value="38.6468501651143" calcext:value-type="float">
            <text:p>38,65</text:p>
          </table:table-cell>
          <table:table-cell table:style-name="ce85" office:value-type="float" office:value="9144398.24" calcext:value-type="float">
            <text:p>9.144.398</text:p>
          </table:table-cell>
          <table:table-cell table:style-name="ce104" office:value-type="float" office:value="6175343.67" calcext:value-type="float">
            <text:p>6.175.344</text:p>
          </table:table-cell>
          <table:table-cell table:style-name="ce147" office:value-type="float" office:value="48.0791795349586" calcext:value-type="float">
            <text:p>48,08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orcio Transporte Metropolitano del Área de Sevilla</text:p>
          </table:table-cell>
          <table:table-cell table:style-name="ce85" office:value-type="float" office:value="2479165.13" calcext:value-type="float">
            <text:p>2.479.165</text:p>
          </table:table-cell>
          <table:table-cell table:style-name="ce104" office:value-type="float" office:value="1127104.54" calcext:value-type="float">
            <text:p>1.127.105</text:p>
          </table:table-cell>
          <table:table-cell table:style-name="ce147" office:value-type="float" office:value="119.958756443302" calcext:value-type="float">
            <text:p>119,96</text:p>
          </table:table-cell>
          <table:table-cell table:style-name="ce85" office:value-type="float" office:value="10905906.73" calcext:value-type="float">
            <text:p>10.905.907</text:p>
          </table:table-cell>
          <table:table-cell table:style-name="ce104" office:value-type="float" office:value="7691906.32" calcext:value-type="float">
            <text:p>7.691.906</text:p>
          </table:table-cell>
          <table:table-cell table:style-name="ce147" office:value-type="float" office:value="41.7841855619479" calcext:value-type="float">
            <text:p>41,7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l Campo de Gibraltar</text:p>
          </table:table-cell>
          <table:table-cell table:style-name="ce85" office:value-type="float" office:value="149145.06" calcext:value-type="float">
            <text:p>149.145</text:p>
          </table:table-cell>
          <table:table-cell table:style-name="ce104" office:value-type="float" office:value="132279.54" calcext:value-type="float">
            <text:p>132.280</text:p>
          </table:table-cell>
          <table:table-cell table:style-name="ce147" office:value-type="float" office:value="12.7499082624569" calcext:value-type="float">
            <text:p>12,75</text:p>
          </table:table-cell>
          <table:table-cell table:style-name="ce85" office:value-type="float" office:value="815265.59" calcext:value-type="float">
            <text:p>815.266</text:p>
          </table:table-cell>
          <table:table-cell table:style-name="ce104" office:value-type="float" office:value="692804.57" calcext:value-type="float">
            <text:p>692.805</text:p>
          </table:table-cell>
          <table:table-cell table:style-name="ce147" office:value-type="float" office:value="17.6761276271604" calcext:value-type="float">
            <text:p>17,6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 la Bahía de Cádiz</text:p>
          </table:table-cell>
          <table:table-cell table:style-name="ce85" office:value-type="float" office:value="761452.18" calcext:value-type="float">
            <text:p>761.452</text:p>
          </table:table-cell>
          <table:table-cell table:style-name="ce104" office:value-type="float" office:value="551943.96" calcext:value-type="float">
            <text:p>551.944</text:p>
          </table:table-cell>
          <table:table-cell table:style-name="ce147" office:value-type="float" office:value="37.9582412678273" calcext:value-type="float">
            <text:p>37,96</text:p>
          </table:table-cell>
          <table:table-cell table:style-name="ce85" office:value-type="float" office:value="3322416.46" calcext:value-type="float">
            <text:p>3.322.416</text:p>
          </table:table-cell>
          <table:table-cell table:style-name="ce104" office:value-type="float" office:value="2680702.62" calcext:value-type="float">
            <text:p>2.680.703</text:p>
          </table:table-cell>
          <table:table-cell table:style-name="ce147" office:value-type="float" office:value="23.9382703330219" calcext:value-type="float">
            <text:p>23,94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Palacio de Exposiciones y Congresos de Granad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Agencia de Vivienda y Rehabilitación de Andalucía (AVRA)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float" office:value="240" calcext:value-type="float">
            <text:p>240</text:p>
          </table:table-cell>
          <table:table-cell table:style-name="ce147" office:value-type="float" office:value="-100" calcext:value-type="float">
            <text:p>-100,00</text:p>
          </table:table-cell>
          <table:table-cell table:style-name="ce85" office:value-type="float" office:value="10464.99" calcext:value-type="float">
            <text:p>10.465</text:p>
          </table:table-cell>
          <table:table-cell table:style-name="ce104" office:value-type="float" office:value="-1362.21" calcext:value-type="float">
            <text:p>-1.362</text:p>
          </table:table-cell>
          <table:table-cell table:style-name="ce147" office:value-type="float" office:value="868.236175039091" calcext:value-type="float">
            <text:p>868,24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Obra Pública de la Junta de Andalucía (AOPJA)</text:p>
          </table:table-cell>
          <table:table-cell table:style-name="ce85" office:value-type="float" office:value="1493084.46" calcext:value-type="float">
            <text:p>1.493.084</text:p>
          </table:table-cell>
          <table:table-cell table:style-name="ce104" office:value-type="float" office:value="1048826.48" calcext:value-type="float">
            <text:p>1.048.826</text:p>
          </table:table-cell>
          <table:table-cell table:style-name="ce147" office:value-type="float" office:value="42.3576243040698" calcext:value-type="float">
            <text:p>42,36</text:p>
          </table:table-cell>
          <table:table-cell table:style-name="ce85" office:value-type="float" office:value="5450791.71" calcext:value-type="float">
            <text:p>5.450.792</text:p>
          </table:table-cell>
          <table:table-cell table:style-name="ce104" office:value-type="float" office:value="3848762.38" calcext:value-type="float">
            <text:p>3.848.762</text:p>
          </table:table-cell>
          <table:table-cell table:style-name="ce147" office:value-type="float" office:value="41.6245320398294" calcext:value-type="float">
            <text:p>41,62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Puertos de Andalucía</text:p>
          </table:table-cell>
          <table:table-cell table:style-name="ce85" office:value-type="float" office:value="-1704.74" calcext:value-type="float">
            <text:p>-1.705</text:p>
          </table:table-cell>
          <table:table-cell table:style-name="ce104" office:value-type="float" office:value="188428.53" calcext:value-type="float">
            <text:p>188.429</text:p>
          </table:table-cell>
          <table:table-cell table:style-name="ce147" office:value-type="float" office:value="-100.904714376321" calcext:value-type="float">
            <text:p>-100,90</text:p>
          </table:table-cell>
          <table:table-cell table:style-name="ce85" office:value-type="float" office:value="-216742.76" calcext:value-type="float">
            <text:p>-216.743</text:p>
          </table:table-cell>
          <table:table-cell table:style-name="ce104" office:value-type="float" office:value="454460.23" calcext:value-type="float">
            <text:p>454.460</text:p>
          </table:table-cell>
          <table:table-cell table:style-name="ce147" office:value-type="float" office:value="-147.692349229326" calcext:value-type="float">
            <text:p>-147,69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Inclusión Social, Juventud, Familias e Igualdad</text:p>
          </table:table-cell>
          <table:table-cell table:style-name="ce85" office:value-type="float" office:value="2922191.18" calcext:value-type="float">
            <text:p>2.922.191</text:p>
          </table:table-cell>
          <table:table-cell table:style-name="ce104" office:value-type="float" office:value="3039478.22" calcext:value-type="float">
            <text:p>3.039.478</text:p>
          </table:table-cell>
          <table:table-cell table:style-name="ce147" office:value-type="float" office:value="-3.85878863116182" calcext:value-type="float">
            <text:p>-3,86</text:p>
          </table:table-cell>
          <table:table-cell table:style-name="ce85" office:value-type="float" office:value="17695014.37" calcext:value-type="float">
            <text:p>17.695.014</text:p>
          </table:table-cell>
          <table:table-cell table:style-name="ce104" office:value-type="float" office:value="10686838.74" calcext:value-type="float">
            <text:p>10.686.839</text:p>
          </table:table-cell>
          <table:table-cell table:style-name="ce147" office:value-type="float" office:value="65.5776305837661" calcext:value-type="float">
            <text:p>65,5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 la Mujer</text:p>
          </table:table-cell>
          <table:table-cell table:style-name="ce85" office:value-type="float" office:value="8502.63" calcext:value-type="float">
            <text:p>8.503</text:p>
          </table:table-cell>
          <table:table-cell table:style-name="ce104" office:value-type="float" office:value="3695.65" calcext:value-type="float">
            <text:p>3.696</text:p>
          </table:table-cell>
          <table:table-cell table:style-name="ce147" office:value-type="float" office:value="130.071300041941" calcext:value-type="float">
            <text:p>130,07</text:p>
          </table:table-cell>
          <table:table-cell table:style-name="ce85" office:value-type="float" office:value="88130.63" calcext:value-type="float">
            <text:p>88.131</text:p>
          </table:table-cell>
          <table:table-cell table:style-name="ce104" office:value-type="float" office:value="31033.31" calcext:value-type="float">
            <text:p>31.033</text:p>
          </table:table-cell>
          <table:table-cell table:style-name="ce147" office:value-type="float" office:value="183.987206005418" calcext:value-type="float">
            <text:p>183,99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 la Juventud</text:p>
          </table:table-cell>
          <table:table-cell table:style-name="ce85" office:value-type="float" office:value="15197.55" calcext:value-type="float">
            <text:p>15.198</text:p>
          </table:table-cell>
          <table:table-cell table:style-name="ce104" office:value-type="float" office:value="28458.39" calcext:value-type="float">
            <text:p>28.458</text:p>
          </table:table-cell>
          <table:table-cell table:style-name="ce147" office:value-type="float" office:value="-46.5972952088997" calcext:value-type="float">
            <text:p>-46,60</text:p>
          </table:table-cell>
          <table:table-cell table:style-name="ce85" office:value-type="float" office:value="49763.28" calcext:value-type="float">
            <text:p>49.763</text:p>
          </table:table-cell>
          <table:table-cell table:style-name="ce104" office:value-type="float" office:value="96605.88" calcext:value-type="float">
            <text:p>96.606</text:p>
          </table:table-cell>
          <table:table-cell table:style-name="ce147" office:value-type="float" office:value="-48.488352882868" calcext:value-type="float">
            <text:p>-48,49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Servicios Sociales y Dependencia de Andalucía</text:p>
          </table:table-cell>
          <table:table-cell table:style-name="ce85" office:value-type="float" office:value="1418618.86" calcext:value-type="float">
            <text:p>1.418.619</text:p>
          </table:table-cell>
          <table:table-cell table:style-name="ce104" office:value-type="float" office:value="787808.97" calcext:value-type="float">
            <text:p>787.809</text:p>
          </table:table-cell>
          <table:table-cell table:style-name="ce147" office:value-type="float" office:value="80.0714277218753" calcext:value-type="float">
            <text:p>80,07</text:p>
          </table:table-cell>
          <table:table-cell table:style-name="ce85" office:value-type="float" office:value="4668743.85" calcext:value-type="float">
            <text:p>4.668.744</text:p>
          </table:table-cell>
          <table:table-cell table:style-name="ce104" office:value-type="float" office:value="4919349.5" calcext:value-type="float">
            <text:p>4.919.350</text:p>
          </table:table-cell>
          <table:table-cell table:style-name="ce147" office:value-type="float" office:value="-5.09428431543643" calcext:value-type="float">
            <text:p>-5,09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Andaluza de Cooperación Internacional para el Desarrollo (ACCID)</text:p>
          </table:table-cell>
          <table:table-cell table:style-name="ce85" office:value-type="float" office:value="5546.81" calcext:value-type="float">
            <text:p>5.547</text:p>
          </table:table-cell>
          <table:table-cell table:style-name="ce104" office:value-type="float" office:value="99.5" calcext:value-type="float">
            <text:p>100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494540.15" calcext:value-type="float">
            <text:p>494.540</text:p>
          </table:table-cell>
          <table:table-cell table:style-name="ce104" office:value-type="float" office:value="2476188.79" calcext:value-type="float">
            <text:p>2.476.189</text:p>
          </table:table-cell>
          <table:table-cell table:style-name="ce147" office:value-type="float" office:value="-80.0281726499537" calcext:value-type="float">
            <text:p>-80,03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Cultura y Deporte</text:p>
          </table:table-cell>
          <table:table-cell table:style-name="ce85" office:value-type="float" office:value="425337.78" calcext:value-type="float">
            <text:p>425.338</text:p>
          </table:table-cell>
          <table:table-cell table:style-name="ce104" office:value-type="float" office:value="196568.68" calcext:value-type="float">
            <text:p>196.569</text:p>
          </table:table-cell>
          <table:table-cell table:style-name="ce147" office:value-type="float" office:value="116.381256668153" calcext:value-type="float">
            <text:p>116,38</text:p>
          </table:table-cell>
          <table:table-cell table:style-name="ce85" office:value-type="float" office:value="1429360.87" calcext:value-type="float">
            <text:p>1.429.361</text:p>
          </table:table-cell>
          <table:table-cell table:style-name="ce104" office:value-type="float" office:value="809009.5" calcext:value-type="float">
            <text:p>809.010</text:p>
          </table:table-cell>
          <table:table-cell table:style-name="ce147" office:value-type="float" office:value="76.6803566583581" calcext:value-type="float">
            <text:p>76,6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Patronato de la Alhambra y Generalife</text:p>
          </table:table-cell>
          <table:table-cell table:style-name="ce85" office:value-type="float" office:value="1281402.16" calcext:value-type="float">
            <text:p>1.281.402</text:p>
          </table:table-cell>
          <table:table-cell table:style-name="ce104" office:value-type="float" office:value="1100264.59" calcext:value-type="float">
            <text:p>1.100.265</text:p>
          </table:table-cell>
          <table:table-cell table:style-name="ce147" office:value-type="float" office:value="16.463091845935" calcext:value-type="float">
            <text:p>16,46</text:p>
          </table:table-cell>
          <table:table-cell table:style-name="ce85" office:value-type="float" office:value="18335594.83" calcext:value-type="float">
            <text:p>18.335.595</text:p>
          </table:table-cell>
          <table:table-cell table:style-name="ce104" office:value-type="float" office:value="18124165.78" calcext:value-type="float">
            <text:p>18.124.166</text:p>
          </table:table-cell>
          <table:table-cell table:style-name="ce147" office:value-type="float" office:value="1.16655879540294" calcext:value-type="float">
            <text:p>1,17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entro Andaluz de Arte Contemporáneo</text:p>
          </table:table-cell>
          <table:table-cell table:style-name="ce85" office:value-type="float" office:value="2539.98" calcext:value-type="float">
            <text:p>2.540</text:p>
          </table:table-cell>
          <table:table-cell table:style-name="ce104" office:value-type="float" office:value="2203.2" calcext:value-type="float">
            <text:p>2.203</text:p>
          </table:table-cell>
          <table:table-cell table:style-name="ce147" office:value-type="float" office:value="15.2859477124183" calcext:value-type="float">
            <text:p>15,29</text:p>
          </table:table-cell>
          <table:table-cell table:style-name="ce85" office:value-type="float" office:value="118396.48" calcext:value-type="float">
            <text:p>118.396</text:p>
          </table:table-cell>
          <table:table-cell table:style-name="ce104" office:value-type="float" office:value="14302.44" calcext:value-type="float">
            <text:p>14.302</text:p>
          </table:table-cell>
          <table:table-cell table:style-name="ce147" office:value-type="float" office:value="727.806164542554" calcext:value-type="float">
            <text:p>727,81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Andaluza de Instituciones Culturales</text:p>
          </table:table-cell>
          <table:table-cell table:style-name="ce85" office:value-type="float" office:value="171151.54" calcext:value-type="float">
            <text:p>171.152</text:p>
          </table:table-cell>
          <table:table-cell table:style-name="ce104" office:value-type="float" office:value="64018.93" calcext:value-type="float">
            <text:p>64.019</text:p>
          </table:table-cell>
          <table:table-cell table:style-name="ce147" office:value-type="float" office:value="167.345205550921" calcext:value-type="float">
            <text:p>167,35</text:p>
          </table:table-cell>
          <table:table-cell table:style-name="ce85" office:value-type="float" office:value="540243.65" calcext:value-type="float">
            <text:p>540.244</text:p>
          </table:table-cell>
          <table:table-cell table:style-name="ce104" office:value-type="float" office:value="470324.48" calcext:value-type="float">
            <text:p>470.324</text:p>
          </table:table-cell>
          <table:table-cell table:style-name="ce147" office:value-type="float" office:value="14.8661558080073" calcext:value-type="float">
            <text:p>14,87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l Patrimonio Histórico (IAPH)</text:p>
          </table:table-cell>
          <table:table-cell table:style-name="ce85" office:value-type="float" office:value="34661.07" calcext:value-type="float">
            <text:p>34.661</text:p>
          </table:table-cell>
          <table:table-cell table:style-name="ce104" office:value-type="float" office:value="35914.75" calcext:value-type="float">
            <text:p>35.915</text:p>
          </table:table-cell>
          <table:table-cell table:style-name="ce147" office:value-type="float" office:value="-3.49071064117111" calcext:value-type="float">
            <text:p>-3,49</text:p>
          </table:table-cell>
          <table:table-cell table:style-name="ce85" office:value-type="float" office:value="146556.69" calcext:value-type="float">
            <text:p>146.557</text:p>
          </table:table-cell>
          <table:table-cell table:style-name="ce104" office:value-type="float" office:value="131110.53" calcext:value-type="float">
            <text:p>131.111</text:p>
          </table:table-cell>
          <table:table-cell table:style-name="ce147" office:value-type="float" office:value="11.7810217074098" calcext:value-type="float">
            <text:p>11,7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Sostenibilidad y Medio Ambiente</text:p>
          </table:table-cell>
          <table:table-cell table:style-name="ce85" office:value-type="float" office:value="870167.11" calcext:value-type="float">
            <text:p>870.167</text:p>
          </table:table-cell>
          <table:table-cell table:style-name="ce104" office:value-type="float" office:value="1458125.78" calcext:value-type="float">
            <text:p>1.458.126</text:p>
          </table:table-cell>
          <table:table-cell table:style-name="ce147" office:value-type="float" office:value="-40.3229047908336" calcext:value-type="float">
            <text:p>-40,32</text:p>
          </table:table-cell>
          <table:table-cell table:style-name="ce85" office:value-type="float" office:value="6766805.1" calcext:value-type="float">
            <text:p>6.766.805</text:p>
          </table:table-cell>
          <table:table-cell table:style-name="ce104" office:value-type="float" office:value="6930037.52" calcext:value-type="float">
            <text:p>6.930.038</text:p>
          </table:table-cell>
          <table:table-cell table:style-name="ce147" office:value-type="float" office:value="-2.35543342339653" calcext:value-type="float">
            <text:p>-2,36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Medio Ambiente y Agua de Andalucía</text:p>
          </table:table-cell>
          <table:table-cell table:style-name="ce85" office:value-type="float" office:value="14892.22" calcext:value-type="float">
            <text:p>14.892</text:p>
          </table:table-cell>
          <table:table-cell table:style-name="ce104" office:value-type="float" office:value="1234961.99" calcext:value-type="float">
            <text:p>1.234.962</text:p>
          </table:table-cell>
          <table:table-cell table:style-name="ce147" office:value-type="float" office:value="-98.794115112806" calcext:value-type="float">
            <text:p>-98,79</text:p>
          </table:table-cell>
          <table:table-cell table:style-name="ce85" office:value-type="float" office:value="1543783.32" calcext:value-type="float">
            <text:p>1.543.783</text:p>
          </table:table-cell>
          <table:table-cell table:style-name="ce104" office:value-type="float" office:value="2660155.83" calcext:value-type="float">
            <text:p>2.660.156</text:p>
          </table:table-cell>
          <table:table-cell table:style-name="ce147" office:value-type="float" office:value="-41.966432846154" calcext:value-type="float">
            <text:p>-41,97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Industria, Energía y Minas</text:p>
          </table:table-cell>
          <table:table-cell table:style-name="ce85" office:value-type="float" office:value="765602.27" calcext:value-type="float">
            <text:p>765.602</text:p>
          </table:table-cell>
          <table:table-cell table:style-name="ce104" office:value-type="float" office:value="1135455.54" calcext:value-type="float">
            <text:p>1.135.456</text:p>
          </table:table-cell>
          <table:table-cell table:style-name="ce147" office:value-type="float" office:value="-32.5731177462043" calcext:value-type="float">
            <text:p>-32,57</text:p>
          </table:table-cell>
          <table:table-cell table:style-name="ce85" office:value-type="float" office:value="4193787.85" calcext:value-type="float">
            <text:p>4.193.788</text:p>
          </table:table-cell>
          <table:table-cell table:style-name="ce104" office:value-type="float" office:value="5408318.13" calcext:value-type="float">
            <text:p>5.408.318</text:p>
          </table:table-cell>
          <table:table-cell table:style-name="ce147" office:value-type="float" office:value="-22.4567092912487" calcext:value-type="float">
            <text:p>-22,46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Andaluza de la Energía</text:p>
          </table:table-cell>
          <table:table-cell table:style-name="ce85" office:value-type="float" office:value="5035.65" calcext:value-type="float">
            <text:p>5.036</text:p>
          </table:table-cell>
          <table:table-cell table:style-name="ce104" office:value-type="float" office:value="125004.02" calcext:value-type="float">
            <text:p>125.004</text:p>
          </table:table-cell>
          <table:table-cell table:style-name="ce147" office:value-type="float" office:value="-95.9716095530368" calcext:value-type="float">
            <text:p>-95,97</text:p>
          </table:table-cell>
          <table:table-cell table:style-name="ce85" office:value-type="float" office:value="103642.92" calcext:value-type="float">
            <text:p>103.643</text:p>
          </table:table-cell>
          <table:table-cell table:style-name="ce104" office:value-type="float" office:value="1174414.38" calcext:value-type="float">
            <text:p>1.174.414</text:p>
          </table:table-cell>
          <table:table-cell table:style-name="ce147" office:value-type="float" office:value="-91.1749275413334" calcext:value-type="float">
            <text:p>-91,17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Justicia, Administración Local y Función Pública</text:p>
          </table:table-cell>
          <table:table-cell table:style-name="ce85" office:value-type="float" office:value="104538.78" calcext:value-type="float">
            <text:p>104.539</text:p>
          </table:table-cell>
          <table:table-cell table:style-name="ce104" office:value-type="float" office:value="283059.49" calcext:value-type="float">
            <text:p>283.059</text:p>
          </table:table-cell>
          <table:table-cell table:style-name="ce147" office:value-type="float" office:value="-63.0682652611294" calcext:value-type="float">
            <text:p>-63,07</text:p>
          </table:table-cell>
          <table:table-cell table:style-name="ce85" office:value-type="float" office:value="1098345.19" calcext:value-type="float">
            <text:p>1.098.345</text:p>
          </table:table-cell>
          <table:table-cell table:style-name="ce104" office:value-type="float" office:value="1240827.41" calcext:value-type="float">
            <text:p>1.240.827</text:p>
          </table:table-cell>
          <table:table-cell table:style-name="ce147" office:value-type="float" office:value="-11.4828395030378" calcext:value-type="float">
            <text:p>-11,4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 Administración Pública</text:p>
          </table:table-cell>
          <table:table-cell table:style-name="ce85" office:value-type="float" office:value="44681.03" calcext:value-type="float">
            <text:p>44.681</text:p>
          </table:table-cell>
          <table:table-cell table:style-name="ce104" office:value-type="float" office:value="50865.79" calcext:value-type="float">
            <text:p>50.866</text:p>
          </table:table-cell>
          <table:table-cell table:style-name="ce147" office:value-type="float" office:value="-12.158977576088" calcext:value-type="float">
            <text:p>-12,16</text:p>
          </table:table-cell>
          <table:table-cell table:style-name="ce85" office:value-type="float" office:value="110490.5" calcext:value-type="float">
            <text:p>110.491</text:p>
          </table:table-cell>
          <table:table-cell table:style-name="ce104" office:value-type="float" office:value="435979.09" calcext:value-type="float">
            <text:p>435.979</text:p>
          </table:table-cell>
          <table:table-cell table:style-name="ce147" office:value-type="float" office:value="-74.656926780594" calcext:value-type="float">
            <text:p>-74,66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Deuda Públic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Gastos de diversas Consejería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 Corporaciones Locales por Participación en Ingresos del Estado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Fondo Andaluz de Garantía Agraria</text:p>
          </table:table-cell>
          <table:table-cell table:style-name="ce85" office:value-type="float" office:value="180049.24" calcext:value-type="float">
            <text:p>180.049</text:p>
          </table:table-cell>
          <table:table-cell table:style-name="ce104" office:value-type="float" office:value="1354960.04" calcext:value-type="float">
            <text:p>1.354.960</text:p>
          </table:table-cell>
          <table:table-cell table:style-name="ce147" office:value-type="float" office:value="-86.7118413322359" calcext:value-type="float">
            <text:p>-86,71</text:p>
          </table:table-cell>
          <table:table-cell table:style-name="ce85" office:value-type="float" office:value="733548.69" calcext:value-type="float">
            <text:p>733.549</text:p>
          </table:table-cell>
          <table:table-cell table:style-name="ce104" office:value-type="float" office:value="2031073.18" calcext:value-type="float">
            <text:p>2.031.073</text:p>
          </table:table-cell>
          <table:table-cell table:style-name="ce147" office:value-type="float" office:value="-63.8836898038307" calcext:value-type="float">
            <text:p>-63,88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Pensiones Asistenciale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Participación de las entidades locales en los tributos de la Comunidad Autónom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37" office:value-type="string" calcext:value-type="string">
            <text:p>TOTALES</text:p>
          </table:table-cell>
          <table:table-cell table:style-name="ce422" office:value-type="float" office:value="71244616.32" calcext:value-type="float">
            <text:p>71.244.616</text:p>
          </table:table-cell>
          <table:table-cell table:style-name="ce423" office:value-type="float" office:value="81263023.04" calcext:value-type="float">
            <text:p>81.263.023</text:p>
          </table:table-cell>
          <table:table-cell table:style-name="ce424" office:value-type="float" office:value="-12.3283706970496" calcext:value-type="float">
            <text:p>-12,33</text:p>
          </table:table-cell>
          <table:table-cell table:style-name="ce422" office:value-type="float" office:value="338574985.93" calcext:value-type="float">
            <text:p>338.574.986</text:p>
          </table:table-cell>
          <table:table-cell table:style-name="ce423" office:value-type="float" office:value="321234391.24" calcext:value-type="float">
            <text:p>321.234.391</text:p>
          </table:table-cell>
          <table:table-cell table:style-name="ce424" office:value-type="float" office:value="5.39811276839426" calcext:value-type="float">
            <text:p>5,40</text:p>
          </table:table-cell>
          <table:table-cell table:number-columns-repeated="55"/>
        </table:table-row>
        <table:table-row table:style-name="ro12" table:number-rows-repeated="1048494">
          <table:table-cell table:number-columns-repeated="64"/>
        </table:table-row>
        <table:table-row table:style-name="ro12">
          <table:table-cell table:number-columns-repeated="64"/>
        </table:table-row>
      </table:table>
      <table:table table:name="3.2.Tasas" table:style-name="ta2" table:print-ranges="'3.2.Tasas'.A1:'3.2.Tasas'.I82">
        <table:table-column table:style-name="co105" table:default-cell-style-name="ce310"/>
        <table:table-column table:style-name="co106" table:default-cell-style-name="ce310"/>
        <table:table-column table:style-name="co107" table:default-cell-style-name="ce310"/>
        <table:table-column table:style-name="co108" table:default-cell-style-name="ce310"/>
        <table:table-column table:style-name="co90" table:default-cell-style-name="ce310"/>
        <table:table-column table:style-name="co43" table:default-cell-style-name="ce310"/>
        <table:table-column table:style-name="co109" table:default-cell-style-name="ce310"/>
        <table:table-column table:style-name="co53" table:default-cell-style-name="ce310"/>
        <table:table-column table:style-name="co110" table:default-cell-style-name="ce310"/>
        <table:table-column table:style-name="co15" table:number-columns-repeated="55" table:default-cell-style-name="ce310"/>
        <table:table-row table:style-name="ro5">
          <table:table-cell table:style-name="ce132">
            <draw:frame draw:z-index="0" draw:name="Imagen 27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number-columns-repeated="2" table:style-name="Default"/>
          <table:covered-table-cell table:number-columns-repeated="3" table:style-name="ce2"/>
          <table:table-cell table:style-name="ce2" table:number-columns-repeated="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JUNIO 2026 (Datos Provisionales)" calcext:value-type="string">
            <text:p>JUNIO 2026 (Datos Provisionales)</text:p>
          </table:table-cell>
          <table:table-cell table:style-name="Default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12">
          <table:table-cell/>
          <table:table-cell table:style-name="ce3" office:value-type="string" calcext:value-type="string">
            <text:p>3.2. Tasas 2026-2025</text:p>
          </table:table-cell>
          <table:table-cell table:style-name="ce311" table:number-columns-repeated="7"/>
          <table:table-cell table:number-columns-repeated="55"/>
        </table:table-row>
        <table:table-row table:style-name="ro12">
          <table:table-cell table:number-columns-repeated="64"/>
        </table:table-row>
        <table:table-row table:style-name="ro12">
          <table:table-cell table:number-columns-repeated="3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4" table:formula="of:=#REF!" office:value-type="string" office:string-value="" calcext:value-type="error">
            <text:p>#¡REF!</text:p>
          </table:covered-table-cell>
          <table:table-cell table:style-name="ce648" office:value-type="string" calcext:value-type="string" table:number-columns-spanned="3" table:number-rows-spanned="1">
            <text:p>RECAUDACIÓN ACUMULADA</text:p>
          </table:table-cell>
          <table:covered-table-cell table:style-name="ce595" table:formula="of:=#REF!" office:value-type="string" office:string-value="" calcext:value-type="error">
            <text:p>#¡REF!</text:p>
          </table:covered-table-cell>
          <table:covered-table-cell table:style-name="ce603" table:formula="of:=#REF!" office:value-type="string" office:string-value="" calcext:value-type="error">
            <text:p>#¡REF!</text:p>
          </table:covered-table-cell>
          <table:table-cell table:number-columns-repeated="55"/>
        </table:table-row>
        <table:table-row table:style-name="ro12">
          <table:table-cell table:number-columns-repeated="2"/>
          <table:table-cell table:style-name="ce249"/>
          <table:table-cell table:style-name="ce543" table:formula="of:=[$'3.1.'.D11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543" table:formula="of:=[.D11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number-columns-repeated="55"/>
        </table:table-row>
        <table:table-row table:style-name="ro12">
          <table:table-cell table:number-columns-repeated="2"/>
          <table:table-cell table:style-name="ce249"/>
          <table:table-cell table:style-name="ce545" table:formula="of:=[$'3.1.'.D12]" office:value-type="float" office:value="2026" calcext:value-type="float">
            <text:p>2026</text:p>
          </table:table-cell>
          <table:table-cell table:style-name="ce558" table:formula="of:=[$'3.1.'.E12]" office:value-type="float" office:value="2025" calcext:value-type="float">
            <text:p>2025</text:p>
          </table:table-cell>
          <table:table-cell table:style-name="ce566" table:formula="of:=[$'3.1.'.F12]" office:value-type="string" office:string-value="%26/25" calcext:value-type="string">
            <text:p>%26/25</text:p>
          </table:table-cell>
          <table:table-cell table:style-name="ce545" table:formula="of:=[.D12]" office:value-type="float" office:value="2026" calcext:value-type="float">
            <text:p>2026</text:p>
          </table:table-cell>
          <table:table-cell table:style-name="ce558" table:formula="of:=[.E12]" office:value-type="float" office:value="2025" calcext:value-type="float">
            <text:p>2025</text:p>
          </table:table-cell>
          <table:table-cell table:style-name="ce566" table:formula="of:=[.F12]" office:value-type="string" office:string-value="%26/25" calcext:value-type="string">
            <text:p>%26/25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Consejería de Sanidad, Presidencia y Emergencias (Área Presidencia)</text:p>
          </table:table-cell>
          <table:table-cell table:style-name="ce238" office:value-type="float" office:value="39248.46" calcext:value-type="float">
            <text:p>39.248</text:p>
          </table:table-cell>
          <table:table-cell table:style-name="ce259" office:value-type="float" office:value="44287.15" calcext:value-type="float">
            <text:p>44.287</text:p>
          </table:table-cell>
          <table:table-cell table:style-name="ce144" office:value-type="float" office:value="-11.3773182514567" calcext:value-type="float">
            <text:p>-11,38</text:p>
          </table:table-cell>
          <table:table-cell table:style-name="ce238" office:value-type="float" office:value="234800.79" calcext:value-type="float">
            <text:p>234.801</text:p>
          </table:table-cell>
          <table:table-cell table:style-name="ce259" office:value-type="float" office:value="255174.05" calcext:value-type="float">
            <text:p>255.174</text:p>
          </table:table-cell>
          <table:table-cell table:style-name="ce144" office:value-type="float" office:value="-7.98406421029097" calcext:value-type="float">
            <text:p>-7,9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igital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Agencia de Seguridad y Gestión Integral de Emergencias de Andalucía</text:p>
          </table:table-cell>
          <table:table-cell table:style-name="ce85" office:value-type="float" office:value="757.13" calcext:value-type="float">
            <text:p>757</text:p>
          </table:table-cell>
          <table:table-cell table:style-name="ce104" office:value-type="float" office:value="90.13" calcext:value-type="float">
            <text:p>90</text:p>
          </table:table-cell>
          <table:table-cell table:style-name="ce147" office:value-type="float" office:value="740.042161322534" calcext:value-type="float">
            <text:p>740,04</text:p>
          </table:table-cell>
          <table:table-cell table:style-name="ce85" office:value-type="float" office:value="34318.4" calcext:value-type="float">
            <text:p>34.318</text:p>
          </table:table-cell>
          <table:table-cell table:style-name="ce104" office:value-type="float" office:value="447.45" calcext:value-type="float">
            <text:p>447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Consorcio para el Desarrollo de la Sociedad de la Información y del Conocimiento en Andalucía “Fernando de los Ríos”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Agencia Pública Empresarial de la Radio y Televisión de Andalucía (RTVA)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Parlamento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ámara de Cuenta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ejo Consultivo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ejo Audiovisual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o de Transparencia y Protección de Datos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Agencia de la Competencia y de la Regulación Económica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Consejería de Economía, Hacienda, Fondos Europeos y Diálogo Social</text:p>
          </table:table-cell>
          <table:table-cell table:style-name="ce85" office:value-type="float" office:value="174337.02" calcext:value-type="float">
            <text:p>174.337</text:p>
          </table:table-cell>
          <table:table-cell table:style-name="ce104" office:value-type="float" office:value="194445.82" calcext:value-type="float">
            <text:p>194.446</text:p>
          </table:table-cell>
          <table:table-cell table:style-name="ce147" office:value-type="float" office:value="-10.3415954120279" calcext:value-type="float">
            <text:p>-10,34</text:p>
          </table:table-cell>
          <table:table-cell table:style-name="ce85" office:value-type="float" office:value="1099300.78" calcext:value-type="float">
            <text:p>1.099.301</text:p>
          </table:table-cell>
          <table:table-cell table:style-name="ce104" office:value-type="float" office:value="1098407.41" calcext:value-type="float">
            <text:p>1.098.407</text:p>
          </table:table-cell>
          <table:table-cell table:style-name="ce147" office:value-type="float" office:value="0.0813332095055797" calcext:value-type="float">
            <text:p>0,0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de Estadística y Cartografía de Andalucía (IECA)</text:p>
          </table:table-cell>
          <table:table-cell table:style-name="ce85" office:value-type="float" office:value="322.27" calcext:value-type="float">
            <text:p>322</text:p>
          </table:table-cell>
          <table:table-cell table:style-name="ce104" office:value-type="float" office:value="247.48" calcext:value-type="float">
            <text:p>247</text:p>
          </table:table-cell>
          <table:table-cell table:style-name="ce147" office:value-type="float" office:value="30.2206238887991" calcext:value-type="float">
            <text:p>30,22</text:p>
          </table:table-cell>
          <table:table-cell table:style-name="ce85" office:value-type="float" office:value="2182.69" calcext:value-type="float">
            <text:p>2.183</text:p>
          </table:table-cell>
          <table:table-cell table:style-name="ce104" office:value-type="float" office:value="1484.26" calcext:value-type="float">
            <text:p>1.484</text:p>
          </table:table-cell>
          <table:table-cell table:style-name="ce147" office:value-type="float" office:value="47.0557718998019" calcext:value-type="float">
            <text:p>47,06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Tributaria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Agencia Empresarial para la Transformación y el Desarrollo Económico (TRADE)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Innovación y Desarrollo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Desarrollo Educativo y Formación Profesional</text:p>
          </table:table-cell>
          <table:table-cell table:style-name="ce85" office:value-type="float" office:value="1463857.98" calcext:value-type="float">
            <text:p>1.463.858</text:p>
          </table:table-cell>
          <table:table-cell table:style-name="ce104" office:value-type="float" office:value="1769090.15" calcext:value-type="float">
            <text:p>1.769.090</text:p>
          </table:table-cell>
          <table:table-cell table:style-name="ce147" office:value-type="float" office:value="-17.2536244125264" calcext:value-type="float">
            <text:p>-17,25</text:p>
          </table:table-cell>
          <table:table-cell table:style-name="ce85" office:value-type="float" office:value="3999637.91" calcext:value-type="float">
            <text:p>3.999.638</text:p>
          </table:table-cell>
          <table:table-cell table:style-name="ce104" office:value-type="float" office:value="4778365.66" calcext:value-type="float">
            <text:p>4.778.366</text:p>
          </table:table-cell>
          <table:table-cell table:style-name="ce147" office:value-type="float" office:value="-16.2969476471585" calcext:value-type="float">
            <text:p>-16,30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Parque de las Ciencias de Granad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Agencia Pública Andaluza de Educación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ejería de Agricultura, Pesca, Agua y Desarrollo Rural</text:p>
          </table:table-cell>
          <table:table-cell table:style-name="ce85" office:value-type="float" office:value="10260041.89" calcext:value-type="float">
            <text:p>10.260.042</text:p>
          </table:table-cell>
          <table:table-cell table:style-name="ce104" office:value-type="float" office:value="12470070.81" calcext:value-type="float">
            <text:p>12.470.071</text:p>
          </table:table-cell>
          <table:table-cell table:style-name="ce147" office:value-type="float" office:value="-17.7226653615129" calcext:value-type="float">
            <text:p>-17,72</text:p>
          </table:table-cell>
          <table:table-cell table:style-name="ce85" office:value-type="float" office:value="25601805.92" calcext:value-type="float">
            <text:p>25.601.806</text:p>
          </table:table-cell>
          <table:table-cell table:style-name="ce104" office:value-type="float" office:value="18446804.65" calcext:value-type="float">
            <text:p>18.446.805</text:p>
          </table:table-cell>
          <table:table-cell table:style-name="ce147" office:value-type="float" office:value="38.7872122340711" calcext:value-type="float">
            <text:p>38,79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 Investigación y Formación Agraria, Pesquera, Alimentaria y de la Producción Ecológica (IAIFAPAPE)</text:p>
          </table:table-cell>
          <table:table-cell table:style-name="ce85" office:value-type="float" office:value="5750.36" calcext:value-type="float">
            <text:p>5.750</text:p>
          </table:table-cell>
          <table:table-cell table:style-name="ce104" office:value-type="float" office:value="6516.42" calcext:value-type="float">
            <text:p>6.516</text:p>
          </table:table-cell>
          <table:table-cell table:style-name="ce147" office:value-type="float" office:value="-11.7558413975772" calcext:value-type="float">
            <text:p>-11,76</text:p>
          </table:table-cell>
          <table:table-cell table:style-name="ce85" office:value-type="float" office:value="43392.26" calcext:value-type="float">
            <text:p>43.392</text:p>
          </table:table-cell>
          <table:table-cell table:style-name="ce104" office:value-type="float" office:value="44183.57" calcext:value-type="float">
            <text:p>44.184</text:p>
          </table:table-cell>
          <table:table-cell table:style-name="ce147" office:value-type="float" office:value="-1.79095985227087" calcext:value-type="float">
            <text:p>-1,79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Gestión Agraria y Pesquera de Andalucía (AGAPA)</text:p>
          </table:table-cell>
          <table:table-cell table:style-name="ce85" office:value-type="float" office:value="10785.67" calcext:value-type="float">
            <text:p>10.786</text:p>
          </table:table-cell>
          <table:table-cell table:style-name="ce104" office:value-type="float" office:value="19850.66" calcext:value-type="float">
            <text:p>19.851</text:p>
          </table:table-cell>
          <table:table-cell table:style-name="ce147" office:value-type="float" office:value="-45.6659375557286" calcext:value-type="float">
            <text:p>-45,67</text:p>
          </table:table-cell>
          <table:table-cell table:style-name="ce85" office:value-type="float" office:value="189666.12" calcext:value-type="float">
            <text:p>189.666</text:p>
          </table:table-cell>
          <table:table-cell table:style-name="ce104" office:value-type="float" office:value="232784.02" calcext:value-type="float">
            <text:p>232.784</text:p>
          </table:table-cell>
          <table:table-cell table:style-name="ce147" office:value-type="float" office:value="-18.5227061548297" calcext:value-type="float">
            <text:p>-18,52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Consejería de Sanidad, Presidencia y Emergencias (Área Sanidad)</text:p>
          </table:table-cell>
          <table:table-cell table:style-name="ce85" office:value-type="float" office:value="117086.68" calcext:value-type="float">
            <text:p>117.087</text:p>
          </table:table-cell>
          <table:table-cell table:style-name="ce104" office:value-type="float" office:value="132508.38" calcext:value-type="float">
            <text:p>132.508</text:p>
          </table:table-cell>
          <table:table-cell table:style-name="ce147" office:value-type="float" office:value="-11.6382828014349" calcext:value-type="float">
            <text:p>-11,64</text:p>
          </table:table-cell>
          <table:table-cell table:style-name="ce85" office:value-type="float" office:value="877812.6" calcext:value-type="float">
            <text:p>877.813</text:p>
          </table:table-cell>
          <table:table-cell table:style-name="ce104" office:value-type="float" office:value="1287376.6" calcext:value-type="float">
            <text:p>1.287.377</text:p>
          </table:table-cell>
          <table:table-cell table:style-name="ce147" office:value-type="float" office:value="-31.8138453036975" calcext:value-type="float">
            <text:p>-31,81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Servicio Andaluz de Salud</text:p>
          </table:table-cell>
          <table:table-cell table:style-name="ce85" office:value-type="float" office:value="173411.21" calcext:value-type="float">
            <text:p>173.411</text:p>
          </table:table-cell>
          <table:table-cell table:style-name="ce104" office:value-type="float" office:value="242890.17" calcext:value-type="float">
            <text:p>242.890</text:p>
          </table:table-cell>
          <table:table-cell table:style-name="ce147" office:value-type="float" office:value="-28.6050934049739" calcext:value-type="float">
            <text:p>-28,61</text:p>
          </table:table-cell>
          <table:table-cell table:style-name="ce85" office:value-type="float" office:value="1481391.96" calcext:value-type="float">
            <text:p>1.481.392</text:p>
          </table:table-cell>
          <table:table-cell table:style-name="ce104" office:value-type="float" office:value="4429306.7" calcext:value-type="float">
            <text:p>4.429.307</text:p>
          </table:table-cell>
          <table:table-cell table:style-name="ce147" office:value-type="float" office:value="-66.5547666861724" calcext:value-type="float">
            <text:p>-66,55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de Salud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Sanitario Público del Aljarafe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ejería de Empleo, Empresa y Trabajo Autónomo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387.94" calcext:value-type="float">
            <text:p>388</text:p>
          </table:table-cell>
          <table:table-cell table:style-name="ce104" office:value-type="float" office:value="151.06" calcext:value-type="float">
            <text:p>151</text:p>
          </table:table-cell>
          <table:table-cell table:style-name="ce147" office:value-type="float" office:value="156.811862835959" calcext:value-type="float">
            <text:p>156,81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 Prevención de Riesgos Laborale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Servicio Andaluz de Empleo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float" office:value="-10.15" calcext:value-type="float">
            <text:p>-10</text:p>
          </table:table-cell>
          <table:table-cell table:style-name="ce147" office:value-type="float" office:value="100" calcext:value-type="float">
            <text:p>100,00</text:p>
          </table:table-cell>
          <table:table-cell table:style-name="ce85" office:value-type="float" office:value="57.7" calcext:value-type="float">
            <text:p>58</text:p>
          </table:table-cell>
          <table:table-cell table:style-name="ce104" office:value-type="float" office:value="15.77" calcext:value-type="float">
            <text:p>16</text:p>
          </table:table-cell>
          <table:table-cell table:style-name="ce147" office:value-type="float" office:value="265.884590995561" calcext:value-type="float">
            <text:p>265,88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ejería de Universidad, Investigación e Innovación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Agencia para la Calidad Científica y Universitaria de Andalucía (ACCUA)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Turismo y Andalucía Exterior</text:p>
          </table:table-cell>
          <table:table-cell table:style-name="ce85" office:value-type="float" office:value="269.57" calcext:value-type="float">
            <text:p>270</text:p>
          </table:table-cell>
          <table:table-cell table:style-name="ce104" office:value-type="float" office:value="284.21" calcext:value-type="float">
            <text:p>284</text:p>
          </table:table-cell>
          <table:table-cell table:style-name="ce147" office:value-type="float" office:value="-5.15112065022342" calcext:value-type="float">
            <text:p>-5,15</text:p>
          </table:table-cell>
          <table:table-cell table:style-name="ce85" office:value-type="float" office:value="2458.73" calcext:value-type="float">
            <text:p>2.459</text:p>
          </table:table-cell>
          <table:table-cell table:style-name="ce104" office:value-type="float" office:value="2468.18" calcext:value-type="float">
            <text:p>2.468</text:p>
          </table:table-cell>
          <table:table-cell table:style-name="ce147" office:value-type="float" office:value="-0.382873210219669" calcext:value-type="float">
            <text:p>-0,3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Fomento, Articulación del Territorio y Vivienda</text:p>
          </table:table-cell>
          <table:table-cell table:style-name="ce85" office:value-type="float" office:value="456967.58" calcext:value-type="float">
            <text:p>456.968</text:p>
          </table:table-cell>
          <table:table-cell table:style-name="ce104" office:value-type="float" office:value="522953.94" calcext:value-type="float">
            <text:p>522.954</text:p>
          </table:table-cell>
          <table:table-cell table:style-name="ce147" office:value-type="float" office:value="-12.6180060905555" calcext:value-type="float">
            <text:p>-12,62</text:p>
          </table:table-cell>
          <table:table-cell table:style-name="ce85" office:value-type="float" office:value="2613896.26" calcext:value-type="float">
            <text:p>2.613.896</text:p>
          </table:table-cell>
          <table:table-cell table:style-name="ce104" office:value-type="float" office:value="2601342.02" calcext:value-type="float">
            <text:p>2.601.342</text:p>
          </table:table-cell>
          <table:table-cell table:style-name="ce147" office:value-type="float" office:value="0.482606281814483" calcext:value-type="float">
            <text:p>0,4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 la Costa de Huelv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l Área de Almer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l Área de Córdob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l Área de Granad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l Área de Jaén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orcio Transporte Metropolitano del Área de Málag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orcio Transporte Metropolitano del Área de Sevill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l Campo de Gibraltar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orcio Transporte Metropolitano de la Bahía de Cádiz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Palacio de Exposiciones y Congresos de Granad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Agencia de Vivienda y Rehabilitación de Andalucía (AVRA)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Obra Pública de la Junta de Andalucía (AOPJA)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Puertos de Andalucía</text:p>
          </table:table-cell>
          <table:table-cell table:style-name="ce85" office:value-type="float" office:value="-4333.35" calcext:value-type="float">
            <text:p>-4.333</text:p>
          </table:table-cell>
          <table:table-cell table:style-name="ce104" office:value-type="float" office:value="-7803.85" calcext:value-type="float">
            <text:p>-7.804</text:p>
          </table:table-cell>
          <table:table-cell table:style-name="ce147" office:value-type="float" office:value="44.4716389986994" calcext:value-type="float">
            <text:p>44,47</text:p>
          </table:table-cell>
          <table:table-cell table:style-name="ce85" office:value-type="float" office:value="-235535.51" calcext:value-type="float">
            <text:p>-235.536</text:p>
          </table:table-cell>
          <table:table-cell table:style-name="ce104" office:value-type="float" office:value="-28476.43" calcext:value-type="float">
            <text:p>-28.476</text:p>
          </table:table-cell>
          <table:table-cell table:style-name="ce147" office:value-type="float" office:value="-727.124432381447" calcext:value-type="float">
            <text:p>-727,12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Inclusión Social, Juventud, Familias e Igualdad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 la Mujer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 la Juventud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Servicios Sociales y Dependencia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Andaluza de Cooperación Internacional para el Desarrollo (ACCID)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Cultura y Deporte</text:p>
          </table:table-cell>
          <table:table-cell table:style-name="ce85" office:value-type="float" office:value="23427.4" calcext:value-type="float">
            <text:p>23.427</text:p>
          </table:table-cell>
          <table:table-cell table:style-name="ce104" office:value-type="float" office:value="50453.46" calcext:value-type="float">
            <text:p>50.453</text:p>
          </table:table-cell>
          <table:table-cell table:style-name="ce147" office:value-type="float" office:value="-53.5663163636349" calcext:value-type="float">
            <text:p>-53,57</text:p>
          </table:table-cell>
          <table:table-cell table:style-name="ce85" office:value-type="float" office:value="251852.89" calcext:value-type="float">
            <text:p>251.853</text:p>
          </table:table-cell>
          <table:table-cell table:style-name="ce104" office:value-type="float" office:value="216205.96" calcext:value-type="float">
            <text:p>216.206</text:p>
          </table:table-cell>
          <table:table-cell table:style-name="ce147" office:value-type="float" office:value="16.4874872089558" calcext:value-type="float">
            <text:p>16,49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Patronato de la Alhambra y Generalife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entro Andaluz de Arte Contemporáneo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Andaluza de Instituciones Culturale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l Patrimonio Histórico (IAPH)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Sostenibilidad y Medio Ambiente</text:p>
          </table:table-cell>
          <table:table-cell table:style-name="ce85" office:value-type="float" office:value="446676.68" calcext:value-type="float">
            <text:p>446.677</text:p>
          </table:table-cell>
          <table:table-cell table:style-name="ce104" office:value-type="float" office:value="473758.62" calcext:value-type="float">
            <text:p>473.759</text:p>
          </table:table-cell>
          <table:table-cell table:style-name="ce147" office:value-type="float" office:value="-5.71640047414863" calcext:value-type="float">
            <text:p>-5,72</text:p>
          </table:table-cell>
          <table:table-cell table:style-name="ce85" office:value-type="float" office:value="4747678.41" calcext:value-type="float">
            <text:p>4.747.678</text:p>
          </table:table-cell>
          <table:table-cell table:style-name="ce104" office:value-type="float" office:value="3936233.37" calcext:value-type="float">
            <text:p>3.936.233</text:p>
          </table:table-cell>
          <table:table-cell table:style-name="ce147" office:value-type="float" office:value="20.6147594343473" calcext:value-type="float">
            <text:p>20,61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Medio Ambiente y Agua de Andalucía</text:p>
          </table:table-cell>
          <table:table-cell table:style-name="ce85" office:value-type="float" office:value="27.32" calcext:value-type="float">
            <text:p>27</text:p>
          </table:table-cell>
          <table:table-cell table:style-name="ce104" office:value-type="float" office:value="31.92" calcext:value-type="float">
            <text:p>32</text:p>
          </table:table-cell>
          <table:table-cell table:style-name="ce147" office:value-type="float" office:value="-14.4110275689223" calcext:value-type="float">
            <text:p>-14,41</text:p>
          </table:table-cell>
          <table:table-cell table:style-name="ce85" office:value-type="float" office:value="3229.14" calcext:value-type="float">
            <text:p>3.229</text:p>
          </table:table-cell>
          <table:table-cell table:style-name="ce104" office:value-type="float" office:value="566.99" calcext:value-type="float">
            <text:p>567</text:p>
          </table:table-cell>
          <table:table-cell table:style-name="ce147" office:value-type="float" office:value="469.52327201538" calcext:value-type="float">
            <text:p>469,52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Industria, Energía y Minas</text:p>
          </table:table-cell>
          <table:table-cell table:style-name="ce85" office:value-type="float" office:value="544567.7" calcext:value-type="float">
            <text:p>544.568</text:p>
          </table:table-cell>
          <table:table-cell table:style-name="ce104" office:value-type="float" office:value="634626.14" calcext:value-type="float">
            <text:p>634.626</text:p>
          </table:table-cell>
          <table:table-cell table:style-name="ce147" office:value-type="float" office:value="-14.190786405363" calcext:value-type="float">
            <text:p>-14,19</text:p>
          </table:table-cell>
          <table:table-cell table:style-name="ce85" office:value-type="float" office:value="3667286.88" calcext:value-type="float">
            <text:p>3.667.287</text:p>
          </table:table-cell>
          <table:table-cell table:style-name="ce104" office:value-type="float" office:value="3738061.61" calcext:value-type="float">
            <text:p>3.738.062</text:p>
          </table:table-cell>
          <table:table-cell table:style-name="ce147" office:value-type="float" office:value="-1.89335375882154" calcext:value-type="float">
            <text:p>-1,89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Andaluza de la Energ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Justicia, Administración Local y Función Públic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 Administración Pública</text:p>
          </table:table-cell>
          <table:table-cell table:style-name="ce85" office:value-type="float" office:value="41482.02" calcext:value-type="float">
            <text:p>41.482</text:p>
          </table:table-cell>
          <table:table-cell table:style-name="ce104" office:value-type="float" office:value="50765.31" calcext:value-type="float">
            <text:p>50.765</text:p>
          </table:table-cell>
          <table:table-cell table:style-name="ce147" office:value-type="float" office:value="-18.2866804122737" calcext:value-type="float">
            <text:p>-18,29</text:p>
          </table:table-cell>
          <table:table-cell table:style-name="ce85" office:value-type="float" office:value="107106.87" calcext:value-type="float">
            <text:p>107.107</text:p>
          </table:table-cell>
          <table:table-cell table:style-name="ce104" office:value-type="float" office:value="435533.53" calcext:value-type="float">
            <text:p>435.534</text:p>
          </table:table-cell>
          <table:table-cell table:style-name="ce147" office:value-type="float" office:value="-75.4078933945683" calcext:value-type="float">
            <text:p>-75,41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Deuda Públic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Gastos de diversas Consejería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 Corporaciones Locales por Participación en Ingresos del Estado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Fondo Andaluz de Garantía Agrari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Pensiones Asistenciale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Participación de las entidades locales en los tributos de la Comunidad Autónom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37" office:value-type="string" calcext:value-type="string">
            <text:p>TOTALES</text:p>
          </table:table-cell>
          <table:table-cell table:style-name="ce422" office:value-type="float" office:value="13754683.59" calcext:value-type="float">
            <text:p>13.754.684</text:p>
          </table:table-cell>
          <table:table-cell table:style-name="ce423" office:value-type="float" office:value="16605056.77" calcext:value-type="float">
            <text:p>16.605.057</text:p>
          </table:table-cell>
          <table:table-cell table:style-name="ce424" office:value-type="float" office:value="-17.1656936768184" calcext:value-type="float">
            <text:p>-17,17</text:p>
          </table:table-cell>
          <table:table-cell table:style-name="ce422" office:value-type="float" office:value="44722728.74" calcext:value-type="float">
            <text:p>44.722.729</text:p>
          </table:table-cell>
          <table:table-cell table:style-name="ce423" office:value-type="float" office:value="41476436.43" calcext:value-type="float">
            <text:p>41.476.436</text:p>
          </table:table-cell>
          <table:table-cell table:style-name="ce424" office:value-type="float" office:value="7.82683516092031" calcext:value-type="float">
            <text:p>7,83</text:p>
          </table:table-cell>
          <table:table-cell table:number-columns-repeated="55"/>
        </table:table-row>
        <table:table-row table:style-name="ro12" table:number-rows-repeated="1048494">
          <table:table-cell table:number-columns-repeated="64"/>
        </table:table-row>
        <table:table-row table:style-name="ro12">
          <table:table-cell table:number-columns-repeated="64"/>
        </table:table-row>
      </table:table>
      <table:table table:name="3.3.Otros Ingresos" table:style-name="ta2" table:print-ranges="'3.3.Otros Ingresos'.A1:'3.3.Otros Ingresos'.I82">
        <table:table-column table:style-name="co25" table:default-cell-style-name="ce310"/>
        <table:table-column table:style-name="co111" table:default-cell-style-name="ce310"/>
        <table:table-column table:style-name="co112" table:default-cell-style-name="ce310"/>
        <table:table-column table:style-name="co53" table:default-cell-style-name="ce310"/>
        <table:table-column table:style-name="co108" table:default-cell-style-name="ce310"/>
        <table:table-column table:style-name="co32" table:default-cell-style-name="ce310"/>
        <table:table-column table:style-name="co53" table:default-cell-style-name="ce310"/>
        <table:table-column table:style-name="co113" table:default-cell-style-name="ce310"/>
        <table:table-column table:style-name="co15" table:number-columns-repeated="56" table:default-cell-style-name="ce310"/>
        <table:table-row table:style-name="ro5">
          <table:table-cell table:style-name="ce132">
            <draw:frame draw:z-index="0" draw:name="Imagen 28" draw:style-name="gr2" draw:text-style-name="P2" svg:width="6.26cm" svg:height="4.179cm" svg:x="0cm" svg:y="0.001cm">
              <draw:image xlink:href="Pictures/10000000000000A50000007E4C2B22DE.png" xlink:type="simple" xlink:show="embed" xlink:actuate="onLoad" draw:mime-type="image/png">
                <text:p/>
              </draw:image>
            </draw:frame>
          </table:table-cell>
          <table:table-cell table:style-name="ce132" table:number-columns-repeated="63"/>
        </table:table-row>
        <table:table-row table:style-name="ro5">
          <table:table-cell table:style-name="ce132" table:number-columns-repeated="64"/>
        </table:table-row>
        <table:table-row table:style-name="ro6">
          <table:table-cell table:style-name="ce132" table:number-columns-repeated="3"/>
          <table:table-cell table:style-name="ce5" office:value-type="string" calcext:value-type="string" table:number-columns-spanned="6" table:number-rows-spanned="1">
            <text:p>ESTADÍSTICA DE RECAUDACIÓN TRIBUTARIA DE LA COMUNIDAD AUTÓNOMA DE ANDALUCÍA</text:p>
          </table:table-cell>
          <table:covered-table-cell table:number-columns-repeated="2" table:style-name="Default"/>
          <table:covered-table-cell table:number-columns-repeated="3" table:style-name="ce2"/>
          <table:table-cell table:style-name="ce2" table:number-columns-repeated="2"/>
          <table:table-cell table:style-name="ce132" table:number-columns-repeated="53"/>
        </table:table-row>
        <table:table-row table:style-name="ro7">
          <table:table-cell table:style-name="ce132" table:number-columns-repeated="3"/>
          <table:table-cell table:style-name="ce2"/>
          <table:table-cell table:style-name="Default"/>
          <table:table-cell table:style-name="ce18" table:formula="of:=[$Portada.$H$3]" office:value-type="string" office:string-value="JUNIO 2026 (Datos Provisionales)" calcext:value-type="string">
            <text:p>JUNIO 2026 (Datos Provisionales)</text:p>
          </table:table-cell>
          <table:table-cell table:style-name="Default"/>
          <table:table-cell table:style-name="ce2" table:number-columns-repeated="4"/>
          <table:table-cell table:style-name="ce132" table:number-columns-repeated="53"/>
        </table:table-row>
        <table:table-row table:style-name="ro8" table:number-rows-repeated="3">
          <table:table-cell table:style-name="ce132" table:number-columns-repeated="64"/>
        </table:table-row>
        <table:table-row table:style-name="ro12">
          <table:table-cell/>
          <table:table-cell table:style-name="ce3" office:value-type="string" calcext:value-type="string">
            <text:p>3.3. Otros Ingresos de Capítulo III. 2026-2025</text:p>
          </table:table-cell>
          <table:table-cell table:style-name="ce311" table:number-columns-repeated="7"/>
          <table:table-cell table:number-columns-repeated="55"/>
        </table:table-row>
        <table:table-row table:style-name="ro12">
          <table:table-cell table:number-columns-repeated="64"/>
        </table:table-row>
        <table:table-row table:style-name="ro12">
          <table:table-cell table:number-columns-repeated="3"/>
          <table:table-cell table:style-name="ce619" office:value-type="string" calcext:value-type="string" table:number-columns-spanned="3" table:number-rows-spanned="1">
            <text:p>RECAUDACIÓN MENSUAL</text:p>
          </table:table-cell>
          <table:covered-table-cell table:style-name="ce316" table:formula="of:=#REF!" office:value-type="string" office:string-value="" calcext:value-type="error">
            <text:p>#¡REF!</text:p>
          </table:covered-table-cell>
          <table:covered-table-cell table:style-name="ce564" table:formula="of:=#REF!" office:value-type="string" office:string-value="" calcext:value-type="error">
            <text:p>#¡REF!</text:p>
          </table:covered-table-cell>
          <table:table-cell table:style-name="ce648" office:value-type="string" calcext:value-type="string" table:number-columns-spanned="3" table:number-rows-spanned="1">
            <text:p>RECAUDACIÓN ACUMULADA</text:p>
          </table:table-cell>
          <table:covered-table-cell table:style-name="ce595" table:formula="of:=#REF!" office:value-type="string" office:string-value="" calcext:value-type="error">
            <text:p>#¡REF!</text:p>
          </table:covered-table-cell>
          <table:covered-table-cell table:style-name="ce603" table:formula="of:=#REF!" office:value-type="string" office:string-value="" calcext:value-type="error">
            <text:p>#¡REF!</text:p>
          </table:covered-table-cell>
          <table:table-cell table:number-columns-repeated="55"/>
        </table:table-row>
        <table:table-row table:style-name="ro12">
          <table:table-cell table:number-columns-repeated="2"/>
          <table:table-cell table:style-name="ce249"/>
          <table:table-cell table:style-name="ce543" table:formula="of:=[$'3.2.Tasas'.D11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style-name="ce543" table:formula="of:=[$'3.2.Tasas'.G11]" office:value-type="string" office:string-value="JUNIO" calcext:value-type="string" table:number-columns-spanned="3" table:number-rows-spanned="1">
            <text:p>JUNIO</text:p>
          </table:table-cell>
          <table:covered-table-cell table:style-name="ce556"/>
          <table:covered-table-cell table:style-name="ce565"/>
          <table:table-cell table:number-columns-repeated="55"/>
        </table:table-row>
        <table:table-row table:style-name="ro12">
          <table:table-cell table:number-columns-repeated="2"/>
          <table:table-cell table:style-name="ce249"/>
          <table:table-cell table:style-name="ce545" table:formula="of:=[$'3.2.Tasas'.D12]" office:value-type="float" office:value="2026" calcext:value-type="float">
            <text:p>2026</text:p>
          </table:table-cell>
          <table:table-cell table:style-name="ce558" table:formula="of:=[$'3.2.Tasas'.E12]" office:value-type="float" office:value="2025" calcext:value-type="float">
            <text:p>2025</text:p>
          </table:table-cell>
          <table:table-cell table:style-name="ce566" table:formula="of:=[$'3.2.Tasas'.F12]" office:value-type="string" office:string-value="%26/25" calcext:value-type="string">
            <text:p>%26/25</text:p>
          </table:table-cell>
          <table:table-cell table:style-name="ce545" table:formula="of:=[.D12]" office:value-type="float" office:value="2026" calcext:value-type="float">
            <text:p>2026</text:p>
          </table:table-cell>
          <table:table-cell table:style-name="ce558" table:formula="of:=[.E12]" office:value-type="float" office:value="2025" calcext:value-type="float">
            <text:p>2025</text:p>
          </table:table-cell>
          <table:table-cell table:style-name="ce566" table:formula="of:=[.F12]" office:value-type="string" office:string-value="%26/25" calcext:value-type="string">
            <text:p>%26/25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Consejería de Sanidad, Presidencia y Emergencias (Área Presidencia)</text:p>
          </table:table-cell>
          <table:table-cell table:style-name="ce85" office:value-type="float" office:value="74659.36" calcext:value-type="float">
            <text:p>74.659</text:p>
          </table:table-cell>
          <table:table-cell table:style-name="ce259" office:value-type="float" office:value="85117.24" calcext:value-type="float">
            <text:p>85.117</text:p>
          </table:table-cell>
          <table:table-cell table:style-name="ce144" office:value-type="float" office:value="-12.2864416186427" calcext:value-type="float">
            <text:p>-12,29</text:p>
          </table:table-cell>
          <table:table-cell table:style-name="ce238" office:value-type="float" office:value="415354.07" calcext:value-type="float">
            <text:p>415.354</text:p>
          </table:table-cell>
          <table:table-cell table:style-name="ce259" office:value-type="float" office:value="521816.47" calcext:value-type="float">
            <text:p>521.816</text:p>
          </table:table-cell>
          <table:table-cell table:style-name="ce144" office:value-type="float" office:value="-20.402269019987" calcext:value-type="float">
            <text:p>-20,40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igital de Andalucía</text:p>
          </table:table-cell>
          <table:table-cell table:style-name="ce85" office:value-type="float" office:value="352191.42" calcext:value-type="float">
            <text:p>352.191</text:p>
          </table:table-cell>
          <table:table-cell table:style-name="ce104" office:value-type="float" office:value="179928.03" calcext:value-type="float">
            <text:p>179.928</text:p>
          </table:table-cell>
          <table:table-cell table:style-name="ce147" office:value-type="float" office:value="95.7401634420162" calcext:value-type="float">
            <text:p>95,74</text:p>
          </table:table-cell>
          <table:table-cell table:style-name="ce85" office:value-type="float" office:value="1563238.53" calcext:value-type="float">
            <text:p>1.563.239</text:p>
          </table:table-cell>
          <table:table-cell table:style-name="ce104" office:value-type="float" office:value="364677.07" calcext:value-type="float">
            <text:p>364.677</text:p>
          </table:table-cell>
          <table:table-cell table:style-name="ce147" office:value-type="float" office:value="328.663784646509" calcext:value-type="float">
            <text:p>328,66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Agencia de Seguridad y Gestión Integral de Emergencias de Andalucía</text:p>
          </table:table-cell>
          <table:table-cell table:style-name="ce85" office:value-type="float" office:value="7224.39" calcext:value-type="float">
            <text:p>7.224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100547.04" calcext:value-type="float">
            <text:p>100.547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Consorcio para el Desarrollo de la Sociedad de la Información y del Conocimiento en Andalucía “Fernando de los Ríos”</text:p>
          </table:table-cell>
          <table:table-cell table:style-name="ce85" office:value-type="float" office:value="689.56" calcext:value-type="float">
            <text:p>690</text:p>
          </table:table-cell>
          <table:table-cell table:style-name="ce104" office:value-type="float" office:value="-63363.5" calcext:value-type="float">
            <text:p>-63.364</text:p>
          </table:table-cell>
          <table:table-cell table:style-name="ce147" office:value-type="float" office:value="101.088260591666" calcext:value-type="float">
            <text:p>101,09</text:p>
          </table:table-cell>
          <table:table-cell table:style-name="ce85" office:value-type="float" office:value="5055.7" calcext:value-type="float">
            <text:p>5.056</text:p>
          </table:table-cell>
          <table:table-cell table:style-name="ce104" office:value-type="float" office:value="-46590.4" calcext:value-type="float">
            <text:p>-46.590</text:p>
          </table:table-cell>
          <table:table-cell table:style-name="ce147" office:value-type="float" office:value="110.85137710773" calcext:value-type="float">
            <text:p>110,85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Agencia Pública Empresarial de la Radio y Televisión de Andalucía (RTVA)</text:p>
          </table:table-cell>
          <table:table-cell table:style-name="ce85" office:value-type="float" office:value="869.23" calcext:value-type="float">
            <text:p>869</text:p>
          </table:table-cell>
          <table:table-cell table:style-name="ce104" office:value-type="float" office:value="1169022.85" calcext:value-type="float">
            <text:p>1.169.023</text:p>
          </table:table-cell>
          <table:table-cell table:style-name="ce150" office:value-type="float" office:value="-99.925644738253" calcext:value-type="float">
            <text:p>-99,93</text:p>
          </table:table-cell>
          <table:table-cell table:style-name="ce85" office:value-type="float" office:value="5073519.04" calcext:value-type="float">
            <text:p>5.073.519</text:p>
          </table:table-cell>
          <table:table-cell table:style-name="ce104" office:value-type="float" office:value="5820914.03" calcext:value-type="float">
            <text:p>5.820.914</text:p>
          </table:table-cell>
          <table:table-cell table:style-name="ce147" office:value-type="float" office:value="-12.8398218243399" calcext:value-type="float">
            <text:p>-12,84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Parlamento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ámara de Cuenta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ejo Consultivo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ejo Audiovisual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50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o de Transparencia y Protección de Datos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50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Agencia de la Competencia y de la Regulación Económica de Andalucía</text:p>
          </table:table-cell>
          <table:table-cell table:style-name="ce85" office:value-type="float" office:value="2023.32" calcext:value-type="float">
            <text:p>2.023</text:p>
          </table:table-cell>
          <table:table-cell table:style-name="ce104" office:value-type="float" office:value="807.37" calcext:value-type="float">
            <text:p>807</text:p>
          </table:table-cell>
          <table:table-cell table:style-name="ce147" office:value-type="float" office:value="150.606289557452" calcext:value-type="float">
            <text:p>150,61</text:p>
          </table:table-cell>
          <table:table-cell table:style-name="ce85" office:value-type="float" office:value="4559.13" calcext:value-type="float">
            <text:p>4.559</text:p>
          </table:table-cell>
          <table:table-cell table:style-name="ce104" office:value-type="float" office:value="82446.41" calcext:value-type="float">
            <text:p>82.446</text:p>
          </table:table-cell>
          <table:table-cell table:style-name="ce147" office:value-type="float" office:value="-94.4701897875238" calcext:value-type="float">
            <text:p>-94,47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Consejería de Economía, Hacienda, Fondos Europeos y Diálogo Social</text:p>
          </table:table-cell>
          <table:table-cell table:style-name="ce85" office:value-type="float" office:value="2729236.43" calcext:value-type="float">
            <text:p>2.729.236</text:p>
          </table:table-cell>
          <table:table-cell table:style-name="ce104" office:value-type="float" office:value="3358422.17" calcext:value-type="float">
            <text:p>3.358.422</text:p>
          </table:table-cell>
          <table:table-cell table:style-name="ce147" office:value-type="float" office:value="-18.7345636775617" calcext:value-type="float">
            <text:p>-18,73</text:p>
          </table:table-cell>
          <table:table-cell table:style-name="ce85" office:value-type="float" office:value="16823138.74" calcext:value-type="float">
            <text:p>16.823.139</text:p>
          </table:table-cell>
          <table:table-cell table:style-name="ce104" office:value-type="float" office:value="17277508.46" calcext:value-type="float">
            <text:p>17.277.508</text:p>
          </table:table-cell>
          <table:table-cell table:style-name="ce147" office:value-type="float" office:value="-2.62983358423428" calcext:value-type="float">
            <text:p>-2,63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de Estadística y Cartografía de Andalucía (IECA)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float" office:value="44.23" calcext:value-type="float">
            <text:p>44</text:p>
          </table:table-cell>
          <table:table-cell table:style-name="ce147" office:value-type="float" office:value="-100" calcext:value-type="float">
            <text:p>-100,00</text:p>
          </table:table-cell>
          <table:table-cell table:style-name="ce85" office:value-type="float" office:value="658.64" calcext:value-type="float">
            <text:p>659</text:p>
          </table:table-cell>
          <table:table-cell table:style-name="ce104" office:value-type="float" office:value="1999.7" calcext:value-type="float">
            <text:p>2.000</text:p>
          </table:table-cell>
          <table:table-cell table:style-name="ce147" office:value-type="float" office:value="-67.0630594589188" calcext:value-type="float">
            <text:p>-67,06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Tributaria de Andalucía</text:p>
          </table:table-cell>
          <table:table-cell table:style-name="ce85" office:value-type="float" office:value="2840.11" calcext:value-type="float">
            <text:p>2.840</text:p>
          </table:table-cell>
          <table:table-cell table:style-name="ce104" office:value-type="float" office:value="4589.36" calcext:value-type="float">
            <text:p>4.589</text:p>
          </table:table-cell>
          <table:table-cell table:style-name="ce147" office:value-type="float" office:value="-38.1153363431938" calcext:value-type="float">
            <text:p>-38,12</text:p>
          </table:table-cell>
          <table:table-cell table:style-name="ce85" office:value-type="float" office:value="9494.89" calcext:value-type="float">
            <text:p>9.495</text:p>
          </table:table-cell>
          <table:table-cell table:style-name="ce104" office:value-type="float" office:value="4712.9" calcext:value-type="float">
            <text:p>4.713</text:p>
          </table:table-cell>
          <table:table-cell table:style-name="ce147" office:value-type="float" office:value="101.465976362749" calcext:value-type="float">
            <text:p>101,47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Agencia Empresarial para la Transformación y el Desarrollo Económico (TRADE)</text:p>
          </table:table-cell>
          <table:table-cell table:style-name="ce85" office:value-type="float" office:value="36393.01" calcext:value-type="float">
            <text:p>36.393</text:p>
          </table:table-cell>
          <table:table-cell table:style-name="ce104" office:value-type="float" office:value="57427.28" calcext:value-type="float">
            <text:p>57.427</text:p>
          </table:table-cell>
          <table:table-cell table:style-name="ce147" office:value-type="float" office:value="-36.6276619752842" calcext:value-type="float">
            <text:p>-36,63</text:p>
          </table:table-cell>
          <table:table-cell table:style-name="ce85" office:value-type="float" office:value="496440.68" calcext:value-type="float">
            <text:p>496.441</text:p>
          </table:table-cell>
          <table:table-cell table:style-name="ce104" office:value-type="float" office:value="337805.27" calcext:value-type="float">
            <text:p>337.805</text:p>
          </table:table-cell>
          <table:table-cell table:style-name="ce147" office:value-type="float" office:value="46.9606084002183" calcext:value-type="float">
            <text:p>46,96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Innovación y Desarrollo de Andalucía</text:p>
          </table:table-cell>
          <table:table-cell table:style-name="ce85" office:value-type="float" office:value="144572.27" calcext:value-type="float">
            <text:p>144.572</text:p>
          </table:table-cell>
          <table:table-cell table:style-name="ce104" office:value-type="float" office:value="22127.17" calcext:value-type="float">
            <text:p>22.127</text:p>
          </table:table-cell>
          <table:table-cell table:style-name="ce147" office:value-type="float" office:value="553.369906770726" calcext:value-type="float">
            <text:p>553,37</text:p>
          </table:table-cell>
          <table:table-cell table:style-name="ce85" office:value-type="float" office:value="-1407442.69" calcext:value-type="float">
            <text:p>-1.407.443</text:p>
          </table:table-cell>
          <table:table-cell table:style-name="ce104" office:value-type="float" office:value="453310.89" calcext:value-type="float">
            <text:p>453.311</text:p>
          </table:table-cell>
          <table:table-cell table:style-name="ce147" office:value-type="float" office:value="-410.480670340834" calcext:value-type="float">
            <text:p>-410,4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Desarrollo Educativo y Formación Profesional</text:p>
          </table:table-cell>
          <table:table-cell table:style-name="ce85" office:value-type="float" office:value="1208383.55" calcext:value-type="float">
            <text:p>1.208.384</text:p>
          </table:table-cell>
          <table:table-cell table:style-name="ce104" office:value-type="float" office:value="1187446.51" calcext:value-type="float">
            <text:p>1.187.447</text:p>
          </table:table-cell>
          <table:table-cell table:style-name="ce147" office:value-type="float" office:value="1.76319857978277" calcext:value-type="float">
            <text:p>1,76</text:p>
          </table:table-cell>
          <table:table-cell table:style-name="ce85" office:value-type="float" office:value="9529445.43" calcext:value-type="float">
            <text:p>9.529.445</text:p>
          </table:table-cell>
          <table:table-cell table:style-name="ce104" office:value-type="float" office:value="9067891.12" calcext:value-type="float">
            <text:p>9.067.891</text:p>
          </table:table-cell>
          <table:table-cell table:style-name="ce147" office:value-type="float" office:value="5.08998513427231" calcext:value-type="float">
            <text:p>5,09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orcio Parque de las Ciencias de Granada</text:p>
          </table:table-cell>
          <table:table-cell table:style-name="ce85" office:value-type="float" office:value="219218.36" calcext:value-type="float">
            <text:p>219.218</text:p>
          </table:table-cell>
          <table:table-cell table:style-name="ce104" office:value-type="float" office:value="601320.98" calcext:value-type="float">
            <text:p>601.321</text:p>
          </table:table-cell>
          <table:table-cell table:style-name="ce147" office:value-type="float" office:value="-63.5438696983431" calcext:value-type="float">
            <text:p>-63,54</text:p>
          </table:table-cell>
          <table:table-cell table:style-name="ce85" office:value-type="float" office:value="2230350.47" calcext:value-type="float">
            <text:p>2.230.350</text:p>
          </table:table-cell>
          <table:table-cell table:style-name="ce104" office:value-type="float" office:value="2103291.74" calcext:value-type="float">
            <text:p>2.103.292</text:p>
          </table:table-cell>
          <table:table-cell table:style-name="ce147" office:value-type="float" office:value="6.04094655932039" calcext:value-type="float">
            <text:p>6,04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Agencia Pública Andaluza de Educación</text:p>
          </table:table-cell>
          <table:table-cell table:style-name="ce85" office:value-type="float" office:value="77123.47" calcext:value-type="float">
            <text:p>77.123</text:p>
          </table:table-cell>
          <table:table-cell table:style-name="ce104" office:value-type="float" office:value="87051.18" calcext:value-type="float">
            <text:p>87.051</text:p>
          </table:table-cell>
          <table:table-cell table:style-name="ce150" office:value-type="float" office:value="-11.4044519557345" calcext:value-type="float">
            <text:p>-11,40</text:p>
          </table:table-cell>
          <table:table-cell table:style-name="ce85" office:value-type="float" office:value="346401.44" calcext:value-type="float">
            <text:p>346.401</text:p>
          </table:table-cell>
          <table:table-cell table:style-name="ce104" office:value-type="float" office:value="347231.87" calcext:value-type="float">
            <text:p>347.232</text:p>
          </table:table-cell>
          <table:table-cell table:style-name="ce147" office:value-type="float" office:value="-0.239157194873844" calcext:value-type="float">
            <text:p>-0,24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ejería de Agricultura, Pesca, Agua y Desarrollo Rural</text:p>
          </table:table-cell>
          <table:table-cell table:style-name="ce85" office:value-type="float" office:value="909867.72" calcext:value-type="float">
            <text:p>909.868</text:p>
          </table:table-cell>
          <table:table-cell table:style-name="ce104" office:value-type="float" office:value="552762.65" calcext:value-type="float">
            <text:p>552.763</text:p>
          </table:table-cell>
          <table:table-cell table:style-name="ce147" office:value-type="float" office:value="64.6036902095321" calcext:value-type="float">
            <text:p>64,60</text:p>
          </table:table-cell>
          <table:table-cell table:style-name="ce85" office:value-type="float" office:value="3985659" calcext:value-type="float">
            <text:p>3.985.659</text:p>
          </table:table-cell>
          <table:table-cell table:style-name="ce104" office:value-type="float" office:value="2830834.36" calcext:value-type="float">
            <text:p>2.830.834</text:p>
          </table:table-cell>
          <table:table-cell table:style-name="ce147" office:value-type="float" office:value="40.7944970683484" calcext:value-type="float">
            <text:p>40,79</text:p>
          </table:table-cell>
          <table:table-cell table:number-columns-repeated="55"/>
        </table:table-row>
        <table:table-row table:style-name="ro26">
          <table:table-cell table:number-columns-repeated="2"/>
          <table:table-cell table:style-name="ce528" office:value-type="string" calcext:value-type="string">
            <text:p>Instituto Andaluz de Investigación y Formación Agraria, Pesquera, Alimentaria y de la Producción Ecológica (IAIFAPAPE)</text:p>
          </table:table-cell>
          <table:table-cell table:style-name="ce85" office:value-type="float" office:value="57453.89" calcext:value-type="float">
            <text:p>57.454</text:p>
          </table:table-cell>
          <table:table-cell table:style-name="ce104" office:value-type="float" office:value="62954.75" calcext:value-type="float">
            <text:p>62.955</text:p>
          </table:table-cell>
          <table:table-cell table:style-name="ce147" office:value-type="float" office:value="-8.73779976888163" calcext:value-type="float">
            <text:p>-8,74</text:p>
          </table:table-cell>
          <table:table-cell table:style-name="ce85" office:value-type="float" office:value="1836516.79" calcext:value-type="float">
            <text:p>1.836.517</text:p>
          </table:table-cell>
          <table:table-cell table:style-name="ce104" office:value-type="float" office:value="641744.74" calcext:value-type="float">
            <text:p>641.745</text:p>
          </table:table-cell>
          <table:table-cell table:style-name="ce147" office:value-type="float" office:value="186.175589066768" calcext:value-type="float">
            <text:p>186,1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Gestión Agraria y Pesquera de Andalucía (AGAPA)</text:p>
          </table:table-cell>
          <table:table-cell table:style-name="ce85" office:value-type="float" office:value="3998.63" calcext:value-type="float">
            <text:p>3.999</text:p>
          </table:table-cell>
          <table:table-cell table:style-name="ce104" office:value-type="float" office:value="3817.63" calcext:value-type="float">
            <text:p>3.818</text:p>
          </table:table-cell>
          <table:table-cell table:style-name="ce147" office:value-type="float" office:value="4.74116140118346" calcext:value-type="float">
            <text:p>4,74</text:p>
          </table:table-cell>
          <table:table-cell table:style-name="ce85" office:value-type="float" office:value="47177.05" calcext:value-type="float">
            <text:p>47.177</text:p>
          </table:table-cell>
          <table:table-cell table:style-name="ce104" office:value-type="float" office:value="137175.15" calcext:value-type="float">
            <text:p>137.175</text:p>
          </table:table-cell>
          <table:table-cell table:style-name="ce147" office:value-type="float" office:value="-65.6081659105166" calcext:value-type="float">
            <text:p>-65,61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Consejería de Sanidad, Presidencia y Emergencias (Área Sanidad)</text:p>
          </table:table-cell>
          <table:table-cell table:style-name="ce85" office:value-type="float" office:value="542291.61" calcext:value-type="float">
            <text:p>542.292</text:p>
          </table:table-cell>
          <table:table-cell table:style-name="ce104" office:value-type="float" office:value="707732.94" calcext:value-type="float">
            <text:p>707.733</text:p>
          </table:table-cell>
          <table:table-cell table:style-name="ce147" office:value-type="float" office:value="-23.3762370873963" calcext:value-type="float">
            <text:p>-23,38</text:p>
          </table:table-cell>
          <table:table-cell table:style-name="ce85" office:value-type="float" office:value="6971835.23" calcext:value-type="float">
            <text:p>6.971.835</text:p>
          </table:table-cell>
          <table:table-cell table:style-name="ce104" office:value-type="float" office:value="4523536.78" calcext:value-type="float">
            <text:p>4.523.537</text:p>
          </table:table-cell>
          <table:table-cell table:style-name="ce147" office:value-type="float" office:value="54.1235446747047" calcext:value-type="float">
            <text:p>54,12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Servicio Andaluz de Salud</text:p>
          </table:table-cell>
          <table:table-cell table:style-name="ce85" office:value-type="float" office:value="13462625.13" calcext:value-type="float">
            <text:p>13.462.625</text:p>
          </table:table-cell>
          <table:table-cell table:style-name="ce104" office:value-type="float" office:value="11450839.69" calcext:value-type="float">
            <text:p>11.450.840</text:p>
          </table:table-cell>
          <table:table-cell table:style-name="ce147" office:value-type="float" office:value="17.5688900942076" calcext:value-type="float">
            <text:p>17,57</text:p>
          </table:table-cell>
          <table:table-cell table:style-name="ce85" office:value-type="float" office:value="74524201.91" calcext:value-type="float">
            <text:p>74.524.202</text:p>
          </table:table-cell>
          <table:table-cell table:style-name="ce104" office:value-type="float" office:value="73707059.14" calcext:value-type="float">
            <text:p>73.707.059</text:p>
          </table:table-cell>
          <table:table-cell table:style-name="ce147" office:value-type="float" office:value="1.10863569858068" calcext:value-type="float">
            <text:p>1,11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de Salud de Andalucí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Sanitario Público del Aljarafe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ejería de Empleo, Empresa y Trabajo Autónomo</text:p>
          </table:table-cell>
          <table:table-cell table:style-name="ce85" office:value-type="float" office:value="15084062.61" calcext:value-type="float">
            <text:p>15.084.063</text:p>
          </table:table-cell>
          <table:table-cell table:style-name="ce104" office:value-type="float" office:value="25145135.32" calcext:value-type="float">
            <text:p>25.145.135</text:p>
          </table:table-cell>
          <table:table-cell table:style-name="ce147" office:value-type="float" office:value="-40.0120046361317" calcext:value-type="float">
            <text:p>-40,01</text:p>
          </table:table-cell>
          <table:table-cell table:style-name="ce85" office:value-type="float" office:value="53680027.21" calcext:value-type="float">
            <text:p>53.680.027</text:p>
          </table:table-cell>
          <table:table-cell table:style-name="ce104" office:value-type="float" office:value="63063176.21" calcext:value-type="float">
            <text:p>63.063.176</text:p>
          </table:table-cell>
          <table:table-cell table:style-name="ce147" office:value-type="float" office:value="-14.8789667186349" calcext:value-type="float">
            <text:p>-14,8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 Prevención de Riesgos Laborales</text:p>
          </table:table-cell>
          <table:table-cell table:style-name="ce85" office:value-type="float" office:value="2408.39" calcext:value-type="float">
            <text:p>2.408</text:p>
          </table:table-cell>
          <table:table-cell table:style-name="ce104" office:value-type="float" office:value="537.16" calcext:value-type="float">
            <text:p>537</text:p>
          </table:table-cell>
          <table:table-cell table:style-name="ce147" office:value-type="float" office:value="348.356169483953" calcext:value-type="float">
            <text:p>348,36</text:p>
          </table:table-cell>
          <table:table-cell table:style-name="ce85" office:value-type="float" office:value="57101.91" calcext:value-type="float">
            <text:p>57.102</text:p>
          </table:table-cell>
          <table:table-cell table:style-name="ce104" office:value-type="float" office:value="41451.62" calcext:value-type="float">
            <text:p>41.452</text:p>
          </table:table-cell>
          <table:table-cell table:style-name="ce147" office:value-type="float" office:value="37.7555569601381" calcext:value-type="float">
            <text:p>37,76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Servicio Andaluz de Empleo</text:p>
          </table:table-cell>
          <table:table-cell table:style-name="ce85" office:value-type="float" office:value="1684953.32" calcext:value-type="float">
            <text:p>1.684.953</text:p>
          </table:table-cell>
          <table:table-cell table:style-name="ce104" office:value-type="float" office:value="668350.32" calcext:value-type="float">
            <text:p>668.350</text:p>
          </table:table-cell>
          <table:table-cell table:style-name="ce147" office:value-type="float" office:value="152.106308559858" calcext:value-type="float">
            <text:p>152,11</text:p>
          </table:table-cell>
          <table:table-cell table:style-name="ce85" office:value-type="float" office:value="9216685.94" calcext:value-type="float">
            <text:p>9.216.686</text:p>
          </table:table-cell>
          <table:table-cell table:style-name="ce104" office:value-type="float" office:value="2426813.91" calcext:value-type="float">
            <text:p>2.426.814</text:p>
          </table:table-cell>
          <table:table-cell table:style-name="ce147" office:value-type="float" office:value="279.785442222062" calcext:value-type="float">
            <text:p>279,79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ejería de Universidad, Investigación e Innovación</text:p>
          </table:table-cell>
          <table:table-cell table:style-name="ce85" office:value-type="float" office:value="462838.95" calcext:value-type="float">
            <text:p>462.839</text:p>
          </table:table-cell>
          <table:table-cell table:style-name="ce104" office:value-type="float" office:value="746902.65" calcext:value-type="float">
            <text:p>746.903</text:p>
          </table:table-cell>
          <table:table-cell table:style-name="ce147" office:value-type="float" office:value="-38.0322254848072" calcext:value-type="float">
            <text:p>-38,03</text:p>
          </table:table-cell>
          <table:table-cell table:style-name="ce85" office:value-type="float" office:value="2262129.99" calcext:value-type="float">
            <text:p>2.262.130</text:p>
          </table:table-cell>
          <table:table-cell table:style-name="ce104" office:value-type="float" office:value="5332488.17" calcext:value-type="float">
            <text:p>5.332.488</text:p>
          </table:table-cell>
          <table:table-cell table:style-name="ce147" office:value-type="float" office:value="-57.5783402066132" calcext:value-type="float">
            <text:p>-57,58</text:p>
          </table:table-cell>
          <table:table-cell table:number-columns-repeated="55"/>
        </table:table-row>
        <table:table-row table:style-name="ro25">
          <table:table-cell table:number-columns-repeated="2"/>
          <table:table-cell table:style-name="ce528" office:value-type="string" calcext:value-type="string">
            <text:p>Agencia para la Calidad Científica y Universitaria de Andalucía (ACCUA)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style-name="ce311" table:number-columns-repeated="2"/>
          <table:table-cell table:style-name="ce528" office:value-type="string" calcext:value-type="string">
            <text:p>Consejería de Turismo y Andalucía Exterior</text:p>
          </table:table-cell>
          <table:table-cell table:style-name="ce85" office:value-type="float" office:value="1230176.83" calcext:value-type="float">
            <text:p>1.230.177</text:p>
          </table:table-cell>
          <table:table-cell table:style-name="ce104" office:value-type="float" office:value="624652.22" calcext:value-type="float">
            <text:p>624.652</text:p>
          </table:table-cell>
          <table:table-cell table:style-name="ce147" office:value-type="float" office:value="96.9378784886092" calcext:value-type="float">
            <text:p>96,94</text:p>
          </table:table-cell>
          <table:table-cell table:style-name="ce85" office:value-type="float" office:value="4600228.66" calcext:value-type="float">
            <text:p>4.600.229</text:p>
          </table:table-cell>
          <table:table-cell table:style-name="ce104" office:value-type="float" office:value="3311630.61" calcext:value-type="float">
            <text:p>3.311.631</text:p>
          </table:table-cell>
          <table:table-cell table:style-name="ce147" office:value-type="float" office:value="38.9112857608234" calcext:value-type="float">
            <text:p>38,91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Fomento, Articulación del Territorio y Vivienda</text:p>
          </table:table-cell>
          <table:table-cell table:style-name="ce85" office:value-type="float" office:value="1721895.78" calcext:value-type="float">
            <text:p>1.721.896</text:p>
          </table:table-cell>
          <table:table-cell table:style-name="ce104" office:value-type="float" office:value="1485548.16" calcext:value-type="float">
            <text:p>1.485.548</text:p>
          </table:table-cell>
          <table:table-cell table:style-name="ce147" office:value-type="float" office:value="15.9097918441096" calcext:value-type="float">
            <text:p>15,91</text:p>
          </table:table-cell>
          <table:table-cell table:style-name="ce85" office:value-type="float" office:value="8931914.57" calcext:value-type="float">
            <text:p>8.931.915</text:p>
          </table:table-cell>
          <table:table-cell table:style-name="ce104" office:value-type="float" office:value="7703501.39" calcext:value-type="float">
            <text:p>7.703.501</text:p>
          </table:table-cell>
          <table:table-cell table:style-name="ce147" office:value-type="float" office:value="15.9461667858542" calcext:value-type="float">
            <text:p>15,95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 la Costa de Huelva</text:p>
          </table:table-cell>
          <table:table-cell table:style-name="ce85" office:value-type="float" office:value="531225.08" calcext:value-type="float">
            <text:p>531.225</text:p>
          </table:table-cell>
          <table:table-cell table:style-name="ce104" office:value-type="float" office:value="147176.52" calcext:value-type="float">
            <text:p>147.177</text:p>
          </table:table-cell>
          <table:table-cell table:style-name="ce147" office:value-type="float" office:value="260.944177780532" calcext:value-type="float">
            <text:p>260,94</text:p>
          </table:table-cell>
          <table:table-cell table:style-name="ce85" office:value-type="float" office:value="1139625.1" calcext:value-type="float">
            <text:p>1.139.625</text:p>
          </table:table-cell>
          <table:table-cell table:style-name="ce104" office:value-type="float" office:value="762915.13" calcext:value-type="float">
            <text:p>762.915</text:p>
          </table:table-cell>
          <table:table-cell table:style-name="ce147" office:value-type="float" office:value="49.3777033888422" calcext:value-type="float">
            <text:p>49,3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l Área de Almería</text:p>
          </table:table-cell>
          <table:table-cell table:style-name="ce85" office:value-type="float" office:value="1346572.67" calcext:value-type="float">
            <text:p>1.346.573</text:p>
          </table:table-cell>
          <table:table-cell table:style-name="ce104" office:value-type="float" office:value="513454.92" calcext:value-type="float">
            <text:p>513.455</text:p>
          </table:table-cell>
          <table:table-cell table:style-name="ce147" office:value-type="float" office:value="162.25723379961" calcext:value-type="float">
            <text:p>162,26</text:p>
          </table:table-cell>
          <table:table-cell table:style-name="ce85" office:value-type="float" office:value="1888966.96" calcext:value-type="float">
            <text:p>1.888.967</text:p>
          </table:table-cell>
          <table:table-cell table:style-name="ce104" office:value-type="float" office:value="1414053.08" calcext:value-type="float">
            <text:p>1.414.053</text:p>
          </table:table-cell>
          <table:table-cell table:style-name="ce147" office:value-type="float" office:value="33.5852937005731" calcext:value-type="float">
            <text:p>33,59</text:p>
          </table:table-cell>
          <table:table-cell table:number-columns-repeated="55"/>
        </table:table-row>
        <table:table-row table:style-name="ro7">
          <table:table-cell/>
          <table:table-cell table:style-name="ce145"/>
          <table:table-cell table:style-name="ce528" office:value-type="string" calcext:value-type="string">
            <text:p>Consorcio Transporte Metropolitano del Área de Córdoba</text:p>
          </table:table-cell>
          <table:table-cell table:style-name="ce85" office:value-type="float" office:value="349105.34" calcext:value-type="float">
            <text:p>349.105</text:p>
          </table:table-cell>
          <table:table-cell table:style-name="ce104" office:value-type="float" office:value="251287.37" calcext:value-type="float">
            <text:p>251.287</text:p>
          </table:table-cell>
          <table:table-cell table:style-name="ce147" office:value-type="float" office:value="38.9267355538004" calcext:value-type="float">
            <text:p>38,93</text:p>
          </table:table-cell>
          <table:table-cell table:style-name="ce85" office:value-type="float" office:value="1712833.36" calcext:value-type="float">
            <text:p>1.712.833</text:p>
          </table:table-cell>
          <table:table-cell table:style-name="ce104" office:value-type="float" office:value="1238506.06" calcext:value-type="float">
            <text:p>1.238.506</text:p>
          </table:table-cell>
          <table:table-cell table:style-name="ce147" office:value-type="float" office:value="38.2983430860242" calcext:value-type="float">
            <text:p>38,30</text:p>
          </table:table-cell>
          <table:table-cell table:number-columns-repeated="55"/>
        </table:table-row>
        <table:table-row table:style-name="ro12">
          <table:table-cell/>
          <table:table-cell table:style-name="ce145"/>
          <table:table-cell table:style-name="ce528" office:value-type="string" calcext:value-type="string">
            <text:p>Consorcio Transporte Metropolitano del Área de Granada</text:p>
          </table:table-cell>
          <table:table-cell table:style-name="ce85" office:value-type="float" office:value="1316783.19" calcext:value-type="float">
            <text:p>1.316.783</text:p>
          </table:table-cell>
          <table:table-cell table:style-name="ce104" office:value-type="float" office:value="1595943.41" calcext:value-type="float">
            <text:p>1.595.943</text:p>
          </table:table-cell>
          <table:table-cell table:style-name="ce147" office:value-type="float" office:value="-17.4918620704728" calcext:value-type="float">
            <text:p>-17,49</text:p>
          </table:table-cell>
          <table:table-cell table:style-name="ce85" office:value-type="float" office:value="7603936.26" calcext:value-type="float">
            <text:p>7.603.936</text:p>
          </table:table-cell>
          <table:table-cell table:style-name="ce104" office:value-type="float" office:value="4799332.16" calcext:value-type="float">
            <text:p>4.799.332</text:p>
          </table:table-cell>
          <table:table-cell table:style-name="ce147" office:value-type="float" office:value="58.4373826711757" calcext:value-type="float">
            <text:p>58,44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l Área de Jaén</text:p>
          </table:table-cell>
          <table:table-cell table:style-name="ce85" office:value-type="float" office:value="221627.52" calcext:value-type="float">
            <text:p>221.628</text:p>
          </table:table-cell>
          <table:table-cell table:style-name="ce104" office:value-type="float" office:value="103782.36" calcext:value-type="float">
            <text:p>103.782</text:p>
          </table:table-cell>
          <table:table-cell table:style-name="ce147" office:value-type="float" office:value="113.550279642899" calcext:value-type="float">
            <text:p>113,55</text:p>
          </table:table-cell>
          <table:table-cell table:style-name="ce85" office:value-type="float" office:value="1195025.49" calcext:value-type="float">
            <text:p>1.195.025</text:p>
          </table:table-cell>
          <table:table-cell table:style-name="ce104" office:value-type="float" office:value="602493.73" calcext:value-type="float">
            <text:p>602.494</text:p>
          </table:table-cell>
          <table:table-cell table:style-name="ce147" office:value-type="float" office:value="98.3465437889287" calcext:value-type="float">
            <text:p>98,35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orcio Transporte Metropolitano del Área de Málaga</text:p>
          </table:table-cell>
          <table:table-cell table:style-name="ce85" office:value-type="float" office:value="1607211.41" calcext:value-type="float">
            <text:p>1.607.211</text:p>
          </table:table-cell>
          <table:table-cell table:style-name="ce104" office:value-type="float" office:value="1159212.35" calcext:value-type="float">
            <text:p>1.159.212</text:p>
          </table:table-cell>
          <table:table-cell table:style-name="ce150" office:value-type="float" office:value="38.6468501651143" calcext:value-type="float">
            <text:p>38,65</text:p>
          </table:table-cell>
          <table:table-cell table:style-name="ce85" office:value-type="float" office:value="9144398.24" calcext:value-type="float">
            <text:p>9.144.398</text:p>
          </table:table-cell>
          <table:table-cell table:style-name="ce104" office:value-type="float" office:value="6175343.67" calcext:value-type="float">
            <text:p>6.175.344</text:p>
          </table:table-cell>
          <table:table-cell table:style-name="ce147" office:value-type="float" office:value="48.0791795349586" calcext:value-type="float">
            <text:p>48,08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orcio Transporte Metropolitano del Área de Sevilla</text:p>
          </table:table-cell>
          <table:table-cell table:style-name="ce85" office:value-type="float" office:value="2479165.13" calcext:value-type="float">
            <text:p>2.479.165</text:p>
          </table:table-cell>
          <table:table-cell table:style-name="ce104" office:value-type="float" office:value="1127104.54" calcext:value-type="float">
            <text:p>1.127.105</text:p>
          </table:table-cell>
          <table:table-cell table:style-name="ce147" office:value-type="float" office:value="119.958756443302" calcext:value-type="float">
            <text:p>119,96</text:p>
          </table:table-cell>
          <table:table-cell table:style-name="ce85" office:value-type="float" office:value="10905906.73" calcext:value-type="float">
            <text:p>10.905.907</text:p>
          </table:table-cell>
          <table:table-cell table:style-name="ce104" office:value-type="float" office:value="7691906.32" calcext:value-type="float">
            <text:p>7.691.906</text:p>
          </table:table-cell>
          <table:table-cell table:style-name="ce147" office:value-type="float" office:value="41.7841855619479" calcext:value-type="float">
            <text:p>41,7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Transporte Metropolitano del Campo de Gibraltar</text:p>
          </table:table-cell>
          <table:table-cell table:style-name="ce85" office:value-type="float" office:value="149145.06" calcext:value-type="float">
            <text:p>149.145</text:p>
          </table:table-cell>
          <table:table-cell table:style-name="ce104" office:value-type="float" office:value="132279.54" calcext:value-type="float">
            <text:p>132.280</text:p>
          </table:table-cell>
          <table:table-cell table:style-name="ce147" office:value-type="float" office:value="12.7499082624569" calcext:value-type="float">
            <text:p>12,75</text:p>
          </table:table-cell>
          <table:table-cell table:style-name="ce85" office:value-type="float" office:value="815265.59" calcext:value-type="float">
            <text:p>815.266</text:p>
          </table:table-cell>
          <table:table-cell table:style-name="ce104" office:value-type="float" office:value="692804.57" calcext:value-type="float">
            <text:p>692.805</text:p>
          </table:table-cell>
          <table:table-cell table:style-name="ce147" office:value-type="float" office:value="17.6761276271604" calcext:value-type="float">
            <text:p>17,68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Consorcio Transporte Metropolitano de la Bahía de Cádiz</text:p>
          </table:table-cell>
          <table:table-cell table:style-name="ce85" office:value-type="float" office:value="761452.18" calcext:value-type="float">
            <text:p>761.452</text:p>
          </table:table-cell>
          <table:table-cell table:style-name="ce104" office:value-type="float" office:value="551943.96" calcext:value-type="float">
            <text:p>551.944</text:p>
          </table:table-cell>
          <table:table-cell table:style-name="ce147" office:value-type="float" office:value="37.9582412678273" calcext:value-type="float">
            <text:p>37,96</text:p>
          </table:table-cell>
          <table:table-cell table:style-name="ce85" office:value-type="float" office:value="3322416.46" calcext:value-type="float">
            <text:p>3.322.416</text:p>
          </table:table-cell>
          <table:table-cell table:style-name="ce104" office:value-type="float" office:value="2680702.62" calcext:value-type="float">
            <text:p>2.680.703</text:p>
          </table:table-cell>
          <table:table-cell table:style-name="ce147" office:value-type="float" office:value="23.9382703330219" calcext:value-type="float">
            <text:p>23,94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orcio Palacio de Exposiciones y Congresos de Granad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Agencia de Vivienda y Rehabilitación de Andalucía (AVRA)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float" office:value="240" calcext:value-type="float">
            <text:p>240</text:p>
          </table:table-cell>
          <table:table-cell table:style-name="ce147" office:value-type="float" office:value="-100" calcext:value-type="float">
            <text:p>-100,00</text:p>
          </table:table-cell>
          <table:table-cell table:style-name="ce85" office:value-type="float" office:value="10464.99" calcext:value-type="float">
            <text:p>10.465</text:p>
          </table:table-cell>
          <table:table-cell table:style-name="ce104" office:value-type="float" office:value="-1362.21" calcext:value-type="float">
            <text:p>-1.362</text:p>
          </table:table-cell>
          <table:table-cell table:style-name="ce147" office:value-type="float" office:value="868.236175039091" calcext:value-type="float">
            <text:p>868,24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Obra Pública de la Junta de Andalucía (AOPJA)</text:p>
          </table:table-cell>
          <table:table-cell table:style-name="ce85" office:value-type="float" office:value="1493084.46" calcext:value-type="float">
            <text:p>1.493.084</text:p>
          </table:table-cell>
          <table:table-cell table:style-name="ce104" office:value-type="float" office:value="1048826.48" calcext:value-type="float">
            <text:p>1.048.826</text:p>
          </table:table-cell>
          <table:table-cell table:style-name="ce147" office:value-type="float" office:value="42.3576243040698" calcext:value-type="float">
            <text:p>42,36</text:p>
          </table:table-cell>
          <table:table-cell table:style-name="ce85" office:value-type="float" office:value="5450791.71" calcext:value-type="float">
            <text:p>5.450.792</text:p>
          </table:table-cell>
          <table:table-cell table:style-name="ce104" office:value-type="float" office:value="3848762.38" calcext:value-type="float">
            <text:p>3.848.762</text:p>
          </table:table-cell>
          <table:table-cell table:style-name="ce147" office:value-type="float" office:value="41.6245320398294" calcext:value-type="float">
            <text:p>41,62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Puertos de Andalucía</text:p>
          </table:table-cell>
          <table:table-cell table:style-name="ce85" office:value-type="float" office:value="2628.61" calcext:value-type="float">
            <text:p>2.629</text:p>
          </table:table-cell>
          <table:table-cell table:style-name="ce104" office:value-type="float" office:value="196232.38" calcext:value-type="float">
            <text:p>196.232</text:p>
          </table:table-cell>
          <table:table-cell table:style-name="ce147" office:value-type="float" office:value="-98.6604606232672" calcext:value-type="float">
            <text:p>-98,66</text:p>
          </table:table-cell>
          <table:table-cell table:style-name="ce85" office:value-type="float" office:value="18792.75" calcext:value-type="float">
            <text:p>18.793</text:p>
          </table:table-cell>
          <table:table-cell table:style-name="ce104" office:value-type="float" office:value="482936.66" calcext:value-type="float">
            <text:p>482.937</text:p>
          </table:table-cell>
          <table:table-cell table:style-name="ce147" office:value-type="float" office:value="-96.1086511841946" calcext:value-type="float">
            <text:p>-96,11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Inclusión Social, Juventud, Familias e Igualdad</text:p>
          </table:table-cell>
          <table:table-cell table:style-name="ce85" office:value-type="float" office:value="2922191.18" calcext:value-type="float">
            <text:p>2.922.191</text:p>
          </table:table-cell>
          <table:table-cell table:style-name="ce104" office:value-type="float" office:value="3039478.22" calcext:value-type="float">
            <text:p>3.039.478</text:p>
          </table:table-cell>
          <table:table-cell table:style-name="ce147" office:value-type="float" office:value="-3.85878863116182" calcext:value-type="float">
            <text:p>-3,86</text:p>
          </table:table-cell>
          <table:table-cell table:style-name="ce85" office:value-type="float" office:value="17695014.37" calcext:value-type="float">
            <text:p>17.695.014</text:p>
          </table:table-cell>
          <table:table-cell table:style-name="ce104" office:value-type="float" office:value="10686838.74" calcext:value-type="float">
            <text:p>10.686.839</text:p>
          </table:table-cell>
          <table:table-cell table:style-name="ce147" office:value-type="float" office:value="65.5776305837661" calcext:value-type="float">
            <text:p>65,5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 la Mujer</text:p>
          </table:table-cell>
          <table:table-cell table:style-name="ce85" office:value-type="float" office:value="8502.63" calcext:value-type="float">
            <text:p>8.503</text:p>
          </table:table-cell>
          <table:table-cell table:style-name="ce104" office:value-type="float" office:value="3695.65" calcext:value-type="float">
            <text:p>3.696</text:p>
          </table:table-cell>
          <table:table-cell table:style-name="ce147" office:value-type="float" office:value="130.071300041941" calcext:value-type="float">
            <text:p>130,07</text:p>
          </table:table-cell>
          <table:table-cell table:style-name="ce85" office:value-type="float" office:value="88130.63" calcext:value-type="float">
            <text:p>88.131</text:p>
          </table:table-cell>
          <table:table-cell table:style-name="ce104" office:value-type="float" office:value="31033.31" calcext:value-type="float">
            <text:p>31.033</text:p>
          </table:table-cell>
          <table:table-cell table:style-name="ce147" office:value-type="float" office:value="183.987206005418" calcext:value-type="float">
            <text:p>183,99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 la Juventud</text:p>
          </table:table-cell>
          <table:table-cell table:style-name="ce85" office:value-type="float" office:value="15197.55" calcext:value-type="float">
            <text:p>15.198</text:p>
          </table:table-cell>
          <table:table-cell table:style-name="ce104" office:value-type="float" office:value="28458.39" calcext:value-type="float">
            <text:p>28.458</text:p>
          </table:table-cell>
          <table:table-cell table:style-name="ce147" office:value-type="float" office:value="-46.5972952088997" calcext:value-type="float">
            <text:p>-46,60</text:p>
          </table:table-cell>
          <table:table-cell table:style-name="ce85" office:value-type="float" office:value="49763.28" calcext:value-type="float">
            <text:p>49.763</text:p>
          </table:table-cell>
          <table:table-cell table:style-name="ce104" office:value-type="float" office:value="96605.88" calcext:value-type="float">
            <text:p>96.606</text:p>
          </table:table-cell>
          <table:table-cell table:style-name="ce147" office:value-type="float" office:value="-48.488352882868" calcext:value-type="float">
            <text:p>-48,49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Servicios Sociales y Dependencia de Andalucía</text:p>
          </table:table-cell>
          <table:table-cell table:style-name="ce85" office:value-type="float" office:value="1418618.86" calcext:value-type="float">
            <text:p>1.418.619</text:p>
          </table:table-cell>
          <table:table-cell table:style-name="ce104" office:value-type="float" office:value="787808.97" calcext:value-type="float">
            <text:p>787.809</text:p>
          </table:table-cell>
          <table:table-cell table:style-name="ce147" office:value-type="float" office:value="80.0714277218753" calcext:value-type="float">
            <text:p>80,07</text:p>
          </table:table-cell>
          <table:table-cell table:style-name="ce85" office:value-type="float" office:value="4668743.85" calcext:value-type="float">
            <text:p>4.668.744</text:p>
          </table:table-cell>
          <table:table-cell table:style-name="ce104" office:value-type="float" office:value="4919349.5" calcext:value-type="float">
            <text:p>4.919.350</text:p>
          </table:table-cell>
          <table:table-cell table:style-name="ce147" office:value-type="float" office:value="-5.09428431543643" calcext:value-type="float">
            <text:p>-5,09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Andaluza de Cooperación Internacional para el Desarrollo (ACCID)</text:p>
          </table:table-cell>
          <table:table-cell table:style-name="ce85" office:value-type="float" office:value="5546.81" calcext:value-type="float">
            <text:p>5.547</text:p>
          </table:table-cell>
          <table:table-cell table:style-name="ce104" office:value-type="float" office:value="99.5" calcext:value-type="float">
            <text:p>100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494540.15" calcext:value-type="float">
            <text:p>494.540</text:p>
          </table:table-cell>
          <table:table-cell table:style-name="ce104" office:value-type="float" office:value="2476188.79" calcext:value-type="float">
            <text:p>2.476.189</text:p>
          </table:table-cell>
          <table:table-cell table:style-name="ce147" office:value-type="float" office:value="-80.0281726499537" calcext:value-type="float">
            <text:p>-80,03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Cultura y Deporte</text:p>
          </table:table-cell>
          <table:table-cell table:style-name="ce85" office:value-type="float" office:value="401910.38" calcext:value-type="float">
            <text:p>401.910</text:p>
          </table:table-cell>
          <table:table-cell table:style-name="ce104" office:value-type="float" office:value="146115.22" calcext:value-type="float">
            <text:p>146.115</text:p>
          </table:table-cell>
          <table:table-cell table:style-name="ce147" office:value-type="float" office:value="175.0640077057" calcext:value-type="float">
            <text:p>175,06</text:p>
          </table:table-cell>
          <table:table-cell table:style-name="ce85" office:value-type="float" office:value="1177507.98" calcext:value-type="float">
            <text:p>1.177.508</text:p>
          </table:table-cell>
          <table:table-cell table:style-name="ce104" office:value-type="float" office:value="592803.54" calcext:value-type="float">
            <text:p>592.804</text:p>
          </table:table-cell>
          <table:table-cell table:style-name="ce147" office:value-type="float" office:value="98.6337632194301" calcext:value-type="float">
            <text:p>98,63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Patronato de la Alhambra y Generalife</text:p>
          </table:table-cell>
          <table:table-cell table:style-name="ce85" office:value-type="float" office:value="1281402.16" calcext:value-type="float">
            <text:p>1.281.402</text:p>
          </table:table-cell>
          <table:table-cell table:style-name="ce104" office:value-type="float" office:value="1100264.59" calcext:value-type="float">
            <text:p>1.100.265</text:p>
          </table:table-cell>
          <table:table-cell table:style-name="ce147" office:value-type="float" office:value="16.463091845935" calcext:value-type="float">
            <text:p>16,46</text:p>
          </table:table-cell>
          <table:table-cell table:style-name="ce85" office:value-type="float" office:value="18335594.83" calcext:value-type="float">
            <text:p>18.335.595</text:p>
          </table:table-cell>
          <table:table-cell table:style-name="ce104" office:value-type="float" office:value="18124165.78" calcext:value-type="float">
            <text:p>18.124.166</text:p>
          </table:table-cell>
          <table:table-cell table:style-name="ce147" office:value-type="float" office:value="1.16655879540294" calcext:value-type="float">
            <text:p>1,17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entro Andaluz de Arte Contemporáneo</text:p>
          </table:table-cell>
          <table:table-cell table:style-name="ce85" office:value-type="float" office:value="2539.98" calcext:value-type="float">
            <text:p>2.540</text:p>
          </table:table-cell>
          <table:table-cell table:style-name="ce104" office:value-type="float" office:value="2203.2" calcext:value-type="float">
            <text:p>2.203</text:p>
          </table:table-cell>
          <table:table-cell table:style-name="ce147" office:value-type="float" office:value="15.2859477124183" calcext:value-type="float">
            <text:p>15,29</text:p>
          </table:table-cell>
          <table:table-cell table:style-name="ce85" office:value-type="float" office:value="118396.48" calcext:value-type="float">
            <text:p>118.396</text:p>
          </table:table-cell>
          <table:table-cell table:style-name="ce104" office:value-type="float" office:value="14302.44" calcext:value-type="float">
            <text:p>14.302</text:p>
          </table:table-cell>
          <table:table-cell table:style-name="ce147" office:value-type="float" office:value="727.806164542554" calcext:value-type="float">
            <text:p>727,81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Andaluza de Instituciones Culturales</text:p>
          </table:table-cell>
          <table:table-cell table:style-name="ce85" office:value-type="float" office:value="171151.54" calcext:value-type="float">
            <text:p>171.152</text:p>
          </table:table-cell>
          <table:table-cell table:style-name="ce104" office:value-type="float" office:value="64018.93" calcext:value-type="float">
            <text:p>64.019</text:p>
          </table:table-cell>
          <table:table-cell table:style-name="ce147" office:value-type="float" office:value="167.345205550921" calcext:value-type="float">
            <text:p>167,35</text:p>
          </table:table-cell>
          <table:table-cell table:style-name="ce85" office:value-type="float" office:value="540243.65" calcext:value-type="float">
            <text:p>540.244</text:p>
          </table:table-cell>
          <table:table-cell table:style-name="ce104" office:value-type="float" office:value="470324.48" calcext:value-type="float">
            <text:p>470.324</text:p>
          </table:table-cell>
          <table:table-cell table:style-name="ce147" office:value-type="float" office:value="14.8661558080073" calcext:value-type="float">
            <text:p>14,87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l Patrimonio Histórico (IAPH)</text:p>
          </table:table-cell>
          <table:table-cell table:style-name="ce85" office:value-type="float" office:value="34661.07" calcext:value-type="float">
            <text:p>34.661</text:p>
          </table:table-cell>
          <table:table-cell table:style-name="ce104" office:value-type="float" office:value="35914.75" calcext:value-type="float">
            <text:p>35.915</text:p>
          </table:table-cell>
          <table:table-cell table:style-name="ce147" office:value-type="float" office:value="-3.49071064117111" calcext:value-type="float">
            <text:p>-3,49</text:p>
          </table:table-cell>
          <table:table-cell table:style-name="ce85" office:value-type="float" office:value="146556.69" calcext:value-type="float">
            <text:p>146.557</text:p>
          </table:table-cell>
          <table:table-cell table:style-name="ce104" office:value-type="float" office:value="131110.53" calcext:value-type="float">
            <text:p>131.111</text:p>
          </table:table-cell>
          <table:table-cell table:style-name="ce147" office:value-type="float" office:value="11.7810217074098" calcext:value-type="float">
            <text:p>11,7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Sostenibilidad y Medio Ambiente</text:p>
          </table:table-cell>
          <table:table-cell table:style-name="ce85" office:value-type="float" office:value="423490.43" calcext:value-type="float">
            <text:p>423.490</text:p>
          </table:table-cell>
          <table:table-cell table:style-name="ce104" office:value-type="float" office:value="984367.16" calcext:value-type="float">
            <text:p>984.367</text:p>
          </table:table-cell>
          <table:table-cell table:style-name="ce147" office:value-type="float" office:value="-56.9784073251692" calcext:value-type="float">
            <text:p>-56,98</text:p>
          </table:table-cell>
          <table:table-cell table:style-name="ce85" office:value-type="float" office:value="2019126.69" calcext:value-type="float">
            <text:p>2.019.127</text:p>
          </table:table-cell>
          <table:table-cell table:style-name="ce104" office:value-type="float" office:value="2993804.15" calcext:value-type="float">
            <text:p>2.993.804</text:p>
          </table:table-cell>
          <table:table-cell table:style-name="ce147" office:value-type="float" office:value="-32.5564870367355" calcext:value-type="float">
            <text:p>-32,56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de Medio Ambiente y Agua de Andalucía</text:p>
          </table:table-cell>
          <table:table-cell table:style-name="ce85" office:value-type="float" office:value="14864.9" calcext:value-type="float">
            <text:p>14.865</text:p>
          </table:table-cell>
          <table:table-cell table:style-name="ce104" office:value-type="float" office:value="1234930.07" calcext:value-type="float">
            <text:p>1.234.930</text:p>
          </table:table-cell>
          <table:table-cell table:style-name="ce147" office:value-type="float" office:value="-98.7962962145703" calcext:value-type="float">
            <text:p>-98,80</text:p>
          </table:table-cell>
          <table:table-cell table:style-name="ce85" office:value-type="float" office:value="1540554.18" calcext:value-type="float">
            <text:p>1.540.554</text:p>
          </table:table-cell>
          <table:table-cell table:style-name="ce104" office:value-type="float" office:value="2659588.84" calcext:value-type="float">
            <text:p>2.659.589</text:p>
          </table:table-cell>
          <table:table-cell table:style-name="ce147" office:value-type="float" office:value="-42.0754758468606" calcext:value-type="float">
            <text:p>-42,0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Industria, Energía y Minas</text:p>
          </table:table-cell>
          <table:table-cell table:style-name="ce85" office:value-type="float" office:value="221034.57" calcext:value-type="float">
            <text:p>221.035</text:p>
          </table:table-cell>
          <table:table-cell table:style-name="ce104" office:value-type="float" office:value="500829.4" calcext:value-type="float">
            <text:p>500.829</text:p>
          </table:table-cell>
          <table:table-cell table:style-name="ce147" office:value-type="float" office:value="-55.8662949898708" calcext:value-type="float">
            <text:p>-55,87</text:p>
          </table:table-cell>
          <table:table-cell table:style-name="ce85" office:value-type="float" office:value="526500.97" calcext:value-type="float">
            <text:p>526.501</text:p>
          </table:table-cell>
          <table:table-cell table:style-name="ce104" office:value-type="float" office:value="1670256.52" calcext:value-type="float">
            <text:p>1.670.257</text:p>
          </table:table-cell>
          <table:table-cell table:style-name="ce147" office:value-type="float" office:value="-68.4778377635071" calcext:value-type="float">
            <text:p>-68,4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gencia Andaluza de la Energía</text:p>
          </table:table-cell>
          <table:table-cell table:style-name="ce85" office:value-type="float" office:value="5035.65" calcext:value-type="float">
            <text:p>5.036</text:p>
          </table:table-cell>
          <table:table-cell table:style-name="ce104" office:value-type="float" office:value="125004.02" calcext:value-type="float">
            <text:p>125.004</text:p>
          </table:table-cell>
          <table:table-cell table:style-name="ce147" office:value-type="float" office:value="-95.9716095530368" calcext:value-type="float">
            <text:p>-95,97</text:p>
          </table:table-cell>
          <table:table-cell table:style-name="ce85" office:value-type="float" office:value="103642.92" calcext:value-type="float">
            <text:p>103.643</text:p>
          </table:table-cell>
          <table:table-cell table:style-name="ce104" office:value-type="float" office:value="1174414.38" calcext:value-type="float">
            <text:p>1.174.414</text:p>
          </table:table-cell>
          <table:table-cell table:style-name="ce147" office:value-type="float" office:value="-91.1749275413334" calcext:value-type="float">
            <text:p>-91,17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Consejería de Justicia, Administración Local y Función Pública</text:p>
          </table:table-cell>
          <table:table-cell table:style-name="ce85" office:value-type="float" office:value="104538.78" calcext:value-type="float">
            <text:p>104.539</text:p>
          </table:table-cell>
          <table:table-cell table:style-name="ce104" office:value-type="float" office:value="283059.49" calcext:value-type="float">
            <text:p>283.059</text:p>
          </table:table-cell>
          <table:table-cell table:style-name="ce147" office:value-type="float" office:value="-63.0682652611294" calcext:value-type="float">
            <text:p>-63,07</text:p>
          </table:table-cell>
          <table:table-cell table:style-name="ce85" office:value-type="float" office:value="1098345.19" calcext:value-type="float">
            <text:p>1.098.345</text:p>
          </table:table-cell>
          <table:table-cell table:style-name="ce104" office:value-type="float" office:value="1240827.41" calcext:value-type="float">
            <text:p>1.240.827</text:p>
          </table:table-cell>
          <table:table-cell table:style-name="ce147" office:value-type="float" office:value="-11.4828395030378" calcext:value-type="float">
            <text:p>-11,48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Instituto Andaluz de Administración Pública</text:p>
          </table:table-cell>
          <table:table-cell table:style-name="ce85" office:value-type="float" office:value="3199.01" calcext:value-type="float">
            <text:p>3.199</text:p>
          </table:table-cell>
          <table:table-cell table:style-name="ce104" office:value-type="float" office:value="100.48" calcext:value-type="float">
            <text:p>100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float" office:value="3383.63" calcext:value-type="float">
            <text:p>3.384</text:p>
          </table:table-cell>
          <table:table-cell table:style-name="ce104" office:value-type="float" office:value="445.56" calcext:value-type="float">
            <text:p>446</text:p>
          </table:table-cell>
          <table:table-cell table:style-name="ce147" office:value-type="float" office:value="659.410629320406" calcext:value-type="float">
            <text:p>659,41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Deuda Públic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Gastos de diversas Consejería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A Corporaciones Locales por Participación en Ingresos del Estado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Fondo Andaluz de Garantía Agraria</text:p>
          </table:table-cell>
          <table:table-cell table:style-name="ce85" office:value-type="float" office:value="180049.24" calcext:value-type="float">
            <text:p>180.049</text:p>
          </table:table-cell>
          <table:table-cell table:style-name="ce104" office:value-type="float" office:value="1354960.04" calcext:value-type="float">
            <text:p>1.354.960</text:p>
          </table:table-cell>
          <table:table-cell table:style-name="ce147" office:value-type="float" office:value="-86.7118413322359" calcext:value-type="float">
            <text:p>-86,71</text:p>
          </table:table-cell>
          <table:table-cell table:style-name="ce85" office:value-type="float" office:value="733548.69" calcext:value-type="float">
            <text:p>733.549</text:p>
          </table:table-cell>
          <table:table-cell table:style-name="ce104" office:value-type="float" office:value="2031073.18" calcext:value-type="float">
            <text:p>2.031.073</text:p>
          </table:table-cell>
          <table:table-cell table:style-name="ce147" office:value-type="float" office:value="-63.8836898038307" calcext:value-type="float">
            <text:p>-63,88</text:p>
          </table:table-cell>
          <table:table-cell table:number-columns-repeated="55"/>
        </table:table-row>
        <table:table-row table:style-name="ro7">
          <table:table-cell table:number-columns-repeated="2"/>
          <table:table-cell table:style-name="ce528" office:value-type="string" calcext:value-type="string">
            <text:p>Pensiones Asistenciales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28" office:value-type="string" calcext:value-type="string">
            <text:p>Participación de las entidades locales en los tributos de la Comunidad Autónoma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style-name="ce85" office:value-type="string" calcext:value-type="string">
            <text:p>-</text:p>
          </table:table-cell>
          <table:table-cell table:style-name="ce104" office:value-type="string" calcext:value-type="string">
            <text:p>-</text:p>
          </table:table-cell>
          <table:table-cell table:style-name="ce147" office:value-type="string" calcext:value-type="string">
            <text:p>-</text:p>
          </table:table-cell>
          <table:table-cell table:number-columns-repeated="55"/>
        </table:table-row>
        <table:table-row table:style-name="ro12">
          <table:table-cell table:number-columns-repeated="2"/>
          <table:table-cell table:style-name="ce537" office:value-type="string" calcext:value-type="string">
            <text:p>TOTALES</text:p>
          </table:table-cell>
          <table:table-cell table:style-name="ce422" office:value-type="float" office:value="57489932.73" calcext:value-type="float">
            <text:p>57.489.933</text:p>
          </table:table-cell>
          <table:table-cell table:style-name="ce423" office:value-type="float" office:value="64657966.27" calcext:value-type="float">
            <text:p>64.657.966</text:p>
          </table:table-cell>
          <table:table-cell table:style-name="ce424" office:value-type="float" office:value="-11.086079494161" calcext:value-type="float">
            <text:p>-11,09</text:p>
          </table:table-cell>
          <table:table-cell table:style-name="ce422" office:value-type="float" office:value="293852257.19" calcext:value-type="float">
            <text:p>293.852.257</text:p>
          </table:table-cell>
          <table:table-cell table:style-name="ce423" office:value-type="float" office:value="279757954.81" calcext:value-type="float">
            <text:p>279.757.955</text:p>
          </table:table-cell>
          <table:table-cell table:style-name="ce424" office:value-type="float" office:value="5.03803453580874" calcext:value-type="float">
            <text:p>5,04</text:p>
          </table:table-cell>
          <table:table-cell table:number-columns-repeated="55"/>
        </table:table-row>
        <table:table-row table:style-name="ro12" table:number-rows-repeated="1048494">
          <table:table-cell table:number-columns-repeated="64"/>
        </table:table-row>
        <table:table-row table:style-name="ro12">
          <table:table-cell table:number-columns-repeated="64"/>
        </table:table-row>
      </table:table>
      <table:named-expressions>
        <table:named-expression table:name="_xlfn_SUMIFS" table:base-cell-address="$Portada.$A$1" table:expression="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libri1" svg:font-family="Calibri" style:font-adornments="Negrita" style:font-family-generic="swiss" style:font-pitch="variable"/>
    <style:font-face style:name="Calibri2" svg:font-family="Calibri" style:font-adornments="Normal" style:font-family-generic="swiss" style:font-pitch="variable"/>
    <style:font-face style:name="Dutch" svg:font-family="Dutch"/>
    <style:font-face style:name="Dutch1" svg:font-family="Dutch1"/>
    <style:font-face style:name="Dutch2" svg:font-family="Dutch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Segoe UI" style:font-family-asian="'Segoe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number-style style:name="N116P0" style:volatile="true">
      <number:number number:decimal-places="0" number:min-decimal-places="0" number:min-integer-digits="0" number:grouping="true"/>
    </number:number-style>
    <number:number-style style:name="N116P1" style:volatile="true">
      <number:text>-</number:text>
      <number:number number:decimal-places="0" number:min-decimal-places="0" number:min-integer-digits="0" number:grouping="true"/>
    </number:number-style>
    <number:number-style style:name="N116P2" style:volatile="true">
      <number:text>-</number:text>
    </number:number-style>
    <number:text-style style:name="N116">
      <number:text-content/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18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 number:title="Millones">
      <number:number number:decimal-places="0" number:min-decimal-places="0" number:min-integer-digits="1" number:grouping="true" number:display-factor="1000000000"/>
    </number:number-style>
    <number:percentage-style style:name="N121">
      <number:number number:decimal-places="2" number:min-decimal-places="2" number:min-integer-digits="1"/>
      <number:text>%</number:text>
    </number:percentage-style>
    <number:number-style style:name="N123P0" style:volatile="true">
      <number:number number:decimal-places="0" number:min-decimal-places="0" number:min-integer-digits="1" number:grouping="true"/>
      <number:text> €</number:text>
    </number:number-style>
    <number:number-style style:name="N123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number:number-style style:name="N126P0" style:volatile="true">
      <number:number number:decimal-places="2" number:min-decimal-places="2" number:min-integer-digits="1" number:grouping="true"/>
      <number:text> €</number:text>
    </number:number-style>
    <number:number-style style:name="N126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6P0"/>
    </number:number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> </number:text>
      <number:fill-character> </number:fill-character>
      <number:text>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number number:decimal-places="2" number:min-decimal-places="2" number:min-integer-digits="1" number:grouping="true"/>
      <number:text> €</number:text>
    </number:number-style>
    <number:number-style style:name="N131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31P0"/>
    </number:number-style>
    <number:number-style style:name="N135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5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5P2" style:volatile="true">
      <number:text> $</number:text>
      <number:fill-character> </number:fill-character>
      <number:text>-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6P0" style:volatile="true">
      <number:number number:decimal-places="0" number:min-decimal-places="0" number:min-integer-digits="1" number:grouping="true"/>
    </number:number-style>
    <number:number-style style:name="N136">
      <number:text>-</number:text>
      <number:number number:decimal-places="0" number:min-decimal-places="0" number:min-integer-digits="1" number:grouping="true"/>
      <style:map style:condition="value()&gt;=0" style:apply-style-name="N136P0"/>
    </number:number-style>
    <number:number-style style:name="N137P0" style:volatile="true">
      <number:number number:decimal-places="2" number:min-decimal-places="2" number:min-integer-digits="1" number:grouping="true"/>
    </number:number-style>
    <number:number-style style:name="N137">
      <number:text>-</number:text>
      <number:number number:decimal-places="2" number:min-decimal-places="2" number:min-integer-digits="1" number:grouping="true"/>
      <style:map style:condition="value()&gt;=0" style:apply-style-name="N137P0"/>
    </number:number-style>
    <number:number-style style:name="N138P0" style:volatile="true">
      <number:number number:decimal-places="2" number:min-decimal-places="2" number:min-integer-digits="1" number:grouping="true"/>
    </number:number-style>
    <number:number-style style:name="N13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8P0"/>
    </number:number-style>
    <number:number-style style:name="N14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2P2" style:volatile="true">
      <number:fill-character> </number:fill-character>
      <number:text>-   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6P2" style:volatile="true">
      <number:fill-character> </number:fill-character>
      <number:text>- € </number:text>
    </number:number-style>
    <number:text-style style:name="N146"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50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3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3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3"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9P2" style:volatile="true">
      <number:text> </number:text>
      <number:fill-character> </number:fill-character>
      <number:text>-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time-style style:name="N160">
      <number:minutes number:style="long"/>
      <number:text>:</number:text>
      <number:seconds number:style="long"/>
    </number:time-style>
    <number:time-style style:name="N161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6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number number:decimal-places="1" number:min-decimal-places="1" number:min-integer-digits="1" number:grouping="true"/>
    </number:number-style>
    <number:number-style style:name="N168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72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2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2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4P0" style:volatile="true">
      <number:number number:decimal-places="2" number:min-decimal-places="2" number:min-integer-digits="1"/>
    </number:number-style>
    <number:number-style style:name="N174P1" style:volatile="true">
      <number:text>-</number:text>
      <number:number number:decimal-places="2" number:min-decimal-places="0" number:decimal-replacement="" number:min-integer-digits="0"/>
    </number:number-style>
    <number:number-style style:name="N174P2" style:volatile="true">
      <number:text>-</number:text>
    </number:number-style>
    <number:text-style style:name="N174">
      <number:text-content/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8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8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8P2" style:volatile="true">
      <number:fill-character> </number:fill-character>
      <number:text>- </number:text>
    </number:number-style>
    <number:text-style style:name="N178"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80P0" style:volatile="true">
      <number:number number:decimal-places="0" number:min-decimal-places="0" number:min-integer-digits="1"/>
    </number:number-style>
    <number:number-style style:name="N180P1" style:volatile="true">
      <number:text>-</number:text>
      <number:number number:decimal-places="0" number:min-decimal-places="0" number:min-integer-digits="1"/>
    </number:number-style>
    <number:number-style style:name="N180P2" style:volatile="true">
      <number:text>-</number:text>
    </number:number-style>
    <number:text-style style:name="N180">
      <number:text-content/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4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4"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6P0" style:volatile="true">
      <number:number number:decimal-places="0" number:min-decimal-places="0" number:min-integer-digits="0"/>
      <number:text> ,, M</number:text>
    </number:number-style>
    <number:number-style style:name="N186">
      <number:number number:decimal-places="0" number:min-decimal-places="0" number:min-integer-digits="0"/>
      <number:text>, K</number:text>
      <style:map style:condition="value()&gt;999999" style:apply-style-name="N186P0"/>
    </number:number-style>
    <number:number-style style:name="N18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7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7P2" style:volatile="true">
      <number:text> $</number:text>
      <number:fill-character> </number:fill-character>
      <number:text>- </number:text>
    </number:number-style>
    <number:text-style style:name="N187"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percentage-style style:name="N188">
      <number:number number:decimal-places="1" number:min-decimal-places="1" number:min-integer-digits="1"/>
      <number:text> %</number:text>
    </number:percentage-style>
    <number:number-style style:name="N190P0" style:volatile="true">
      <number:text>Sí</number:text>
    </number:number-style>
    <number:number-style style:name="N190P1" style:volatile="true">
      <number:text>Sí</number:text>
    </number:number-style>
    <number:number-style style:name="N190">
      <number:text>No</number:text>
      <style:map style:condition="value()&gt;0" style:apply-style-name="N190P0"/>
      <style:map style:condition="value()&lt;0" style:apply-style-name="N190P1"/>
    </number:number-style>
    <number:number-style style:name="N192P0" style:volatile="true">
      <number:text>Verdadero</number:text>
    </number:number-style>
    <number:number-style style:name="N192P1" style:volatile="true">
      <number:text>Verdadero</number:text>
    </number:number-style>
    <number:number-style style:name="N192">
      <number:text>Falso</number:text>
      <style:map style:condition="value()&gt;0" style:apply-style-name="N192P0"/>
      <style:map style:condition="value()&lt;0" style:apply-style-name="N192P1"/>
    </number:number-style>
    <number:number-style style:name="N194P0" style:volatile="true">
      <number:text>Activado</number:text>
    </number:number-style>
    <number:number-style style:name="N194P1" style:volatile="true">
      <number:text>Activado</number:text>
    </number:number-style>
    <number:number-style style:name="N194">
      <number:text>Desactivado</number:text>
      <style:map style:condition="value()&gt;0" style:apply-style-name="N194P0"/>
      <style:map style:condition="value()&lt;0" style:apply-style-name="N194P1"/>
    </number:number-style>
    <number:currency-style style:name="N196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96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96P0"/>
    </number:currency-style>
    <number:number-style style:name="N197">
      <number:number number:decimal-places="0" number:min-decimal-places="0" number:min-integer-digits="1"/>
      <number:text>,, millones</number:text>
    </number:number-style>
    <number:number-style style:name="N19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9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99P0"/>
    </number:number-style>
    <number:number-style style:name="N200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00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00P0"/>
    </number:number-style>
    <number:number-style style:name="N201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01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01P0"/>
    </number:number-style>
    <number:date-style style:name="N202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number:number-style style:name="N203">
      <number:number number:decimal-places="0" number:min-decimal-places="0" number:min-integer-digits="1" number:grouping="true"/>
      <number:text>,...</number:text>
    </number:number-style>
    <number:number-style style:name="N204" number:title="Millones">
      <number:number number:decimal-places="0" number:min-decimal-places="0" number:min-integer-digits="1" number:grouping="true" number:display-factor="1000000"/>
    </number:number-style>
    <number:number-style style:name="N20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6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0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6">
      <number:text> </number:text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7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07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7">
      <number:text> </number:text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0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211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11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11P2" style:volatile="true">
      <number:text> </number:text>
      <number:fill-character> </number:fill-character>
      <number:text>-    </number:text>
    </number:number-style>
    <number:text-style style:name="N211">
      <number:text> </number:text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4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14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14P2" style:volatile="true">
      <number:text> </number:text>
      <number:fill-character> </number:fill-character>
      <number:text>- €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7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17">
      <number:text> </number:text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20P0" style:volatile="true">
      <number:number number:decimal-places="0" number:min-decimal-places="0" number:min-integer-digits="0"/>
    </number:number-style>
    <number:number-style style:name="N220P1" style:volatile="true">
      <number:text>-</number:text>
      <number:number number:decimal-places="0" number:min-decimal-places="0" number:min-integer-digits="0"/>
    </number:number-style>
    <number:number-style style:name="N220P2" style:volatile="true">
      <number:text>-</number:text>
    </number:number-style>
    <number:text-style style:name="N220">
      <number:text-content/>
      <style:map style:condition="value()&gt;0" style:apply-style-name="N220P0"/>
      <style:map style:condition="value()&lt;0" style:apply-style-name="N220P1"/>
      <style:map style:condition="value()=0" style:apply-style-name="N220P2"/>
    </number:text-style>
    <number:number-style style:name="N222P0" style:volatile="true">
      <number:number number:decimal-places="2" number:min-decimal-places="0" number:decimal-replacement="" number:min-integer-digits="0"/>
    </number:number-style>
    <number:number-style style:name="N222P1" style:volatile="true">
      <number:text>-</number:text>
      <number:number number:decimal-places="2" number:min-decimal-places="0" number:decimal-replacement="" number:min-integer-digits="0"/>
    </number:number-style>
    <number:number-style style:name="N222P2" style:volatile="true">
      <number:text>-</number:text>
    </number:number-style>
    <number:text-style style:name="N222">
      <number:text-content/>
      <style:map style:condition="value()&gt;0" style:apply-style-name="N222P0"/>
      <style:map style:condition="value()&lt;0" style:apply-style-name="N222P1"/>
      <style:map style:condition="value()=0" style:apply-style-name="N222P2"/>
    </number:text-style>
    <number:number-style style:name="N223P0" style:volatile="true">
      <number:number number:decimal-places="2" number:min-decimal-places="0" number:decimal-replacement="" number:min-integer-digits="0"/>
    </number:number-style>
    <number:number-style style:name="N223P1" style:volatile="true">
      <number:text>-</number:text>
      <number:number number:decimal-places="0" number:min-decimal-places="0" number:min-integer-digits="0" number:grouping="true"/>
    </number:number-style>
    <number:number-style style:name="N223P2" style:volatile="true">
      <number:text>-</number:text>
    </number:number-style>
    <number:text-style style:name="N223">
      <number:text-content/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number number:decimal-places="2" number:min-decimal-places="2" number:min-integer-digits="1"/>
    </number:number-style>
    <number:number-style style:name="N225P1" style:volatile="true">
      <number:text>-</number:text>
      <number:number number:decimal-places="2" number:min-decimal-places="2" number:min-integer-digits="1"/>
    </number:number-style>
    <number:number-style style:name="N225P2" style:volatile="true">
      <number:text>-</number:text>
    </number:number-style>
    <number:text-style style:name="N225">
      <number:text-content/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6">
      <number:fraction number:min-integer-digits="0" number:min-numerator-digits="1" loext:max-numerator-digits="1" number:denominator-value="1000"/>
    </number:number-style>
    <number:number-style style:name="N227">
      <number:fraction number:min-integer-digits="0" number:min-numerator-digits="1" loext:max-numerator-digits="1" number:min-denominator-digits="3" number:max-denominator-value="999"/>
    </number:number-style>
    <number:number-style style:name="N228">
      <number:number number:decimal-places="0" number:min-decimal-places="0" number:min-integer-digits="0"/>
      <number:text>, K</number:text>
    </number:number-style>
    <number:percentage-style style:name="N229">
      <number:text> %</number:text>
    </number:percentage-style>
    <number:number-style style:name="N23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31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3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31">
      <number:text> </number:text>
      <number:text-content/>
      <number:text> </number:text>
      <style:map style:condition="value()&gt;0" style:apply-style-name="N231P0"/>
      <style:map style:condition="value()&lt;0" style:apply-style-name="N231P1"/>
      <style:map style:condition="value()=0" style:apply-style-name="N231P2"/>
    </number:text-style>
    <number:number-style style:name="N23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33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33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33">
      <number:text> </number:text>
      <number:text-content/>
      <number:text> </number:text>
      <style:map style:condition="value()&gt;0" style:apply-style-name="N233P0"/>
      <style:map style:condition="value()&lt;0" style:apply-style-name="N233P1"/>
      <style:map style:condition="value()=0" style:apply-style-name="N233P2"/>
    </number:text-style>
    <number:number-style style:name="N234">
      <number:number number:decimal-places="1" number:min-decimal-places="1" number:min-integer-digits="1"/>
    </number:number-style>
    <number:date-style style:name="N235">
      <number:day number:style="long"/>
      <number:text>-</number:text>
      <number:month number:textual="true"/>
      <number:text>-</number:text>
      <number:year/>
    </number:date-style>
    <number:date-style style:name="N236">
      <number:day number:style="long"/>
      <number:text>-</number:text>
      <number:month number:textual="true"/>
    </number:date-style>
    <number:date-style style:name="N237">
      <number:month number:textual="true"/>
      <number:text>-</number:text>
      <number:year/>
    </number:date-style>
    <number:time-style style:name="N238">
      <number:hours/>
      <number:text>:</number:text>
      <number:minutes number:style="long"/>
      <number:text> </number:text>
      <number:am-pm/>
    </number:time-style>
    <number:time-style style:name="N23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40">
      <number:hours/>
      <number:text>:</number:text>
      <number:minutes number:style="long"/>
    </number:time-style>
    <number:time-style style:name="N241">
      <number:hours/>
      <number:text>:</number:text>
      <number:minutes number:style="long"/>
      <number:text>:</number:text>
      <number:seconds number:style="long"/>
    </number:time-style>
    <number:date-style style:name="N24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44P0" style:volatile="true">
      <number:number number:decimal-places="0" number:min-decimal-places="0" number:min-integer-digits="1" number:grouping="true"/>
      <number:text>   </number:text>
    </number:number-style>
    <number:number-style style:name="N244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44P0"/>
    </number:number-style>
    <number:number-style style:name="N245P0" style:volatile="true">
      <number:number number:decimal-places="0" number:min-decimal-places="0" number:min-integer-digits="1" number:grouping="true"/>
      <number:text>   </number:text>
    </number:number-style>
    <number:number-style style:name="N245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45P0"/>
    </number:number-style>
    <number:number-style style:name="N247P0" style:volatile="true">
      <number:number number:decimal-places="2" number:min-decimal-places="2" number:min-integer-digits="1" number:grouping="true"/>
      <number:text>   </number:text>
    </number:number-style>
    <number:number-style style:name="N247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47P0"/>
    </number:number-style>
    <number:number-style style:name="N248P0" style:volatile="true">
      <number:number number:decimal-places="2" number:min-decimal-places="2" number:min-integer-digits="1" number:grouping="true"/>
      <number:text>   </number:text>
    </number:number-style>
    <number:number-style style:name="N248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48P0"/>
    </number:number-style>
    <number:number-style style:name="N250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   </number:text>
    </number:number-style>
    <number:text-style style:name="N250">
      <number:text> </number:text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2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52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52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€ </number:text>
    </number:number-style>
    <number:text-style style:name="N252">
      <number:text> </number:text>
      <number:text-content/>
      <number:text> </number:text>
      <style:map style:condition="value()&gt;0" style:apply-style-name="N252P0"/>
      <style:map style:condition="value()&lt;0" style:apply-style-name="N252P1"/>
      <style:map style:condition="value()=0" style:apply-style-name="N252P2"/>
    </number:text-style>
    <number:number-style style:name="N25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3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53">
      <number:text> </number:text>
      <number:text-content/>
      <number:text> </number:text>
      <style:map style:condition="value()&gt;0" style:apply-style-name="N253P0"/>
      <style:map style:condition="value()&lt;0" style:apply-style-name="N253P1"/>
      <style:map style:condition="value()=0" style:apply-style-name="N253P2"/>
    </number:text-style>
    <number:number-style style:name="N272">
      <number:text>-</number:text>
    </number:number-style>
    <number:percentage-style style:name="N10111" number:language="es" number:country="ES">
      <number:number number:decimal-places="1" number:min-decimal-places="1" number:min-integer-digits="1"/>
      <number:text> %</number:text>
    </number:percentage-style>
    <number:currency-style style:name="N10112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3P0"/>
    </number:currency-style>
    <style:style style:name="Default" style:family="table-cell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language="none" fo:country="none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language-asian="none" style:country-asian="none" style:font-style-asian="normal" style:font-weight-asian="normal" style:font-name-complex="Calibri" style:font-family-complex="Calibri" style:font-family-generic-complex="swiss" style:font-pitch-complex="variable" style:font-size-complex="11pt" style:language-complex="none" style:country-complex="none" style:font-style-complex="normal" style:font-weight-complex="normal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style:style style:name="Normal_5f_SECCIONES" style:display-name="Normal_SECCIONES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Normal_5f_Hoja1" style:display-name="Normal_Hoja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Sin_20_título1" style:display-name="Sin título1" style:family="table-cell" style:parent-style-name="Default" style:data-style-name="N116">
      <style:table-cell-properties style:diagonal-bl-tr="none" style:diagonal-tl-br="none"/>
    </style:style>
    <style:style style:name="Guión" style:family="table-cell" style:parent-style-name="Default">
      <style:text-properties style:font-name="Calibri2" fo:font-family="Calibri" style:font-style-name="Normal" style:font-family-generic="swiss" style:font-pitch="variable" fo:font-size="12pt"/>
    </style:style>
    <style:style style:name="Guión_5f_Negrita" style:display-name="Guión_Negrita" style:family="table-cell" style:parent-style-name="Default">
      <style:text-properties style:font-name="Calibri1" fo:font-family="Calibri" style:font-style-name="Negrita" style:font-family-generic="swiss" style:font-pitch="variable" fo:font-size="12pt" fo:font-weight="bold"/>
    </style:style>
    <style:style style:name="Pivot_20_Table_20_Field" style:display-name="Pivot Table Field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Pivot_20_Table_20_Category" style:display-name="Pivot Table Category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rror_20_1" style:display-name="Error 1" style:family="table-cell" style:parent-style-name="Default">
      <style:table-cell-properties fo:background-color="#cc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Calibri" style:font-family-complex="Calibri" style:font-family-generic-complex="swiss" style:font-pitch-complex="variable" style:font-size-complex="10pt" style:font-style-complex="normal" style:font-weight-complex="bold"/>
    </style:style>
    <style:style style:name="Pivot_20_Table_20_Corner" style:display-name="Pivot Table Corner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" style:display-name="Excel_BuiltIn_Neutral" style:family="table-cell" style:parent-style-name="Default">
      <style:table-cell-properties fo:background-color="#ffffcc" fo:padding="0.071cm"/>
      <style:text-properties fo:color="#996600" style:text-outline="false" style:text-line-through-style="none" style:text-line-through-type="none" style:font-name="Calibri" fo:font-family="Calibri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pitch-complex="variable" style:font-size-complex="10pt" style:font-style-complex="normal" style:font-weight-complex="normal"/>
    </style:style>
    <style:style style:name="Pivot_20_Table_20_Result" style:display-name="Pivot Table Result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Pivot_20_Table_20_Title" style:display-name="Pivot Table Title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Pivot_20_Table_20_Value" style:display-name="Pivot Table Value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marker draw:name="Puntas_20_de_20_flecha_20_1" draw:display-name="Puntas de flecha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num-format="1" style:print-orientation="portrait" fo:margin-top="1cm" fo:margin-bottom="1cm" fo:margin-left="1cm" fo:margin-right="1cm" style:first-page-number="continue" style:scale-to="55%" style:table-centering="horizontal" style:writing-mode="lr-tb"/>
      <style:header-style>
        <style:header-footer-properties fo:min-height="0.351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0cm" fo:margin-right="0cm" style:shadow="none" fo:background-color="transparent" style:first-page-number="continue" style:scale-to="76%" style:table-centering="horizontal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499cm" fo:margin-bottom="0.499cm" fo:margin-left="1.499cm" fo:margin-right="1.499cm" style:shadow="none" fo:background-color="transparent" style:first-page-number="continue" style:scale-to="67%" style:table-centering="horizontal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0.778cm" fo:margin-bottom="0.84cm" fo:margin-left="0.476cm" fo:margin-right="0.446cm" style:first-page-number="continue" style:scale-to-pages="2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6">
      <style:page-layout-properties fo:page-width="21.001cm" fo:page-height="29.7cm" style:num-format="1" style:print-orientation="portrait" fo:margin-top="0.42cm" fo:margin-bottom="0.42cm" fo:margin-left="0.42cm" fo:margin-right="0.415cm" style:first-page-number="continue" style:scale-to-X="1" style:scale-to-Y="1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7">
      <style:page-layout-properties fo:page-width="21.001cm" fo:page-height="29.7cm" style:num-format="1" style:print-orientation="portrait" fo:margin-top="1cm" fo:margin-bottom="1cm" fo:margin-left="1cm" fo:margin-right="1cm" style:first-page-number="continue" style:scale-to-X="1" style:scale-to-Y="1" style:table-centering="horizontal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8">
      <style:page-layout-properties fo:page-width="29.7cm" fo:page-height="21.001cm" style:num-format="1" style:print-orientation="landscape" fo:margin-top="1.08cm" fo:margin-bottom="1.335cm" fo:margin-left="1.554cm" fo:margin-right="1.272cm" style:first-page-number="continue" style:scale-to="66%" style:table-centering="both" style:writing-mode="lr-tb"/>
      <style:header-style>
        <style:header-footer-properties fo:min-height="0.75cm" fo:margin-left="1.401cm" fo:margin-right="1.401cm" fo:margin-bottom="0cm"/>
      </style:header-style>
      <style:footer-style>
        <style:header-footer-properties fo:min-height="0.75cm" fo:margin-left="1.401cm" fo:margin-right="1.401cm" fo:margin-top="0cm"/>
      </style:footer-style>
    </style:page-layout>
    <style:page-layout style:name="Mpm9">
      <style:page-layout-properties fo:page-width="21.001cm" fo:page-height="29.7cm" style:num-format="1" style:print-orientation="portrait" fo:margin-top="1cm" fo:margin-bottom="1cm" fo:margin-left="1cm" fo:margin-right="1cm" style:first-page-number="continue" style:scale-to="52%" style:table-centering="horizontal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0">
      <style:page-layout-properties fo:page-width="21.001cm" fo:page-height="29.7cm" style:num-format="1" style:print-orientation="portrait" fo:margin-top="1.956cm" fo:margin-bottom="1.912cm" fo:margin-left="1.499cm" fo:margin-right="1.455cm" style:first-page-number="continue" style:scale-to="62%" style:table-centering="both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11">
      <style:page-layout-properties fo:page-width="29.7cm" fo:page-height="21.001cm" style:num-format="1" style:print-orientation="landscape" fo:margin-top="1.371cm" fo:margin-bottom="1.304cm" fo:margin-left="0.699cm" fo:margin-right="0.637cm" style:first-page-number="continue" style:scale-to-pages="2" style:table-centering="horizontal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12">
      <style:page-layout-properties fo:page-width="29.7cm" fo:page-height="21.001cm" style:num-format="1" style:print-orientation="landscape" fo:margin-top="1cm" fo:margin-bottom="1cm" fo:margin-left="1cm" fo:margin-right="1cm" style:first-page-number="continue" style:scale-to-pages="2" style:table-centering="horizontal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3">
      <style:page-layout-properties fo:page-width="29.7cm" fo:page-height="21.001cm" style:num-format="1" style:print-orientation="landscape" fo:margin-top="1cm" fo:margin-bottom="1.101cm" fo:margin-left="1cm" fo:margin-right="1cm" style:first-page-number="continue" style:scale-to-pages="2" style:table-centering="horizontal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4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8">00/00/0000</text:date>, <text:time style:data-style-name="N2" text:time-value="11:49:06.449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Introducción" style:display-name="PageStyle_Introducción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.1" style:display-name="PageStyle_1.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.2" style:display-name="PageStyle_1.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.3" style:display-name="PageStyle_1.3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.4" style:display-name="PageStyle_1.4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.5" style:display-name="PageStyle_1.5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.6" style:display-name="PageStyle_1.6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.8" style:display-name="PageStyle_1.8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.1.Almería" style:display-name="PageStyle_2.1.Almería" style:page-layout-name="Mpm1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.4.Granada" style:display-name="PageStyle_2.4.Granada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.5.Huelva" style:display-name="PageStyle_2.5.Huelva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.6.Jaén" style:display-name="PageStyle_2.6.Jaén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.7.Málaga" style:display-name="PageStyle_2.7.Málaga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.8.Sevilla" style:display-name="PageStyle_2.8.Sevilla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.9.Servicios_20_Centrales" style:display-name="PageStyle_2.9.Servicios Centrales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.10._20_Total_20_Andalucía" style:display-name="PageStyle_2.10. Total Andalucía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.8_20_1" style:display-name="PageStyle_1.8 1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.8_20_2" style:display-name="PageStyle_1.8 2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.9" style:display-name="PageStyle_1.9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.1" style:display-name="PageStyle_3.1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.1_20_1" style:display-name="PageStyle_3.1 1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" style:display-name="PageStyle_Evol Histórica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1" style:display-name="PageStyle_Evol Histórica 1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2" style:display-name="PageStyle_Evol Histórica 2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3" style:display-name="PageStyle_Evol Histórica 3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4" style:display-name="PageStyle_Evol Histórica 4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5" style:display-name="PageStyle_Evol Histórica 5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6" style:display-name="PageStyle_Evol Histórica 6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7" style:display-name="PageStyle_Evol Histórica 7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8" style:display-name="PageStyle_Evol Histórica 8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9" style:display-name="PageStyle_Evol Histórica 9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10" style:display-name="PageStyle_Evol Histórica 10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11" style:display-name="PageStyle_Evol Histórica 11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12" style:display-name="PageStyle_Evol Histórica 12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_20_Histórica_20_13" style:display-name="PageStyle_Evol Histórica 13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EH</meta:initial-creator>
    <meta:creation-date>2009-06-29T09:17:52</meta:creation-date>
    <dc:date>2026-07-28T11:56:23.214000000</dc:date>
    <meta:editing-duration>P5DT17H15M38S</meta:editing-duration>
    <meta:editing-cycles>1299</meta:editing-cycles>
    <meta:generator>LibreOffice/7.6.7.2$Windows_X86_64 LibreOffice_project/dd47e4b30cb7dab30588d6c79c651f218165e3c5</meta:generator>
    <meta:document-statistic meta:table-count="26" meta:cell-count="4108" meta:object-count="95"/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116P0" style:volatile="true">
      <number:number number:decimal-places="0" number:min-decimal-places="0" number:min-integer-digits="0" number:grouping="true"/>
    </number:number-style>
    <number:number-style style:name="N116P1" style:volatile="true">
      <number:text>-</number:text>
      <number:number number:decimal-places="0" number:min-decimal-places="0" number:min-integer-digits="0" number:grouping="true"/>
    </number:number-style>
    <number:number-style style:name="N116P2" style:volatile="true">
      <number:text>-</number:text>
    </number:number-style>
    <number:text-style style:name="N116">
      <number:text-content/>
      <style:map style:condition="value()&gt;0" style:apply-style-name="N116P0"/>
      <style:map style:condition="value()&lt;0" style:apply-style-name="N116P1"/>
      <style:map style:condition="value()=0" style:apply-style-name="N116P2"/>
    </number:text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4pt" fo:font-weight="bold" style:font-size-asian="13pt" style:font-size-complex="13pt"/>
    </style:style>
    <style:style style:name="ch3" style:family="chart">
      <style:graphic-properties draw:stroke="none" draw:fill="none" draw:fill-color="#d9d9d9"/>
      <style:text-properties fo:font-size="10pt" style:font-size-asian="10pt" style:font-size-complex="10pt"/>
    </style:style>
    <style:style style:name="ch4" style:family="chart">
      <style:chart-properties chart:three-dimensional="true" chart:include-hidden-cells="false" chart:right-angled-axes="true" chart:data-label-number="percentage" chart:data-label-text="false" chart:data-label-symbol="false" chart:data-label-series="false"/>
    </style:style>
    <style:style style:name="ch5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116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link-data-style-to-source="true" chart:data-label-number="percentage" chart:data-label-text="false" chart:data-label-symbol="false" chart:data-label-series="false" chart:label-position="center"/>
      <style:graphic-properties draw:stroke="none" draw:fill-color="#ff7b59" dr3d:edge-rounding="5%"/>
      <style:text-properties fo:font-size="9pt" style:font-size-asian="10pt" style:font-size-complex="10pt"/>
    </style:style>
    <style:style style:name="ch9" style:family="chart">
      <style:chart-properties chart:solid-type="cuboid"/>
      <style:graphic-properties draw:fill-color="#ffffa6"/>
    </style:style>
    <style:style style:name="ch10" style:family="chart">
      <style:chart-properties chart:solid-type="cuboid"/>
      <style:graphic-properties draw:fill-color="#afd095"/>
    </style:style>
    <style:style style:name="ch11" style:family="chart">
      <style:chart-properties chart:solid-type="cuboid"/>
      <style:graphic-properties draw:fill-color="#729fcf"/>
    </style:style>
    <style:style style:name="ch12" style:family="chart">
      <style:chart-properties chart:solid-type="cuboid"/>
      <style:graphic-properties draw:fill-color="#ff5429"/>
    </style:style>
    <style:style style:name="ch13" style:family="chart" style:data-style-name="N0">
      <style:chart-properties chart:link-data-style-to-source="true" chart:data-label-number="percentage" chart:data-label-text="false" chart:data-label-symbol="false" chart:data-label-series="false" chart:label-position="center"/>
      <style:graphic-properties draw:stroke="none" draw:fill-color="#ffffa6" dr3d:edge-rounding="5%"/>
      <style:text-properties fo:font-size="9pt" style:font-size-asian="10pt" style:font-size-complex="10pt"/>
    </style:style>
    <style:style style:name="ch14" style:family="chart">
      <style:chart-properties chart:solid-type="cuboid" chart:data-label-number="none" chart:data-label-text="false" chart:data-label-symbol="false" chart:data-label-series="false"/>
      <style:graphic-properties draw:fill-color="#ffd320"/>
    </style:style>
    <style:style style:name="ch15" style:family="chart">
      <style:chart-properties chart:solid-type="cuboid"/>
      <style:graphic-properties draw:fill-color="#ff7b59"/>
    </style:style>
    <style:style style:name="ch16" style:family="chart">
      <style:graphic-properties draw:stroke="solid" svg:stroke-color="#b3b3b3" draw:fill="none" draw:fill-color="#e6e6e6"/>
    </style:style>
    <style:style style:name="ch17" style:family="chart">
      <style:graphic-properties svg:stroke-color="#b3b3b3" draw:fill-color="#cccccc"/>
    </style:style>
    <style:style style:name="gr1" style:family="graphic">
      <style:graphic-properties draw:stroke="none" svg:stroke-color="#000000" draw:fill="none" draw:fill-color="#ffffff" fo:min-height="0.796cm" style:protect="size" loext:decorative="false"/>
      <style:paragraph-properties style:writing-mode="lr-tb"/>
    </style:style>
    <style:style style:name="gr2" style:family="graphic">
      <style:graphic-properties draw:stroke="none" svg:stroke-color="#000000" draw:fill="none" draw:fill-color="#ffffff" fo:min-height="0.843cm" style:protect="size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14pt" fo:font-weight="bold" style:font-size-asian="24pt" style:font-size-complex="24pt"/>
    </style:style>
    <style:style style:name="T1" style:family="text">
      <style:text-properties fo:font-size="14pt" fo:font-weight="bold" style:font-size-asian="24pt" style:font-size-complex="24pt"/>
    </style:style>
  </office:automatic-styles>
  <office:body>
    <office:chart>
      <chart:chart svg:width="18.718cm" svg:height="14.707cm" xlink:href=".." xlink:type="simple" chart:class="chart:ring" chart:style-name="ch1">
        <chart:title svg:x="4.428cm" svg:y="0.429cm" chart:style-name="ch2">
          <text:p>Recaudación Mensual. Junio 2026-2025
</text:p>
        </chart:title>
        <chart:legend chart:legend-position="end" svg:x="4.46cm" svg:y="11cm" style:legend-expansion="custom" svg:width="8.563cm" svg:height="2.489cm" style:legend-expansion-aspect-ratio="3.44033748493371" chart:style-name="ch3"/>
        <chart:plot-area chart:style-name="ch4" table:cell-range-address="'1.1'.C13:'1.1'.C13 '1.1'.C20:'1.1'.C20 '1.1'.C34:'1.1'.C34 '1.1'.C43:'1.1'.C43 '1.1'.D12:'1.1'.E12 '1.1'.D19:'1.1'.E19 '1.1'.D33:'1.1'.E33 '1.1'.D35:'1.1'.E35 '1.1'.D44:'1.1'.E44" chart:data-source-has-labels="both" svg:x="3.196cm" svg:y="2.879cm" svg:width="11.713cm" svg:height="7.028cm" dr3d:transform="matrix (1 0 0 0 0.5 -0.866025403784439 0 0.866025403784439 0.5 0cm 0cm 0cm)" dr3d:vrp="(0 0 87591.2408759124)" dr3d:projection="parallel" dr3d:distance="4.2cm" dr3d:focal-length="8cm" dr3d:shadow-slant="0" dr3d:shade-mode="gouraud" dr3d:ambient-color="#666666" dr3d:lighting-mode="true">
          <chart:coordinate-region svg:x="2.867cm" svg:y="2.879cm" svg:width="12.371cm" svg:height="7.028cm"/>
          <dr3d:light dr3d:diffuse-color="#808080" dr3d:direction="(0 0 1)" dr3d:enabled="false" dr3d:specular="true"/>
          <dr3d:light dr3d:diffuse-color="#b3b3b3" dr3d:direction="(0.655711899283635 0.464674144027573 0.658877716279805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:categories table:cell-range-address="'1.1'.C13:'1.1'.C13 '1.1'.C20:'1.1'.C20 '1.1'.C34:'1.1'.C34 '1.1'.C43:'1.1'.C43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6"/>
          <chart:series chart:style-name="ch8" chart:values-cell-range-address="'1.1'.D19:'1.1'.D19 '1.1'.D33:'1.1'.D33 '1.1'.D35:'1.1'.D35 '1.1'.D44:'1.1'.D44" chart:label-cell-address="'1.1'.D12:'1.1'.D12" chart:class="chart:circle">
            <chart:data-point chart:style-name="ch9"/>
            <chart:data-point chart:style-name="ch10"/>
            <chart:data-point chart:style-name="ch11"/>
            <chart:data-point chart:style-name="ch12"/>
          </chart:series>
          <chart:series chart:style-name="ch13" chart:values-cell-range-address="'1.1'.E19:'1.1'.E19 '1.1'.E33:'1.1'.E33 '1.1'.E35:'1.1'.E35 '1.1'.E44:'1.1'.E44" chart:label-cell-address="'1.1'.E12:'1.1'.E12" chart:class="chart:circle">
            <chart:data-point chart:style-name="ch9"/>
            <chart:data-point chart:style-name="ch10"/>
            <chart:data-point chart:style-name="ch14"/>
            <chart:data-point chart:style-name="ch15"/>
          </chart:series>
          <chart:wall chart:style-name="ch16"/>
          <chart:floor chart:style-name="ch17"/>
        </chart:plot-area>
        <draw:frame draw:style-name="gr1" draw:text-style-name="P1" svg:width="2.899cm" svg:height="0.796cm" svg:x="8.005cm" svg:y="6.063cm">
          <draw:text-box>
            <text:p><text:span text:style-name="T1">Año 2025</text:span></text:p>
          </draw:text-box>
        </draw:frame>
        <draw:frame draw:style-name="gr2" draw:text-style-name="P1" svg:width="3.035cm" svg:height="0.843cm" svg:x="1.991cm" svg:y="3.354cm">
          <draw:text-box>
            <text:p><text:span text:style-name="T1">Año 2026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1'.D12:'1.1'.D12</svg:desc>
                </draw:g>
              </table:table-cell>
              <table:table-cell office:value-type="string">
                <text:p>2025</text:p>
                <draw:g>
                  <svg:desc>'1.1'.E12:'1.1'.E12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1.1'.C13:'1.1'.C13 '1.1'.C20:'1.1'.C20 '1.1'.C34:'1.1'.C34 '1.1'.C43:'1.1'.C43</svg:desc>
                </draw:g>
              </table:table-cell>
              <table:table-cell office:value-type="float" office:value="636936049.53">
                <text:p>636936049.53</text:p>
                <draw:g>
                  <svg:desc>'1.1'.D19:'1.1'.D19 '1.1'.D33:'1.1'.D33 '1.1'.D35:'1.1'.D35 '1.1'.D44:'1.1'.D44</svg:desc>
                </draw:g>
              </table:table-cell>
              <table:table-cell office:value-type="float" office:value="644220666.11">
                <text:p>644220666.11</text:p>
                <draw:g>
                  <svg:desc>'1.1'.E19:'1.1'.E19 '1.1'.E33:'1.1'.E33 '1.1'.E35:'1.1'.E35 '1.1'.E44:'1.1'.E44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1059350696.72">
                <text:p>1059350696.72</text:p>
              </table:table-cell>
              <table:table-cell office:value-type="float" office:value="1076582027.67">
                <text:p>1076582027.67</text:p>
              </table:table-cell>
            </table:table-row>
            <table:table-row>
              <table:table-cell office:value-type="string">
                <text:p>TASAS </text:p>
              </table:table-cell>
              <table:table-cell office:value-type="float" office:value="13754683.59">
                <text:p>13754683.59</text:p>
              </table:table-cell>
              <table:table-cell office:value-type="float" office:value="16605056.77">
                <text:p>16605056.77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57489932.73">
                <text:p>57489932.73</text:p>
              </table:table-cell>
              <table:table-cell office:value-type="float" office:value="64657966.27">
                <text:p>64657966.27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10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116P0" style:volatile="true">
      <number:number number:decimal-places="0" number:min-decimal-places="0" number:min-integer-digits="0" number:grouping="true"/>
    </number:number-style>
    <number:number-style style:name="N116P1" style:volatile="true">
      <number:text>-</number:text>
      <number:number number:decimal-places="0" number:min-decimal-places="0" number:min-integer-digits="0" number:grouping="true"/>
    </number:number-style>
    <number:number-style style:name="N116P2" style:volatile="true">
      <number:text>-</number:text>
    </number:number-style>
    <number:text-style style:name="N116">
      <number:text-content/>
      <style:map style:condition="value()&gt;0" style:apply-style-name="N116P0"/>
      <style:map style:condition="value()&lt;0" style:apply-style-name="N116P1"/>
      <style:map style:condition="value()=0" style:apply-style-name="N116P2"/>
    </number:text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4pt" fo:font-weight="bold" style:font-size-asian="13pt" style:font-size-complex="13pt"/>
    </style:style>
    <style:style style:name="ch3" style:family="chart">
      <style:graphic-properties draw:stroke="none" draw:fill="none" draw:fill-color="#d9d9d9"/>
      <style:text-properties fo:font-size="10pt" style:font-size-asian="10pt" style:font-size-complex="10pt"/>
    </style:style>
    <style:style style:name="ch4" style:family="chart">
      <style:chart-properties chart:three-dimensional="true" chart:include-hidden-cells="false" chart:right-angled-axes="true" chart:data-label-number="percentage" chart:data-label-text="false" chart:data-label-symbol="false" chart:data-label-series="false"/>
    </style:style>
    <style:style style:name="ch5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116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link-data-style-to-source="true" chart:data-label-number="percentage" chart:data-label-text="false" chart:data-label-symbol="false" chart:data-label-series="false" chart:label-position="center"/>
      <style:graphic-properties draw:stroke="none" draw:fill-color="#ffff6d" dr3d:edge-rounding="5%"/>
      <style:text-properties fo:font-size="9pt" style:font-size-asian="10pt" style:font-size-complex="10pt"/>
    </style:style>
    <style:style style:name="ch9" style:family="chart">
      <style:chart-properties chart:solid-type="cuboid"/>
      <style:graphic-properties draw:fill-color="#ffffa6"/>
    </style:style>
    <style:style style:name="ch10" style:family="chart">
      <style:chart-properties chart:solid-type="cuboid"/>
      <style:graphic-properties draw:fill-color="#afd095"/>
    </style:style>
    <style:style style:name="ch11" style:family="chart">
      <style:chart-properties chart:solid-type="cuboid" chart:data-label-number="none" chart:data-label-text="false" chart:data-label-symbol="false" chart:data-label-series="false"/>
      <style:graphic-properties draw:fill-color="#729fcf"/>
    </style:style>
    <style:style style:name="ch12" style:family="chart">
      <style:chart-properties chart:solid-type="cuboid"/>
      <style:graphic-properties draw:fill-color="#ff7b59"/>
    </style:style>
    <style:style style:name="ch13" style:family="chart" style:data-style-name="N0">
      <style:chart-properties chart:link-data-style-to-source="true" chart:data-label-number="percentage" chart:data-label-text="false" chart:data-label-symbol="false" chart:data-label-series="false" chart:label-position="center"/>
      <style:graphic-properties draw:stroke="none" draw:fill-color="#ff420e" dr3d:edge-rounding="5%"/>
      <style:text-properties fo:font-size="9pt" style:font-size-asian="10pt" style:font-size-complex="10pt"/>
    </style:style>
    <style:style style:name="ch14" style:family="chart">
      <style:graphic-properties draw:stroke="solid" svg:stroke-color="#b3b3b3" draw:fill="none" draw:fill-color="#e6e6e6"/>
    </style:style>
    <style:style style:name="ch15" style:family="chart">
      <style:graphic-properties svg:stroke-color="#b3b3b3" draw:fill-color="#cccccc"/>
    </style:style>
    <style:style style:name="gr1" style:family="graphic">
      <style:graphic-properties draw:stroke="none" svg:stroke-color="#000000" draw:fill="none" draw:fill-color="#ffffff" fo:min-height="0.796cm" style:protect="size" loext:decorative="false"/>
      <style:paragraph-properties style:writing-mode="lr-tb"/>
    </style:style>
    <style:style style:name="gr2" style:family="graphic">
      <style:graphic-properties draw:stroke="none" svg:stroke-color="#000000" draw:fill="none" draw:fill-color="#ffffff" fo:min-height="0.843cm" style:protect="size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14pt" fo:font-weight="bold" style:font-size-asian="24pt" style:font-size-complex="24pt"/>
    </style:style>
    <style:style style:name="T1" style:family="text">
      <style:text-properties fo:font-size="14pt" fo:font-weight="bold" style:font-size-asian="24pt" style:font-size-complex="24pt"/>
    </style:style>
  </office:automatic-styles>
  <office:body>
    <office:chart>
      <chart:chart svg:width="18.721cm" svg:height="14.711cm" xlink:href=".." xlink:type="simple" chart:class="chart:ring" chart:style-name="ch1">
        <chart:title svg:x="4.072cm" svg:y="0.429cm" chart:style-name="ch2">
          <text:p>Recaudación Acumulada. Junio 2026-2025

</text:p>
        </chart:title>
        <chart:legend chart:legend-position="end" svg:x="4.459cm" svg:y="11.002cm" style:legend-expansion="custom" svg:width="8.564cm" svg:height="2.489cm" style:legend-expansion-aspect-ratio="3.44073925271193" chart:style-name="ch3"/>
        <chart:plot-area chart:style-name="ch4" table:cell-range-address="'1.2'.C13:'1.2'.C13 '1.2'.C20:'1.2'.C20 '1.2'.C34:'1.2'.C34 '1.2'.C43:'1.2'.C43 '1.2'.D12:'1.2'.E12 '1.2'.G19:'1.2'.H19 '1.2'.G33:'1.2'.H33 '1.2'.G35:'1.2'.H35 '1.2'.G44:'1.2'.H44" chart:data-source-has-labels="both" svg:x="3.194cm" svg:y="2.879cm" svg:width="11.715cm" svg:height="7.029cm" dr3d:transform="matrix (1 0 0 0 0.5 -0.866025403784439 0 0.866025403784439 0.5 0cm 0cm 0cm)" dr3d:vrp="(0 0 87591.2408759124)" dr3d:projection="parallel" dr3d:distance="4.2cm" dr3d:focal-length="8cm" dr3d:shadow-slant="0" dr3d:shade-mode="gouraud" dr3d:ambient-color="#666666" dr3d:lighting-mode="true">
          <chart:coordinate-region svg:x="2.866cm" svg:y="2.879cm" svg:width="12.372cm" svg:height="7.029cm"/>
          <dr3d:light dr3d:diffuse-color="#808080" dr3d:direction="(0 0 1)" dr3d:enabled="false" dr3d:specular="true"/>
          <dr3d:light dr3d:diffuse-color="#b3b3b3" dr3d:direction="(0.655711899283635 0.464674144027573 0.658877716279805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:categories table:cell-range-address="'1.2'.C13:'1.2'.C13 '1.2'.C20:'1.2'.C20 '1.2'.C34:'1.2'.C34 '1.2'.C43:'1.2'.C43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6"/>
          <chart:series chart:style-name="ch8" chart:values-cell-range-address="'1.2'.G19:'1.2'.G19 '1.2'.G33:'1.2'.G33 '1.2'.G35:'1.2'.G35 '1.2'.G44:'1.2'.G44" chart:label-cell-address="'1.2'.D12:'1.2'.D12" chart:class="chart:circle">
            <chart:data-point chart:style-name="ch9"/>
            <chart:data-point chart:style-name="ch10"/>
            <chart:data-point chart:style-name="ch11"/>
            <chart:data-point chart:style-name="ch12"/>
          </chart:series>
          <chart:series chart:style-name="ch13" chart:values-cell-range-address="'1.2'.H19:'1.2'.H19 '1.2'.H33:'1.2'.H33 '1.2'.H35:'1.2'.H35 '1.2'.H44:'1.2'.H44" chart:label-cell-address="'1.2'.E12:'1.2'.E12" chart:class="chart:circle">
            <chart:data-point chart:style-name="ch9"/>
            <chart:data-point chart:style-name="ch10"/>
            <chart:data-point chart:style-name="ch11"/>
            <chart:data-point chart:style-name="ch12"/>
          </chart:series>
          <chart:wall chart:style-name="ch14"/>
          <chart:floor chart:style-name="ch15"/>
        </chart:plot-area>
        <draw:frame draw:style-name="gr1" draw:text-style-name="P1" svg:width="2.898cm" svg:height="0.796cm" svg:x="7.847cm" svg:y="6.107cm">
          <draw:text-box>
            <text:p><text:span text:style-name="T1">Año 2025</text:span></text:p>
          </draw:text-box>
        </draw:frame>
        <draw:frame draw:style-name="gr2" draw:text-style-name="P1" svg:width="3.506cm" svg:height="0.843cm" svg:x="2.115cm" svg:y="3.268cm">
          <draw:text-box>
            <text:p><text:span text:style-name="T1">Año 2026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2'.D12:'1.2'.D12</svg:desc>
                </draw:g>
              </table:table-cell>
              <table:table-cell office:value-type="string">
                <text:p>2025</text:p>
                <draw:g>
                  <svg:desc>'1.2'.E12:'1.2'.E12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1.2'.C13:'1.2'.C13 '1.2'.C20:'1.2'.C20 '1.2'.C34:'1.2'.C34 '1.2'.C43:'1.2'.C43</svg:desc>
                </draw:g>
              </table:table-cell>
              <table:table-cell office:value-type="float" office:value="4371470052.37">
                <text:p>4371470052.37</text:p>
                <draw:g>
                  <svg:desc>'1.2'.G19:'1.2'.G19 '1.2'.G33:'1.2'.G33 '1.2'.G35:'1.2'.G35 '1.2'.G44:'1.2'.G44</svg:desc>
                </draw:g>
              </table:table-cell>
              <table:table-cell office:value-type="float" office:value="3893557805.81">
                <text:p>3893557805.81</text:p>
                <draw:g>
                  <svg:desc>'1.2'.H19:'1.2'.H19 '1.2'.H33:'1.2'.H33 '1.2'.H35:'1.2'.H35 '1.2'.H44:'1.2'.H44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6663393035.1">
                <text:p>6663393035.1</text:p>
              </table:table-cell>
              <table:table-cell office:value-type="float" office:value="6215191573.74">
                <text:p>6215191573.74</text:p>
              </table:table-cell>
            </table:table-row>
            <table:table-row>
              <table:table-cell office:value-type="string">
                <text:p>TASAS </text:p>
              </table:table-cell>
              <table:table-cell office:value-type="float" office:value="44722728.74">
                <text:p>44722728.74</text:p>
              </table:table-cell>
              <table:table-cell office:value-type="float" office:value="41476436.43">
                <text:p>41476436.43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293852257.19">
                <text:p>293852257.19</text:p>
              </table:table-cell>
              <table:table-cell office:value-type="float" office:value="279757954.81">
                <text:p>279757954.81</text:p>
              </table:table-cell>
            </table:table-row>
          </table:table-rows>
        </table:table>
      </chart:chart>
    </office:chart>
  </office:body>
</office:document-content>
</file>

<file path=Object 10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10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1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percentage-style style:name="N10111" number:language="es" number:country="ES">
      <number:number number:decimal-places="1" number:min-decimal-places="1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graphic-properties draw:fill="none" draw:fill-color="#d9d9d9"/>
      <style:text-properties fo:font-size="10pt" style:font-size-asian="10pt" style:font-size-complex="10pt"/>
    </style:style>
    <style:style style:name="ch4" style:family="chart">
      <style:chart-properties chart:three-dimensional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 style:rotation-angle="25"/>
      <style:graphic-properties svg:stroke-color="#b3b3b3"/>
      <style:text-properties fo:font-size="10pt" style:font-size-asian="10pt" style:font-size-complex="10pt"/>
    </style:style>
    <style:style style:name="ch6" style:family="chart" style:data-style-name="N0">
      <style:chart-properties chart:display-label="true" chart:logarithmic="false" chart:origin="0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9" style:family="chart" style:data-style-name="N0" style:percentage-data-style-name="N10111">
      <style:chart-properties chart:link-data-style-to-source="false"/>
      <style:graphic-properties draw:stroke="none" draw:fill-color="#b7b3ca"/>
      <style:text-properties fo:font-size="9pt" style:font-size-asian="10pt" style:font-size-complex="10pt"/>
    </style:style>
    <style:style style:name="ch10" style:family="chart">
      <style:chart-properties chart:solid-type="cuboid"/>
    </style:style>
    <style:style style:name="ch11" style:family="chart">
      <style:chart-properties chart:solid-type="cuboid" chart:label-position="top"/>
    </style:style>
    <style:style style:name="ch12" style:family="chart" style:data-style-name="N0" style:percentage-data-style-name="N10111">
      <style:chart-properties chart:link-data-style-to-source="false"/>
      <style:graphic-properties draw:stroke="none" draw:fill-color="#bf819e"/>
      <style:text-properties fo:font-size="9pt" style:font-size-asian="10pt" style:font-size-complex="10pt"/>
    </style:style>
    <style:style style:name="ch13" style:family="chart">
      <style:graphic-properties draw:stroke="solid" svg:stroke-color="#b3b3b3" draw:fill="none" draw:fill-color="#e6e6e6"/>
    </style:style>
    <style:style style:name="ch14" style:family="chart">
      <style:graphic-properties svg:stroke-color="#b3b3b3" draw:fill-color="#ffffff" draw:opacity="0%"/>
    </style:style>
  </office:automatic-styles>
  <office:body>
    <office:chart>
      <chart:chart svg:width="18.477cm" svg:height="13.321cm" xlink:href=".." xlink:type="simple" chart:class="chart:bar" chart:style-name="ch1">
        <chart:title svg:x="2.249cm" svg:y="0.401cm" chart:style-name="ch2">
          <text:p>Recaudación mensual acumulada por las diferentes figuras tributarias propias</text:p>
        </chart:title>
        <chart:legend chart:legend-position="bottom" svg:x="7.693cm" svg:y="12.178cm" style:legend-expansion="custom" svg:width="2.572cm" svg:height="0.598cm" style:legend-expansion-aspect-ratio="4.30100334448161" chart:style-name="ch3"/>
        <chart:plot-area chart:style-name="ch4" table:cell-range-address="'1.3'.N16:'1.3'.N19 '1.3'.E13:'1.3'.F13 '1.3'.H16:'1.3'.I16 '1.3'.H24:'1.3'.I24 '1.3'.H26:'1.3'.I26 '1.3'.H34:'1.3'.I34" chart:data-source-has-labels="both" svg:x="0.255cm" svg:y="1.478cm" svg:width="17.368cm" svg:height="10.148cm" dr3d:vrp="(17634.6218373783 10271.4823817647 24594.8639082739)" dr3d:vpn="(0.416199821709347 0.173649045905254 0.892537795986984)" dr3d:vup="(-0.0733876362771618 0.984807599917971 -0.157379306090273)" dr3d:projection="parallel" dr3d:distance="4.2cm" dr3d:focal-length="8cm" dr3d:shadow-slant="0" dr3d:shade-mode="gouraud" dr3d:ambient-color="#999999" dr3d:lighting-mode="true">
          <chart:coordinate-region svg:x="2.981cm" svg:y="1.677cm" svg:width="12.542cm" svg:height="8.589cm"/>
          <dr3d:light dr3d:diffuse-color="#808080" dr3d:direction="(0 0 1)" dr3d:enabled="false" dr3d:specular="true"/>
          <dr3d:light dr3d:diffuse-color="#808080" dr3d:direction="(0 0 1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ooo:date-scale/>
            <chart:categories table:cell-range-address="'1.3'.N16:'1.3'.N19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8"/>
          <chart:series chart:style-name="ch9" chart:values-cell-range-address="'1.3'.H16:'1.3'.H16 '1.3'.H24:'1.3'.H24 '1.3'.H26:'1.3'.H26 '1.3'.H34:'1.3'.H34" chart:label-cell-address="'1.3'.E13:'1.3'.E13" chart:class="chart:bar">
            <chart:data-point chart:style-name="ch10"/>
            <chart:data-point chart:style-name="ch11" chart:repeated="2"/>
            <chart:data-point/>
          </chart:series>
          <chart:series chart:style-name="ch12" chart:values-cell-range-address="'1.3'.I16:'1.3'.I16 '1.3'.I24:'1.3'.I24 '1.3'.I26:'1.3'.I26 '1.3'.I34:'1.3'.I34" chart:label-cell-address="'1.3'.F13:'1.3'.F13" chart:class="chart:bar">
            <chart:data-point chart:style-name="ch10"/>
            <chart:data-point chart:style-name="ch11" chart:repeated="2"/>
            <chart:data-point/>
          </chart:series>
          <chart:wall chart:style-name="ch13"/>
          <chart:floor chart:style-name="ch14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3'.E13:'1.3'.E13</svg:desc>
                </draw:g>
              </table:table-cell>
              <table:table-cell office:value-type="string">
                <text:p>2025</text:p>
                <draw:g>
                  <svg:desc>'1.3'.F13:'1.3'.F13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1.3'.N16:'1.3'.N19</svg:desc>
                </draw:g>
              </table:table-cell>
              <table:table-cell office:value-type="float" office:value="-10264638.87">
                <text:p>-10264638.87</text:p>
                <draw:g>
                  <svg:desc>'1.3'.H16:'1.3'.H16 '1.3'.H24:'1.3'.H24 '1.3'.H26:'1.3'.H26 '1.3'.H34:'1.3'.H34</svg:desc>
                </draw:g>
              </table:table-cell>
              <table:table-cell office:value-type="float" office:value="NaN">
                <text:p>NaN</text:p>
                <draw:g>
                  <svg:desc>'1.3'.I16:'1.3'.I16 '1.3'.I24:'1.3'.I24 '1.3'.I26:'1.3'.I26 '1.3'.I34:'1.3'.I34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99965700.54">
                <text:p>99965700.54</text:p>
              </table:table-cell>
              <table:table-cell office:value-type="float" office:value="76675078.38">
                <text:p>76675078.38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44722728.74">
                <text:p>44722728.74</text:p>
              </table:table-cell>
              <table:table-cell office:value-type="float" office:value="41476436.43">
                <text:p>41476436.43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293852257.19">
                <text:p>293852257.19</text:p>
              </table:table-cell>
              <table:table-cell office:value-type="float" office:value="279757954.81">
                <text:p>279757954.81</text:p>
              </table:table-cell>
            </table:table-row>
          </table:table-rows>
        </table:table>
      </chart:chart>
    </office:chart>
  </office:body>
</office:document-content>
</file>

<file path=Object 1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1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1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204" number:title="Millones">
      <number:number number:decimal-places="0" number:min-decimal-places="0" number:min-integer-digits="1" number:grouping="true" number:display-factor="1000000"/>
    </number:number-style>
    <number:percentage-style style:name="N10111" number:language="es" number:country="ES">
      <number:number number:decimal-places="1" number:min-decimal-places="1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three-dimensional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true" text:line-break="tru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204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display-label="true" chart:logarithmic="false" chart:reverse-direction="false" text:line-break="false" loext:try-staggering-first="false" chart:link-data-style-to-source="true" chart:visible="false" chart:axis-position="0"/>
      <style:graphic-properties svg:stroke-color="#b3b3b3"/>
      <style:text-properties fo:font-size="10pt" style:font-size-asian="10pt" style:font-size-complex="10pt"/>
    </style:style>
    <style:style style:name="ch9" style:family="chart" style:data-style-name="N0" style:percentage-data-style-name="N10111">
      <style:chart-properties chart:link-data-style-to-source="false"/>
      <style:graphic-properties draw:stroke="none" draw:fill-color="#b7b3ca"/>
      <style:text-properties fo:font-size="9pt" style:font-size-asian="10pt" style:font-size-complex="10pt"/>
    </style:style>
    <style:style style:name="ch10" style:family="chart">
      <style:chart-properties chart:solid-type="cuboid" chart:label-position="top"/>
    </style:style>
    <style:style style:name="ch11" style:family="chart">
      <style:chart-properties chart:solid-type="cuboid"/>
    </style:style>
    <style:style style:name="ch12" style:family="chart" style:data-style-name="N0" style:percentage-data-style-name="N10111">
      <style:chart-properties chart:link-data-style-to-source="false"/>
      <style:graphic-properties draw:stroke="none" draw:fill-color="#bf819e"/>
      <style:text-properties fo:font-size="9pt" style:font-size-asian="10pt" style:font-size-complex="10pt"/>
    </style:style>
    <style:style style:name="ch13" style:family="chart">
      <style:graphic-properties draw:stroke="solid" svg:stroke-color="#b3b3b3" draw:fill="none" draw:fill-color="#e6e6e6"/>
    </style:style>
    <style:style style:name="ch14" style:family="chart">
      <style:graphic-properties svg:stroke-color="#b3b3b3" draw:fill="none" draw:fill-color="#cccccc"/>
    </style:style>
    <style:style style:name="gr1" style:family="graphic">
      <style:graphic-properties draw:stroke="none" svg:stroke-color="#000000" draw:fill="none" draw:fill-color="#ffffff" fo:min-height="0.468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18.721cm" svg:height="14.711cm" xlink:href=".." xlink:type="simple" chart:class="chart:bar" chart:style-name="ch1">
        <chart:title svg:x="1.987cm" svg:y="0.429cm" chart:style-name="ch2">
          <text:p>Recaudación Mensual acumulada por las diferentes figuras tributarias cedidas de gestión propia</text:p>
        </chart:title>
        <chart:legend chart:legend-position="bottom" svg:x="5.949cm" svg:y="13.244cm" style:legend-expansion="custom" svg:width="5.13cm" svg:height="1.141cm" style:legend-expansion-aspect-ratio="4.49605609114812" chart:style-name="ch3"/>
        <chart:plot-area chart:style-name="ch4" table:cell-range-address="'1.4'.C16:'1.4'.C17 '1.4'.C20:'1.4'.C22 '1.4'.D14:'1.4'.E14 '1.4'.D1:'1.4'.D3 '1.4'.G16:'1.4'.H17 '1.4'.G20:'1.4'.H22" chart:data-source-has-labels="both" svg:x="3.021cm" svg:y="1.697cm" svg:width="16.071cm" svg:height="11.789cm" dr3d:vrp="(17634.6218373783 10271.4823817647 24594.8639082739)" dr3d:vpn="(0.416199821709347 0.173649045905254 0.892537795986984)" dr3d:vup="(-0.0733876362771618 0.984807599917971 -0.157379306090273)" dr3d:projection="parallel" dr3d:distance="4.2cm" dr3d:focal-length="8cm" dr3d:shadow-slant="0" dr3d:shade-mode="gouraud" dr3d:ambient-color="#999999" dr3d:lighting-mode="true">
          <chart:coordinate-region svg:x="3.021cm" svg:y="1.856cm" svg:width="14.973cm" svg:height="9.834cm"/>
          <dr3d:light dr3d:diffuse-color="#808080" dr3d:direction="(0 0 1)" dr3d:enabled="false" dr3d:specular="true"/>
          <dr3d:light dr3d:diffuse-color="#808080" dr3d:direction="(0 0 1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ooo:date-scale/>
            <chart:categories table:cell-range-address="'1.4'.C16:'1.4'.C17 '1.4'.C20:'1.4'.C22 '1.4'.D14:'1.4'.D14 '1.4'.D1:'1.4'.D3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8"/>
          <chart:series chart:style-name="ch9" chart:values-cell-range-address="'1.4'.G16:'1.4'.G17 '1.4'.G20:'1.4'.G22" chart:label-cell-address="'1.4'.D14:'1.4'.D14" chart:class="chart:bar">
            <chart:data-point chart:style-name="ch10"/>
            <chart:data-point chart:style-name="ch11"/>
            <chart:data-point chart:style-name="ch10" chart:repeated="2"/>
            <chart:data-point chart:style-name="ch11"/>
          </chart:series>
          <chart:series chart:style-name="ch12" chart:values-cell-range-address="'1.4'.H16:'1.4'.H17 '1.4'.H20:'1.4'.H22" chart:label-cell-address="'1.4'.E14:'1.4'.E14" chart:class="chart:bar">
            <chart:data-point chart:style-name="ch11" chart:repeated="2"/>
            <chart:data-point chart:style-name="ch10" chart:repeated="2"/>
            <chart:data-point/>
          </chart:series>
          <chart:wall chart:style-name="ch13"/>
          <chart:floor chart:style-name="ch14"/>
        </chart:plot-area>
        <draw:frame draw:style-name="gr1" draw:text-style-name="P1" svg:width="2.308cm" svg:height="0.468cm" svg:x="0.647cm" svg:y="11.937cm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4'.D14:'1.4'.D14</svg:desc>
                </draw:g>
              </table:table-cell>
              <table:table-cell office:value-type="string">
                <text:p>2025</text:p>
                <draw:g>
                  <svg:desc>'1.4'.E14:'1.4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 sobre Sucesiones y Donaciones</text:p>
                <draw:g>
                  <svg:desc>'1.4'.C16:'1.4'.C17 '1.4'.C20:'1.4'.C22 '1.4'.D14:'1.4'.D14 '1.4'.D1:'1.4'.D3</svg:desc>
                </draw:g>
              </table:table-cell>
              <table:table-cell office:value-type="float" office:value="125297910.91">
                <text:p>125297910.91</text:p>
                <draw:g>
                  <svg:desc>'1.4'.G16:'1.4'.G17 '1.4'.G20:'1.4'.G22</svg:desc>
                </draw:g>
              </table:table-cell>
              <table:table-cell office:value-type="float" office:value="119804281.9">
                <text:p>119804281.9</text:p>
                <draw:g>
                  <svg:desc>'1.4'.H16:'1.4'.H17 '1.4'.H20:'1.4'.H22</svg:desc>
                </draw:g>
              </table:table-cell>
            </table:table-row>
            <table:table-row>
              <table:table-cell office:value-type="string">
                <text:p>Impuesto sobre el Patrimonio de las Personas Físicas</text:p>
              </table:table-cell>
              <table:table-cell office:value-type="float" office:value="7484554.71">
                <text:p>7484554.71</text:p>
              </table:table-cell>
              <table:table-cell office:value-type="float" office:value="5939161.39">
                <text:p>5939161.39</text:p>
              </table:table-cell>
            </table:table-row>
            <table:table-row>
              <table:table-cell office:value-type="string">
                <text:p>Transmisiones Patrimoniales</text:p>
              </table:table-cell>
              <table:table-cell office:value-type="float" office:value="902029857.21">
                <text:p>902029857.21</text:p>
              </table:table-cell>
              <table:table-cell office:value-type="float" office:value="851222176.03">
                <text:p>851222176.03</text:p>
              </table:table-cell>
            </table:table-row>
            <table:table-row>
              <table:table-cell office:value-type="string">
                <text:p>Actos Jurídicos Documentados</text:p>
              </table:table-cell>
              <table:table-cell office:value-type="float" office:value="314152600.65">
                <text:p>314152600.65</text:p>
              </table:table-cell>
              <table:table-cell office:value-type="float" office:value="271289226.82">
                <text:p>271289226.82</text:p>
              </table:table-cell>
            </table:table-row>
            <table:table-row>
              <table:table-cell office:value-type="string">
                <text:p>Tasa fiscal sobre el juego</text:p>
              </table:table-cell>
              <table:table-cell office:value-type="float" office:value="65750052.43">
                <text:p>65750052.43</text:p>
              </table:table-cell>
              <table:table-cell office:value-type="float" office:value="54845584.86">
                <text:p>54845584.86</text:p>
              </table:table-cell>
            </table:table-row>
          </table:table-rows>
        </table:table>
      </chart:chart>
    </office:chart>
  </office:body>
</office:document-content>
</file>

<file path=Object 1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1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1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116P0" style:volatile="true">
      <number:number number:decimal-places="0" number:min-decimal-places="0" number:min-integer-digits="0" number:grouping="true"/>
    </number:number-style>
    <number:number-style style:name="N116P1" style:volatile="true">
      <number:text>-</number:text>
      <number:number number:decimal-places="0" number:min-decimal-places="0" number:min-integer-digits="0" number:grouping="true"/>
    </number:number-style>
    <number:number-style style:name="N116P2" style:volatile="true">
      <number:text>-</number:text>
    </number:number-style>
    <number:text-style style:name="N116">
      <number:text-content/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204" number:title="Millones">
      <number:number number:decimal-places="0" number:min-decimal-places="0" number:min-integer-digits="1" number:grouping="true" number:display-factor="1000000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graphic-properties svg:stroke-color="#ffffff" draw:fill="solid" draw:fill-color="#ffffff"/>
      <style:text-properties fo:font-size="9pt" style:font-size-asian="10pt" style:font-size-complex="10pt"/>
    </style:style>
    <style:style style:name="ch4" style:family="chart">
      <style:chart-properties chart:three-dimensional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true" text:line-break="true" loext:try-staggering-first="false" chart:link-data-style-to-source="true" chart:axis-position="0"/>
      <style:graphic-properties svg:stroke-color="#b3b3b3"/>
      <style:text-properties fo:font-size="8pt" style:font-size-asian="10pt" style:font-size-complex="10pt"/>
    </style:style>
    <style:style style:name="ch6" style:family="chart" style:data-style-name="N204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b3b3"/>
      <style:text-properties fo:font-size="8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116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b7b3ca"/>
      <style:text-properties fo:font-size="10pt" style:font-size-asian="10pt" style:font-size-complex="10pt"/>
    </style:style>
    <style:style style:name="ch10" style:family="chart">
      <style:chart-properties chart:solid-type="cuboid"/>
    </style:style>
    <style:style style:name="ch11" style:family="chart" style:data-style-name="N0">
      <style:chart-properties chart:link-data-style-to-source="true"/>
      <style:graphic-properties draw:stroke="none" draw:fill-color="#bf819e"/>
      <style:text-properties fo:font-size="10pt" style:font-size-asian="10pt" style:font-size-complex="10pt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="none" draw:fill-color="#cccccc" draw:opacity="0%"/>
    </style:style>
    <style:style style:name="gr1" style:family="graphic">
      <style:graphic-properties draw:stroke="none" svg:stroke-color="#000000" draw:fill="none" draw:fill-color="#ffffff" fo:min-height="0.642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18.721cm" svg:height="14.711cm" xlink:href=".." xlink:type="simple" chart:class="chart:bar" chart:style-name="ch1">
        <chart:title svg:x="2.755cm" svg:y="0.429cm" chart:style-name="ch2">
          <text:p>Recaudación mensual de las diferentes figuras tributarias cedidas
 gestionadas por el Estado no sujetas a Liquidación</text:p>
        </chart:title>
        <chart:legend chart:legend-position="end" svg:x="5.004cm" svg:y="12.583cm" style:legend-expansion="custom" svg:width="9.024cm" svg:height="1.89cm" style:legend-expansion-aspect-ratio="4.77460317460317" chart:style-name="ch3"/>
        <chart:plot-area chart:style-name="ch4" table:cell-range-address="'1.7'.M18:'1.7'.M21 '1.7'.D16:'1.7'.D16 '1.7'.E14:'1.7'.F14 '1.7'.H18:'1.7'.I21 '1.7'.H16:'1.7'.I16" chart:data-source-has-labels="both" svg:x="2.98cm" svg:y="2.46cm" svg:width="16.463cm" svg:height="9.181cm" dr3d:vrp="(17634.6218373783 10271.4823817647 24594.8639082739)" dr3d:vpn="(0.416199821709347 0.173649045905254 0.892537795986984)" dr3d:vup="(-0.0733876362771618 0.984807599917971 -0.157379306090273)" dr3d:projection="perspective" dr3d:distance="4.2cm" dr3d:focal-length="8cm" dr3d:shadow-slant="0" dr3d:shade-mode="gouraud" dr3d:ambient-color="#999999" dr3d:lighting-mode="true">
          <chart:coordinate-region svg:x="2.98cm" svg:y="2.62cm" svg:width="15.736cm" svg:height="9.022cm"/>
          <dr3d:light dr3d:diffuse-color="#808080" dr3d:direction="(0 0 1)" dr3d:enabled="false" dr3d:specular="true"/>
          <dr3d:light dr3d:diffuse-color="#808080" dr3d:direction="(0 0 1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ooo:date-scale/>
            <chart:categories table:cell-range-address="'1.7'.M18:'1.7'.M21 '1.7'.D16:'1.7'.D16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8"/>
          <chart:series chart:style-name="ch9" chart:values-cell-range-address="'1.7'.H18:'1.7'.H21 '1.7'.H16:'1.7'.H16" chart:label-cell-address="'1.7'.E14:'1.7'.E14" chart:class="chart:bar">
            <chart:data-point chart:style-name="ch10" chart:repeated="4"/>
            <chart:data-point/>
          </chart:series>
          <chart:series chart:style-name="ch11" chart:values-cell-range-address="'1.7'.I18:'1.7'.I21 '1.7'.I16:'1.7'.I16" chart:label-cell-address="'1.7'.F14:'1.7'.F14" chart:class="chart:bar">
            <chart:data-point/>
            <chart:data-point chart:style-name="ch10" chart:repeated="2"/>
            <chart:data-point chart:repeated="2"/>
          </chart:series>
          <chart:wall chart:style-name="ch12"/>
          <chart:floor chart:style-name="ch13"/>
        </chart:plot-area>
        <draw:frame draw:style-name="gr1" draw:text-style-name="P1" svg:width="2.699cm" svg:height="0.642cm" svg:x="0.781cm" svg:y="12.67cm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7'.E14:'1.7'.E14</svg:desc>
                </draw:g>
              </table:table-cell>
              <table:table-cell office:value-type="string">
                <text:p>2025</text:p>
                <draw:g>
                  <svg:desc>'1.7'.F14:'1.7'.F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Actividades de Juego No Presenciales</text:p>
                <draw:g>
                  <svg:desc>'1.7'.M18:'1.7'.M21 '1.7'.D16:'1.7'.D16</svg:desc>
                </draw:g>
              </table:table-cell>
              <table:table-cell office:value-type="float" office:value="21577997.42">
                <text:p>21577997.42</text:p>
                <draw:g>
                  <svg:desc>'1.7'.H18:'1.7'.H21 '1.7'.H16:'1.7'.H16</svg:desc>
                </draw:g>
              </table:table-cell>
              <table:table-cell office:value-type="float" office:value="19312169.06">
                <text:p>19312169.06</text:p>
                <draw:g>
                  <svg:desc>'1.7'.I18:'1.7'.I21 '1.7'.I16:'1.7'.I16</svg:desc>
                </draw:g>
              </table:table-cell>
            </table:table-row>
            <table:table-row>
              <table:table-cell office:value-type="string">
                <text:p>Determinados Medios de Transporte</text:p>
              </table:table-cell>
              <table:table-cell office:value-type="float" office:value="52018291.13">
                <text:p>52018291.13</text:p>
              </table:table-cell>
              <table:table-cell office:value-type="float" office:value="53075687.96">
                <text:p>53075687.96</text:p>
              </table:table-cell>
            </table:table-row>
            <table:table-row>
              <table:table-cell office:value-type="string">
                <text:p>Hidrocarburos. Tarifa Autonómica</text:p>
              </table:table-cell>
              <table:table-cell office:value-type="float" office:value="-11816.03">
                <text:p>-11816.03</text:p>
              </table:table-cell>
              <table:table-cell office:value-type="float" office:value="23379.36">
                <text:p>23379.36</text:p>
              </table:table-cell>
            </table:table-row>
            <table:table-row>
              <table:table-cell office:value-type="string">
                <text:p>Depósito Residuos Vertederos</text:p>
              </table:table-cell>
              <table:table-cell office:value-type="float" office:value="54705086.85">
                <text:p>54705086.85</text:p>
              </table:table-cell>
              <table:table-cell office:value-type="float" office:value="27268342.15">
                <text:p>27268342.15</text:p>
              </table:table-cell>
            </table:table-row>
            <table:table-row>
              <table:table-cell office:value-type="string">
                <text:p>Impuesto Intereses y Comisiones Bancarias</text:p>
              </table:table-cell>
              <table:table-cell office:value-type="float" office:value="204033943.08">
                <text:p>204033943.08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13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1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14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204" number:title="Millones">
      <number:number number:decimal-places="0" number:min-decimal-places="0" number:min-integer-digits="1" number:grouping="true" number:display-factor="1000000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8pt" style:font-size-asian="10pt" style:font-size-complex="10pt"/>
    </style:style>
    <style:style style:name="ch4" style:family="chart">
      <style:chart-properties chart:symbol-type="automatic" chart:include-hidden-cells="false" chart:treat-empty-cells="leave-gap" chart:series-source="rows" chart:right-angled-axes="true"/>
    </style:style>
    <style:style style:name="ch5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204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symbol-type="named-symbol" chart:symbol-name="square" chart:symbol-width="0.25cm" chart:symbol-height="0.25cm" chart:link-data-style-to-source="true"/>
      <style:graphic-properties svg:stroke-width="0.08cm" svg:stroke-color="#b4c7dc" draw:fill-color="#b4c7dc" dr3d:edge-rounding="5%"/>
      <style:text-properties fo:font-size="10pt" style:font-size-asian="10pt" style:font-size-complex="10pt"/>
    </style:style>
    <style:style style:name="ch9" style:family="chart" style:data-style-name="N0">
      <style:chart-properties chart:symbol-type="named-symbol" chart:symbol-name="diamond" chart:symbol-width="0.25cm" chart:symbol-height="0.25cm" chart:link-data-style-to-source="true"/>
      <style:graphic-properties svg:stroke-width="0.08cm" svg:stroke-color="#ffb66c" draw:fill-color="#ffb66c" dr3d:edge-rounding="5%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arrow-left" chart:symbol-width="0.25cm" chart:symbol-height="0.25cm" chart:link-data-style-to-source="true"/>
      <style:graphic-properties svg:stroke-width="0.08cm" svg:stroke-color="#83caff" draw:fill-color="#83caff"/>
      <style:text-properties fo:font-size="10pt" style:font-size-asian="10pt" style:font-size-complex="10pt"/>
    </style:style>
    <style:style style:name="ch11" style:family="chart" style:data-style-name="N0">
      <style:chart-properties chart:symbol-type="named-symbol" chart:symbol-name="bow-tie" chart:symbol-width="0.25cm" chart:symbol-height="0.25cm" chart:link-data-style-to-source="true"/>
      <style:graphic-properties svg:stroke-width="0.08cm" svg:stroke-color="#314004" draw:fill-color="#314004"/>
      <style:text-properties fo:font-size="10pt" style:font-size-asian="10pt" style:font-size-complex="10pt"/>
    </style:style>
    <style:style style:name="ch12" style:family="chart" style:data-style-name="N0">
      <style:chart-properties chart:symbol-type="named-symbol" chart:symbol-name="arrow-up" chart:symbol-width="0.25cm" chart:symbol-height="0.25cm" chart:link-data-style-to-source="true"/>
      <style:graphic-properties svg:stroke-width="0.08cm" svg:stroke-color="#579d1c" draw:fill-color="#579d1c" dr3d:edge-rounding="5%"/>
      <style:text-properties fo:font-size="10pt" style:font-size-asian="10pt" style:font-size-complex="10pt"/>
    </style:style>
    <style:style style:name="ch13" style:family="chart" style:data-style-name="N0">
      <style:chart-properties chart:symbol-type="named-symbol" chart:symbol-name="arrow-down" chart:symbol-width="0.25cm" chart:symbol-height="0.25cm" chart:link-data-style-to-source="true"/>
      <style:graphic-properties svg:stroke-width="0.08cm" svg:stroke-color="#afd095" draw:fill-color="#afd095" dr3d:edge-rounding="5%"/>
      <style:text-properties fo:font-size="10pt" style:font-size-asian="10pt" style:font-size-complex="10pt"/>
    </style:style>
    <style:style style:name="ch14" style:family="chart" style:data-style-name="N0">
      <style:chart-properties chart:symbol-type="named-symbol" chart:symbol-name="arrow-right" chart:symbol-width="0.25cm" chart:symbol-height="0.25cm" chart:link-data-style-to-source="true"/>
      <style:graphic-properties svg:stroke-width="0.08cm" svg:stroke-color="#7e0021" draw:fill-color="#7e0021" dr3d:edge-rounding="5%"/>
      <style:text-properties fo:font-size="10pt" style:font-size-asian="10pt" style:font-size-complex="10pt"/>
    </style:style>
    <style:style style:name="ch15" style:family="chart">
      <style:graphic-properties draw:stroke="solid" svg:stroke-color="#b3b3b3" draw:fill="none" draw:fill-color="#e6e6e6"/>
    </style:style>
    <style:style style:name="ch16" style:family="chart">
      <style:graphic-properties svg:stroke-color="#b3b3b3" draw:fill-color="#cccccc"/>
    </style:style>
    <style:style style:name="gr1" style:family="graphic">
      <style:graphic-properties draw:stroke="none" svg:stroke-color="#000000" draw:fill="none" draw:fill-color="#ffffff" fo:min-height="0.642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20.418cm" svg:height="10.677cm" xlink:href=".." xlink:type="simple" chart:class="chart:line" chart:style-name="ch1">
        <chart:title svg:x="4.384cm" svg:y="0.349cm" chart:style-name="ch2">
          <text:p>Evolución de la Recaudación acumulada del mes de Junio</text:p>
        </chart:title>
        <chart:legend chart:legend-position="bottom" svg:x="2.803cm" svg:y="8.9cm" style:legend-expansion="wide" chart:style-name="ch3"/>
        <chart:plot-area chart:style-name="ch4" table:cell-range-address="'Evolución histórica'.B50:'Evolución histórica'.H51 'Evolución histórica'.B10:'Evolución histórica'.B11 'Evolución histórica'.C48:'Evolución histórica'.H49 'Evolución histórica'.B14:'Evolución histórica'.B16 'Evolución histórica'.C52:'Evolución histórica'.H54" chart:data-source-has-labels="both" svg:x="3.976cm" svg:y="1.388cm" svg:width="13.294cm" svg:height="7.372cm">
          <chart:coordinate-region svg:x="4.029cm" svg:y="1.588cm" svg:width="12.142cm" svg:height="6.973cm"/>
          <chart:axis chart:dimension="x" chart:name="primary-x" chart:style-name="ch5" chartooo:axis-type="auto">
            <chartooo:date-scale/>
            <chart:categories table:cell-range-address="'Evolución histórica'.C51:'Evolución histórica'.H51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Evolución histórica'.C48:'Evolución histórica'.H48" chart:label-cell-address="'Evolución histórica'.B10:'Evolución histórica'.B10" chart:class="chart:line">
            <chart:data-point chart:repeated="6"/>
          </chart:series>
          <chart:series chart:style-name="ch9" chart:values-cell-range-address="'Evolución histórica'.C49:'Evolución histórica'.H49" chart:label-cell-address="'Evolución histórica'.B11:'Evolución histórica'.B11" chart:class="chart:line">
            <chart:data-point chart:repeated="6"/>
          </chart:series>
          <chart:series chart:style-name="ch10" chart:values-cell-range-address="'Evolución histórica'.C50:'Evolución histórica'.H50" chart:label-cell-address="'Evolución histórica'.B50:'Evolución histórica'.B50" chart:class="chart:line">
            <chart:data-point chart:repeated="6"/>
          </chart:series>
          <chart:series chart:style-name="ch11" chart:values-cell-range-address="'Evolución histórica'.C51:'Evolución histórica'.H51" chart:label-cell-address="'Evolución histórica'.B51:'Evolución histórica'.B51" chart:class="chart:line">
            <chart:data-point chart:repeated="6"/>
          </chart:series>
          <chart:series chart:style-name="ch12" chart:values-cell-range-address="'Evolución histórica'.C52:'Evolución histórica'.H52" chart:label-cell-address="'Evolución histórica'.B14:'Evolución histórica'.B14" chart:class="chart:line">
            <chart:data-point chart:repeated="6"/>
          </chart:series>
          <chart:series chart:style-name="ch13" chart:values-cell-range-address="'Evolución histórica'.C53:'Evolución histórica'.H53" chart:label-cell-address="'Evolución histórica'.B15:'Evolución histórica'.B15" chart:class="chart:line">
            <chart:data-point chart:repeated="6"/>
          </chart:series>
          <chart:series chart:style-name="ch14" chart:values-cell-range-address="'Evolución histórica'.C54:'Evolución histórica'.H54" chart:label-cell-address="'Evolución histórica'.B16:'Evolución histórica'.B16" chart:class="chart:line">
            <chart:data-point chart:repeated="6"/>
          </chart:series>
          <chart:wall chart:style-name="ch15"/>
          <chart:floor chart:style-name="ch16"/>
        </chart:plot-area>
        <draw:frame draw:style-name="gr1" draw:text-style-name="P1" svg:width="3.271cm" svg:height="0.642cm" svg:x="17.12cm" svg:y="8.852cm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6"/>
          </table:table-columns>
          <table:table-header-rows>
            <table:table-row>
              <table:table-cell>
                <text:p/>
              </table:table-cell>
              <table:table-cell office:value-type="float" office:value="-10264638.87">
                <text:p>-10264638.87</text:p>
                <draw:g>
                  <svg:desc>'Evolución histórica'.C51:'Evolución histórica'.H51</svg:desc>
                </draw:g>
              </table:table-cell>
              <table:table-cell office:value-type="string">
                <text:p>-</text:p>
              </table:table-cell>
              <table:table-cell office:value-type="string">
                <text:p>-</text:p>
              </table:table-cell>
              <table:table-cell office:value-type="string">
                <text:p>-</text:p>
              </table:table-cell>
              <table:table-cell office:value-type="string">
                <text:p>-</text:p>
              </table:table-cell>
              <table:table-cell office:value-type="string">
                <text:p>-</text:p>
              </table:table-cell>
            </table:table-row>
          </table:table-header-rows>
          <table:table-rows>
            <table:table-row>
              <table:table-cell office:value-type="string">
                <text:p>Impuesto sobre Sucesiones y Donaciones</text:p>
                <draw:g>
                  <svg:desc>'Evolución histórica'.B10:'Evolución histórica'.B10</svg:desc>
                </draw:g>
              </table:table-cell>
              <table:table-cell office:value-type="float" office:value="125297910.91">
                <text:p>125297910.91</text:p>
                <draw:g>
                  <svg:desc>'Evolución histórica'.C48:'Evolución histórica'.H48</svg:desc>
                </draw:g>
              </table:table-cell>
              <table:table-cell office:value-type="float" office:value="119804281.9">
                <text:p>119804281.9</text:p>
              </table:table-cell>
              <table:table-cell office:value-type="float" office:value="113848225.4">
                <text:p>113848225.4</text:p>
              </table:table-cell>
              <table:table-cell office:value-type="float" office:value="82475880.49">
                <text:p>82475880.49</text:p>
              </table:table-cell>
              <table:table-cell office:value-type="float" office:value="115161451.1">
                <text:p>115161451.1</text:p>
              </table:table-cell>
              <table:table-cell office:value-type="float" office:value="123292268.67">
                <text:p>123292268.67</text:p>
              </table:table-cell>
            </table:table-row>
            <table:table-row>
              <table:table-cell office:value-type="string">
                <text:p>Impuesto sobre el Patrimonio de las Personas Físicas</text:p>
                <draw:g>
                  <svg:desc>'Evolución histórica'.B11:'Evolución histórica'.B11</svg:desc>
                </draw:g>
              </table:table-cell>
              <table:table-cell office:value-type="float" office:value="7484554.71">
                <text:p>7484554.71</text:p>
                <draw:g>
                  <svg:desc>'Evolución histórica'.C49:'Evolución histórica'.H49</svg:desc>
                </draw:g>
              </table:table-cell>
              <table:table-cell office:value-type="float" office:value="5939161.39">
                <text:p>5939161.39</text:p>
              </table:table-cell>
              <table:table-cell office:value-type="float" office:value="5490828.68">
                <text:p>5490828.68</text:p>
              </table:table-cell>
              <table:table-cell office:value-type="float" office:value="3547493.91">
                <text:p>3547493.91</text:p>
              </table:table-cell>
              <table:table-cell office:value-type="float" office:value="3216929.71">
                <text:p>3216929.71</text:p>
              </table:table-cell>
              <table:table-cell office:value-type="float" office:value="11231090.84">
                <text:p>11231090.84</text:p>
              </table:table-cell>
            </table:table-row>
            <table:table-row>
              <table:table-cell office:value-type="string">
                <text:p>Impuesto Intereses y Comisiones Bancarias</text:p>
                <draw:g>
                  <svg:desc>'Evolución histórica'.B50:'Evolución histórica'.B50</svg:desc>
                </draw:g>
              </table:table-cell>
              <table:table-cell office:value-type="float" office:value="204033943.08">
                <text:p>204033943.08</text:p>
                <draw:g>
                  <svg:desc>'Evolución histórica'.C50:'Evolución histórica'.H50</svg:desc>
                </draw:g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Impuesto sobre Depósitos Bancarios</text:p>
                <draw:g>
                  <svg:desc>'Evolución histórica'.B51:'Evolución histórica'.B51</svg:desc>
                </draw:g>
              </table:table-cell>
              <table:table-cell office:value-type="float" office:value="-10264638.87">
                <text:p>-10264638.87</text:p>
                <draw:g>
                  <svg:desc>'Evolución histórica'.C51:'Evolución histórica'.H51</svg:desc>
                </draw:g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Transmisiones Patrimoniales</text:p>
                <draw:g>
                  <svg:desc>'Evolución histórica'.B14:'Evolución histórica'.B14</svg:desc>
                </draw:g>
              </table:table-cell>
              <table:table-cell office:value-type="float" office:value="902029857.21">
                <text:p>902029857.21</text:p>
                <draw:g>
                  <svg:desc>'Evolución histórica'.C52:'Evolución histórica'.H52</svg:desc>
                </draw:g>
              </table:table-cell>
              <table:table-cell office:value-type="float" office:value="851222176.03">
                <text:p>851222176.03</text:p>
              </table:table-cell>
              <table:table-cell office:value-type="float" office:value="689513952.66">
                <text:p>689513952.66</text:p>
              </table:table-cell>
              <table:table-cell office:value-type="float" office:value="514078503.16">
                <text:p>514078503.16</text:p>
              </table:table-cell>
              <table:table-cell office:value-type="float" office:value="626153948.98">
                <text:p>626153948.98</text:p>
              </table:table-cell>
              <table:table-cell office:value-type="float" office:value="507409395.41">
                <text:p>507409395.41</text:p>
              </table:table-cell>
            </table:table-row>
            <table:table-row>
              <table:table-cell office:value-type="string">
                <text:p>Actos Jurídicos Documentados</text:p>
                <draw:g>
                  <svg:desc>'Evolución histórica'.B15:'Evolución histórica'.B15</svg:desc>
                </draw:g>
              </table:table-cell>
              <table:table-cell office:value-type="float" office:value="314152600.65">
                <text:p>314152600.65</text:p>
                <draw:g>
                  <svg:desc>'Evolución histórica'.C53:'Evolución histórica'.H53</svg:desc>
                </draw:g>
              </table:table-cell>
              <table:table-cell office:value-type="float" office:value="271289226.82">
                <text:p>271289226.82</text:p>
              </table:table-cell>
              <table:table-cell office:value-type="float" office:value="228807545.95">
                <text:p>228807545.95</text:p>
              </table:table-cell>
              <table:table-cell office:value-type="float" office:value="174697570.26">
                <text:p>174697570.26</text:p>
              </table:table-cell>
              <table:table-cell office:value-type="float" office:value="193911031.5">
                <text:p>193911031.5</text:p>
              </table:table-cell>
              <table:table-cell office:value-type="float" office:value="199212394.56">
                <text:p>199212394.56</text:p>
              </table:table-cell>
            </table:table-row>
            <table:table-row>
              <table:table-cell office:value-type="string">
                <text:p>Tasa fiscal sobre el juego</text:p>
                <draw:g>
                  <svg:desc>'Evolución histórica'.B16:'Evolución histórica'.B16</svg:desc>
                </draw:g>
              </table:table-cell>
              <table:table-cell office:value-type="float" office:value="65750052.43">
                <text:p>65750052.43</text:p>
                <draw:g>
                  <svg:desc>'Evolución histórica'.C54:'Evolución histórica'.H54</svg:desc>
                </draw:g>
              </table:table-cell>
              <table:table-cell office:value-type="float" office:value="54845584.86">
                <text:p>54845584.86</text:p>
              </table:table-cell>
              <table:table-cell office:value-type="float" office:value="62143394.7">
                <text:p>62143394.7</text:p>
              </table:table-cell>
              <table:table-cell office:value-type="float" office:value="61616695.21">
                <text:p>61616695.21</text:p>
              </table:table-cell>
              <table:table-cell office:value-type="float" office:value="49839454.61">
                <text:p>49839454.61</text:p>
              </table:table-cell>
              <table:table-cell office:value-type="float" office:value="31384994.96">
                <text:p>31384994.96</text:p>
              </table:table-cell>
            </table:table-row>
          </table:table-rows>
        </table:table>
      </chart:chart>
    </office:chart>
  </office:body>
</office:document-content>
</file>

<file path=Object 14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14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116P0" style:volatile="true">
      <number:number number:decimal-places="0" number:min-decimal-places="0" number:min-integer-digits="0" number:grouping="true"/>
    </number:number-style>
    <number:number-style style:name="N116P1" style:volatile="true">
      <number:text>-</number:text>
      <number:number number:decimal-places="0" number:min-decimal-places="0" number:min-integer-digits="0" number:grouping="true"/>
    </number:number-style>
    <number:number-style style:name="N116P2" style:volatile="true">
      <number:text>-</number:text>
    </number:number-style>
    <number:text-style style:name="N116">
      <number:text-content/>
      <style:map style:condition="value()&gt;0" style:apply-style-name="N116P0"/>
      <style:map style:condition="value()&lt;0" style:apply-style-name="N116P1"/>
      <style:map style:condition="value()=0" style:apply-style-name="N116P2"/>
    </number:text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4pt" fo:font-weight="bold" style:font-size-asian="13pt" style:font-size-complex="13pt"/>
    </style:style>
    <style:style style:name="ch3" style:family="chart">
      <style:graphic-properties draw:stroke="none" draw:fill="none" draw:fill-color="#d9d9d9"/>
      <style:text-properties fo:font-size="10pt" style:font-size-asian="10pt" style:font-size-complex="10pt"/>
    </style:style>
    <style:style style:name="ch4" style:family="chart">
      <style:chart-properties chart:three-dimensional="true" chart:include-hidden-cells="false" chart:right-angled-axes="true" chart:data-label-number="percentage" chart:data-label-text="false" chart:data-label-symbol="false" chart:data-label-series="false"/>
    </style:style>
    <style:style style:name="ch5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116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link-data-style-to-source="true" chart:data-label-number="percentage" chart:data-label-text="false" chart:data-label-symbol="false" chart:data-label-series="false" chart:label-position="center"/>
      <style:graphic-properties draw:stroke="none" draw:fill-color="#729fcf" dr3d:edge-rounding="5%"/>
      <style:text-properties fo:font-size="9pt" style:font-size-asian="10pt" style:font-size-complex="10pt"/>
    </style:style>
    <style:style style:name="ch9" style:family="chart">
      <style:chart-properties chart:solid-type="cuboid"/>
      <style:graphic-properties draw:fill-color="#ffffa6"/>
    </style:style>
    <style:style style:name="ch10" style:family="chart">
      <style:chart-properties chart:solid-type="cuboid"/>
      <style:graphic-properties draw:fill-color="#afd095"/>
    </style:style>
    <style:style style:name="ch11" style:family="chart">
      <style:chart-properties chart:solid-type="cuboid" chart:data-label-number="none" chart:data-label-text="false" chart:data-label-symbol="false" chart:data-label-series="false"/>
      <style:graphic-properties draw:fill-color="#729fcf"/>
    </style:style>
    <style:style style:name="ch12" style:family="chart">
      <style:chart-properties chart:solid-type="cuboid"/>
      <style:graphic-properties draw:fill-color="#ff7b59"/>
    </style:style>
    <style:style style:name="ch13" style:family="chart" style:data-style-name="N0">
      <style:chart-properties chart:link-data-style-to-source="true" chart:data-label-number="percentage" chart:data-label-text="false" chart:data-label-symbol="false" chart:data-label-series="false" chart:label-position="center"/>
      <style:graphic-properties draw:stroke="none" draw:fill-color="#ff420e" dr3d:edge-rounding="5%"/>
      <style:text-properties fo:font-size="9pt" style:font-size-asian="10pt" style:font-size-complex="10pt"/>
    </style:style>
    <style:style style:name="ch14" style:family="chart">
      <style:graphic-properties draw:stroke="solid" svg:stroke-color="#b3b3b3" draw:fill="none" draw:fill-color="#e6e6e6"/>
    </style:style>
    <style:style style:name="ch15" style:family="chart">
      <style:graphic-properties svg:stroke-color="#b3b3b3" draw:fill-color="#cccccc"/>
    </style:style>
    <style:style style:name="gr1" style:family="graphic">
      <style:graphic-properties draw:stroke="none" svg:stroke-color="#000000" draw:fill="none" draw:fill-color="#ffffff" fo:min-height="0.794cm" style:protect="size" loext:decorative="false"/>
      <style:paragraph-properties style:writing-mode="lr-tb"/>
    </style:style>
    <style:style style:name="gr2" style:family="graphic">
      <style:graphic-properties draw:stroke="none" svg:stroke-color="#000000" draw:fill="none" draw:fill-color="#ffffff" fo:min-height="0.841cm" style:protect="size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14pt" fo:font-weight="bold" style:font-size-asian="24pt" style:font-size-complex="24pt"/>
    </style:style>
    <style:style style:name="T1" style:family="text">
      <style:text-properties fo:font-size="14pt" fo:font-weight="bold" style:font-size-asian="24pt" style:font-size-complex="24pt"/>
    </style:style>
  </office:automatic-styles>
  <office:body>
    <office:chart>
      <chart:chart svg:width="18.721cm" svg:height="14.711cm" xlink:href=".." xlink:type="simple" chart:class="chart:ring" chart:style-name="ch1">
        <chart:title svg:x="4.072cm" svg:y="0.429cm" chart:style-name="ch2">
          <text:p>Recaudación Acumulada. Junio 2026-2025
</text:p>
        </chart:title>
        <chart:legend chart:legend-position="end" svg:x="4.459cm" svg:y="11.002cm" style:legend-expansion="custom" svg:width="8.564cm" svg:height="2.489cm" style:legend-expansion-aspect-ratio="3.44073925271193" chart:style-name="ch3"/>
        <chart:plot-area chart:style-name="ch4" table:cell-range-address="'1.1'.C13:'1.1'.C13 '1.1'.C20:'1.1'.C20 '1.1'.C34:'1.1'.C34 '1.1'.C43:'1.1'.C43 '1.1'.D12:'1.1'.E12 '1.1'.G19:'1.1'.H19 '1.1'.G33:'1.1'.H33 '1.1'.G35:'1.1'.H35 '1.1'.G44:'1.1'.H44" chart:data-source-has-labels="both" svg:x="3.194cm" svg:y="2.879cm" svg:width="11.715cm" svg:height="7.029cm" dr3d:transform="matrix (1 0 0 0 0.5 -0.866025403784439 0 0.866025403784439 0.5 0cm 0cm 0cm)" dr3d:vrp="(0 0 87591.2408759124)" dr3d:projection="parallel" dr3d:distance="4.2cm" dr3d:focal-length="8cm" dr3d:shadow-slant="0" dr3d:shade-mode="gouraud" dr3d:ambient-color="#666666" dr3d:lighting-mode="true">
          <chart:coordinate-region svg:x="2.866cm" svg:y="2.879cm" svg:width="12.372cm" svg:height="7.029cm"/>
          <dr3d:light dr3d:diffuse-color="#808080" dr3d:direction="(0 0 1)" dr3d:enabled="false" dr3d:specular="true"/>
          <dr3d:light dr3d:diffuse-color="#b3b3b3" dr3d:direction="(0.655711899283635 0.464674144027573 0.658877716279805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:categories table:cell-range-address="'1.1'.C13:'1.1'.C13 '1.1'.C20:'1.1'.C20 '1.1'.C34:'1.1'.C34 '1.1'.C43:'1.1'.C43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6"/>
          <chart:series chart:style-name="ch8" chart:values-cell-range-address="'1.1'.G19:'1.1'.G19 '1.1'.G33:'1.1'.G33 '1.1'.G35:'1.1'.G35 '1.1'.G44:'1.1'.G44" chart:label-cell-address="'1.1'.D12:'1.1'.D12" chart:class="chart:circle">
            <chart:data-point chart:style-name="ch9"/>
            <chart:data-point chart:style-name="ch10"/>
            <chart:data-point chart:style-name="ch11"/>
            <chart:data-point chart:style-name="ch12"/>
          </chart:series>
          <chart:series chart:style-name="ch13" chart:values-cell-range-address="'1.1'.H19:'1.1'.H19 '1.1'.H33:'1.1'.H33 '1.1'.H35:'1.1'.H35 '1.1'.H44:'1.1'.H44" chart:label-cell-address="'1.1'.E12:'1.1'.E12" chart:class="chart:circle">
            <chart:data-point chart:style-name="ch9"/>
            <chart:data-point chart:style-name="ch10"/>
            <chart:data-point chart:style-name="ch11"/>
            <chart:data-point chart:style-name="ch12"/>
          </chart:series>
          <chart:wall chart:style-name="ch14"/>
          <chart:floor chart:style-name="ch15"/>
        </chart:plot-area>
        <draw:frame draw:style-name="gr1" draw:text-style-name="P1" svg:width="2.896cm" svg:height="0.794cm" svg:x="7.845cm" svg:y="6.105cm">
          <draw:text-box>
            <text:p><text:span text:style-name="T1">Año 2025</text:span></text:p>
          </draw:text-box>
        </draw:frame>
        <draw:frame draw:style-name="gr2" draw:text-style-name="P1" svg:width="3.504cm" svg:height="0.841cm" svg:x="2.113cm" svg:y="3.266cm">
          <draw:text-box>
            <text:p><text:span text:style-name="T1">Año 2026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1'.D12:'1.1'.D12</svg:desc>
                </draw:g>
              </table:table-cell>
              <table:table-cell office:value-type="string">
                <text:p>2025</text:p>
                <draw:g>
                  <svg:desc>'1.1'.E12:'1.1'.E12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1.1'.C13:'1.1'.C13 '1.1'.C20:'1.1'.C20 '1.1'.C34:'1.1'.C34 '1.1'.C43:'1.1'.C43</svg:desc>
                </draw:g>
              </table:table-cell>
              <table:table-cell office:value-type="float" office:value="4380637657.33">
                <text:p>4380637657.33</text:p>
                <draw:g>
                  <svg:desc>'1.1'.G19:'1.1'.G19 '1.1'.G33:'1.1'.G33 '1.1'.G35:'1.1'.G35 '1.1'.G44:'1.1'.G44</svg:desc>
                </draw:g>
              </table:table-cell>
              <table:table-cell office:value-type="float" office:value="3902725410.77">
                <text:p>3902725410.77</text:p>
                <draw:g>
                  <svg:desc>'1.1'.H19:'1.1'.H19 '1.1'.H33:'1.1'.H33 '1.1'.H35:'1.1'.H35 '1.1'.H44:'1.1'.H44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6692109947.52">
                <text:p>6692109947.52</text:p>
              </table:table-cell>
              <table:table-cell office:value-type="float" office:value="6243908486.16">
                <text:p>6243908486.16</text:p>
              </table:table-cell>
            </table:table-row>
            <table:table-row>
              <table:table-cell office:value-type="string">
                <text:p>TASAS </text:p>
              </table:table-cell>
              <table:table-cell office:value-type="float" office:value="44722728.74">
                <text:p>44722728.74</text:p>
              </table:table-cell>
              <table:table-cell office:value-type="float" office:value="41476436.43">
                <text:p>41476436.43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293852257.19">
                <text:p>293852257.19</text:p>
              </table:table-cell>
              <table:table-cell office:value-type="float" office:value="279757954.81">
                <text:p>279757954.81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2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204" number:title="Millones">
      <number:number number:decimal-places="0" number:min-decimal-places="0" number:min-integer-digits="1" number:grouping="true" number:display-factor="100000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000000" fo:font-family="Arial" fo:font-size="9pt" fo:font-weight="bold" style:font-size-asian="7.19999980926514pt" style:font-weight-asian="bold" style:font-family-complex="Arial" style:font-size-complex="7.19999980926514pt" style:font-weight-complex="bold"/>
    </style:style>
    <style:style style:name="ch3" style:family="chart">
      <style:graphic-properties draw:stroke="none" draw:fill="solid" draw:fill-color="#ffffff"/>
      <style:text-properties fo:color="#000000" fo:font-family="Arial" fo:font-size="9pt" style:font-size-asian="6.19999980926514pt" style:font-family-complex="Arial" style:font-size-complex="6.19999980926514pt"/>
    </style:style>
    <style:style style:name="ch4" style:family="chart">
      <style:chart-properties chart:symbol-type="automatic"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tru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8.5pt" style:font-size-asian="8.5pt" style:font-family-complex="Arial" style:font-size-complex="8.5pt"/>
    </style:style>
    <style:style style:name="ch6" style:family="chart" style:data-style-name="N204">
      <style:chart-properties chart:display-label="true" chart:logarithmic="false" chart:origin="0" chart:interval-major="30000000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5.19999980926514pt" style:font-family-complex="Arial" style:font-size-complex="5.19999980926514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symbol-type="named-symbol" chart:symbol-name="diamond" chart:symbol-width="0.246cm" chart:symbol-height="0.246cm" chart:link-data-style-to-source="true"/>
      <style:graphic-properties draw:stroke="none" draw:fill-color="#b7b3ca"/>
      <style:text-properties fo:font-size="10pt" style:font-size-asian="10pt" style:font-size-complex="10pt"/>
    </style:style>
    <style:style style:name="ch9" style:family="chart">
      <style:chart-properties chart:solid-type="cuboid" chart:symbol-type="named-symbol" chart:symbol-name="diamond" chart:symbol-width="0.246cm" chart:symbol-height="0.246cm"/>
    </style:style>
    <style:style style:name="ch10" style:family="chart" style:data-style-name="N3">
      <style:chart-properties chart:symbol-type="named-symbol" chart:symbol-name="square" chart:symbol-width="0.246cm" chart:symbol-height="0.246cm" chart:link-data-style-to-source="true"/>
      <style:graphic-properties draw:stroke="none" draw:fill-color="#bf819e"/>
      <style:text-properties fo:font-size="10pt" style:font-size-asian="10pt" style:font-size-complex="10pt"/>
    </style:style>
    <style:style style:name="ch11" style:family="chart">
      <style:chart-properties chart:solid-type="cuboid" chart:symbol-type="named-symbol" chart:symbol-name="square" chart:symbol-width="0.246cm" chart:symbol-height="0.246cm"/>
    </style:style>
    <style:style style:name="ch12" style:family="chart">
      <style:graphic-properties svg:stroke-width="0.035cm" draw:fill="none" draw:fill-color="#000000"/>
    </style:style>
    <style:style style:name="ch13" style:family="chart">
      <style:graphic-properties draw:fill-color="#d9d9d9"/>
    </style:style>
    <style:style style:name="gr1" style:family="graphic">
      <style:graphic-properties draw:stroke="none" svg:stroke-color="#000000" draw:fill="none" draw:fill-color="#ffffff" fo:min-height="0.464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22.209cm" svg:height="9.45cm" xlink:href=".." xlink:type="simple" chart:class="chart:bar" chart:style-name="ch1">
        <chart:title svg:x="2.791cm" svg:y="0.391cm" chart:style-name="ch2">
          <text:p>Recaudación mensual por entregas a cuenta y liquidaciones de años anteriores. Figuras tributarias cedidas gestionadas por el Estado</text:p>
        </chart:title>
        <chart:legend chart:legend-position="end" svg:x="3.858cm" svg:y="8.368cm" style:legend-expansion="custom" svg:width="13.213cm" svg:height="0.493cm" style:legend-expansion-aspect-ratio="26.8012170385396" chart:style-name="ch3"/>
        <chart:plot-area chart:style-name="ch4" table:cell-range-address="'1.6'.D16:'1.6'.F16 '1.6'.D19:'1.6'.F22 '1.6'.E14:'1.6'.F14" chart:data-source-has-labels="both" svg:x="2.227cm" svg:y="2.005cm" svg:width="18.288cm" svg:height="6.08cm">
          <chart:coordinate-region svg:x="2.227cm" svg:y="2.165cm" svg:width="17.56cm" svg:height="5.034cm"/>
          <chart:axis chart:dimension="x" chart:name="primary-x" chart:style-name="ch5" chartooo:axis-type="auto">
            <chartooo:date-scale/>
            <chart:categories table:cell-range-address="'1.6'.D16:'1.6'.D16 '1.6'.D19:'1.6'.D20 '1.6'.D21:'1.6'.D2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1.6'.E16:'1.6'.E16 '1.6'.E19:'1.6'.E20 '1.6'.E21:'1.6'.E22" chart:label-cell-address="'1.6'.E14:'1.6'.E14" chart:class="chart:bar">
            <chart:data-point chart:repeated="2"/>
            <chart:data-point chart:style-name="ch9"/>
            <chart:data-point chart:repeated="2"/>
          </chart:series>
          <chart:series chart:style-name="ch10" chart:values-cell-range-address="'1.6'.F16:'1.6'.F16 '1.6'.F19:'1.6'.F20 '1.6'.F21:'1.6'.F22" chart:label-cell-address="'1.6'.F14:'1.6'.F14" chart:class="chart:bar">
            <chart:data-point chart:repeated="2"/>
            <chart:data-point chart:style-name="ch11"/>
            <chart:data-point chart:repeated="2"/>
          </chart:series>
          <chart:wall chart:style-name="ch12"/>
          <chart:floor chart:style-name="ch13"/>
        </chart:plot-area>
        <draw:frame draw:style-name="gr1" draw:text-style-name="P1" svg:width="2.301cm" svg:height="0.464cm" svg:x="0.697cm" svg:y="8.61cm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6'.E14:'1.6'.E14</svg:desc>
                </draw:g>
              </table:table-cell>
              <table:table-cell office:value-type="string">
                <text:p>2025</text:p>
                <draw:g>
                  <svg:desc>'1.6'.F14:'1.6'.F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Tarifa Autónomica del IRPF</text:p>
                <draw:g>
                  <svg:desc>'1.6'.D16:'1.6'.D16 '1.6'.D19:'1.6'.D20 '1.6'.D21:'1.6'.D22</svg:desc>
                </draw:g>
              </table:table-cell>
              <table:table-cell office:value-type="float" office:value="608915015.84">
                <text:p>608915015.84</text:p>
                <draw:g>
                  <svg:desc>'1.6'.E16:'1.6'.E16 '1.6'.E19:'1.6'.E20 '1.6'.E21:'1.6'.E22</svg:desc>
                </draw:g>
              </table:table-cell>
              <table:table-cell office:value-type="float" office:value="617044389.17">
                <text:p>617044389.17</text:p>
                <draw:g>
                  <svg:desc>'1.6'.F16:'1.6'.F16 '1.6'.F19:'1.6'.F20 '1.6'.F21:'1.6'.F22</svg:desc>
                </draw:g>
              </table:table-cell>
            </table:table-row>
            <table:table-row>
              <table:table-cell office:value-type="string">
                <text:p>Impuesto Valor Añadido</text:p>
              </table:table-cell>
              <table:table-cell office:value-type="float" office:value="599090021.77">
                <text:p>599090021.77</text:p>
              </table:table-cell>
              <table:table-cell office:value-type="float" office:value="594646615.94">
                <text:p>594646615.94</text:p>
              </table:table-cell>
            </table:table-row>
            <table:table-row>
              <table:table-cell office:value-type="string">
                <text:p>Impuestos Especiales de Fabricación</text:p>
              </table:table-cell>
              <table:table-cell office:value-type="float" office:value="211810222.8">
                <text:p>211810222.8</text:p>
              </table:table-cell>
              <table:table-cell office:value-type="float" office:value="210939704.47">
                <text:p>210939704.47</text:p>
              </table:table-cell>
            </table:table-row>
            <table:table-row>
              <table:table-cell office:value-type="string">
                <text:p>          Impuesto s/ Alcohol</text:p>
              </table:table-cell>
              <table:table-cell office:value-type="float" office:value="9250615.2">
                <text:p>9250615.2</text:p>
              </table:table-cell>
              <table:table-cell office:value-type="float" office:value="9362801.04">
                <text:p>9362801.04</text:p>
              </table:table-cell>
            </table:table-row>
            <table:table-row>
              <table:table-cell office:value-type="string">
                <text:p>          Impuesto s/ Productos Intermedios</text:p>
              </table:table-cell>
              <table:table-cell office:value-type="float" office:value="256579.58">
                <text:p>256579.58</text:p>
              </table:table-cell>
              <table:table-cell office:value-type="float" office:value="235878.75">
                <text:p>235878.75</text:p>
              </table:table-cell>
            </table:table-row>
          </table:table-rows>
        </table:table>
      </chart:chart>
    </office:chart>
  </office:body>
</office:document-content>
</file>

<file path=Object 23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2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24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116P0" style:volatile="true">
      <number:number number:decimal-places="0" number:min-decimal-places="0" number:min-integer-digits="0" number:grouping="true"/>
    </number:number-style>
    <number:number-style style:name="N116P1" style:volatile="true">
      <number:text>-</number:text>
      <number:number number:decimal-places="0" number:min-decimal-places="0" number:min-integer-digits="0" number:grouping="true"/>
    </number:number-style>
    <number:number-style style:name="N116P2" style:volatile="true">
      <number:text>-</number:text>
    </number:number-style>
    <number:text-style style:name="N116">
      <number:text-content/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204" number:title="Millones">
      <number:number number:decimal-places="0" number:min-decimal-places="0" number:min-integer-digits="1" number:grouping="true" number:display-factor="100000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000000" fo:font-family="Arial" fo:font-size="8pt" fo:font-weight="bold" style:font-size-asian="7.19999980926514pt" style:font-weight-asian="bold" style:font-family-complex="Arial" style:font-size-complex="7.19999980926514pt" style:font-weight-complex="bold"/>
    </style:style>
    <style:style style:name="ch3" style:family="chart">
      <style:graphic-properties draw:stroke="none" draw:fill="solid" draw:fill-color="#ffffff"/>
      <style:text-properties fo:color="#000000" fo:font-family="Arial" fo:font-size="9pt" style:font-size-asian="6.19999980926514pt" style:font-family-complex="Arial" style:font-size-complex="6.19999980926514pt"/>
    </style:style>
    <style:style style:name="ch4" style:family="chart">
      <style:chart-properties chart:three-dimensional="true" chart:solid-type="cylinder" chart:symbol-type="automatic" chart:include-hidden-cells="false" chart:treat-empty-cells="leave-gap" chart:data-label-number="value" chart:data-label-text="false" chart:data-label-symbol="false" chart:data-label-series="false"/>
    </style:style>
    <style:style style:name="ch5" style:family="chart" style:data-style-name="N0">
      <style:chart-properties chart:display-label="true" chart:logarithmic="false" chart:text-overlap="true" chart:reverse-direction="tru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8.5pt" style:font-size-asian="8.5pt" style:font-family-complex="Arial" style:font-size-complex="8.5pt"/>
    </style:style>
    <style:style style:name="ch6" style:family="chart" style:data-style-name="N204">
      <style:chart-properties chart:display-label="true" chart:logarithmic="false" chart:origin="0" chart:reverse-direction="false" text:line-break="false" loext:try-staggering-first="true" chart:link-data-style-to-source="false" chart:axis-position="1" chart:tick-mark-position="at-axis"/>
      <style:graphic-properties draw:stroke="dash" draw:stroke-dash="Long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Dash"/>
      <style:text-properties fo:color="#000000" fo:font-family="Arial" fo:font-size="8pt" style:font-size-asian="5.19999980926514pt" style:font-family-complex="Arial" style:font-size-complex="5.19999980926514pt"/>
    </style:style>
    <style:style style:name="ch7" style:family="chart">
      <style:graphic-properties draw:stroke="dash" draw:stroke-dash="Ultrafine_20_Dashed"/>
    </style:style>
    <style:style style:name="ch8" style:family="chart" style:data-style-name="N116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9" style:family="chart" style:data-style-name="N204">
      <style:chart-properties chart:solid-type="cylinder" chart:symbol-type="named-symbol" chart:symbol-name="diamond" chart:symbol-width="0.246cm" chart:symbol-height="0.246cm" chart:link-data-style-to-source="false" chart:data-label-number="value" chart:data-label-text="false" chart:data-label-symbol="false" chart:data-label-series="false" chart:label-position="top"/>
      <style:graphic-properties draw:stroke="none" draw:fill-color="#b7b3ca"/>
      <style:text-properties fo:font-size="9pt" style:font-size-asian="10pt" style:font-size-complex="10pt"/>
    </style:style>
    <style:style style:name="ch10" style:family="chart">
      <style:chart-properties chart:solid-type="cylinder" chart:symbol-type="named-symbol" chart:symbol-name="diamond" chart:symbol-width="0.246cm" chart:symbol-height="0.246cm" chart:data-label-number="none" chart:data-label-text="false" chart:data-label-symbol="false" chart:data-label-series="false"/>
    </style:style>
    <style:style style:name="ch11" style:family="chart" style:data-style-name="N204">
      <style:chart-properties chart:solid-type="cylinder" chart:symbol-type="named-symbol" chart:symbol-name="square" chart:symbol-width="0.246cm" chart:symbol-height="0.246cm" chart:link-data-style-to-source="false" chart:data-label-number="value" chart:data-label-text="false" chart:data-label-symbol="false" chart:data-label-series="false" chart:label-position="top"/>
      <style:graphic-properties draw:stroke="none" draw:fill-color="#bf819e"/>
      <style:text-properties fo:font-size="9pt" style:font-size-asian="10pt" style:font-size-complex="10pt"/>
    </style:style>
    <style:style style:name="ch12" style:family="chart">
      <style:chart-properties chart:solid-type="cylinder" chart:symbol-type="named-symbol" chart:symbol-name="square" chart:symbol-width="0.246cm" chart:symbol-height="0.246cm" chart:data-label-number="none" chart:data-label-text="false" chart:data-label-symbol="false" chart:data-label-series="false"/>
    </style:style>
    <style:style style:name="ch13" style:family="chart">
      <style:graphic-properties svg:stroke-width="0.035cm" draw:fill="none" draw:fill-color="#000000"/>
    </style:style>
    <style:style style:name="ch14" style:family="chart">
      <style:graphic-properties draw:fill-color="#ffffff" draw:opacity="0%"/>
    </style:style>
    <style:style style:name="gr1" style:family="graphic">
      <style:graphic-properties draw:stroke="none" svg:stroke-color="#000000" draw:fill="none" draw:fill-color="#ffffff" fo:min-height="0.462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21.601cm" svg:height="9.755cm" xlink:href=".." xlink:type="simple" chart:class="chart:bar" chart:style-name="ch1">
        <chart:title svg:x="2.682cm" svg:y="0.386cm" chart:style-name="ch2">
          <text:p>Recaudación acumulada por entregas a cuenta y liquidaciones de años anteriores. Figuras tributarias cedidas gestionadas por el Estado</text:p>
        </chart:title>
        <chart:legend chart:legend-position="end" svg:x="4.206cm" svg:y="8.465cm" style:legend-expansion="custom" svg:width="12.835cm" svg:height="0.988cm" style:legend-expansion-aspect-ratio="12.9908906882591" chart:style-name="ch3"/>
        <chart:plot-area chart:style-name="ch4" table:cell-range-address="'1.6'.D16:'1.6'.D16 '1.6'.D19:'1.6'.D22 '1.6'.H14:'1.6'.I14 '1.6'.H16:'1.6'.I16 '1.6'.H19:'1.6'.I22" chart:data-source-has-labels="both" svg:x="2.962cm" svg:y="2.173cm" svg:width="16.405cm" svg:height="6.635cm" dr3d:vrp="(17634.6218373783 10271.4823817647 24594.8639082739)" dr3d:vpn="(0.416199821709347 0.173649045905254 0.892537795986984)" dr3d:vup="(-0.0733876362771618 0.984807599917971 -0.157379306090273)" dr3d:projection="perspective" dr3d:distance="4.2cm" dr3d:focal-length="8cm" dr3d:shadow-slant="0" dr3d:shade-mode="flat" dr3d:ambient-color="#999999" dr3d:lighting-mode="true">
          <chart:coordinate-region svg:x="2.139cm" svg:y="2.173cm" svg:width="17.087cm" svg:height="5.904cm"/>
          <dr3d:light dr3d:diffuse-color="#808080" dr3d:direction="(0 0 1)" dr3d:enabled="false" dr3d:specular="true"/>
          <dr3d:light dr3d:diffuse-color="#808080" dr3d:direction="(-0.422620440524641 -0.157379306090274 0.892537795986984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ooo:date-scale/>
            <chart:categories table:cell-range-address="'1.6'.D16:'1.6'.D16 '1.6'.D19:'1.6'.D20 '1.6'.D21:'1.6'.D22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8"/>
          <chart:series chart:style-name="ch9" chart:values-cell-range-address="'1.6'.H16:'1.6'.H16 '1.6'.H19:'1.6'.H20 '1.6'.H21:'1.6'.H22" chart:label-cell-address="'1.6'.H14:'1.6'.H14" chart:class="chart:bar">
            <chart:data-point chart:style-name="ch10" chart:repeated="3"/>
            <chart:data-point chart:repeated="2"/>
          </chart:series>
          <chart:series chart:style-name="ch11" chart:values-cell-range-address="'1.6'.I16:'1.6'.I16 '1.6'.I19:'1.6'.I20 '1.6'.I21:'1.6'.I22" chart:label-cell-address="'1.6'.I14:'1.6'.I14" chart:class="chart:bar">
            <chart:data-point chart:style-name="ch12" chart:repeated="3"/>
            <chart:data-point chart:repeated="2"/>
          </chart:series>
          <chart:wall chart:style-name="ch13"/>
          <chart:floor chart:style-name="ch14"/>
        </chart:plot-area>
        <draw:frame draw:style-name="gr1" draw:text-style-name="P1" svg:width="2.301cm" svg:height="0.462cm" svg:x="0.853cm" svg:y="7.624cm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6'.H14:'1.6'.H14</svg:desc>
                </draw:g>
              </table:table-cell>
              <table:table-cell office:value-type="string">
                <text:p>2025</text:p>
                <draw:g>
                  <svg:desc>'1.6'.I14:'1.6'.I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Tarifa Autónomica del IRPF</text:p>
                <draw:g>
                  <svg:desc>'1.6'.D16:'1.6'.D16 '1.6'.D19:'1.6'.D20 '1.6'.D21:'1.6'.D22</svg:desc>
                </draw:g>
              </table:table-cell>
              <table:table-cell office:value-type="float" office:value="4044918282.54">
                <text:p>4044918282.54</text:p>
                <draw:g>
                  <svg:desc>'1.6'.H16:'1.6'.H16 '1.6'.H19:'1.6'.H20 '1.6'.H21:'1.6'.H22</svg:desc>
                </draw:g>
              </table:table-cell>
              <table:table-cell office:value-type="float" office:value="3767814362.52">
                <text:p>3767814362.52</text:p>
                <draw:g>
                  <svg:desc>'1.6'.I16:'1.6'.I16 '1.6'.I19:'1.6'.I20 '1.6'.I21:'1.6'.I22</svg:desc>
                </draw:g>
              </table:table-cell>
            </table:table-row>
            <table:table-row>
              <table:table-cell office:value-type="string">
                <text:p>Impuesto Valor Añadido</text:p>
              </table:table-cell>
              <table:table-cell office:value-type="float" office:value="3888559978.14">
                <text:p>3888559978.14</text:p>
              </table:table-cell>
              <table:table-cell office:value-type="float" office:value="3600983265.64">
                <text:p>3600983265.64</text:p>
              </table:table-cell>
            </table:table-row>
            <table:table-row>
              <table:table-cell office:value-type="string">
                <text:p>Impuestos Especiales de Fabricación</text:p>
              </table:table-cell>
              <table:table-cell office:value-type="float" office:value="1264645286.76">
                <text:p>1264645286.76</text:p>
              </table:table-cell>
              <table:table-cell office:value-type="float" office:value="1260496663.48">
                <text:p>1260496663.48</text:p>
              </table:table-cell>
            </table:table-row>
            <table:table-row>
              <table:table-cell office:value-type="string">
                <text:p>          Impuesto s/ Alcohol</text:p>
              </table:table-cell>
              <table:table-cell office:value-type="float" office:value="52051656.21">
                <text:p>52051656.21</text:p>
              </table:table-cell>
              <table:table-cell office:value-type="float" office:value="55463025.4">
                <text:p>55463025.4</text:p>
              </table:table-cell>
            </table:table-row>
            <table:table-row>
              <table:table-cell office:value-type="string">
                <text:p>          Impuesto s/ Productos Intermedios</text:p>
              </table:table-cell>
              <table:table-cell office:value-type="float" office:value="1346759.97">
                <text:p>1346759.97</text:p>
              </table:table-cell>
              <table:table-cell office:value-type="float" office:value="1370974.16">
                <text:p>1370974.16</text:p>
              </table:table-cell>
            </table:table-row>
          </table:table-rows>
        </table:table>
      </chart:chart>
    </office:chart>
  </office:body>
</office:document-content>
</file>

<file path=Object 24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24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25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204" number:title="Millones">
      <number:number number:decimal-places="0" number:min-decimal-places="0" number:min-integer-digits="1" number:grouping="true" number:display-factor="100000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000000" fo:font-family="Arial" fo:font-size="9pt" fo:font-weight="bold" style:font-size-asian="8.69999980926514pt" style:font-weight-asian="bold" style:font-family-complex="Arial" style:font-size-complex="8.69999980926514pt" style:font-weight-complex="bold"/>
    </style:style>
    <style:style style:name="ch3" style:family="chart">
      <style:graphic-properties draw:stroke="none" draw:fill="solid" draw:fill-color="#ffffff"/>
      <style:text-properties fo:color="#000000" fo:font-family="Arial" fo:font-size="7pt" style:font-size-asian="4.69999980926514pt" style:font-family-complex="Arial" style:font-size-complex="4.69999980926514pt"/>
    </style:style>
    <style:style style:name="ch4" style:family="chart">
      <style:chart-properties chart:symbol-type="automatic"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tagger-odd" chart:link-data-style-to-source="true" chart:axis-position="0" chart:tick-mark-position="at-axis"/>
      <style:text-properties fo:color="#000000" fo:font-family="Arial" fo:font-size="8pt" style:font-size-asian="5.19999980926514pt" style:font-family-complex="Arial" style:font-size-complex="5.19999980926514pt"/>
    </style:style>
    <style:style style:name="ch6" style:family="chart" style:data-style-name="N204">
      <style:chart-properties chart:display-label="true" chart:logarithmic="false" chart:origin="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5.19999980926514pt" style:font-family-complex="Arial" style:font-size-complex="5.19999980926514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symbol-type="named-symbol" chart:symbol-name="square" chart:symbol-width="0.246cm" chart:symbol-height="0.246cm" chart:link-data-style-to-source="true"/>
      <style:graphic-properties svg:stroke-width="0.07cm" svg:stroke-color="#808000" draw:fill-color="#808000"/>
      <style:text-properties fo:font-size="10pt" style:font-size-asian="10pt" style:font-size-complex="10pt"/>
    </style:style>
    <style:style style:name="ch9" style:family="chart" style:data-style-name="N3">
      <style:chart-properties chart:symbol-type="named-symbol" chart:symbol-name="square" chart:symbol-width="0.246cm" chart:symbol-height="0.246cm" chart:link-data-style-to-source="true"/>
      <style:graphic-properties svg:stroke-width="0.07cm" svg:stroke-color="#3366ff" draw:fill-color="#3366ff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  <style:style style:name="gr1" style:family="graphic">
      <style:graphic-properties draw:stroke="none" svg:stroke-color="#000000" draw:fill="none" draw:fill-color="#ffffff" fo:min-height="0.536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21.566cm" svg:height="7.843cm" xlink:href=".." xlink:type="simple" chart:class="chart:line" chart:style-name="ch1">
        <chart:title svg:x="5.365cm" svg:y="0.38cm" chart:style-name="ch2">
          <text:p>Recaudación mensual y Liquidación de años anteriores</text:p>
        </chart:title>
        <chart:legend chart:legend-position="end" svg:x="8.133cm" svg:y="6.95cm" style:legend-expansion="custom" svg:width="4.082cm" svg:height="0.537cm" style:legend-expansion-aspect-ratio="7.60148975791434" chart:style-name="ch3"/>
        <chart:plot-area chart:style-name="ch4" table:cell-range-address="'1.9'.B11:'1.9'.B24 '1.9'.G12:'1.9'.G23 '1.9'.G25:'1.9'.G30" chart:data-source-has-labels="both" svg:x="1.273cm" svg:y="1.351cm" svg:width="20.111cm" svg:height="5.476cm">
          <chart:coordinate-region svg:x="2.238cm" svg:y="1.512cm" svg:width="18.496cm" svg:height="4.428cm"/>
          <chart:axis chart:dimension="x" chart:name="primary-x" chart:style-name="ch5" chartooo:axis-type="auto">
            <chartooo:date-scale/>
            <chart:categories table:cell-range-address="'1.9'.B12:'1.9'.B23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1.9'.G12:'1.9'.G23" chart:label-cell-address="'1.9'.B11:'1.9'.B11" chart:class="chart:line">
            <chart:data-point chart:repeated="12"/>
          </chart:series>
          <chart:series chart:style-name="ch9" chart:values-cell-range-address="'1.9'.G25:'1.9'.G30" chart:label-cell-address="'1.9'.B24:'1.9'.B24" chart:class="chart:line">
            <chart:data-point chart:repeated="6"/>
          </chart:series>
          <chart:wall chart:style-name="ch10"/>
          <chart:floor chart:style-name="ch11"/>
        </chart:plot-area>
        <draw:frame draw:style-name="gr1" draw:text-style-name="P1" svg:width="3.332cm" svg:height="0.536cm" draw:transform="rotate (1.5707963267949) translate (0.447cm 4.743cm)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1.9'.B11:'1.9'.B11</svg:desc>
                </draw:g>
              </table:table-cell>
              <table:table-cell office:value-type="string">
                <text:p>2026</text:p>
                <draw:g>
                  <svg:desc>'1.9'.B24:'1.9'.B2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Enero</text:p>
                <draw:g>
                  <svg:desc>'1.9'.B12:'1.9'.B23</svg:desc>
                </draw:g>
              </table:table-cell>
              <table:table-cell office:value-type="float" office:value="1728214190.32">
                <text:p>1728214190.32</text:p>
                <draw:g>
                  <svg:desc>'1.9'.G12:'1.9'.G23</svg:desc>
                </draw:g>
              </table:table-cell>
              <table:table-cell office:value-type="float" office:value="1877197320.7">
                <text:p>1877197320.7</text:p>
                <draw:g>
                  <svg:desc>'1.9'.G25:'1.9'.G30</svg:desc>
                </draw:g>
              </table:table-cell>
            </table:table-row>
            <table:table-row>
              <table:table-cell office:value-type="string">
                <text:p>Febrero</text:p>
              </table:table-cell>
              <table:table-cell office:value-type="float" office:value="1679087698.11">
                <text:p>1679087698.11</text:p>
              </table:table-cell>
              <table:table-cell office:value-type="float" office:value="1959700175.72">
                <text:p>1959700175.72</text:p>
              </table:table-cell>
            </table:table-row>
            <table:table-row>
              <table:table-cell office:value-type="string">
                <text:p>Marzo</text:p>
              </table:table-cell>
              <table:table-cell office:value-type="float" office:value="1805107821.79">
                <text:p>1805107821.79</text:p>
              </table:table-cell>
              <table:table-cell office:value-type="float" office:value="2145846377.43">
                <text:p>2145846377.43</text:p>
              </table:table-cell>
            </table:table-row>
            <table:table-row>
              <table:table-cell office:value-type="string">
                <text:p>Abril</text:p>
              </table:table-cell>
              <table:table-cell office:value-type="float" office:value="1753152711.6">
                <text:p>1753152711.6</text:p>
              </table:table-cell>
              <table:table-cell office:value-type="float" office:value="1848001671.59">
                <text:p>1848001671.59</text:p>
              </table:table-cell>
            </table:table-row>
            <table:table-row>
              <table:table-cell office:value-type="string">
                <text:p>Mayo</text:p>
              </table:table-cell>
              <table:table-cell office:value-type="float" office:value="1668669718.38">
                <text:p>1668669718.38</text:p>
              </table:table-cell>
              <table:table-cell office:value-type="float" office:value="1781475251.62">
                <text:p>1781475251.62</text:p>
              </table:table-cell>
            </table:table-row>
            <table:table-row>
              <table:table-cell office:value-type="string">
                <text:p>Junio</text:p>
              </table:table-cell>
              <table:table-cell office:value-type="float" office:value="1795751630.59">
                <text:p>1795751630.59</text:p>
              </table:table-cell>
              <table:table-cell office:value-type="float" office:value="1761217276.34">
                <text:p>1761217276.34</text:p>
              </table:table-cell>
            </table:table-row>
            <table:table-row>
              <table:table-cell office:value-type="string">
                <text:p>Julio</text:p>
              </table:table-cell>
              <table:table-cell office:value-type="float" office:value="3512828409.79">
                <text:p>3512828409.79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Agosto</text:p>
              </table:table-cell>
              <table:table-cell office:value-type="float" office:value="1764962670.43">
                <text:p>1764962670.43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Septiembre</text:p>
              </table:table-cell>
              <table:table-cell office:value-type="float" office:value="2381839628.33">
                <text:p>2381839628.33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Octubre</text:p>
              </table:table-cell>
              <table:table-cell office:value-type="float" office:value="2054567016.55">
                <text:p>2054567016.55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Noviembre</text:p>
              </table:table-cell>
              <table:table-cell office:value-type="float" office:value="1742058652.75">
                <text:p>1742058652.75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Diciembre</text:p>
              </table:table-cell>
              <table:table-cell office:value-type="float" office:value="2200509845.81">
                <text:p>2200509845.81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25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25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26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204" number:title="Millones">
      <number:number number:decimal-places="0" number:min-decimal-places="0" number:min-integer-digits="1" number:grouping="true" number:display-factor="100000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000000" fo:font-family="Arial" fo:font-size="9pt" fo:font-weight="bold" style:font-size-asian="8.69999980926514pt" style:font-weight-asian="bold" style:font-family-complex="Arial" style:font-size-complex="8.69999980926514pt" style:font-weight-complex="bold"/>
    </style:style>
    <style:style style:name="ch3" style:family="chart">
      <style:graphic-properties draw:stroke="none" draw:fill="solid" draw:fill-color="#ffffff"/>
      <style:text-properties fo:color="#000000" fo:font-family="Arial" fo:font-size="7pt" style:font-size-asian="4.69999980926514pt" style:font-family-complex="Arial" style:font-size-complex="4.69999980926514pt"/>
    </style:style>
    <style:style style:name="ch4" style:family="chart">
      <style:chart-properties chart:symbol-type="automatic"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tagger-odd" chart:link-data-style-to-source="true" chart:axis-position="0" chart:tick-mark-position="at-axis"/>
      <style:text-properties fo:color="#000000" fo:font-family="Arial" fo:font-size="8pt" style:font-size-asian="5.19999980926514pt" style:font-family-complex="Arial" style:font-size-complex="5.19999980926514pt"/>
    </style:style>
    <style:style style:name="ch6" style:family="chart" style:data-style-name="N204">
      <style:chart-properties chart:display-label="true" chart:logarithmic="false" chart:origin="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5.19999980926514pt" style:font-family-complex="Arial" style:font-size-complex="5.19999980926514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symbol-type="named-symbol" chart:symbol-name="square" chart:symbol-width="0.246cm" chart:symbol-height="0.246cm" chart:link-data-style-to-source="true"/>
      <style:graphic-properties svg:stroke-width="0.07cm" svg:stroke-color="#808000" draw:fill-color="#808000"/>
      <style:text-properties fo:font-size="10pt" style:font-size-asian="10pt" style:font-size-complex="10pt"/>
    </style:style>
    <style:style style:name="ch9" style:family="chart" style:data-style-name="N3">
      <style:chart-properties chart:symbol-type="named-symbol" chart:symbol-name="square" chart:symbol-width="0.246cm" chart:symbol-height="0.246cm" chart:link-data-style-to-source="true"/>
      <style:graphic-properties svg:stroke-width="0.07cm" svg:stroke-color="#3366ff" draw:fill-color="#3366ff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  <style:style style:name="gr1" style:family="graphic">
      <style:graphic-properties draw:stroke="none" svg:stroke-color="#000000" draw:fill="none" draw:fill-color="#ffffff" fo:min-height="0.599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21.806cm" svg:height="8.78cm" xlink:href=".." xlink:type="simple" chart:class="chart:line" chart:style-name="ch1">
        <chart:title svg:x="4.946cm" svg:y="0.552cm" chart:style-name="ch2">
          <text:p>Recaudación mensual acumulada y Liquidación de años anteriores</text:p>
        </chart:title>
        <chart:legend chart:legend-position="end" svg:x="8.496cm" svg:y="7.949cm" style:legend-expansion="custom" svg:width="4.153cm" svg:height="0.6cm" style:legend-expansion-aspect-ratio="6.92166666666667" chart:style-name="ch3"/>
        <chart:plot-area chart:style-name="ch4" table:cell-range-address="'1.9'.B11:'1.9'.B24 '1.9'.H12:'1.9'.H23 '1.9'.H25:'1.9'.H30" chart:data-source-has-labels="both" svg:x="1.454cm" svg:y="1.851cm" svg:width="20.022cm" svg:height="5.938cm">
          <chart:coordinate-region svg:x="2.578cm" svg:y="2.011cm" svg:width="18.248cm" svg:height="4.891cm"/>
          <chart:axis chart:dimension="x" chart:name="primary-x" chart:style-name="ch5" chartooo:axis-type="auto">
            <chartooo:date-scale/>
            <chart:categories table:cell-range-address="'1.9'.B12:'1.9'.B23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1.9'.H12:'1.9'.H23" chart:label-cell-address="'1.9'.B11:'1.9'.B11" chart:class="chart:line">
            <chart:data-point chart:repeated="12"/>
          </chart:series>
          <chart:series chart:style-name="ch9" chart:values-cell-range-address="'1.9'.H25:'1.9'.H30" chart:label-cell-address="'1.9'.B24:'1.9'.B24" chart:class="chart:line">
            <chart:data-point chart:repeated="6"/>
          </chart:series>
          <chart:wall chart:style-name="ch10"/>
          <chart:floor chart:style-name="ch11"/>
        </chart:plot-area>
        <draw:frame draw:style-name="gr1" draw:text-style-name="P1" svg:width="3.568cm" svg:height="0.599cm" draw:transform="rotate (1.5707963267949) translate (0.795cm 5.765cm)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1.9'.B11:'1.9'.B11</svg:desc>
                </draw:g>
              </table:table-cell>
              <table:table-cell office:value-type="string">
                <text:p>2026</text:p>
                <draw:g>
                  <svg:desc>'1.9'.B24:'1.9'.B2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Enero</text:p>
                <draw:g>
                  <svg:desc>'1.9'.B12:'1.9'.B23</svg:desc>
                </draw:g>
              </table:table-cell>
              <table:table-cell office:value-type="float" office:value="1728214190.32">
                <text:p>1728214190.32</text:p>
                <draw:g>
                  <svg:desc>'1.9'.H12:'1.9'.H23</svg:desc>
                </draw:g>
              </table:table-cell>
              <table:table-cell office:value-type="float" office:value="1877197320.7">
                <text:p>1877197320.7</text:p>
                <draw:g>
                  <svg:desc>'1.9'.H25:'1.9'.H30</svg:desc>
                </draw:g>
              </table:table-cell>
            </table:table-row>
            <table:table-row>
              <table:table-cell office:value-type="string">
                <text:p>Febrero</text:p>
              </table:table-cell>
              <table:table-cell office:value-type="float" office:value="3407301888.43">
                <text:p>3407301888.43</text:p>
              </table:table-cell>
              <table:table-cell office:value-type="float" office:value="3836897496.42">
                <text:p>3836897496.42</text:p>
              </table:table-cell>
            </table:table-row>
            <table:table-row>
              <table:table-cell office:value-type="string">
                <text:p>Marzo</text:p>
              </table:table-cell>
              <table:table-cell office:value-type="float" office:value="5212409710.22">
                <text:p>5212409710.22</text:p>
              </table:table-cell>
              <table:table-cell office:value-type="float" office:value="5982743873.85">
                <text:p>5982743873.85</text:p>
              </table:table-cell>
            </table:table-row>
            <table:table-row>
              <table:table-cell office:value-type="string">
                <text:p>Abril</text:p>
              </table:table-cell>
              <table:table-cell office:value-type="float" office:value="6965562421.82">
                <text:p>6965562421.82</text:p>
              </table:table-cell>
              <table:table-cell office:value-type="float" office:value="7830745545.44">
                <text:p>7830745545.44</text:p>
              </table:table-cell>
            </table:table-row>
            <table:table-row>
              <table:table-cell office:value-type="string">
                <text:p>Mayo</text:p>
              </table:table-cell>
              <table:table-cell office:value-type="float" office:value="8634232140.2">
                <text:p>8634232140.2</text:p>
              </table:table-cell>
              <table:table-cell office:value-type="float" office:value="9612220797.06">
                <text:p>9612220797.06</text:p>
              </table:table-cell>
            </table:table-row>
            <table:table-row>
              <table:table-cell office:value-type="string">
                <text:p>Junio</text:p>
              </table:table-cell>
              <table:table-cell office:value-type="float" office:value="10429983770.79">
                <text:p>10429983770.79</text:p>
              </table:table-cell>
              <table:table-cell office:value-type="float" office:value="11373438073.4">
                <text:p>11373438073.4</text:p>
              </table:table-cell>
            </table:table-row>
            <table:table-row>
              <table:table-cell office:value-type="string">
                <text:p>Julio</text:p>
              </table:table-cell>
              <table:table-cell office:value-type="float" office:value="13942812180.58">
                <text:p>13942812180.58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Agosto</text:p>
              </table:table-cell>
              <table:table-cell office:value-type="float" office:value="15707774851.01">
                <text:p>15707774851.01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Septiembre</text:p>
              </table:table-cell>
              <table:table-cell office:value-type="float" office:value="18089614479.34">
                <text:p>18089614479.34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Octubre</text:p>
              </table:table-cell>
              <table:table-cell office:value-type="float" office:value="20144181495.89">
                <text:p>20144181495.89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Noviembre</text:p>
              </table:table-cell>
              <table:table-cell office:value-type="float" office:value="21886240148.64">
                <text:p>21886240148.64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Diciembre</text:p>
              </table:table-cell>
              <table:table-cell office:value-type="float" office:value="24086749994.45">
                <text:p>24086749994.45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26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26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27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204" number:title="Millones">
      <number:number number:decimal-places="0" number:min-decimal-places="0" number:min-integer-digits="1" number:grouping="true" number:display-factor="100000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000000" fo:font-family="Arial" fo:font-size="10pt" fo:font-weight="bold" style:font-size-asian="8.69999980926514pt" style:font-weight-asian="bold" style:font-family-complex="Arial" style:font-size-complex="8.69999980926514pt" style:font-weight-complex="bold"/>
    </style:style>
    <style:style style:name="ch3" style:family="chart">
      <style:graphic-properties svg:stroke-width="0.07cm" svg:stroke-color="#99cc00" draw:fill="solid" draw:fill-color="#ffffff"/>
      <style:text-properties fo:color="#000000" fo:font-family="Arial" fo:font-size="7pt" style:font-size-asian="4.69999980926514pt" style:font-family-complex="Arial" style:font-size-complex="4.69999980926514pt"/>
    </style:style>
    <style:style style:name="ch4" style:family="chart">
      <style:chart-properties chart:symbol-type="automatic"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tagger-odd" chart:link-data-style-to-source="true" chart:axis-position="0" chart:tick-mark-position="at-axis"/>
      <style:text-properties fo:color="#000000" fo:font-family="Arial" fo:font-size="8pt" style:font-size-asian="5.19999980926514pt" style:font-family-complex="Arial" style:font-size-complex="5.19999980926514pt"/>
    </style:style>
    <style:style style:name="ch6" style:family="chart" style:data-style-name="N204">
      <style:chart-properties chart:display-label="true" chart:logarithmic="false" chart:origin="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5.19999980926514pt" style:font-family-complex="Arial" style:font-size-complex="5.19999980926514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symbol-type="named-symbol" chart:symbol-name="square" chart:symbol-width="0.246cm" chart:symbol-height="0.246cm" chart:link-data-style-to-source="true"/>
      <style:graphic-properties svg:stroke-width="0.07cm" svg:stroke-color="#808000" draw:fill-color="#808000"/>
      <style:text-properties fo:font-size="10pt" style:font-size-asian="10pt" style:font-size-complex="10pt"/>
    </style:style>
    <style:style style:name="ch9" style:family="chart" style:data-style-name="N204">
      <style:chart-properties chart:symbol-type="named-symbol" chart:symbol-name="square" chart:symbol-width="0.246cm" chart:symbol-height="0.246cm" chart:link-data-style-to-source="true"/>
      <style:graphic-properties svg:stroke-width="0.07cm" svg:stroke-color="#3366ff" draw:fill-color="#3366ff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  <style:style style:name="gr1" style:family="graphic">
      <style:graphic-properties draw:stroke="none" svg:stroke-color="#000000" draw:fill="none" draw:fill-color="#ffffff" fo:min-height="0.421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22.429cm" svg:height="9.185cm" xlink:href=".." xlink:type="simple" chart:class="chart:line" chart:style-name="ch1">
        <chart:title svg:x="8.817cm" svg:y="0.564cm" chart:style-name="ch2">
          <text:p>Recaudación mensual</text:p>
        </chart:title>
        <chart:legend chart:legend-position="end" svg:x="8.947cm" svg:y="8.43cm" style:legend-expansion="custom" svg:width="3.629cm" svg:height="0.429cm" style:legend-expansion-aspect-ratio="8.45920745920746" chart:style-name="ch3"/>
        <chart:plot-area chart:style-name="ch4" table:cell-range-address="'1.8'.B12:'1.8'.B25 '1.8'.G13:'1.8'.G24 '1.8'.G26:'1.8'.G31" chart:data-source-has-labels="both" svg:x="1.584cm" svg:y="1.746cm" svg:width="20.428cm" svg:height="6.356cm">
          <chart:coordinate-region svg:x="2.549cm" svg:y="1.906cm" svg:width="18.813cm" svg:height="5.309cm"/>
          <chart:axis chart:dimension="x" chart:name="primary-x" chart:style-name="ch5" chartooo:axis-type="text">
            <chart:categories table:cell-range-address="'1.8'.B13:'1.8'.B24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1.8'.G13:'1.8'.G24" chart:label-cell-address="'1.8'.B12:'1.8'.B12" chart:class="chart:line">
            <chart:data-point chart:repeated="12"/>
          </chart:series>
          <chart:series chart:style-name="ch9" chart:values-cell-range-address="'1.8'.G26:'1.8'.G31" chart:label-cell-address="'1.8'.B25:'1.8'.B25" chart:class="chart:line">
            <chart:data-point chart:repeated="6"/>
          </chart:series>
          <chart:wall chart:style-name="ch10"/>
          <chart:floor chart:style-name="ch11"/>
        </chart:plot-area>
        <draw:frame draw:style-name="gr1" draw:text-style-name="P1" svg:width="3.336cm" svg:height="0.421cm" draw:transform="rotate (1.5707963267949) translate (0.98cm 5.497cm)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1.8'.B12:'1.8'.B12</svg:desc>
                </draw:g>
              </table:table-cell>
              <table:table-cell office:value-type="string">
                <text:p>2026</text:p>
                <draw:g>
                  <svg:desc>'1.8'.B25:'1.8'.B25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Enero</text:p>
                <draw:g>
                  <svg:desc>'1.8'.B13:'1.8'.B24</svg:desc>
                </draw:g>
              </table:table-cell>
              <table:table-cell office:value-type="float" office:value="1734528276.55">
                <text:p>1734528276.55</text:p>
                <draw:g>
                  <svg:desc>'1.8'.G13:'1.8'.G24</svg:desc>
                </draw:g>
              </table:table-cell>
              <table:table-cell office:value-type="float" office:value="1883511406.93">
                <text:p>1883511406.93</text:p>
                <draw:g>
                  <svg:desc>'1.8'.G26:'1.8'.G31</svg:desc>
                </draw:g>
              </table:table-cell>
            </table:table-row>
            <table:table-row>
              <table:table-cell office:value-type="string">
                <text:p>Febrero</text:p>
              </table:table-cell>
              <table:table-cell office:value-type="float" office:value="1685401784.34">
                <text:p>1685401784.34</text:p>
              </table:table-cell>
              <table:table-cell office:value-type="float" office:value="1966014261.95">
                <text:p>1966014261.95</text:p>
              </table:table-cell>
            </table:table-row>
            <table:table-row>
              <table:table-cell office:value-type="string">
                <text:p>Marzo</text:p>
              </table:table-cell>
              <table:table-cell office:value-type="float" office:value="1811421908.02">
                <text:p>1811421908.02</text:p>
              </table:table-cell>
              <table:table-cell office:value-type="float" office:value="2152160463.66">
                <text:p>2152160463.66</text:p>
              </table:table-cell>
            </table:table-row>
            <table:table-row>
              <table:table-cell office:value-type="string">
                <text:p>Abril</text:p>
              </table:table-cell>
              <table:table-cell office:value-type="float" office:value="1759466797.83">
                <text:p>1759466797.83</text:p>
              </table:table-cell>
              <table:table-cell office:value-type="float" office:value="1854315757.82">
                <text:p>1854315757.82</text:p>
              </table:table-cell>
            </table:table-row>
            <table:table-row>
              <table:table-cell office:value-type="string">
                <text:p>Mayo</text:p>
              </table:table-cell>
              <table:table-cell office:value-type="float" office:value="1674983804.61">
                <text:p>1674983804.61</text:p>
              </table:table-cell>
              <table:table-cell office:value-type="float" office:value="1787789337.85">
                <text:p>1787789337.85</text:p>
              </table:table-cell>
            </table:table-row>
            <table:table-row>
              <table:table-cell office:value-type="string">
                <text:p>Junio</text:p>
              </table:table-cell>
              <table:table-cell office:value-type="float" office:value="1802065716.82">
                <text:p>1802065716.82</text:p>
              </table:table-cell>
              <table:table-cell office:value-type="float" office:value="1767531362.57">
                <text:p>1767531362.57</text:p>
              </table:table-cell>
            </table:table-row>
            <table:table-row>
              <table:table-cell office:value-type="string">
                <text:p>Julio</text:p>
              </table:table-cell>
              <table:table-cell office:value-type="float" office:value="3047009048.6">
                <text:p>3047009048.6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Agosto</text:p>
              </table:table-cell>
              <table:table-cell office:value-type="float" office:value="1771276756.66">
                <text:p>1771276756.66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Septiembre</text:p>
              </table:table-cell>
              <table:table-cell office:value-type="float" office:value="2388153714.56">
                <text:p>2388153714.56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Octubre</text:p>
              </table:table-cell>
              <table:table-cell office:value-type="float" office:value="2060881102.78">
                <text:p>2060881102.78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Noviembre</text:p>
              </table:table-cell>
              <table:table-cell office:value-type="float" office:value="1748372738.98">
                <text:p>1748372738.98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Diciembre</text:p>
              </table:table-cell>
              <table:table-cell office:value-type="float" office:value="2206823932.04">
                <text:p>2206823932.04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27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27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28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204" number:title="Millones">
      <number:number number:decimal-places="0" number:min-decimal-places="0" number:min-integer-digits="1" number:grouping="true" number:display-factor="100000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000000" fo:font-family="Arial" fo:font-size="8pt" fo:font-weight="bold" style:font-size-asian="8.69999980926514pt" style:font-weight-asian="bold" style:font-family-complex="Arial" style:font-size-complex="8.69999980926514pt" style:font-weight-complex="bold"/>
    </style:style>
    <style:style style:name="ch3" style:family="chart">
      <style:graphic-properties svg:stroke-width="0.07cm" svg:stroke-color="#808000" draw:fill="solid" draw:fill-color="#ffffff"/>
      <style:text-properties fo:color="#000000" fo:font-family="Arial" fo:font-size="7pt" style:font-size-asian="4.69999980926514pt" style:font-family-complex="Arial" style:font-size-complex="4.69999980926514pt"/>
    </style:style>
    <style:style style:name="ch4" style:family="chart">
      <style:chart-properties chart:symbol-type="automatic"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tagger-odd" chart:link-data-style-to-source="true" chart:axis-position="0" chart:tick-mark-position="at-axis"/>
      <style:text-properties fo:color="#000000" fo:font-family="Arial" fo:font-size="8pt" style:font-size-asian="5.19999980926514pt" style:font-family-complex="Arial" style:font-size-complex="5.19999980926514pt"/>
    </style:style>
    <style:style style:name="ch6" style:family="chart" style:data-style-name="N204">
      <style:chart-properties chart:display-label="true" chart:logarithmic="false" chart:origin="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5.19999980926514pt" style:font-family-complex="Arial" style:font-size-complex="5.19999980926514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symbol-type="named-symbol" chart:symbol-name="diamond" chart:symbol-width="0.246cm" chart:symbol-height="0.246cm" chart:link-data-style-to-source="true"/>
      <style:graphic-properties svg:stroke-width="0.07cm" svg:stroke-color="#808000" draw:fill-color="#808000"/>
      <style:text-properties fo:font-size="10pt" style:font-size-asian="10pt" style:font-size-complex="10pt"/>
    </style:style>
    <style:style style:name="ch9" style:family="chart" style:data-style-name="N3">
      <style:chart-properties chart:symbol-type="named-symbol" chart:symbol-name="square" chart:symbol-width="0.246cm" chart:symbol-height="0.246cm" chart:link-data-style-to-source="true"/>
      <style:graphic-properties svg:stroke-width="0.07cm" svg:stroke-color="#3366ff" draw:fill-color="#3366ff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  <style:style style:name="gr1" style:family="graphic">
      <style:graphic-properties draw:stroke="none" svg:stroke-color="#000000" draw:fill="none" draw:fill-color="#ffffff" fo:min-height="0.589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21.992cm" svg:height="8.02cm" xlink:href=".." xlink:type="simple" chart:class="chart:line" chart:style-name="ch1">
        <chart:title svg:x="8.991cm" svg:y="0.402cm" chart:style-name="ch2">
          <text:p>Recaudación mensual acumulada</text:p>
        </chart:title>
        <chart:legend chart:legend-position="end" svg:x="9.027cm" svg:y="7.2cm" style:legend-expansion="custom" svg:width="3.925cm" svg:height="0.375cm" style:legend-expansion-aspect-ratio="10.4666666666667" chart:style-name="ch3"/>
        <chart:plot-area chart:style-name="ch4" table:cell-range-address="'1.8'.B12:'1.8'.B25 '1.8'.H13:'1.8'.H24 '1.8'.H26:'1.8'.H31" chart:data-source-has-labels="both" svg:x="1.174cm" svg:y="1.054cm" svg:width="20.796cm" svg:height="5.78cm">
          <chart:coordinate-region svg:x="2.298cm" svg:y="1.214cm" svg:width="19.022cm" svg:height="4.733cm"/>
          <chart:axis chart:dimension="x" chart:name="primary-x" chart:style-name="ch5" chartooo:axis-type="auto">
            <chartooo:date-scale/>
            <chart:categories table:cell-range-address="'1.8'.B13:'1.8'.B24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1.8'.H13:'1.8'.H24" chart:label-cell-address="'1.8'.B12:'1.8'.B12" chart:class="chart:line">
            <chart:data-point chart:repeated="12"/>
          </chart:series>
          <chart:series chart:style-name="ch9" chart:values-cell-range-address="'1.8'.H26:'1.8'.H31" chart:label-cell-address="'1.8'.B25:'1.8'.B25" chart:class="chart:line">
            <chart:data-point chart:repeated="6"/>
          </chart:series>
          <chart:wall chart:style-name="ch10"/>
          <chart:floor chart:style-name="ch11"/>
        </chart:plot-area>
        <draw:frame draw:style-name="gr1" draw:text-style-name="P1" svg:width="3.07cm" svg:height="0.589cm" draw:transform="rotate (1.5707963267949) translate (0.623cm 4.947cm)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1.8'.B12:'1.8'.B12</svg:desc>
                </draw:g>
              </table:table-cell>
              <table:table-cell office:value-type="string">
                <text:p>2026</text:p>
                <draw:g>
                  <svg:desc>'1.8'.B25:'1.8'.B25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Enero</text:p>
                <draw:g>
                  <svg:desc>'1.8'.B13:'1.8'.B24</svg:desc>
                </draw:g>
              </table:table-cell>
              <table:table-cell office:value-type="float" office:value="1734528276.55">
                <text:p>1734528276.55</text:p>
                <draw:g>
                  <svg:desc>'1.8'.H13:'1.8'.H24</svg:desc>
                </draw:g>
              </table:table-cell>
              <table:table-cell office:value-type="float" office:value="1883511406.93">
                <text:p>1883511406.93</text:p>
                <draw:g>
                  <svg:desc>'1.8'.H26:'1.8'.H31</svg:desc>
                </draw:g>
              </table:table-cell>
            </table:table-row>
            <table:table-row>
              <table:table-cell office:value-type="string">
                <text:p>Febrero</text:p>
              </table:table-cell>
              <table:table-cell office:value-type="float" office:value="3419930060.89">
                <text:p>3419930060.89</text:p>
              </table:table-cell>
              <table:table-cell office:value-type="float" office:value="3849525668.88">
                <text:p>3849525668.88</text:p>
              </table:table-cell>
            </table:table-row>
            <table:table-row>
              <table:table-cell office:value-type="string">
                <text:p>Marzo</text:p>
              </table:table-cell>
              <table:table-cell office:value-type="float" office:value="5231351968.91">
                <text:p>5231351968.91</text:p>
              </table:table-cell>
              <table:table-cell office:value-type="float" office:value="6001686132.54">
                <text:p>6001686132.54</text:p>
              </table:table-cell>
            </table:table-row>
            <table:table-row>
              <table:table-cell office:value-type="string">
                <text:p>Abril</text:p>
              </table:table-cell>
              <table:table-cell office:value-type="float" office:value="6990818766.74">
                <text:p>6990818766.74</text:p>
              </table:table-cell>
              <table:table-cell office:value-type="float" office:value="7856001890.36">
                <text:p>7856001890.36</text:p>
              </table:table-cell>
            </table:table-row>
            <table:table-row>
              <table:table-cell office:value-type="string">
                <text:p>Mayo</text:p>
              </table:table-cell>
              <table:table-cell office:value-type="float" office:value="8665802571.35">
                <text:p>8665802571.35</text:p>
              </table:table-cell>
              <table:table-cell office:value-type="float" office:value="9643791228.21">
                <text:p>9643791228.21</text:p>
              </table:table-cell>
            </table:table-row>
            <table:table-row>
              <table:table-cell office:value-type="string">
                <text:p>Junio</text:p>
              </table:table-cell>
              <table:table-cell office:value-type="float" office:value="10467868288.17">
                <text:p>10467868288.17</text:p>
              </table:table-cell>
              <table:table-cell office:value-type="float" office:value="11411322590.78">
                <text:p>11411322590.78</text:p>
              </table:table-cell>
            </table:table-row>
            <table:table-row>
              <table:table-cell office:value-type="string">
                <text:p>Julio</text:p>
              </table:table-cell>
              <table:table-cell office:value-type="float" office:value="13514877336.77">
                <text:p>13514877336.77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Agosto</text:p>
              </table:table-cell>
              <table:table-cell office:value-type="float" office:value="15286154093.43">
                <text:p>15286154093.43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Septiembre</text:p>
              </table:table-cell>
              <table:table-cell office:value-type="float" office:value="17674307807.99">
                <text:p>17674307807.99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Octubre</text:p>
              </table:table-cell>
              <table:table-cell office:value-type="float" office:value="19735188910.77">
                <text:p>19735188910.77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Noviembre</text:p>
              </table:table-cell>
              <table:table-cell office:value-type="float" office:value="21483561649.75">
                <text:p>21483561649.75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Diciembre</text:p>
              </table:table-cell>
              <table:table-cell office:value-type="float" office:value="23690385581.79">
                <text:p>23690385581.79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28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28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29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false" loext:try-staggering-first="true" chart:label-arrangement="side-by-side" chart:link-data-style-to-source="true" chart:axis-position="0" chart:tick-mark-position="at-axis"/>
      <style:text-properties fo:color="#000000" fo:font-family="Arial" fo:font-size="7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95b3d7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4.255cm" svg:height="9.566cm" xlink:href=".." xlink:type="simple" chart:class="chart:bar" chart:style-name="ch1">
        <chart:title svg:x="8.726cm" svg:y="0.375cm" chart:style-name="ch2">
          <text:p>Cádiz. Recaudación mensual por conceptos</text:p>
        </chart:title>
        <chart:legend chart:legend-position="end" svg:x="23.066cm" svg:y="4.367cm" style:legend-expansion="high" chart:style-name="ch3"/>
        <chart:plot-area chart:style-name="ch4" table:cell-range-address="'2.2.Cádiz'.D14:'2.2.Cádiz'.D14 '2.2.Cádiz'.D18:'2.2.Cádiz'.D18 '2.2.Cádiz'.D24:'2.2.Cádiz'.D24 '2.2.Cádiz'.D31:'2.2.Cádiz'.D31 '2.2.Cádiz'.E13:'2.2.Cádiz'.F13 '2.2.Cádiz'.E17:'2.2.Cádiz'.F17 '2.2.Cádiz'.E23:'2.2.Cádiz'.F23 '2.2.Cádiz'.E25:'2.2.Cádiz'.F25 '2.2.Cádiz'.E32:'2.2.Cádiz'.F32" chart:data-source-has-labels="both" svg:x="0.149cm" svg:y="1.412cm" svg:width="22.327cm" svg:height="6.997cm">
          <chart:coordinate-region svg:x="2.067cm" svg:y="1.572cm" svg:width="20.409cm" svg:height="6.322cm"/>
          <chart:axis chart:dimension="x" chart:name="primary-x" chart:style-name="ch5" chartooo:axis-type="auto">
            <chartooo:date-scale/>
            <chart:categories table:cell-range-address="'2.2.Cádiz'.D14:'2.2.Cádiz'.D14 '2.2.Cádiz'.D18:'2.2.Cádiz'.D18 '2.2.Cádiz'.D24:'2.2.Cádiz'.D24 '2.2.Cádiz'.D31:'2.2.Cádiz'.D31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2.Cádiz'.F17:'2.2.Cádiz'.F17 '2.2.Cádiz'.F23:'2.2.Cádiz'.F23 '2.2.Cádiz'.F25:'2.2.Cádiz'.F25 '2.2.Cádiz'.F32:'2.2.Cádiz'.F32" chart:label-cell-address="'2.2.Cádiz'.F13:'2.2.Cádiz'.F13" chart:class="chart:bar">
            <chart:data-point chart:repeated="4"/>
          </chart:series>
          <chart:series chart:style-name="ch9" chart:values-cell-range-address="'2.2.Cádiz'.E17:'2.2.Cádiz'.E17 '2.2.Cádiz'.E23:'2.2.Cádiz'.E23 '2.2.Cádiz'.E25:'2.2.Cádiz'.E25 '2.2.Cádiz'.E32:'2.2.Cádiz'.E32" chart:label-cell-address="'2.2.Cádiz'.E13:'2.2.Cádiz'.E13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2.Cádiz'.F13:'2.2.Cádiz'.F13</svg:desc>
                </draw:g>
              </table:table-cell>
              <table:table-cell office:value-type="string">
                <text:p>2026</text:p>
                <draw:g>
                  <svg:desc>'2.2.Cádiz'.E13:'2.2.Cádiz'.E13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2.Cádiz'.D14:'2.2.Cádiz'.D14 '2.2.Cádiz'.D18:'2.2.Cádiz'.D18 '2.2.Cádiz'.D24:'2.2.Cádiz'.D24 '2.2.Cádiz'.D31:'2.2.Cádiz'.D31</svg:desc>
                </draw:g>
              </table:table-cell>
              <table:table-cell office:value-type="float" office:value="2072192.35">
                <text:p>2072192.35</text:p>
                <draw:g>
                  <svg:desc>'2.2.Cádiz'.F17:'2.2.Cádiz'.F17 '2.2.Cádiz'.F23:'2.2.Cádiz'.F23 '2.2.Cádiz'.F25:'2.2.Cádiz'.F25 '2.2.Cádiz'.F32:'2.2.Cádiz'.F32</svg:desc>
                </draw:g>
              </table:table-cell>
              <table:table-cell office:value-type="float" office:value="1854477.69">
                <text:p>1854477.69</text:p>
                <draw:g>
                  <svg:desc>'2.2.Cádiz'.E17:'2.2.Cádiz'.E17 '2.2.Cádiz'.E23:'2.2.Cádiz'.E23 '2.2.Cádiz'.E25:'2.2.Cádiz'.E25 '2.2.Cádiz'.E32:'2.2.Cádiz'.E32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30715902.01">
                <text:p>30715902.01</text:p>
              </table:table-cell>
              <table:table-cell office:value-type="float" office:value="23655319.12">
                <text:p>23655319.12</text:p>
              </table:table-cell>
            </table:table-row>
            <table:table-row>
              <table:table-cell office:value-type="string">
                <text:p>TASAS </text:p>
              </table:table-cell>
              <table:table-cell office:value-type="float" office:value="526788.17">
                <text:p>526788.17</text:p>
              </table:table-cell>
              <table:table-cell office:value-type="float" office:value="467698.88">
                <text:p>467698.88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3023786.1">
                <text:p>3023786.1</text:p>
              </table:table-cell>
              <table:table-cell office:value-type="float" office:value="2322275.86">
                <text:p>2322275.86</text:p>
              </table:table-cell>
            </table:table-row>
          </table:table-rows>
        </table:table>
      </chart:chart>
    </office:chart>
  </office:body>
</office:document-content>
</file>

<file path=Object 29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29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204" number:title="Millones">
      <number:number number:decimal-places="0" number:min-decimal-places="0" number:min-integer-digits="1" number:grouping="true" number:display-factor="1000000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font-size="8pt" style:font-size-asian="10pt" style:font-size-complex="10pt"/>
    </style:style>
    <style:style style:name="ch4" style:family="chart">
      <style:chart-properties chart:symbol-type="automatic" chart:include-hidden-cells="false" chart:treat-empty-cells="leave-gap" chart:series-source="rows" chart:right-angled-axes="true"/>
    </style:style>
    <style:style style:name="ch5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204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symbol-type="named-symbol" chart:symbol-name="square" chart:symbol-width="0.25cm" chart:symbol-height="0.25cm" chart:link-data-style-to-source="true"/>
      <style:graphic-properties svg:stroke-width="0.08cm" svg:stroke-color="#b4c7dc" draw:fill-color="#b4c7dc" dr3d:edge-rounding="5%"/>
      <style:text-properties fo:font-size="10pt" style:font-size-asian="10pt" style:font-size-complex="10pt"/>
    </style:style>
    <style:style style:name="ch9" style:family="chart" style:data-style-name="N0">
      <style:chart-properties chart:symbol-type="named-symbol" chart:symbol-name="diamond" chart:symbol-width="0.25cm" chart:symbol-height="0.25cm" chart:link-data-style-to-source="true"/>
      <style:graphic-properties svg:stroke-width="0.08cm" svg:stroke-color="#ffb66c" draw:fill-color="#ffb66c" dr3d:edge-rounding="5%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arrow-left" chart:symbol-width="0.25cm" chart:symbol-height="0.25cm" chart:link-data-style-to-source="true"/>
      <style:graphic-properties svg:stroke-width="0.08cm" svg:stroke-color="#83caff" draw:fill-color="#83caff"/>
      <style:text-properties fo:font-size="10pt" style:font-size-asian="10pt" style:font-size-complex="10pt"/>
    </style:style>
    <style:style style:name="ch11" style:family="chart" style:data-style-name="N0">
      <style:chart-properties chart:symbol-type="named-symbol" chart:symbol-name="arrow-up" chart:symbol-width="0.25cm" chart:symbol-height="0.25cm" chart:link-data-style-to-source="true"/>
      <style:graphic-properties svg:stroke-width="0.08cm" svg:stroke-color="#579d1c" draw:fill-color="#579d1c" dr3d:edge-rounding="5%"/>
      <style:text-properties fo:font-size="10pt" style:font-size-asian="10pt" style:font-size-complex="10pt"/>
    </style:style>
    <style:style style:name="ch12" style:family="chart" style:data-style-name="N0">
      <style:chart-properties chart:symbol-type="named-symbol" chart:symbol-name="bow-tie" chart:symbol-width="0.25cm" chart:symbol-height="0.25cm" chart:link-data-style-to-source="true"/>
      <style:graphic-properties svg:stroke-width="0.08cm" svg:stroke-color="#314004" draw:fill-color="#314004"/>
      <style:text-properties fo:font-size="10pt" style:font-size-asian="10pt" style:font-size-complex="10pt"/>
    </style:style>
    <style:style style:name="ch13" style:family="chart" style:data-style-name="N0">
      <style:chart-properties chart:symbol-type="named-symbol" chart:symbol-name="arrow-down" chart:symbol-width="0.25cm" chart:symbol-height="0.25cm" chart:link-data-style-to-source="true"/>
      <style:graphic-properties svg:stroke-width="0.08cm" svg:stroke-color="#afd095" draw:fill-color="#afd095" dr3d:edge-rounding="5%"/>
      <style:text-properties fo:font-size="10pt" style:font-size-asian="10pt" style:font-size-complex="10pt"/>
    </style:style>
    <style:style style:name="ch14" style:family="chart" style:data-style-name="N0">
      <style:chart-properties chart:symbol-type="named-symbol" chart:symbol-name="arrow-right" chart:symbol-width="0.25cm" chart:symbol-height="0.25cm" chart:link-data-style-to-source="true"/>
      <style:graphic-properties svg:stroke-width="0.08cm" svg:stroke-color="#7e0021" draw:fill-color="#7e0021" dr3d:edge-rounding="5%"/>
      <style:text-properties fo:font-size="10pt" style:font-size-asian="10pt" style:font-size-complex="10pt"/>
    </style:style>
    <style:style style:name="ch15" style:family="chart">
      <style:graphic-properties draw:stroke="solid" svg:stroke-color="#b3b3b3" draw:fill="none" draw:fill-color="#e6e6e6"/>
    </style:style>
    <style:style style:name="ch16" style:family="chart">
      <style:graphic-properties svg:stroke-color="#b3b3b3" draw:fill-color="#cccccc"/>
    </style:style>
    <style:style style:name="gr1" style:family="graphic">
      <style:graphic-properties draw:stroke="none" svg:stroke-color="#000000" draw:fill="none" draw:fill-color="#ffffff" fo:min-height="0.681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20.418cm" svg:height="11.339cm" xlink:href=".." xlink:type="simple" chart:class="chart:line" chart:row-mapping="0 1 2 3" chart:style-name="ch1">
        <chart:title svg:x="5.522cm" svg:y="0.362cm" chart:style-name="ch2">
          <text:p>Evolución de la Recaudación del mes de Junio</text:p>
        </chart:title>
        <chart:legend chart:legend-position="bottom" svg:x="2.923cm" svg:y="9.806cm" style:legend-expansion="custom" svg:width="14.572cm" svg:height="1.357cm" style:legend-expansion-aspect-ratio="10.7383935151069" chart:style-name="ch3"/>
        <chart:plot-area chart:style-name="ch4" table:cell-range-address="'Evolución histórica'.C9:'Evolución histórica'.H13 'Evolución histórica'.B9:'Evolución histórica'.B13 'Evolución histórica'.B14:'Evolución histórica'.H16" chart:data-source-has-labels="both" svg:x="3.658cm" svg:y="1.487cm" svg:width="13.321cm" svg:height="7.865cm">
          <chart:coordinate-region svg:x="4.029cm" svg:y="1.687cm" svg:width="12.142cm" svg:height="7.018cm"/>
          <chart:axis chart:dimension="x" chart:name="primary-x" chart:style-name="ch5" chartooo:axis-type="auto">
            <chartooo:date-scale/>
            <chart:categories table:cell-range-address="'Evolución histórica'.C9:'Evolución histórica'.H9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Evolución histórica'.C10:'Evolución histórica'.H10" chart:label-cell-address="'Evolución histórica'.B10:'Evolución histórica'.B10" chart:class="chart:line">
            <chart:data-point chart:repeated="6"/>
          </chart:series>
          <chart:series chart:style-name="ch9" chart:values-cell-range-address="'Evolución histórica'.C11:'Evolución histórica'.H11" chart:label-cell-address="'Evolución histórica'.B11:'Evolución histórica'.B11" chart:class="chart:line">
            <chart:data-point chart:repeated="6"/>
          </chart:series>
          <chart:series chart:style-name="ch10" chart:values-cell-range-address="'Evolución histórica'.C12:'Evolución histórica'.H12" chart:label-cell-address="'Evolución histórica'.B12:'Evolución histórica'.B12" chart:class="chart:line">
            <chart:data-point chart:repeated="6"/>
          </chart:series>
          <chart:series chart:style-name="ch11" chart:values-cell-range-address="'Evolución histórica'.C14:'Evolución histórica'.H14" chart:label-cell-address="'Evolución histórica'.B14:'Evolución histórica'.B14" chart:class="chart:line">
            <chart:data-point chart:repeated="6"/>
          </chart:series>
          <chart:series chart:style-name="ch12" chart:values-cell-range-address="'Evolución histórica'.C13:'Evolución histórica'.H13" chart:label-cell-address="'Evolución histórica'.B13:'Evolución histórica'.B13" chart:class="chart:line">
            <chart:data-point chart:repeated="6"/>
          </chart:series>
          <chart:series chart:style-name="ch13" chart:values-cell-range-address="'Evolución histórica'.C15:'Evolución histórica'.H15" chart:label-cell-address="'Evolución histórica'.B15:'Evolución histórica'.B15" chart:class="chart:line">
            <chart:data-point chart:repeated="6"/>
          </chart:series>
          <chart:series chart:style-name="ch14" chart:values-cell-range-address="'Evolución histórica'.C16:'Evolución histórica'.H16" chart:label-cell-address="'Evolución histórica'.B16:'Evolución histórica'.B16" chart:class="chart:line">
            <chart:data-point chart:repeated="6"/>
          </chart:series>
          <chart:wall chart:style-name="ch15"/>
          <chart:floor chart:style-name="ch16"/>
        </chart:plot-area>
        <draw:frame draw:style-name="gr1" draw:text-style-name="P1" svg:width="3.271cm" svg:height="0.681cm" svg:x="17.12cm" svg:y="9.4cm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6"/>
          </table:table-columns>
          <table:table-header-rows>
            <table:table-row>
              <table:table-cell>
                <text:p/>
              </table:table-cell>
              <table:table-cell office:value-type="float" office:value="2026">
                <text:p>2026</text:p>
                <draw:g>
                  <svg:desc>'Evolución histórica'.C9:'Evolución histórica'.H9</svg:desc>
                </draw:g>
              </table:table-cell>
              <table:table-cell office:value-type="float" office:value="2025">
                <text:p>2025</text:p>
              </table:table-cell>
              <table:table-cell office:value-type="float" office:value="2024">
                <text:p>2024</text:p>
              </table:table-cell>
              <table:table-cell office:value-type="float" office:value="2023">
                <text:p>2023</text:p>
              </table:table-cell>
              <table:table-cell office:value-type="float" office:value="2022">
                <text:p>2022</text:p>
              </table:table-cell>
              <table:table-cell office:value-type="float" office:value="2021">
                <text:p>2021</text:p>
              </table:table-cell>
            </table:table-row>
          </table:table-header-rows>
          <table:table-rows>
            <table:table-row>
              <table:table-cell office:value-type="string">
                <text:p>Impuesto sobre Sucesiones y Donaciones</text:p>
                <draw:g>
                  <svg:desc>'Evolución histórica'.B10:'Evolución histórica'.B10</svg:desc>
                </draw:g>
              </table:table-cell>
              <table:table-cell office:value-type="float" office:value="21908778.4">
                <text:p>21908778.4</text:p>
                <draw:g>
                  <svg:desc>'Evolución histórica'.C10:'Evolución histórica'.H10</svg:desc>
                </draw:g>
              </table:table-cell>
              <table:table-cell office:value-type="float" office:value="25245363.66">
                <text:p>25245363.66</text:p>
              </table:table-cell>
              <table:table-cell office:value-type="float" office:value="44922486.55">
                <text:p>44922486.55</text:p>
              </table:table-cell>
              <table:table-cell office:value-type="float" office:value="2773065.47">
                <text:p>2773065.47</text:p>
              </table:table-cell>
              <table:table-cell office:value-type="float" office:value="7716191.24">
                <text:p>7716191.24</text:p>
              </table:table-cell>
              <table:table-cell office:value-type="float" office:value="16055975.73">
                <text:p>16055975.73</text:p>
              </table:table-cell>
            </table:table-row>
            <table:table-row>
              <table:table-cell office:value-type="string">
                <text:p>Impuesto sobre el Patrimonio de las Personas Físicas</text:p>
                <draw:g>
                  <svg:desc>'Evolución histórica'.B11:'Evolución histórica'.B11</svg:desc>
                </draw:g>
              </table:table-cell>
              <table:table-cell office:value-type="float" office:value="4584321.13">
                <text:p>4584321.13</text:p>
                <draw:g>
                  <svg:desc>'Evolución histórica'.C11:'Evolución histórica'.H11</svg:desc>
                </draw:g>
              </table:table-cell>
              <table:table-cell office:value-type="float" office:value="402979.12">
                <text:p>402979.12</text:p>
              </table:table-cell>
              <table:table-cell office:value-type="float" office:value="1491161.12">
                <text:p>1491161.12</text:p>
              </table:table-cell>
              <table:table-cell office:value-type="float" office:value="327342.99">
                <text:p>327342.99</text:p>
              </table:table-cell>
              <table:table-cell office:value-type="float" office:value="377911.86">
                <text:p>377911.86</text:p>
              </table:table-cell>
              <table:table-cell office:value-type="float" office:value="575138">
                <text:p>575138</text:p>
              </table:table-cell>
            </table:table-row>
            <table:table-row>
              <table:table-cell office:value-type="string">
                <text:p>Impuesto Intereses y Comisiones Bancarias</text:p>
                <draw:g>
                  <svg:desc>'Evolución histórica'.B12:'Evolución histórica'.B12</svg:desc>
                </draw:g>
              </table:table-cell>
              <table:table-cell office:value-type="float" office:value="NaN">
                <text:p>NaN</text:p>
                <draw:g>
                  <svg:desc>'Evolución histórica'.C12:'Evolución histórica'.H12</svg:desc>
                </draw:g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Transmisiones Patrimoniales</text:p>
                <draw:g>
                  <svg:desc>'Evolución histórica'.B14:'Evolución histórica'.B14</svg:desc>
                </draw:g>
              </table:table-cell>
              <table:table-cell office:value-type="float" office:value="145483314.68">
                <text:p>145483314.68</text:p>
                <draw:g>
                  <svg:desc>'Evolución histórica'.C14:'Evolución histórica'.H14</svg:desc>
                </draw:g>
              </table:table-cell>
              <table:table-cell office:value-type="float" office:value="172489913.78">
                <text:p>172489913.78</text:p>
              </table:table-cell>
              <table:table-cell office:value-type="float" office:value="262918718.11">
                <text:p>262918718.11</text:p>
              </table:table-cell>
              <table:table-cell office:value-type="float" office:value="56167859.81">
                <text:p>56167859.81</text:p>
              </table:table-cell>
              <table:table-cell office:value-type="float" office:value="61906698.86">
                <text:p>61906698.86</text:p>
              </table:table-cell>
              <table:table-cell office:value-type="float" office:value="84927467.29">
                <text:p>84927467.29</text:p>
              </table:table-cell>
            </table:table-row>
            <table:table-row>
              <table:table-cell office:value-type="string">
                <text:p>Impuesto sobre Depósitos Bancarios</text:p>
                <draw:g>
                  <svg:desc>'Evolución histórica'.B13:'Evolución histórica'.B13</svg:desc>
                </draw:g>
              </table:table-cell>
              <table:table-cell office:value-type="float" office:value="NaN">
                <text:p>NaN</text:p>
                <draw:g>
                  <svg:desc>'Evolución histórica'.C13:'Evolución histórica'.H13</svg:desc>
                </draw:g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Actos Jurídicos Documentados</text:p>
                <draw:g>
                  <svg:desc>'Evolución histórica'.B15:'Evolución histórica'.B15</svg:desc>
                </draw:g>
              </table:table-cell>
              <table:table-cell office:value-type="float" office:value="48824897.2">
                <text:p>48824897.2</text:p>
                <draw:g>
                  <svg:desc>'Evolución histórica'.C15:'Evolución histórica'.H15</svg:desc>
                </draw:g>
              </table:table-cell>
              <table:table-cell office:value-type="float" office:value="54345294.34">
                <text:p>54345294.34</text:p>
              </table:table-cell>
              <table:table-cell office:value-type="float" office:value="76115325.23">
                <text:p>76115325.23</text:p>
              </table:table-cell>
              <table:table-cell office:value-type="float" office:value="20114522.87">
                <text:p>20114522.87</text:p>
              </table:table-cell>
              <table:table-cell office:value-type="float" office:value="14033715.44">
                <text:p>14033715.44</text:p>
              </table:table-cell>
              <table:table-cell office:value-type="float" office:value="31463715.7">
                <text:p>31463715.7</text:p>
              </table:table-cell>
            </table:table-row>
            <table:table-row>
              <table:table-cell office:value-type="string">
                <text:p>Tasa fiscal sobre el juego</text:p>
                <draw:g>
                  <svg:desc>'Evolución histórica'.B16:'Evolución histórica'.B16</svg:desc>
                </draw:g>
              </table:table-cell>
              <table:table-cell office:value-type="float" office:value="1096781.85">
                <text:p>1096781.85</text:p>
                <draw:g>
                  <svg:desc>'Evolución histórica'.C16:'Evolución histórica'.H16</svg:desc>
                </draw:g>
              </table:table-cell>
              <table:table-cell office:value-type="float" office:value="21668023.96">
                <text:p>21668023.96</text:p>
              </table:table-cell>
              <table:table-cell office:value-type="float" office:value="3702914.88">
                <text:p>3702914.88</text:p>
              </table:table-cell>
              <table:table-cell office:value-type="float" office:value="411398.09">
                <text:p>411398.09</text:p>
              </table:table-cell>
              <table:table-cell office:value-type="float" office:value="635938.95">
                <text:p>635938.95</text:p>
              </table:table-cell>
              <table:table-cell office:value-type="float" office:value="879544.01">
                <text:p>879544.01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30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false" loext:try-staggering-first="true" chart:label-arrangement="side-by-side" chart:link-data-style-to-source="true" chart:axis-position="0" chart:tick-mark-position="at-axis"/>
      <style:text-properties fo:color="#000000" fo:font-family="Arial" fo:font-size="7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95b3d7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0cm" svg:height="0cm" xlink:href=".." xlink:type="simple" chart:class="chart:bar" chart:style-name="ch1">
        <chart:title svg:x="-2147483.647cm" svg:y="-2147483.647cm" chart:style-name="ch2">
          <text:p>Cádiz. Recaudación acumulada por conceptos</text:p>
        </chart:title>
        <chart:legend chart:legend-position="end" svg:x="2147483.117cm" svg:y="-0.133cm" style:legend-expansion="high" chart:style-name="ch3"/>
        <chart:plot-area chart:style-name="ch4" table:cell-range-address="'2.2.Cádiz'.D14:'2.2.Cádiz'.D14 '2.2.Cádiz'.D18:'2.2.Cádiz'.D18 '2.2.Cádiz'.D24:'2.2.Cádiz'.D24 '2.2.Cádiz'.D31:'2.2.Cádiz'.D31 '2.2.Cádiz'.H13:'2.2.Cádiz'.I13 '2.2.Cádiz'.H17:'2.2.Cádiz'.I17 '2.2.Cádiz'.H23:'2.2.Cádiz'.I23 '2.2.Cádiz'.H25:'2.2.Cádiz'.I25 '2.2.Cádiz'.H32:'2.2.Cádiz'.I32" chart:data-source-has-labels="both" svg:x="0cm" svg:y="0cm" svg:width="0cm" svg:height="0cm">
          <chart:coordinate-region svg:x="0cm" svg:y="0cm" svg:width="0cm" svg:height="0cm"/>
          <chart:axis chart:dimension="x" chart:name="primary-x" chart:style-name="ch5" chartooo:axis-type="auto">
            <chartooo:date-scale/>
            <chart:categories table:cell-range-address="'2.2.Cádiz'.D14:'2.2.Cádiz'.D14 '2.2.Cádiz'.D18:'2.2.Cádiz'.D18 '2.2.Cádiz'.D24:'2.2.Cádiz'.D24 '2.2.Cádiz'.D31:'2.2.Cádiz'.D31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2.Cádiz'.I17:'2.2.Cádiz'.I17 '2.2.Cádiz'.I23:'2.2.Cádiz'.I23 '2.2.Cádiz'.I25:'2.2.Cádiz'.I25 '2.2.Cádiz'.I32:'2.2.Cádiz'.I32" chart:label-cell-address="'2.2.Cádiz'.I13:'2.2.Cádiz'.I13" chart:class="chart:bar">
            <chart:data-point chart:repeated="4"/>
          </chart:series>
          <chart:series chart:style-name="ch9" chart:values-cell-range-address="'2.2.Cádiz'.H17:'2.2.Cádiz'.H17 '2.2.Cádiz'.H23:'2.2.Cádiz'.H23 '2.2.Cádiz'.H25:'2.2.Cádiz'.H25 '2.2.Cádiz'.H32:'2.2.Cádiz'.H32" chart:label-cell-address="'2.2.Cádiz'.H13:'2.2.Cádiz'.H13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2.Cádiz'.I13:'2.2.Cádiz'.I13</svg:desc>
                </draw:g>
              </table:table-cell>
              <table:table-cell office:value-type="string">
                <text:p>2026</text:p>
                <draw:g>
                  <svg:desc>'2.2.Cádiz'.H13:'2.2.Cádiz'.H13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2.Cádiz'.D14:'2.2.Cádiz'.D14 '2.2.Cádiz'.D18:'2.2.Cádiz'.D18 '2.2.Cádiz'.D24:'2.2.Cádiz'.D24 '2.2.Cádiz'.D31:'2.2.Cádiz'.D31</svg:desc>
                </draw:g>
              </table:table-cell>
              <table:table-cell office:value-type="float" office:value="18603093.08">
                <text:p>18603093.08</text:p>
                <draw:g>
                  <svg:desc>'2.2.Cádiz'.I17:'2.2.Cádiz'.I17 '2.2.Cádiz'.I23:'2.2.Cádiz'.I23 '2.2.Cádiz'.I25:'2.2.Cádiz'.I25 '2.2.Cádiz'.I32:'2.2.Cádiz'.I32</svg:desc>
                </draw:g>
              </table:table-cell>
              <table:table-cell office:value-type="float" office:value="14255091.55">
                <text:p>14255091.55</text:p>
                <draw:g>
                  <svg:desc>'2.2.Cádiz'.H17:'2.2.Cádiz'.H17 '2.2.Cádiz'.H23:'2.2.Cádiz'.H23 '2.2.Cádiz'.H25:'2.2.Cádiz'.H25 '2.2.Cádiz'.H32:'2.2.Cádiz'.H32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142734715.22">
                <text:p>142734715.22</text:p>
              </table:table-cell>
              <table:table-cell office:value-type="float" office:value="152936796.47">
                <text:p>152936796.47</text:p>
              </table:table-cell>
            </table:table-row>
            <table:table-row>
              <table:table-cell office:value-type="string">
                <text:p>TASAS </text:p>
              </table:table-cell>
              <table:table-cell office:value-type="float" office:value="2191924.3">
                <text:p>2191924.3</text:p>
              </table:table-cell>
              <table:table-cell office:value-type="float" office:value="2032071.27">
                <text:p>2032071.27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15789135.61">
                <text:p>15789135.61</text:p>
              </table:table-cell>
              <table:table-cell office:value-type="float" office:value="14922018.92">
                <text:p>14922018.92</text:p>
              </table:table-cell>
            </table:table-row>
          </table:table-rows>
        </table:table>
      </chart:chart>
    </office:chart>
  </office:body>
</office:document-content>
</file>

<file path=Object 30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30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3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false" loext:try-staggering-first="true" chart:label-arrangement="side-by-side" chart:link-data-style-to-source="true" chart:axis-position="0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interval-minor-divisor="5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95b3d7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3.46cm" svg:height="9.868cm" xlink:href=".." xlink:type="simple" chart:class="chart:bar" chart:style-name="ch1">
        <chart:title svg:x="8.194cm" svg:y="0.37cm" chart:style-name="ch2">
          <text:p>Almería. Recaudación mensual por conceptos</text:p>
        </chart:title>
        <chart:legend chart:legend-position="end" svg:x="22.271cm" svg:y="4.518cm" style:legend-expansion="high" chart:style-name="ch3"/>
        <chart:plot-area chart:style-name="ch4" table:cell-range-address="'2.1.Almería'.D17:'2.1.Almería'.D17 '2.1.Almería'.D21:'2.1.Almería'.D21 '2.1.Almería'.D27:'2.1.Almería'.D27 '2.1.Almería'.D34:'2.1.Almería'.D34 '2.1.Almería'.E16:'2.1.Almería'.F16 '2.1.Almería'.E20:'2.1.Almería'.F20 '2.1.Almería'.E26:'2.1.Almería'.F26 '2.1.Almería'.E28:'2.1.Almería'.F28 '2.1.Almería'.E35:'2.1.Almería'.F35" chart:data-source-has-labels="both" svg:x="0.599cm" svg:y="1.489cm" svg:width="20.751cm" svg:height="7.136cm">
          <chart:coordinate-region svg:x="2.517cm" svg:y="1.649cm" svg:width="18.833cm" svg:height="6.488cm"/>
          <chart:axis chart:dimension="x" chart:name="primary-x" chart:style-name="ch5" chartooo:axis-type="auto">
            <chartooo:date-scale/>
            <chart:categories table:cell-range-address="'2.1.Almería'.D17:'2.1.Almería'.D17 '2.1.Almería'.D21:'2.1.Almería'.D21 '2.1.Almería'.D27:'2.1.Almería'.D27 '2.1.Almería'.D34:'2.1.Almería'.D34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1.Almería'.F20:'2.1.Almería'.F20 '2.1.Almería'.F26:'2.1.Almería'.F26 '2.1.Almería'.F28:'2.1.Almería'.F28 '2.1.Almería'.F35:'2.1.Almería'.F35" chart:label-cell-address="'2.1.Almería'.F16:'2.1.Almería'.F16" chart:class="chart:bar">
            <chart:data-point chart:repeated="4"/>
          </chart:series>
          <chart:series chart:style-name="ch9" chart:values-cell-range-address="'2.1.Almería'.E20:'2.1.Almería'.E20 '2.1.Almería'.E26:'2.1.Almería'.E26 '2.1.Almería'.E28:'2.1.Almería'.E28 '2.1.Almería'.E35:'2.1.Almería'.E35" chart:label-cell-address="'2.1.Almería'.E16:'2.1.Almería'.E16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1.Almería'.F16:'2.1.Almería'.F16</svg:desc>
                </draw:g>
              </table:table-cell>
              <table:table-cell office:value-type="string">
                <text:p>2026</text:p>
                <draw:g>
                  <svg:desc>'2.1.Almería'.E16:'2.1.Almería'.E16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1.Almería'.D17:'2.1.Almería'.D17 '2.1.Almería'.D21:'2.1.Almería'.D21 '2.1.Almería'.D27:'2.1.Almería'.D27 '2.1.Almería'.D34:'2.1.Almería'.D34</svg:desc>
                </draw:g>
              </table:table-cell>
              <table:table-cell office:value-type="float" office:value="1101208.59">
                <text:p>1101208.59</text:p>
                <draw:g>
                  <svg:desc>'2.1.Almería'.F20:'2.1.Almería'.F20 '2.1.Almería'.F26:'2.1.Almería'.F26 '2.1.Almería'.F28:'2.1.Almería'.F28 '2.1.Almería'.F35:'2.1.Almería'.F35</svg:desc>
                </draw:g>
              </table:table-cell>
              <table:table-cell office:value-type="float" office:value="1966555.36">
                <text:p>1966555.36</text:p>
                <draw:g>
                  <svg:desc>'2.1.Almería'.E20:'2.1.Almería'.E20 '2.1.Almería'.E26:'2.1.Almería'.E26 '2.1.Almería'.E28:'2.1.Almería'.E28 '2.1.Almería'.E35:'2.1.Almería'.E35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21235672.59">
                <text:p>21235672.59</text:p>
              </table:table-cell>
              <table:table-cell office:value-type="float" office:value="15708016.28">
                <text:p>15708016.28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391581.18">
                <text:p>391581.18</text:p>
              </table:table-cell>
              <table:table-cell office:value-type="float" office:value="321010.8">
                <text:p>321010.8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1841619.13">
                <text:p>1841619.13</text:p>
              </table:table-cell>
              <table:table-cell office:value-type="float" office:value="4250013.55">
                <text:p>4250013.55</text:p>
              </table:table-cell>
            </table:table-row>
          </table:table-rows>
        </table:table>
      </chart:chart>
    </office:chart>
  </office:body>
</office:document-content>
</file>

<file path=Object 3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3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3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false" loext:try-staggering-first="true" chart:label-arrangement="side-by-side" chart:link-data-style-to-source="true" chart:axis-position="0" chart:tick-mark-position="at-axis"/>
      <style:text-properties fo:color="#000000" fo:font-family="Arial" fo:font-size="7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95b3d7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3.58cm" svg:height="10.745cm" xlink:href=".." xlink:type="simple" chart:class="chart:bar" chart:style-name="ch1">
        <chart:title svg:x="8.41cm" svg:y="0.405cm" chart:style-name="ch2">
          <text:p>Almería. Recaudación acumulada por conceptos</text:p>
        </chart:title>
        <chart:legend chart:legend-position="end" svg:x="22.391cm" svg:y="4.956cm" style:legend-expansion="high" chart:style-name="ch3"/>
        <chart:plot-area chart:style-name="ch4" table:cell-range-address="'2.1.Almería'.D17:'2.1.Almería'.D17 '2.1.Almería'.D21:'2.1.Almería'.D21 '2.1.Almería'.D27:'2.1.Almería'.D27 '2.1.Almería'.D34:'2.1.Almería'.D34 '2.1.Almería'.E16:'2.1.Almería'.F16 '2.1.Almería'.H20:'2.1.Almería'.I20 '2.1.Almería'.H26:'2.1.Almería'.I26 '2.1.Almería'.H28:'2.1.Almería'.I28 '2.1.Almería'.H35:'2.1.Almería'.I35" chart:data-source-has-labels="both" svg:x="0.453cm" svg:y="1.629cm" svg:width="21.466cm" svg:height="7.748cm">
          <chart:coordinate-region svg:x="2.53cm" svg:y="1.79cm" svg:width="19.389cm" svg:height="7.072cm"/>
          <chart:axis chart:dimension="x" chart:name="primary-x" chart:style-name="ch5" chartooo:axis-type="auto">
            <chartooo:date-scale/>
            <chart:categories table:cell-range-address="'2.1.Almería'.D17:'2.1.Almería'.D17 '2.1.Almería'.D21:'2.1.Almería'.D21 '2.1.Almería'.D27:'2.1.Almería'.D27 '2.1.Almería'.D34:'2.1.Almería'.D34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1.Almería'.I20:'2.1.Almería'.I20 '2.1.Almería'.I26:'2.1.Almería'.I26 '2.1.Almería'.I28:'2.1.Almería'.I28 '2.1.Almería'.I35:'2.1.Almería'.I35" chart:label-cell-address="'2.1.Almería'.F16:'2.1.Almería'.F16" chart:class="chart:bar">
            <chart:data-point chart:repeated="4"/>
          </chart:series>
          <chart:series chart:style-name="ch9" chart:values-cell-range-address="'2.1.Almería'.H20:'2.1.Almería'.H20 '2.1.Almería'.H26:'2.1.Almería'.H26 '2.1.Almería'.H28:'2.1.Almería'.H28 '2.1.Almería'.H35:'2.1.Almería'.H35" chart:label-cell-address="'2.1.Almería'.E16:'2.1.Almería'.E16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1.Almería'.F16:'2.1.Almería'.F16</svg:desc>
                </draw:g>
              </table:table-cell>
              <table:table-cell office:value-type="string">
                <text:p>2026</text:p>
                <draw:g>
                  <svg:desc>'2.1.Almería'.E16:'2.1.Almería'.E16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1.Almería'.D17:'2.1.Almería'.D17 '2.1.Almería'.D21:'2.1.Almería'.D21 '2.1.Almería'.D27:'2.1.Almería'.D27 '2.1.Almería'.D34:'2.1.Almería'.D34</svg:desc>
                </draw:g>
              </table:table-cell>
              <table:table-cell office:value-type="float" office:value="6037272.87">
                <text:p>6037272.87</text:p>
                <draw:g>
                  <svg:desc>'2.1.Almería'.I20:'2.1.Almería'.I20 '2.1.Almería'.I26:'2.1.Almería'.I26 '2.1.Almería'.I28:'2.1.Almería'.I28 '2.1.Almería'.I35:'2.1.Almería'.I35</svg:desc>
                </draw:g>
              </table:table-cell>
              <table:table-cell office:value-type="float" office:value="8856730.25">
                <text:p>8856730.25</text:p>
                <draw:g>
                  <svg:desc>'2.1.Almería'.H20:'2.1.Almería'.H20 '2.1.Almería'.H26:'2.1.Almería'.H26 '2.1.Almería'.H28:'2.1.Almería'.H28 '2.1.Almería'.H35:'2.1.Almería'.H35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92612216.04">
                <text:p>92612216.04</text:p>
              </table:table-cell>
              <table:table-cell office:value-type="float" office:value="94394164.41">
                <text:p>94394164.41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2053055.01">
                <text:p>2053055.01</text:p>
              </table:table-cell>
              <table:table-cell office:value-type="float" office:value="1829250.75">
                <text:p>1829250.75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11138512.37">
                <text:p>11138512.37</text:p>
              </table:table-cell>
              <table:table-cell office:value-type="float" office:value="14639633.1">
                <text:p>14639633.1</text:p>
              </table:table-cell>
            </table:table-row>
          </table:table-rows>
        </table:table>
      </chart:chart>
    </office:chart>
  </office:body>
</office:document-content>
</file>

<file path=Object 3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3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35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false" loext:try-staggering-first="true" chart:label-arrangement="side-by-side" chart:link-data-style-to-source="true" chart:axis-position="0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interval-major="2000000" chart:interval-minor-divisor="10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95b3d7"/>
      <style:text-properties fo:font-size="10pt" style:font-size-asian="10pt" style:font-size-complex="10pt"/>
    </style:style>
    <style:style style:name="ch9" style:family="chart">
      <style:chart-properties chart:solid-type="cuboid"/>
    </style:style>
    <style:style style:name="ch10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1" style:family="chart">
      <style:graphic-properties svg:stroke-width="0.035cm" draw:fill="none" draw:fill-color="#000000"/>
    </style:style>
    <style:style style:name="ch12" style:family="chart">
      <style:graphic-properties draw:fill-color="#d9d9d9"/>
    </style:style>
  </office:automatic-styles>
  <office:body>
    <office:chart>
      <chart:chart svg:width="22.7cm" svg:height="9.432cm" xlink:href=".." xlink:type="simple" chart:class="chart:bar" chart:style-name="ch1">
        <chart:title svg:x="7.839cm" svg:y="0.348cm" chart:style-name="ch2">
          <text:p>Córdoba. Recaudación mensual por conceptos</text:p>
        </chart:title>
        <chart:legend chart:legend-position="end" svg:x="21.511cm" svg:y="4.3cm" style:legend-expansion="high" chart:style-name="ch3"/>
        <chart:plot-area chart:style-name="ch4" table:cell-range-address="'2.3.Córdoba'.D15:'2.3.Córdoba'.D15 '2.3.Córdoba'.D19:'2.3.Córdoba'.D19 '2.3.Córdoba'.D25:'2.3.Córdoba'.D25 '2.3.Córdoba'.D32:'2.3.Córdoba'.D32 '2.3.Córdoba'.H14:'2.3.Córdoba'.I14 '2.3.Córdoba'.E18:'2.3.Córdoba'.F18 '2.3.Córdoba'.E24:'2.3.Córdoba'.F24 '2.3.Córdoba'.E26:'2.3.Córdoba'.F26 '2.3.Córdoba'.E33:'2.3.Córdoba'.F33" chart:data-source-has-labels="both" svg:x="0.739cm" svg:y="1.056cm" svg:width="20.271cm" svg:height="6.935cm">
          <chart:coordinate-region svg:x="2.657cm" svg:y="1.217cm" svg:width="18.353cm" svg:height="6.286cm"/>
          <chart:axis chart:dimension="x" chart:name="primary-x" chart:style-name="ch5" chartooo:axis-type="auto">
            <chartooo:date-scale/>
            <chart:categories table:cell-range-address="'2.3.Córdoba'.D15:'2.3.Córdoba'.D15 '2.3.Córdoba'.D19:'2.3.Córdoba'.D19 '2.3.Córdoba'.D25:'2.3.Córdoba'.D25 '2.3.Córdoba'.D32:'2.3.Córdoba'.D3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3.Córdoba'.F18:'2.3.Córdoba'.F18 '2.3.Córdoba'.F24:'2.3.Córdoba'.F24 '2.3.Córdoba'.F26:'2.3.Córdoba'.F26 '2.3.Córdoba'.F33:'2.3.Córdoba'.F33" chart:label-cell-address="'2.3.Córdoba'.I14:'2.3.Córdoba'.I14" chart:class="chart:bar">
            <chart:data-point chart:repeated="2"/>
            <chart:data-point chart:style-name="ch9"/>
            <chart:data-point/>
          </chart:series>
          <chart:series chart:style-name="ch10" chart:values-cell-range-address="'2.3.Córdoba'.E18:'2.3.Córdoba'.E18 '2.3.Córdoba'.E24:'2.3.Córdoba'.E24 '2.3.Córdoba'.E26:'2.3.Córdoba'.E26 '2.3.Córdoba'.E33:'2.3.Córdoba'.E33" chart:label-cell-address="'2.3.Córdoba'.H14:'2.3.Córdoba'.H14" chart:class="chart:bar">
            <chart:data-point chart:repeated="4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3.Córdoba'.I14:'2.3.Córdoba'.I14</svg:desc>
                </draw:g>
              </table:table-cell>
              <table:table-cell office:value-type="string">
                <text:p>2026</text:p>
                <draw:g>
                  <svg:desc>'2.3.Córdoba'.H14:'2.3.Córdoba'.H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3.Córdoba'.D15:'2.3.Córdoba'.D15 '2.3.Córdoba'.D19:'2.3.Córdoba'.D19 '2.3.Córdoba'.D25:'2.3.Córdoba'.D25 '2.3.Córdoba'.D32:'2.3.Córdoba'.D32</svg:desc>
                </draw:g>
              </table:table-cell>
              <table:table-cell office:value-type="float" office:value="3083754.97">
                <text:p>3083754.97</text:p>
                <draw:g>
                  <svg:desc>'2.3.Córdoba'.F18:'2.3.Córdoba'.F18 '2.3.Córdoba'.F24:'2.3.Córdoba'.F24 '2.3.Córdoba'.F26:'2.3.Córdoba'.F26 '2.3.Córdoba'.F33:'2.3.Córdoba'.F33</svg:desc>
                </draw:g>
              </table:table-cell>
              <table:table-cell office:value-type="float" office:value="2589808.26">
                <text:p>2589808.26</text:p>
                <draw:g>
                  <svg:desc>'2.3.Córdoba'.E18:'2.3.Córdoba'.E18 '2.3.Córdoba'.E24:'2.3.Córdoba'.E24 '2.3.Córdoba'.E26:'2.3.Córdoba'.E26 '2.3.Córdoba'.E33:'2.3.Córdoba'.E33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14320830.82">
                <text:p>14320830.82</text:p>
              </table:table-cell>
              <table:table-cell office:value-type="float" office:value="10224436.37">
                <text:p>10224436.37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424481.51">
                <text:p>424481.51</text:p>
              </table:table-cell>
              <table:table-cell office:value-type="float" office:value="341357.05">
                <text:p>341357.05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2071993.94">
                <text:p>2071993.94</text:p>
              </table:table-cell>
              <table:table-cell office:value-type="float" office:value="2191765.06">
                <text:p>2191765.06</text:p>
              </table:table-cell>
            </table:table-row>
          </table:table-rows>
        </table:table>
      </chart:chart>
    </office:chart>
  </office:body>
</office:document-content>
</file>

<file path=Object 35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35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36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false" loext:try-staggering-first="true" chart:link-data-style-to-source="true" chart:axis-position="0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95b3d7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2.81cm" svg:height="8.653cm" xlink:href=".." xlink:type="simple" chart:class="chart:bar" chart:style-name="ch1">
        <chart:title svg:x="8.008cm" svg:y="0.426cm" chart:style-name="ch2">
          <text:p>Córdoba. Recaudación acumulada por conceptos</text:p>
        </chart:title>
        <chart:legend chart:legend-position="end" svg:x="21.621cm" svg:y="3.91cm" style:legend-expansion="high" chart:style-name="ch3"/>
        <chart:plot-area chart:style-name="ch4" table:cell-range-address="'2.3.Córdoba'.D15:'2.3.Córdoba'.D15 '2.3.Córdoba'.D19:'2.3.Córdoba'.D19 '2.3.Córdoba'.D25:'2.3.Córdoba'.D25 '2.3.Córdoba'.D32:'2.3.Córdoba'.D32 '2.3.Córdoba'.H14:'2.3.Córdoba'.I14 '2.3.Córdoba'.H18:'2.3.Córdoba'.I18 '2.3.Córdoba'.H24:'2.3.Córdoba'.I24 '2.3.Córdoba'.H26:'2.3.Córdoba'.I26 '2.3.Córdoba'.H33:'2.3.Córdoba'.I33" chart:data-source-has-labels="both" svg:x="0.75cm" svg:y="1.206cm" svg:width="20.258cm" svg:height="6.422cm">
          <chart:coordinate-region svg:x="2.668cm" svg:y="1.367cm" svg:width="18.34cm" svg:height="5.773cm"/>
          <chart:axis chart:dimension="x" chart:name="primary-x" chart:style-name="ch5" chartooo:axis-type="auto">
            <chartooo:date-scale/>
            <chart:categories table:cell-range-address="'2.3.Córdoba'.D15:'2.3.Córdoba'.D15 '2.3.Córdoba'.D19:'2.3.Córdoba'.D19 '2.3.Córdoba'.D25:'2.3.Córdoba'.D25 '2.3.Córdoba'.D32:'2.3.Córdoba'.D3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3.Córdoba'.I18:'2.3.Córdoba'.I18 '2.3.Córdoba'.I24:'2.3.Córdoba'.I24 '2.3.Córdoba'.I26:'2.3.Córdoba'.I26 '2.3.Córdoba'.I33:'2.3.Córdoba'.I33" chart:label-cell-address="'2.3.Córdoba'.I14:'2.3.Córdoba'.I14" chart:class="chart:bar">
            <chart:data-point chart:repeated="4"/>
          </chart:series>
          <chart:series chart:style-name="ch9" chart:values-cell-range-address="'2.3.Córdoba'.H18:'2.3.Córdoba'.H18 '2.3.Córdoba'.H24:'2.3.Córdoba'.H24 '2.3.Córdoba'.H26:'2.3.Córdoba'.H26 '2.3.Córdoba'.H33:'2.3.Córdoba'.H33" chart:label-cell-address="'2.3.Córdoba'.H14:'2.3.Córdoba'.H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3.Córdoba'.I14:'2.3.Córdoba'.I14</svg:desc>
                </draw:g>
              </table:table-cell>
              <table:table-cell office:value-type="string">
                <text:p>2026</text:p>
                <draw:g>
                  <svg:desc>'2.3.Córdoba'.H14:'2.3.Córdoba'.H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3.Córdoba'.D15:'2.3.Córdoba'.D15 '2.3.Córdoba'.D19:'2.3.Córdoba'.D19 '2.3.Córdoba'.D25:'2.3.Córdoba'.D25 '2.3.Córdoba'.D32:'2.3.Córdoba'.D32</svg:desc>
                </draw:g>
              </table:table-cell>
              <table:table-cell office:value-type="float" office:value="12929597.17">
                <text:p>12929597.17</text:p>
                <draw:g>
                  <svg:desc>'2.3.Córdoba'.I18:'2.3.Córdoba'.I18 '2.3.Córdoba'.I24:'2.3.Córdoba'.I24 '2.3.Córdoba'.I26:'2.3.Córdoba'.I26 '2.3.Córdoba'.I33:'2.3.Córdoba'.I33</svg:desc>
                </draw:g>
              </table:table-cell>
              <table:table-cell office:value-type="float" office:value="14826317.66">
                <text:p>14826317.66</text:p>
                <draw:g>
                  <svg:desc>'2.3.Córdoba'.H18:'2.3.Córdoba'.H18 '2.3.Córdoba'.H24:'2.3.Córdoba'.H24 '2.3.Córdoba'.H26:'2.3.Córdoba'.H26 '2.3.Córdoba'.H33:'2.3.Córdoba'.H33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63296455.63">
                <text:p>63296455.63</text:p>
              </table:table-cell>
              <table:table-cell office:value-type="float" office:value="67070242.22">
                <text:p>67070242.22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2091457.16">
                <text:p>2091457.16</text:p>
              </table:table-cell>
              <table:table-cell office:value-type="float" office:value="1795742.53">
                <text:p>1795742.53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12049251.12">
                <text:p>12049251.12</text:p>
              </table:table-cell>
              <table:table-cell office:value-type="float" office:value="11826568.68">
                <text:p>11826568.68</text:p>
              </table:table-cell>
            </table:table-row>
          </table:table-rows>
        </table:table>
      </chart:chart>
    </office:chart>
  </office:body>
</office:document-content>
</file>

<file path=Object 36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36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37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3.249cm" svg:height="10.344cm" xlink:href=".." xlink:type="simple" chart:class="chart:bar" chart:style-name="ch1">
        <chart:title svg:x="8.089cm" svg:y="0.393cm" chart:style-name="ch2">
          <text:p>Granada. Recaudación mensual por conceptos</text:p>
        </chart:title>
        <chart:legend chart:legend-position="end" svg:x="22.06cm" svg:y="4.756cm" style:legend-expansion="high" chart:style-name="ch3"/>
        <chart:plot-area chart:style-name="ch4" table:cell-range-address="'2.4.Granada'.D15:'2.4.Granada'.D15 '2.4.Granada'.D19:'2.4.Granada'.D19 '2.4.Granada'.D27:'2.4.Granada'.D27 '2.4.Granada'.D32:'2.4.Granada'.D32 '2.4.Granada'.E14:'2.4.Granada'.F14 '2.4.Granada'.E18:'2.4.Granada'.F18 '2.4.Granada'.E24:'2.4.Granada'.F24 '2.4.Granada'.E26:'2.4.Granada'.F26 '2.4.Granada'.E33:'2.4.Granada'.F33" chart:data-source-has-labels="both" svg:x="0.955cm" svg:y="1.523cm" svg:width="20.772cm" svg:height="7.562cm">
          <chart:coordinate-region svg:x="2.873cm" svg:y="1.684cm" svg:width="18.854cm" svg:height="6.913cm"/>
          <chart:axis chart:dimension="x" chart:name="primary-x" chart:style-name="ch5" chartooo:axis-type="auto">
            <chartooo:date-scale/>
            <chart:categories table:cell-range-address="'2.4.Granada'.D15:'2.4.Granada'.D15 '2.4.Granada'.D19:'2.4.Granada'.D19 '2.4.Granada'.D27:'2.4.Granada'.D27 '2.4.Granada'.D32:'2.4.Granada'.D3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4.Granada'.F18:'2.4.Granada'.F18 '2.4.Granada'.F24:'2.4.Granada'.F24 '2.4.Granada'.F26:'2.4.Granada'.F26 '2.4.Granada'.F33:'2.4.Granada'.F33" chart:label-cell-address="'2.4.Granada'.F14:'2.4.Granada'.F14" chart:class="chart:bar">
            <chart:data-point chart:repeated="4"/>
          </chart:series>
          <chart:series chart:style-name="ch9" chart:values-cell-range-address="'2.4.Granada'.E18:'2.4.Granada'.E18 '2.4.Granada'.E24:'2.4.Granada'.E24 '2.4.Granada'.E26:'2.4.Granada'.E26 '2.4.Granada'.E33:'2.4.Granada'.E33" chart:label-cell-address="'2.4.Granada'.E14:'2.4.Granada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4.Granada'.F14:'2.4.Granada'.F14</svg:desc>
                </draw:g>
              </table:table-cell>
              <table:table-cell office:value-type="string">
                <text:p>2026</text:p>
                <draw:g>
                  <svg:desc>'2.4.Granada'.E14:'2.4.Granada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4.Granada'.D15:'2.4.Granada'.D15 '2.4.Granada'.D19:'2.4.Granada'.D19 '2.4.Granada'.D27:'2.4.Granada'.D27 '2.4.Granada'.D32:'2.4.Granada'.D32</svg:desc>
                </draw:g>
              </table:table-cell>
              <table:table-cell office:value-type="float" office:value="2280978.91">
                <text:p>2280978.91</text:p>
                <draw:g>
                  <svg:desc>'2.4.Granada'.F18:'2.4.Granada'.F18 '2.4.Granada'.F24:'2.4.Granada'.F24 '2.4.Granada'.F26:'2.4.Granada'.F26 '2.4.Granada'.F33:'2.4.Granada'.F33</svg:desc>
                </draw:g>
              </table:table-cell>
              <table:table-cell office:value-type="float" office:value="2057833.31">
                <text:p>2057833.31</text:p>
                <draw:g>
                  <svg:desc>'2.4.Granada'.E18:'2.4.Granada'.E18 '2.4.Granada'.E24:'2.4.Granada'.E24 '2.4.Granada'.E26:'2.4.Granada'.E26 '2.4.Granada'.E33:'2.4.Granada'.E33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20073135.33">
                <text:p>20073135.33</text:p>
              </table:table-cell>
              <table:table-cell office:value-type="float" office:value="14702201.2">
                <text:p>14702201.2</text:p>
              </table:table-cell>
            </table:table-row>
            <table:table-row>
              <table:table-cell office:value-type="string">
                <text:p>TOTAL RECAUDACIÓN</text:p>
              </table:table-cell>
              <table:table-cell office:value-type="float" office:value="460613.18">
                <text:p>460613.18</text:p>
              </table:table-cell>
              <table:table-cell office:value-type="float" office:value="398519.13">
                <text:p>398519.13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2693920.67">
                <text:p>2693920.67</text:p>
              </table:table-cell>
              <table:table-cell office:value-type="float" office:value="3481441.08">
                <text:p>3481441.08</text:p>
              </table:table-cell>
            </table:table-row>
          </table:table-rows>
        </table:table>
      </chart:chart>
    </office:chart>
  </office:body>
</office:document-content>
</file>

<file path=Object 37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37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38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3.742cm" svg:height="11.061cm" xlink:href=".." xlink:type="simple" chart:class="chart:bar" chart:style-name="ch1">
        <chart:title svg:x="8.43cm" svg:y="0.392cm" chart:style-name="ch2">
          <text:p>Granada. Recaudación acumulada por conceptos</text:p>
        </chart:title>
        <chart:legend chart:legend-position="end" svg:x="22.553cm" svg:y="5.114cm" style:legend-expansion="high" chart:style-name="ch3"/>
        <chart:plot-area chart:style-name="ch4" table:cell-range-address="'2.4.Granada'.D15:'2.4.Granada'.D15 '2.4.Granada'.D19:'2.4.Granada'.D19 '2.4.Granada'.D25:'2.4.Granada'.D25 '2.4.Granada'.D32:'2.4.Granada'.D32 '2.4.Granada'.E14:'2.4.Granada'.F14 '2.4.Granada'.H18:'2.4.Granada'.I18 '2.4.Granada'.H24:'2.4.Granada'.I24 '2.4.Granada'.H26:'2.4.Granada'.I26 '2.4.Granada'.H33:'2.4.Granada'.I33" chart:data-source-has-labels="both" svg:x="0.807cm" svg:y="1.648cm" svg:width="21.401cm" svg:height="8.04cm">
          <chart:coordinate-region svg:x="2.884cm" svg:y="1.808cm" svg:width="19.324cm" svg:height="7.392cm"/>
          <chart:axis chart:dimension="x" chart:name="primary-x" chart:style-name="ch5" chartooo:axis-type="auto">
            <chartooo:date-scale/>
            <chart:categories table:cell-range-address="'2.4.Granada'.D15:'2.4.Granada'.D15 '2.4.Granada'.D19:'2.4.Granada'.D19 '2.4.Granada'.D25:'2.4.Granada'.D25 '2.4.Granada'.D32:'2.4.Granada'.D3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4.Granada'.I18:'2.4.Granada'.I18 '2.4.Granada'.I24:'2.4.Granada'.I24 '2.4.Granada'.I26:'2.4.Granada'.I26 '2.4.Granada'.I33:'2.4.Granada'.I33" chart:label-cell-address="'2.4.Granada'.F14:'2.4.Granada'.F14" chart:class="chart:bar">
            <chart:data-point chart:repeated="4"/>
          </chart:series>
          <chart:series chart:style-name="ch9" chart:values-cell-range-address="'2.4.Granada'.H18:'2.4.Granada'.H18 '2.4.Granada'.H24:'2.4.Granada'.H24 '2.4.Granada'.H26:'2.4.Granada'.H26 '2.4.Granada'.H33:'2.4.Granada'.H33" chart:label-cell-address="'2.4.Granada'.E14:'2.4.Granada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4.Granada'.F14:'2.4.Granada'.F14</svg:desc>
                </draw:g>
              </table:table-cell>
              <table:table-cell office:value-type="string">
                <text:p>2026</text:p>
                <draw:g>
                  <svg:desc>'2.4.Granada'.E14:'2.4.Granada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4.Granada'.D15:'2.4.Granada'.D15 '2.4.Granada'.D19:'2.4.Granada'.D19 '2.4.Granada'.D25:'2.4.Granada'.D25 '2.4.Granada'.D32:'2.4.Granada'.D32</svg:desc>
                </draw:g>
              </table:table-cell>
              <table:table-cell office:value-type="float" office:value="11484584.34">
                <text:p>11484584.34</text:p>
                <draw:g>
                  <svg:desc>'2.4.Granada'.I18:'2.4.Granada'.I18 '2.4.Granada'.I24:'2.4.Granada'.I24 '2.4.Granada'.I26:'2.4.Granada'.I26 '2.4.Granada'.I33:'2.4.Granada'.I33</svg:desc>
                </draw:g>
              </table:table-cell>
              <table:table-cell office:value-type="float" office:value="16004905.79">
                <text:p>16004905.79</text:p>
                <draw:g>
                  <svg:desc>'2.4.Granada'.H18:'2.4.Granada'.H18 '2.4.Granada'.H24:'2.4.Granada'.H24 '2.4.Granada'.H26:'2.4.Granada'.H26 '2.4.Granada'.H33:'2.4.Granada'.H33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96723399.72">
                <text:p>96723399.72</text:p>
              </table:table-cell>
              <table:table-cell office:value-type="float" office:value="101629911.84">
                <text:p>101629911.84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2131449.92">
                <text:p>2131449.92</text:p>
              </table:table-cell>
              <table:table-cell office:value-type="float" office:value="2219017.79">
                <text:p>2219017.79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14627682.34">
                <text:p>14627682.34</text:p>
              </table:table-cell>
              <table:table-cell office:value-type="float" office:value="14863912.04">
                <text:p>14863912.04</text:p>
              </table:table-cell>
            </table:table-row>
          </table:table-rows>
        </table:table>
      </chart:chart>
    </office:chart>
  </office:body>
</office:document-content>
</file>

<file path=Object 38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38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39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124">
      <style:chart-properties chart:display-label="true" chart:logarithmic="false" chart:text-overlap="true" chart:reverse-direction="false" text:line-break="true" loext:try-staggering-first="true" chart:label-arrangement="side-by-side" chart:link-data-style-to-source="false" chart:axis-position="0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5.312cm" svg:height="11.25cm" xlink:href=".." xlink:type="simple" chart:class="chart:bar" chart:style-name="ch1">
        <chart:title svg:x="8.986cm" svg:y="0.418cm" chart:style-name="ch2">
          <text:p>Huelva. Recaudación mensual por conceptos</text:p>
        </chart:title>
        <chart:legend chart:legend-position="end" svg:x="24.123cm" svg:y="5.209cm" style:legend-expansion="high" chart:style-name="ch3"/>
        <chart:plot-area chart:style-name="ch4" table:cell-range-address="'2.5.Huelva'.D15:'2.5.Huelva'.D15 '2.5.Huelva'.D19:'2.5.Huelva'.D19 '2.5.Huelva'.D25:'2.5.Huelva'.D25 '2.5.Huelva'.D32:'2.5.Huelva'.D32 '2.5.Huelva'.E14:'2.5.Huelva'.F14 '2.5.Huelva'.E18:'2.5.Huelva'.F18 '2.5.Huelva'.E24:'2.5.Huelva'.F24 '2.5.Huelva'.E26:'2.5.Huelva'.F26 '2.5.Huelva'.E33:'2.5.Huelva'.F33" chart:data-source-has-labels="both" svg:x="0.171cm" svg:y="1.673cm" svg:width="23.519cm" svg:height="8.168cm">
          <chart:coordinate-region svg:x="2.089cm" svg:y="1.834cm" svg:width="21.601cm" svg:height="7.519cm"/>
          <chart:axis chart:dimension="x" chart:name="primary-x" chart:style-name="ch5" chartooo:axis-type="auto">
            <chartooo:date-scale/>
            <chart:categories table:cell-range-address="'2.5.Huelva'.D15:'2.5.Huelva'.D15 '2.5.Huelva'.D19:'2.5.Huelva'.D19 '2.5.Huelva'.D25:'2.5.Huelva'.D25 '2.5.Huelva'.D32:'2.5.Huelva'.D3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5.Huelva'.F18:'2.5.Huelva'.F18 '2.5.Huelva'.F24:'2.5.Huelva'.F24 '2.5.Huelva'.F26:'2.5.Huelva'.F26 '2.5.Huelva'.F33:'2.5.Huelva'.F33" chart:label-cell-address="'2.5.Huelva'.F14:'2.5.Huelva'.F14" chart:class="chart:bar">
            <chart:data-point chart:repeated="4"/>
          </chart:series>
          <chart:series chart:style-name="ch9" chart:values-cell-range-address="'2.5.Huelva'.E18:'2.5.Huelva'.E18 '2.5.Huelva'.E24:'2.5.Huelva'.E24 '2.5.Huelva'.E26:'2.5.Huelva'.E26 '2.5.Huelva'.E33:'2.5.Huelva'.E33" chart:label-cell-address="'2.5.Huelva'.E14:'2.5.Huelva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5.Huelva'.F14:'2.5.Huelva'.F14</svg:desc>
                </draw:g>
              </table:table-cell>
              <table:table-cell office:value-type="string">
                <text:p>2026</text:p>
                <draw:g>
                  <svg:desc>'2.5.Huelva'.E14:'2.5.Huelva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5.Huelva'.D15:'2.5.Huelva'.D15 '2.5.Huelva'.D19:'2.5.Huelva'.D19 '2.5.Huelva'.D25:'2.5.Huelva'.D25 '2.5.Huelva'.D32:'2.5.Huelva'.D32</svg:desc>
                </draw:g>
              </table:table-cell>
              <table:table-cell office:value-type="float" office:value="1028465.55">
                <text:p>1028465.55</text:p>
                <draw:g>
                  <svg:desc>'2.5.Huelva'.F18:'2.5.Huelva'.F18 '2.5.Huelva'.F24:'2.5.Huelva'.F24 '2.5.Huelva'.F26:'2.5.Huelva'.F26 '2.5.Huelva'.F33:'2.5.Huelva'.F33</svg:desc>
                </draw:g>
              </table:table-cell>
              <table:table-cell office:value-type="float" office:value="1191008.73">
                <text:p>1191008.73</text:p>
                <draw:g>
                  <svg:desc>'2.5.Huelva'.E18:'2.5.Huelva'.E18 '2.5.Huelva'.E24:'2.5.Huelva'.E24 '2.5.Huelva'.E26:'2.5.Huelva'.E26 '2.5.Huelva'.E33:'2.5.Huelva'.E33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10559866.42">
                <text:p>10559866.42</text:p>
              </table:table-cell>
              <table:table-cell office:value-type="float" office:value="8522007.31">
                <text:p>8522007.31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298658.54">
                <text:p>298658.54</text:p>
              </table:table-cell>
              <table:table-cell office:value-type="float" office:value="242310.78">
                <text:p>242310.78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1088117.58">
                <text:p>1088117.58</text:p>
              </table:table-cell>
              <table:table-cell office:value-type="float" office:value="2079505.72">
                <text:p>2079505.72</text:p>
              </table:table-cell>
            </table:table-row>
          </table:table-rows>
        </table:table>
      </chart:chart>
    </office:chart>
  </office:body>
</office:document-content>
</file>

<file path=Object 39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39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4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percentage-style style:name="N10111" number:language="es" number:country="ES">
      <number:number number:decimal-places="1" number:min-decimal-places="1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graphic-properties draw:fill="solid" draw:fill-color="#ffffff"/>
      <style:text-properties fo:font-size="10pt" style:font-size-asian="10pt" style:font-size-complex="10pt"/>
    </style:style>
    <style:style style:name="ch4" style:family="chart">
      <style:chart-properties chart:three-dimensional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 style:rotation-angle="25"/>
      <style:graphic-properties svg:stroke-color="#b3b3b3"/>
      <style:text-properties fo:font-size="10pt" style:font-size-asian="10pt" style:font-size-complex="10pt"/>
    </style:style>
    <style:style style:name="ch6" style:family="chart" style:data-style-name="N0">
      <style:chart-properties chart:display-label="true" chart:logarithmic="false" chart:origin="0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9" style:family="chart" style:data-style-name="N0" style:percentage-data-style-name="N10111">
      <style:chart-properties chart:link-data-style-to-source="false"/>
      <style:graphic-properties draw:stroke="none" draw:fill-color="#b7b3ca"/>
      <style:text-properties fo:font-size="9pt" style:font-size-asian="10pt" style:font-size-complex="10pt"/>
    </style:style>
    <style:style style:name="ch10" style:family="chart">
      <style:chart-properties chart:solid-type="cuboid"/>
    </style:style>
    <style:style style:name="ch11" style:family="chart">
      <style:chart-properties chart:solid-type="cuboid" chart:label-position="top"/>
    </style:style>
    <style:style style:name="ch12" style:family="chart" style:data-style-name="N0" style:percentage-data-style-name="N10111">
      <style:chart-properties chart:link-data-style-to-source="false"/>
      <style:graphic-properties draw:stroke="none" draw:fill-color="#bf819e"/>
      <style:text-properties fo:font-size="9pt" style:font-size-asian="10pt" style:font-size-complex="10pt"/>
    </style:style>
    <style:style style:name="ch13" style:family="chart">
      <style:graphic-properties draw:stroke="solid" svg:stroke-color="#b3b3b3" draw:fill="none" draw:fill-color="#e6e6e6"/>
    </style:style>
    <style:style style:name="ch14" style:family="chart">
      <style:graphic-properties svg:stroke-color="#b3b3b3" draw:fill-color="#ffffff" draw:opacity="0%"/>
    </style:style>
  </office:automatic-styles>
  <office:body>
    <office:chart>
      <chart:chart svg:width="18.477cm" svg:height="13.321cm" xlink:href=".." xlink:type="simple" chart:class="chart:bar" chart:style-name="ch1">
        <chart:title svg:x="2.593cm" svg:y="0.402cm" chart:style-name="ch2">
          <text:p>Recaudación Mensual por las diferentes figuras tributarias propias</text:p>
        </chart:title>
        <chart:legend chart:legend-position="bottom" svg:x="7.822cm" svg:y="11.94cm" style:legend-expansion="custom" svg:width="2.572cm" svg:height="0.598cm" style:legend-expansion-aspect-ratio="4.30100334448161" chart:style-name="ch3"/>
        <chart:plot-area chart:style-name="ch4" table:cell-range-address="'1.3'.N16:'1.3'.N19 '1.3'.E13:'1.3'.F13 '1.3'.E16:'1.3'.F16 '1.3'.E24:'1.3'.F24 '1.3'.E26:'1.3'.F26 '1.3'.E34:'1.3'.F34" chart:data-source-has-labels="both" svg:x="0.255cm" svg:y="1.478cm" svg:width="17.182cm" svg:height="11.321cm" dr3d:vrp="(17634.6218373783 10271.4823817647 24594.8639082739)" dr3d:vpn="(0.416199821709347 0.173649045905254 0.892537795986984)" dr3d:vup="(-0.0733876362771618 0.984807599917971 -0.157379306090273)" dr3d:projection="parallel" dr3d:distance="4.2cm" dr3d:focal-length="8cm" dr3d:shadow-slant="0" dr3d:shade-mode="gouraud" dr3d:ambient-color="#999999" dr3d:lighting-mode="true">
          <chart:coordinate-region svg:x="2.981cm" svg:y="1.677cm" svg:width="12.542cm" svg:height="8.589cm"/>
          <dr3d:light dr3d:diffuse-color="#808080" dr3d:direction="(0 0 1)" dr3d:enabled="false" dr3d:specular="true"/>
          <dr3d:light dr3d:diffuse-color="#808080" dr3d:direction="(0 0 1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ooo:date-scale/>
            <chart:categories table:cell-range-address="'1.3'.N16:'1.3'.N19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8"/>
          <chart:series chart:style-name="ch9" chart:values-cell-range-address="'1.3'.E16:'1.3'.E16 '1.3'.E24:'1.3'.E24 '1.3'.E26:'1.3'.E26 '1.3'.E34:'1.3'.E34" chart:label-cell-address="'1.3'.E13:'1.3'.E13" chart:class="chart:bar">
            <chart:data-point chart:style-name="ch10"/>
            <chart:data-point chart:style-name="ch11" chart:repeated="2"/>
            <chart:data-point/>
          </chart:series>
          <chart:series chart:style-name="ch12" chart:values-cell-range-address="'1.3'.F16:'1.3'.F16 '1.3'.F24:'1.3'.F24 '1.3'.F26:'1.3'.F26 '1.3'.F34:'1.3'.F34" chart:label-cell-address="'1.3'.F13:'1.3'.F13" chart:class="chart:bar">
            <chart:data-point chart:style-name="ch10"/>
            <chart:data-point chart:style-name="ch11" chart:repeated="2"/>
            <chart:data-point/>
          </chart:series>
          <chart:wall chart:style-name="ch13"/>
          <chart:floor chart:style-name="ch14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3'.E13:'1.3'.E13</svg:desc>
                </draw:g>
              </table:table-cell>
              <table:table-cell office:value-type="string">
                <text:p>2025</text:p>
                <draw:g>
                  <svg:desc>'1.3'.F13:'1.3'.F13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1.3'.N16:'1.3'.N19</svg:desc>
                </draw:g>
              </table:table-cell>
              <table:table-cell office:value-type="float" office:value="NaN">
                <text:p>NaN</text:p>
                <draw:g>
                  <svg:desc>'1.3'.E16:'1.3'.E16 '1.3'.E24:'1.3'.E24 '1.3'.E26:'1.3'.E26 '1.3'.E34:'1.3'.E34</svg:desc>
                </draw:g>
              </table:table-cell>
              <table:table-cell office:value-type="float" office:value="NaN">
                <text:p>NaN</text:p>
                <draw:g>
                  <svg:desc>'1.3'.F16:'1.3'.F16 '1.3'.F24:'1.3'.F24 '1.3'.F26:'1.3'.F26 '1.3'.F34:'1.3'.F34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438463.89">
                <text:p>438463.89</text:p>
              </table:table-cell>
              <table:table-cell office:value-type="float" office:value="395697.03">
                <text:p>395697.03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13754683.59">
                <text:p>13754683.59</text:p>
              </table:table-cell>
              <table:table-cell office:value-type="float" office:value="16605056.77">
                <text:p>16605056.77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57489932.73">
                <text:p>57489932.73</text:p>
              </table:table-cell>
              <table:table-cell office:value-type="float" office:value="64657966.27">
                <text:p>64657966.27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4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40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8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minimum="0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5.136cm" svg:height="11.421cm" xlink:href=".." xlink:type="simple" chart:class="chart:bar" chart:style-name="ch1">
        <chart:title svg:x="8.787cm" svg:y="0.406cm" chart:style-name="ch2">
          <text:p>Huelva. Recaudación acumulada por conceptos</text:p>
        </chart:title>
        <chart:legend chart:legend-position="end" svg:x="23.947cm" svg:y="5.294cm" style:legend-expansion="high" chart:style-name="ch3"/>
        <chart:plot-area chart:style-name="ch4" table:cell-range-address="'2.5.Huelva'.D15:'2.5.Huelva'.D15 '2.5.Huelva'.D19:'2.5.Huelva'.D19 '2.5.Huelva'.D25:'2.5.Huelva'.D25 '2.5.Huelva'.D32:'2.5.Huelva'.D32 '2.5.Huelva'.E14:'2.5.Huelva'.F14 '2.5.Huelva'.H18:'2.5.Huelva'.I18 '2.5.Huelva'.H24:'2.5.Huelva'.I24 '2.5.Huelva'.H26:'2.5.Huelva'.I26 '2.5.Huelva'.H33:'2.5.Huelva'.I33" chart:data-source-has-labels="both" svg:x="0.086cm" svg:y="1.704cm" svg:width="23.438cm" svg:height="8.367cm">
          <chart:coordinate-region svg:x="2.004cm" svg:y="1.864cm" svg:width="21.52cm" svg:height="7.639cm"/>
          <chart:axis chart:dimension="x" chart:name="primary-x" chart:style-name="ch5" chartooo:axis-type="auto">
            <chartooo:date-scale/>
            <chart:categories table:cell-range-address="'2.5.Huelva'.D15:'2.5.Huelva'.D15 '2.5.Huelva'.D19:'2.5.Huelva'.D19 '2.5.Huelva'.D25:'2.5.Huelva'.D25 '2.5.Huelva'.D32:'2.5.Huelva'.D3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5.Huelva'.I18:'2.5.Huelva'.I18 '2.5.Huelva'.I24:'2.5.Huelva'.I24 '2.5.Huelva'.I26:'2.5.Huelva'.I26 '2.5.Huelva'.I33:'2.5.Huelva'.I33" chart:label-cell-address="'2.5.Huelva'.F14:'2.5.Huelva'.F14" chart:class="chart:bar">
            <chart:data-point chart:repeated="4"/>
          </chart:series>
          <chart:series chart:style-name="ch9" chart:values-cell-range-address="'2.5.Huelva'.H18:'2.5.Huelva'.H18 '2.5.Huelva'.H24:'2.5.Huelva'.H24 '2.5.Huelva'.H26:'2.5.Huelva'.H26 '2.5.Huelva'.H33:'2.5.Huelva'.H33" chart:label-cell-address="'2.5.Huelva'.E14:'2.5.Huelva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5.Huelva'.F14:'2.5.Huelva'.F14</svg:desc>
                </draw:g>
              </table:table-cell>
              <table:table-cell office:value-type="string">
                <text:p>2026</text:p>
                <draw:g>
                  <svg:desc>'2.5.Huelva'.E14:'2.5.Huelva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5.Huelva'.D15:'2.5.Huelva'.D15 '2.5.Huelva'.D19:'2.5.Huelva'.D19 '2.5.Huelva'.D25:'2.5.Huelva'.D25 '2.5.Huelva'.D32:'2.5.Huelva'.D32</svg:desc>
                </draw:g>
              </table:table-cell>
              <table:table-cell office:value-type="float" office:value="5475608.46">
                <text:p>5475608.46</text:p>
                <draw:g>
                  <svg:desc>'2.5.Huelva'.I18:'2.5.Huelva'.I18 '2.5.Huelva'.I24:'2.5.Huelva'.I24 '2.5.Huelva'.I26:'2.5.Huelva'.I26 '2.5.Huelva'.I33:'2.5.Huelva'.I33</svg:desc>
                </draw:g>
              </table:table-cell>
              <table:table-cell office:value-type="float" office:value="5437923.81">
                <text:p>5437923.81</text:p>
                <draw:g>
                  <svg:desc>'2.5.Huelva'.H18:'2.5.Huelva'.H18 '2.5.Huelva'.H24:'2.5.Huelva'.H24 '2.5.Huelva'.H26:'2.5.Huelva'.H26 '2.5.Huelva'.H33:'2.5.Huelva'.H33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48532395.42">
                <text:p>48532395.42</text:p>
              </table:table-cell>
              <table:table-cell office:value-type="float" office:value="52061572.39">
                <text:p>52061572.39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2048344.05">
                <text:p>2048344.05</text:p>
              </table:table-cell>
              <table:table-cell office:value-type="float" office:value="2702087.36">
                <text:p>2702087.36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5945229.48">
                <text:p>5945229.48</text:p>
              </table:table-cell>
              <table:table-cell office:value-type="float" office:value="8431220.71">
                <text:p>8431220.71</text:p>
              </table:table-cell>
            </table:table-row>
          </table:table-rows>
        </table:table>
      </chart:chart>
    </office:chart>
  </office:body>
</office:document-content>
</file>

<file path=Object 40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40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4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5.364cm" svg:height="10.799cm" xlink:href=".." xlink:type="simple" chart:class="chart:bar" chart:style-name="ch1">
        <chart:title svg:x="8.879cm" svg:y="0.435cm" chart:style-name="ch2">
          <text:p>Jaén. Recaudación mensual por conceptos</text:p>
        </chart:title>
        <chart:legend chart:legend-position="end" svg:x="24.175cm" svg:y="4.983cm" style:legend-expansion="high" chart:style-name="ch3"/>
        <chart:plot-area chart:style-name="ch4" table:cell-range-address="'2.6.Jaén'.D15:'2.6.Jaén'.D15 '2.6.Jaén'.D19:'2.6.Jaén'.D19 '2.6.Jaén'.D25:'2.6.Jaén'.D25 '2.6.Jaén'.D32:'2.6.Jaén'.D32 '2.6.Jaén'.E14:'2.6.Jaén'.F14 '2.6.Jaén'.E18:'2.6.Jaén'.F18 '2.6.Jaén'.E24:'2.6.Jaén'.F24 '2.6.Jaén'.E26:'2.6.Jaén'.F26 '2.6.Jaén'.E33:'2.6.Jaén'.F33" chart:data-source-has-labels="both" svg:x="0.046cm" svg:y="1.6cm" svg:width="23.697cm" svg:height="7.869cm">
          <chart:coordinate-region svg:x="1.964cm" svg:y="1.76cm" svg:width="21.779cm" svg:height="7.221cm"/>
          <chart:axis chart:dimension="x" chart:name="primary-x" chart:style-name="ch5" chartooo:axis-type="auto">
            <chartooo:date-scale/>
            <chart:categories table:cell-range-address="'2.6.Jaén'.D15:'2.6.Jaén'.D15 '2.6.Jaén'.D19:'2.6.Jaén'.D19 '2.6.Jaén'.D25:'2.6.Jaén'.D25 '2.6.Jaén'.D32:'2.6.Jaén'.D3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6.Jaén'.F18:'2.6.Jaén'.F18 '2.6.Jaén'.F24:'2.6.Jaén'.F24 '2.6.Jaén'.F26:'2.6.Jaén'.F26 '2.6.Jaén'.F33:'2.6.Jaén'.F33" chart:label-cell-address="'2.6.Jaén'.F14:'2.6.Jaén'.F14" chart:class="chart:bar">
            <chart:data-point chart:repeated="4"/>
          </chart:series>
          <chart:series chart:style-name="ch9" chart:values-cell-range-address="'2.6.Jaén'.E18:'2.6.Jaén'.E18 '2.6.Jaén'.E24:'2.6.Jaén'.E24 '2.6.Jaén'.E26:'2.6.Jaén'.E26 '2.6.Jaén'.E33:'2.6.Jaén'.E33" chart:label-cell-address="'2.6.Jaén'.E14:'2.6.Jaén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6.Jaén'.F14:'2.6.Jaén'.F14</svg:desc>
                </draw:g>
              </table:table-cell>
              <table:table-cell office:value-type="string">
                <text:p>2026</text:p>
                <draw:g>
                  <svg:desc>'2.6.Jaén'.E14:'2.6.Jaén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6.Jaén'.D15:'2.6.Jaén'.D15 '2.6.Jaén'.D19:'2.6.Jaén'.D19 '2.6.Jaén'.D25:'2.6.Jaén'.D25 '2.6.Jaén'.D32:'2.6.Jaén'.D32</svg:desc>
                </draw:g>
              </table:table-cell>
              <table:table-cell office:value-type="float" office:value="2131900.13">
                <text:p>2131900.13</text:p>
                <draw:g>
                  <svg:desc>'2.6.Jaén'.F18:'2.6.Jaén'.F18 '2.6.Jaén'.F24:'2.6.Jaén'.F24 '2.6.Jaén'.F26:'2.6.Jaén'.F26 '2.6.Jaén'.F33:'2.6.Jaén'.F33</svg:desc>
                </draw:g>
              </table:table-cell>
              <table:table-cell office:value-type="float" office:value="1354243.9">
                <text:p>1354243.9</text:p>
                <draw:g>
                  <svg:desc>'2.6.Jaén'.E18:'2.6.Jaén'.E18 '2.6.Jaén'.E24:'2.6.Jaén'.E24 '2.6.Jaén'.E26:'2.6.Jaén'.E26 '2.6.Jaén'.E33:'2.6.Jaén'.E33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9559484.36">
                <text:p>9559484.36</text:p>
              </table:table-cell>
              <table:table-cell office:value-type="float" office:value="6596644.36">
                <text:p>6596644.36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292253.01">
                <text:p>292253.01</text:p>
              </table:table-cell>
              <table:table-cell office:value-type="float" office:value="270671.37">
                <text:p>270671.37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2020460.78">
                <text:p>2020460.78</text:p>
              </table:table-cell>
              <table:table-cell office:value-type="float" office:value="2181803.34">
                <text:p>2181803.34</text:p>
              </table:table-cell>
            </table:table-row>
          </table:table-rows>
        </table:table>
      </chart:chart>
    </office:chart>
  </office:body>
</office:document-content>
</file>

<file path=Object 4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4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4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8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4.951cm" svg:height="10.575cm" xlink:href=".." xlink:type="simple" chart:class="chart:bar" chart:style-name="ch1">
        <chart:title svg:x="8.592cm" svg:y="0.356cm" chart:style-name="ch2">
          <text:p>Jaén. Recaudación acumulada por conceptos</text:p>
        </chart:title>
        <chart:legend chart:legend-position="end" svg:x="23.762cm" svg:y="4.871cm" style:legend-expansion="high" chart:style-name="ch3"/>
        <chart:plot-area chart:style-name="ch4" table:cell-range-address="'2.6.Jaén'.D15:'2.6.Jaén'.D15 '2.6.Jaén'.D19:'2.6.Jaén'.D19 '2.6.Jaén'.D25:'2.6.Jaén'.D25 '2.6.Jaén'.D32:'2.6.Jaén'.D32 '2.6.Jaén'.E14:'2.6.Jaén'.F14 '2.6.Jaén'.H18:'2.6.Jaén'.I18 '2.6.Jaén'.H24:'2.6.Jaén'.I24 '2.6.Jaén'.H26:'2.6.Jaén'.I26 '2.6.Jaén'.H33:'2.6.Jaén'.I33" chart:data-source-has-labels="both" svg:x="-0.105cm" svg:y="1.57cm" svg:width="23.463cm" svg:height="7.771cm">
          <chart:coordinate-region svg:x="1.813cm" svg:y="1.731cm" svg:width="21.545cm" svg:height="7.042cm"/>
          <chart:axis chart:dimension="x" chart:name="primary-x" chart:style-name="ch5" chartooo:axis-type="auto">
            <chartooo:date-scale/>
            <chart:categories table:cell-range-address="'2.6.Jaén'.D15:'2.6.Jaén'.D15 '2.6.Jaén'.D19:'2.6.Jaén'.D19 '2.6.Jaén'.D25:'2.6.Jaén'.D25 '2.6.Jaén'.D32:'2.6.Jaén'.D3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6.Jaén'.I18:'2.6.Jaén'.I18 '2.6.Jaén'.I24:'2.6.Jaén'.I24 '2.6.Jaén'.I26:'2.6.Jaén'.I26 '2.6.Jaén'.I33:'2.6.Jaén'.I33" chart:label-cell-address="'2.6.Jaén'.F14:'2.6.Jaén'.F14" chart:class="chart:bar">
            <chart:data-point chart:repeated="4"/>
          </chart:series>
          <chart:series chart:style-name="ch9" chart:values-cell-range-address="'2.6.Jaén'.H18:'2.6.Jaén'.H18 '2.6.Jaén'.H24:'2.6.Jaén'.H24 '2.6.Jaén'.H26:'2.6.Jaén'.H26 '2.6.Jaén'.H33:'2.6.Jaén'.H33" chart:label-cell-address="'2.6.Jaén'.E14:'2.6.Jaén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6.Jaén'.F14:'2.6.Jaén'.F14</svg:desc>
                </draw:g>
              </table:table-cell>
              <table:table-cell office:value-type="string">
                <text:p>2026</text:p>
                <draw:g>
                  <svg:desc>'2.6.Jaén'.E14:'2.6.Jaén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6.Jaén'.D15:'2.6.Jaén'.D15 '2.6.Jaén'.D19:'2.6.Jaén'.D19 '2.6.Jaén'.D25:'2.6.Jaén'.D25 '2.6.Jaén'.D32:'2.6.Jaén'.D32</svg:desc>
                </draw:g>
              </table:table-cell>
              <table:table-cell office:value-type="float" office:value="8728731.77">
                <text:p>8728731.77</text:p>
                <draw:g>
                  <svg:desc>'2.6.Jaén'.I18:'2.6.Jaén'.I18 '2.6.Jaén'.I24:'2.6.Jaén'.I24 '2.6.Jaén'.I26:'2.6.Jaén'.I26 '2.6.Jaén'.I33:'2.6.Jaén'.I33</svg:desc>
                </draw:g>
              </table:table-cell>
              <table:table-cell office:value-type="float" office:value="8755780.98">
                <text:p>8755780.98</text:p>
                <draw:g>
                  <svg:desc>'2.6.Jaén'.H18:'2.6.Jaén'.H18 '2.6.Jaén'.H24:'2.6.Jaén'.H24 '2.6.Jaén'.H26:'2.6.Jaén'.H26 '2.6.Jaén'.H33:'2.6.Jaén'.H33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43832997.07">
                <text:p>43832997.07</text:p>
              </table:table-cell>
              <table:table-cell office:value-type="float" office:value="45444369.06">
                <text:p>45444369.06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1584641.23">
                <text:p>1584641.23</text:p>
              </table:table-cell>
              <table:table-cell office:value-type="float" office:value="1553121.17">
                <text:p>1553121.17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10649702.07">
                <text:p>10649702.07</text:p>
              </table:table-cell>
              <table:table-cell office:value-type="float" office:value="11037389.49">
                <text:p>11037389.49</text:p>
              </table:table-cell>
            </table:table-row>
          </table:table-rows>
        </table:table>
      </chart:chart>
    </office:chart>
  </office:body>
</office:document-content>
</file>

<file path=Object 4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4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4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minimum="0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6.226cm" svg:height="12.269cm" xlink:href=".." xlink:type="simple" chart:class="chart:bar" chart:style-name="ch1">
        <chart:title svg:x="9.038cm" svg:y="0.453cm" chart:style-name="ch2">
          <text:p>Málaga. Recaudación mensual por conceptos</text:p>
        </chart:title>
        <chart:legend chart:legend-position="end" svg:x="25.037cm" svg:y="5.718cm" style:legend-expansion="high" chart:style-name="ch3"/>
        <chart:plot-area chart:style-name="ch4" table:cell-range-address="'2.7.Málaga'.D15:'2.7.Málaga'.D15 '2.7.Málaga'.D19:'2.7.Málaga'.D19 '2.7.Málaga'.D25:'2.7.Málaga'.D25 '2.7.Málaga'.D32:'2.7.Málaga'.D32 '2.7.Málaga'.E14:'2.7.Málaga'.F14 '2.7.Málaga'.E18:'2.7.Málaga'.F18 '2.7.Málaga'.E24:'2.7.Málaga'.F24 '2.7.Málaga'.E26:'2.7.Málaga'.F26 '2.7.Málaga'.E33:'2.7.Málaga'.F33" chart:data-source-has-labels="both" svg:x="0.306cm" svg:y="1.836cm" svg:width="24.234cm" svg:height="8.842cm">
          <chart:coordinate-region svg:x="2.383cm" svg:y="1.996cm" svg:width="22.157cm" svg:height="8.194cm"/>
          <chart:axis chart:dimension="x" chart:name="primary-x" chart:style-name="ch5" chartooo:axis-type="auto">
            <chartooo:date-scale/>
            <chart:categories table:cell-range-address="'2.7.Málaga'.D15:'2.7.Málaga'.D15 '2.7.Málaga'.D19:'2.7.Málaga'.D19 '2.7.Málaga'.D25:'2.7.Málaga'.D25 '2.7.Málaga'.D32:'2.7.Málaga'.D3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7.Málaga'.F18:'2.7.Málaga'.F18 '2.7.Málaga'.F24:'2.7.Málaga'.F24 '2.7.Málaga'.F26:'2.7.Málaga'.F26 '2.7.Málaga'.F33:'2.7.Málaga'.F33" chart:label-cell-address="'2.7.Málaga'.F14:'2.7.Málaga'.F14" chart:class="chart:bar">
            <chart:data-point chart:repeated="4"/>
          </chart:series>
          <chart:series chart:style-name="ch9" chart:values-cell-range-address="'2.7.Málaga'.E18:'2.7.Málaga'.E18 '2.7.Málaga'.E24:'2.7.Málaga'.E24 '2.7.Málaga'.E26:'2.7.Málaga'.E26 '2.7.Málaga'.E33:'2.7.Málaga'.E33" chart:label-cell-address="'2.7.Málaga'.E14:'2.7.Málaga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7.Málaga'.F14:'2.7.Málaga'.F14</svg:desc>
                </draw:g>
              </table:table-cell>
              <table:table-cell office:value-type="string">
                <text:p>2026</text:p>
                <draw:g>
                  <svg:desc>'2.7.Málaga'.E14:'2.7.Málaga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7.Málaga'.D15:'2.7.Málaga'.D15 '2.7.Málaga'.D19:'2.7.Málaga'.D19 '2.7.Málaga'.D25:'2.7.Málaga'.D25 '2.7.Málaga'.D32:'2.7.Málaga'.D32</svg:desc>
                </draw:g>
              </table:table-cell>
              <table:table-cell office:value-type="float" office:value="8071380.74">
                <text:p>8071380.74</text:p>
                <draw:g>
                  <svg:desc>'2.7.Málaga'.F18:'2.7.Málaga'.F18 '2.7.Málaga'.F24:'2.7.Málaga'.F24 '2.7.Málaga'.F26:'2.7.Málaga'.F26 '2.7.Málaga'.F33:'2.7.Málaga'.F33</svg:desc>
                </draw:g>
              </table:table-cell>
              <table:table-cell office:value-type="float" office:value="7275558.83">
                <text:p>7275558.83</text:p>
                <draw:g>
                  <svg:desc>'2.7.Málaga'.E18:'2.7.Málaga'.E18 '2.7.Málaga'.E24:'2.7.Málaga'.E24 '2.7.Málaga'.E26:'2.7.Málaga'.E26 '2.7.Málaga'.E33:'2.7.Málaga'.E33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96069701.34">
                <text:p>96069701.34</text:p>
              </table:table-cell>
              <table:table-cell office:value-type="float" office:value="85290314.53">
                <text:p>85290314.53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754059.9">
                <text:p>754059.9</text:p>
              </table:table-cell>
              <table:table-cell office:value-type="float" office:value="611450.47">
                <text:p>611450.47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5981866.58">
                <text:p>5981866.58</text:p>
              </table:table-cell>
              <table:table-cell office:value-type="float" office:value="5611049.57">
                <text:p>5611049.57</text:p>
              </table:table-cell>
            </table:table-row>
          </table:table-rows>
        </table:table>
      </chart:chart>
    </office:chart>
  </office:body>
</office:document-content>
</file>

<file path=Object 43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4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44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minimum="0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6.526cm" svg:height="11.366cm" xlink:href=".." xlink:type="simple" chart:class="chart:bar" chart:style-name="ch1">
        <chart:title svg:x="9.278cm" svg:y="0.399cm" chart:style-name="ch2">
          <text:p>Málaga. Recaudación acumulada por conceptos</text:p>
        </chart:title>
        <chart:legend chart:legend-position="end" svg:x="25.337cm" svg:y="5.267cm" style:legend-expansion="high" chart:style-name="ch3"/>
        <chart:plot-area chart:style-name="ch4" table:cell-range-address="'2.7.Málaga'.D15:'2.7.Málaga'.D15 '2.7.Málaga'.D19:'2.7.Málaga'.D19 '2.7.Málaga'.D25:'2.7.Málaga'.D25 '2.7.Málaga'.D32:'2.7.Málaga'.D32 '2.7.Málaga'.E14:'2.7.Málaga'.F14 '2.7.Málaga'.H18:'2.7.Málaga'.I18 '2.7.Málaga'.H24:'2.7.Málaga'.I24 '2.7.Málaga'.H26:'2.7.Málaga'.I26 '2.7.Málaga'.H33:'2.7.Málaga'.I33" chart:data-source-has-labels="both" svg:x="0.485cm" svg:y="1.697cm" svg:width="24.339cm" svg:height="8.217cm">
          <chart:coordinate-region svg:x="2.562cm" svg:y="1.858cm" svg:width="22.262cm" svg:height="7.568cm"/>
          <chart:axis chart:dimension="x" chart:name="primary-x" chart:style-name="ch5" chartooo:axis-type="auto">
            <chartooo:date-scale/>
            <chart:categories table:cell-range-address="'2.7.Málaga'.D15:'2.7.Málaga'.D15 '2.7.Málaga'.D19:'2.7.Málaga'.D19 '2.7.Málaga'.D25:'2.7.Málaga'.D25 '2.7.Málaga'.D32:'2.7.Málaga'.D3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7.Málaga'.I18:'2.7.Málaga'.I18 '2.7.Málaga'.I24:'2.7.Málaga'.I24 '2.7.Málaga'.I26:'2.7.Málaga'.I26 '2.7.Málaga'.I33:'2.7.Málaga'.I33" chart:label-cell-address="'2.7.Málaga'.F14:'2.7.Málaga'.F14" chart:class="chart:bar">
            <chart:data-point chart:repeated="4"/>
          </chart:series>
          <chart:series chart:style-name="ch9" chart:values-cell-range-address="'2.7.Málaga'.H18:'2.7.Málaga'.H18 '2.7.Málaga'.H24:'2.7.Málaga'.H24 '2.7.Málaga'.H26:'2.7.Málaga'.H26 '2.7.Málaga'.H33:'2.7.Málaga'.H33" chart:label-cell-address="'2.7.Málaga'.E14:'2.7.Málaga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7.Málaga'.F14:'2.7.Málaga'.F14</svg:desc>
                </draw:g>
              </table:table-cell>
              <table:table-cell office:value-type="string">
                <text:p>2026</text:p>
                <draw:g>
                  <svg:desc>'2.7.Málaga'.E14:'2.7.Málaga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7.Málaga'.D15:'2.7.Málaga'.D15 '2.7.Málaga'.D19:'2.7.Málaga'.D19 '2.7.Málaga'.D25:'2.7.Málaga'.D25 '2.7.Málaga'.D32:'2.7.Málaga'.D32</svg:desc>
                </draw:g>
              </table:table-cell>
              <table:table-cell office:value-type="float" office:value="29994219.75">
                <text:p>29994219.75</text:p>
                <draw:g>
                  <svg:desc>'2.7.Málaga'.I18:'2.7.Málaga'.I18 '2.7.Málaga'.I24:'2.7.Málaga'.I24 '2.7.Málaga'.I26:'2.7.Málaga'.I26 '2.7.Málaga'.I33:'2.7.Málaga'.I33</svg:desc>
                </draw:g>
              </table:table-cell>
              <table:table-cell office:value-type="float" office:value="33638760.57">
                <text:p>33638760.57</text:p>
                <draw:g>
                  <svg:desc>'2.7.Málaga'.H18:'2.7.Málaga'.H18 '2.7.Málaga'.H24:'2.7.Málaga'.H24 '2.7.Málaga'.H26:'2.7.Málaga'.H26 '2.7.Málaga'.H33:'2.7.Málaga'.H33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494364881.37">
                <text:p>494364881.37</text:p>
              </table:table-cell>
              <table:table-cell office:value-type="float" office:value="531576181.2">
                <text:p>531576181.2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3515796.92">
                <text:p>3515796.92</text:p>
              </table:table-cell>
              <table:table-cell office:value-type="float" office:value="3395108.22">
                <text:p>3395108.22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32456766.29">
                <text:p>32456766.29</text:p>
              </table:table-cell>
              <table:table-cell office:value-type="float" office:value="30941309.2">
                <text:p>30941309.2</text:p>
              </table:table-cell>
            </table:table-row>
          </table:table-rows>
        </table:table>
      </chart:chart>
    </office:chart>
  </office:body>
</office:document-content>
</file>

<file path=Object 44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44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45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minimum="0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6.134cm" svg:height="11.594cm" xlink:href=".." xlink:type="simple" chart:class="chart:bar" chart:style-name="ch1">
        <chart:title svg:x="9.235cm" svg:y="0.411cm" chart:style-name="ch2">
          <text:p>Sevilla. Recaudación mensual por conceptos</text:p>
        </chart:title>
        <chart:legend chart:legend-position="end" svg:x="24.945cm" svg:y="5.381cm" style:legend-expansion="high" chart:style-name="ch3"/>
        <chart:plot-area chart:style-name="ch4" table:cell-range-address="'2.8.Sevilla'.D15:'2.8.Sevilla'.D15 '2.8.Sevilla'.D19:'2.8.Sevilla'.D19 '2.8.Sevilla'.D25:'2.8.Sevilla'.D25 '2.8.Sevilla'.D32:'2.8.Sevilla'.D32 '2.8.Sevilla'.E14:'2.8.Sevilla'.F14 '2.8.Sevilla'.E18:'2.8.Sevilla'.F18 '2.8.Sevilla'.E24:'2.8.Sevilla'.F24 '2.8.Sevilla'.E26:'2.8.Sevilla'.F26 '2.8.Sevilla'.E33:'2.8.Sevilla'.F33" chart:data-source-has-labels="both" svg:x="0.593cm" svg:y="1.734cm" svg:width="23.853cm" svg:height="8.401cm">
          <chart:coordinate-region svg:x="2.511cm" svg:y="1.894cm" svg:width="21.935cm" svg:height="7.753cm"/>
          <chart:axis chart:dimension="x" chart:name="primary-x" chart:style-name="ch5" chartooo:axis-type="auto">
            <chartooo:date-scale/>
            <chart:categories table:cell-range-address="'2.8.Sevilla'.D15:'2.8.Sevilla'.D15 '2.8.Sevilla'.D19:'2.8.Sevilla'.D19 '2.8.Sevilla'.D25:'2.8.Sevilla'.D25 '2.8.Sevilla'.D32:'2.8.Sevilla'.D3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8.Sevilla'.F18:'2.8.Sevilla'.F18 '2.8.Sevilla'.F24:'2.8.Sevilla'.F24 '2.8.Sevilla'.F26:'2.8.Sevilla'.F26 '2.8.Sevilla'.F33:'2.8.Sevilla'.F33" chart:label-cell-address="'2.8.Sevilla'.F14:'2.8.Sevilla'.F14" chart:class="chart:bar">
            <chart:data-point chart:repeated="4"/>
          </chart:series>
          <chart:series chart:style-name="ch9" chart:values-cell-range-address="'2.8.Sevilla'.E18:'2.8.Sevilla'.E18 '2.8.Sevilla'.E24:'2.8.Sevilla'.E24 '2.8.Sevilla'.E26:'2.8.Sevilla'.E26 '2.8.Sevilla'.E33:'2.8.Sevilla'.E33" chart:label-cell-address="'2.8.Sevilla'.E14:'2.8.Sevilla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8.Sevilla'.F14:'2.8.Sevilla'.F14</svg:desc>
                </draw:g>
              </table:table-cell>
              <table:table-cell office:value-type="string">
                <text:p>2026</text:p>
                <draw:g>
                  <svg:desc>'2.8.Sevilla'.E14:'2.8.Sevilla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8.Sevilla'.D15:'2.8.Sevilla'.D15 '2.8.Sevilla'.D19:'2.8.Sevilla'.D19 '2.8.Sevilla'.D25:'2.8.Sevilla'.D25 '2.8.Sevilla'.D32:'2.8.Sevilla'.D32</svg:desc>
                </draw:g>
              </table:table-cell>
              <table:table-cell office:value-type="float" office:value="5878461.54">
                <text:p>5878461.54</text:p>
                <draw:g>
                  <svg:desc>'2.8.Sevilla'.F18:'2.8.Sevilla'.F18 '2.8.Sevilla'.F24:'2.8.Sevilla'.F24 '2.8.Sevilla'.F26:'2.8.Sevilla'.F26 '2.8.Sevilla'.F33:'2.8.Sevilla'.F33</svg:desc>
                </draw:g>
              </table:table-cell>
              <table:table-cell office:value-type="float" office:value="8203613.45">
                <text:p>8203613.45</text:p>
                <draw:g>
                  <svg:desc>'2.8.Sevilla'.E18:'2.8.Sevilla'.E18 '2.8.Sevilla'.E24:'2.8.Sevilla'.E24 '2.8.Sevilla'.E26:'2.8.Sevilla'.E26 '2.8.Sevilla'.E33:'2.8.Sevilla'.E33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45665361.28">
                <text:p>45665361.28</text:p>
              </table:table-cell>
              <table:table-cell office:value-type="float" office:value="30292619.35">
                <text:p>30292619.35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978553.07">
                <text:p>978553.07</text:p>
              </table:table-cell>
              <table:table-cell office:value-type="float" office:value="810937.71">
                <text:p>810937.71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4452081.93">
                <text:p>4452081.93</text:p>
              </table:table-cell>
              <table:table-cell office:value-type="float" office:value="4291636.31">
                <text:p>4291636.31</text:p>
              </table:table-cell>
            </table:table-row>
          </table:table-rows>
        </table:table>
      </chart:chart>
    </office:chart>
  </office:body>
</office:document-content>
</file>

<file path=Object 45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45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Fine_20_Dashed" draw:display-name="Fine Dashed" draw:style="rect" draw:dots1="1" draw:dots1-length="197%" draw:distance="197%"/>
  </office:styles>
</office:document-styles>
</file>

<file path=Object 46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minimum="0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6.053cm" svg:height="11.47cm" xlink:href=".." xlink:type="simple" chart:class="chart:bar" chart:style-name="ch1">
        <chart:title svg:x="9.014cm" svg:y="0.363cm" chart:style-name="ch2">
          <text:p>Sevilla. Recaudación acumulada por conceptos</text:p>
        </chart:title>
        <chart:legend chart:legend-position="end" svg:x="24.864cm" svg:y="5.319cm" style:legend-expansion="high" chart:style-name="ch3"/>
        <chart:plot-area chart:style-name="ch4" table:cell-range-address="'2.8.Sevilla'.D15:'2.8.Sevilla'.D15 '2.8.Sevilla'.D19:'2.8.Sevilla'.D19 '2.8.Sevilla'.D25:'2.8.Sevilla'.D25 '2.8.Sevilla'.D32:'2.8.Sevilla'.D32 '2.8.Sevilla'.E14:'2.8.Sevilla'.F14 '2.8.Sevilla'.H18:'2.8.Sevilla'.I18 '2.8.Sevilla'.H24:'2.8.Sevilla'.I24 '2.8.Sevilla'.H26:'2.8.Sevilla'.I26 '2.8.Sevilla'.H33:'2.8.Sevilla'.I33" chart:data-source-has-labels="both" svg:x="-0.031cm" svg:y="1.719cm" svg:width="24.426cm" svg:height="8.288cm">
          <chart:coordinate-region svg:x="2.046cm" svg:y="1.88cm" svg:width="22.349cm" svg:height="7.639cm"/>
          <chart:axis chart:dimension="x" chart:name="primary-x" chart:style-name="ch5" chartooo:axis-type="auto">
            <chartooo:date-scale/>
            <chart:categories table:cell-range-address="'2.8.Sevilla'.D15:'2.8.Sevilla'.D15 '2.8.Sevilla'.D19:'2.8.Sevilla'.D19 '2.8.Sevilla'.D25:'2.8.Sevilla'.D25 '2.8.Sevilla'.D32:'2.8.Sevilla'.D3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8.Sevilla'.I18:'2.8.Sevilla'.I18 '2.8.Sevilla'.I24:'2.8.Sevilla'.I24 '2.8.Sevilla'.I26:'2.8.Sevilla'.I26 '2.8.Sevilla'.I33:'2.8.Sevilla'.I33" chart:label-cell-address="'2.8.Sevilla'.F14:'2.8.Sevilla'.F14" chart:class="chart:bar">
            <chart:data-point chart:repeated="4"/>
          </chart:series>
          <chart:series chart:style-name="ch9" chart:values-cell-range-address="'2.8.Sevilla'.H18:'2.8.Sevilla'.H18 '2.8.Sevilla'.H24:'2.8.Sevilla'.H24 '2.8.Sevilla'.H26:'2.8.Sevilla'.H26 '2.8.Sevilla'.H33:'2.8.Sevilla'.H33" chart:label-cell-address="'2.8.Sevilla'.E14:'2.8.Sevilla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8.Sevilla'.F14:'2.8.Sevilla'.F14</svg:desc>
                </draw:g>
              </table:table-cell>
              <table:table-cell office:value-type="string">
                <text:p>2026</text:p>
                <draw:g>
                  <svg:desc>'2.8.Sevilla'.E14:'2.8.Sevilla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8.Sevilla'.D15:'2.8.Sevilla'.D15 '2.8.Sevilla'.D19:'2.8.Sevilla'.D19 '2.8.Sevilla'.D25:'2.8.Sevilla'.D25 '2.8.Sevilla'.D32:'2.8.Sevilla'.D32</svg:desc>
                </draw:g>
              </table:table-cell>
              <table:table-cell office:value-type="float" office:value="32490335.85">
                <text:p>32490335.85</text:p>
                <draw:g>
                  <svg:desc>'2.8.Sevilla'.I18:'2.8.Sevilla'.I18 '2.8.Sevilla'.I24:'2.8.Sevilla'.I24 '2.8.Sevilla'.I26:'2.8.Sevilla'.I26 '2.8.Sevilla'.I33:'2.8.Sevilla'.I33</svg:desc>
                </draw:g>
              </table:table-cell>
              <table:table-cell office:value-type="float" office:value="31006955.01">
                <text:p>31006955.01</text:p>
                <draw:g>
                  <svg:desc>'2.8.Sevilla'.H18:'2.8.Sevilla'.H18 '2.8.Sevilla'.H24:'2.8.Sevilla'.H24 '2.8.Sevilla'.H26:'2.8.Sevilla'.H26 '2.8.Sevilla'.H33:'2.8.Sevilla'.H33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195655416.24">
                <text:p>195655416.24</text:p>
              </table:table-cell>
              <table:table-cell office:value-type="float" office:value="210617290.1">
                <text:p>210617290.1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3948089.08">
                <text:p>3948089.08</text:p>
              </table:table-cell>
              <table:table-cell office:value-type="float" office:value="3555501.98">
                <text:p>3555501.98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26717549.37">
                <text:p>26717549.37</text:p>
              </table:table-cell>
              <table:table-cell office:value-type="float" office:value="23317382.4">
                <text:p>23317382.4</text:p>
              </table:table-cell>
            </table:table-row>
          </table:table-rows>
        </table:table>
      </chart:chart>
    </office:chart>
  </office:body>
</office:document-content>
</file>

<file path=Object 46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46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Fine_20_Dashed" draw:display-name="Fine Dashed" draw:style="rect" draw:dots1="1" draw:dots1-length="197%" draw:distance="197%"/>
  </office:styles>
</office:document-styles>
</file>

<file path=Object 47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graphic-properties draw:stroke="none" draw:fill="solid" draw:fill-color="#ffffff"/>
      <style:text-properties fo:color="#000000" fo:font-family="Arial" fo:font-size="6.19999980926514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axis-label-position="outside-start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gap-width="150" chart:overlap="-10" chart:reverse-direction="false" text:line-break="false" loext:try-staggering-first="true" chart:link-data-style-to-source="false" chart:axis-position="1" chart:axis-label-position="outside-start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6.025cm" svg:height="11.327cm" xlink:href=".." xlink:type="simple" chart:class="chart:bar" chart:style-name="ch1">
        <chart:title svg:x="9.043cm" svg:y="0.44cm" chart:style-name="ch2">
          <text:p>Servicios Centrales. Recaudación mensual por conceptos</text:p>
        </chart:title>
        <chart:legend chart:legend-position="end" svg:x="24.603cm" svg:y="5.472cm" style:legend-expansion="custom" svg:width="1.058cm" svg:height="1.047cm" style:legend-expansion-aspect-ratio="1.01050620821394" chart:style-name="ch3"/>
        <chart:plot-area chart:style-name="ch4" table:cell-range-address="'2.9.Servicios Centrales'.D15:'2.9.Servicios Centrales'.D15 '2.9.Servicios Centrales'.D21:'2.9.Servicios Centrales'.D21 '2.9.Servicios Centrales'.D30:'2.9.Servicios Centrales'.D30 '2.9.Servicios Centrales'.D37:'2.9.Servicios Centrales'.D37 '2.9.Servicios Centrales'.E14:'2.9.Servicios Centrales'.F14 '2.9.Servicios Centrales'.E20:'2.9.Servicios Centrales'.F20 '2.9.Servicios Centrales'.E29:'2.9.Servicios Centrales'.F29 '2.9.Servicios Centrales'.E31:'2.9.Servicios Centrales'.F31 '2.9.Servicios Centrales'.E38:'2.9.Servicios Centrales'.F38" chart:data-source-has-labels="both" svg:x="0.249cm" svg:y="1.685cm" svg:width="24.111cm" svg:height="8.215cm">
          <chart:coordinate-region svg:x="2.167cm" svg:y="1.846cm" svg:width="22.193cm" svg:height="7.566cm"/>
          <chart:axis chart:dimension="x" chart:name="primary-x" chart:style-name="ch5" chartooo:axis-type="auto">
            <chartooo:date-scale/>
            <chart:categories table:cell-range-address="'2.9.Servicios Centrales'.D15:'2.9.Servicios Centrales'.D15 '2.9.Servicios Centrales'.D21:'2.9.Servicios Centrales'.D21 '2.9.Servicios Centrales'.D30:'2.9.Servicios Centrales'.D30 '2.9.Servicios Centrales'.D37:'2.9.Servicios Centrales'.D37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9.Servicios Centrales'.F20:'2.9.Servicios Centrales'.F20 '2.9.Servicios Centrales'.F29:'2.9.Servicios Centrales'.F29 '2.9.Servicios Centrales'.F31:'2.9.Servicios Centrales'.F31 '2.9.Servicios Centrales'.F38:'2.9.Servicios Centrales'.F38" chart:label-cell-address="'2.9.Servicios Centrales'.F14:'2.9.Servicios Centrales'.F14" chart:class="chart:bar">
            <chart:data-point chart:repeated="4"/>
          </chart:series>
          <chart:series chart:style-name="ch9" chart:values-cell-range-address="'2.9.Servicios Centrales'.E20:'2.9.Servicios Centrales'.E20 '2.9.Servicios Centrales'.E29:'2.9.Servicios Centrales'.E29 '2.9.Servicios Centrales'.E31:'2.9.Servicios Centrales'.E31 '2.9.Servicios Centrales'.E38:'2.9.Servicios Centrales'.E38" chart:label-cell-address="'2.9.Servicios Centrales'.E14:'2.9.Servicios Centrales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9.Servicios Centrales'.F14:'2.9.Servicios Centrales'.F14</svg:desc>
                </draw:g>
              </table:table-cell>
              <table:table-cell office:value-type="string">
                <text:p>2026</text:p>
                <draw:g>
                  <svg:desc>'2.9.Servicios Centrales'.E14:'2.9.Servicios Centrales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9.Servicios Centrales'.D15:'2.9.Servicios Centrales'.D15 '2.9.Servicios Centrales'.D21:'2.9.Servicios Centrales'.D21 '2.9.Servicios Centrales'.D30:'2.9.Servicios Centrales'.D30 '2.9.Servicios Centrales'.D37:'2.9.Servicios Centrales'.D37</svg:desc>
                </draw:g>
              </table:table-cell>
              <table:table-cell office:value-type="float" office:value="NaN">
                <text:p>NaN</text:p>
                <draw:g>
                  <svg:desc>'2.9.Servicios Centrales'.F20:'2.9.Servicios Centrales'.F20 '2.9.Servicios Centrales'.F29:'2.9.Servicios Centrales'.F29 '2.9.Servicios Centrales'.F31:'2.9.Servicios Centrales'.F31 '2.9.Servicios Centrales'.F38:'2.9.Servicios Centrales'.F38</svg:desc>
                </draw:g>
              </table:table-cell>
              <table:table-cell office:value-type="float" office:value="NaN">
                <text:p>NaN</text:p>
                <draw:g>
                  <svg:desc>'2.9.Servicios Centrales'.E20:'2.9.Servicios Centrales'.E20 '2.9.Servicios Centrales'.E29:'2.9.Servicios Centrales'.E29 '2.9.Servicios Centrales'.E31:'2.9.Servicios Centrales'.E31 '2.9.Servicios Centrales'.E38:'2.9.Servicios Centrales'.E38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10077746.97">
                <text:p>10077746.97</text:p>
              </table:table-cell>
              <table:table-cell office:value-type="float" office:value="38610114.57">
                <text:p>38610114.57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12478068.21">
                <text:p>12478068.21</text:p>
              </table:table-cell>
              <table:table-cell office:value-type="float" office:value="10290727.4">
                <text:p>10290727.4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41484119.56">
                <text:p>41484119.56</text:p>
              </table:table-cell>
              <table:table-cell office:value-type="float" office:value="31080442.24">
                <text:p>31080442.24</text:p>
              </table:table-cell>
            </table:table-row>
          </table:table-rows>
        </table:table>
      </chart:chart>
    </office:chart>
  </office:body>
</office:document-content>
</file>

<file path=Object 47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47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Fine_20_Dashed" draw:display-name="Fine Dashed" draw:style="rect" draw:dots1="1" draw:dots1-length="197%" draw:distance="197%"/>
  </office:styles>
</office:document-styles>
</file>

<file path=Object 48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axis-label-position="outside-start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5.91cm" svg:height="10.613cm" xlink:href=".." xlink:type="simple" chart:class="chart:bar" chart:style-name="ch1">
        <chart:title svg:x="8.871cm" svg:y="0.393cm" chart:style-name="ch2">
          <text:p>Servicios Centrales. Recaudación acumulada por conceptos</text:p>
        </chart:title>
        <chart:legend chart:legend-position="end" svg:x="24.721cm" svg:y="4.89cm" style:legend-expansion="high" chart:style-name="ch3"/>
        <chart:plot-area chart:style-name="ch4" table:cell-range-address="'2.9.Servicios Centrales'.D15:'2.9.Servicios Centrales'.D15 '2.9.Servicios Centrales'.D21:'2.9.Servicios Centrales'.D21 '2.9.Servicios Centrales'.D30:'2.9.Servicios Centrales'.D30 '2.9.Servicios Centrales'.D37:'2.9.Servicios Centrales'.D37 '2.9.Servicios Centrales'.E14:'2.9.Servicios Centrales'.F14 '2.9.Servicios Centrales'.H20:'2.9.Servicios Centrales'.I20 '2.9.Servicios Centrales'.H29:'2.9.Servicios Centrales'.I29 '2.9.Servicios Centrales'.H31:'2.9.Servicios Centrales'.I31 '2.9.Servicios Centrales'.H38:'2.9.Servicios Centrales'.I38" chart:data-source-has-labels="both" svg:x="0.245cm" svg:y="1.568cm" svg:width="24.006cm" svg:height="7.743cm">
          <chart:coordinate-region svg:x="2.322cm" svg:y="1.729cm" svg:width="21.929cm" svg:height="7.094cm"/>
          <chart:axis chart:dimension="x" chart:name="primary-x" chart:style-name="ch5" chartooo:axis-type="auto">
            <chartooo:date-scale/>
            <chart:categories table:cell-range-address="'2.9.Servicios Centrales'.D15:'2.9.Servicios Centrales'.D15 '2.9.Servicios Centrales'.D21:'2.9.Servicios Centrales'.D21 '2.9.Servicios Centrales'.D30:'2.9.Servicios Centrales'.D30 '2.9.Servicios Centrales'.D37:'2.9.Servicios Centrales'.D37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9.Servicios Centrales'.I20:'2.9.Servicios Centrales'.I20 '2.9.Servicios Centrales'.I29:'2.9.Servicios Centrales'.I29 '2.9.Servicios Centrales'.I31:'2.9.Servicios Centrales'.I31 '2.9.Servicios Centrales'.I38:'2.9.Servicios Centrales'.I38" chart:label-cell-address="'2.9.Servicios Centrales'.F14:'2.9.Servicios Centrales'.F14" chart:class="chart:bar">
            <chart:data-point chart:repeated="4"/>
          </chart:series>
          <chart:series chart:style-name="ch9" chart:values-cell-range-address="'2.9.Servicios Centrales'.H20:'2.9.Servicios Centrales'.H20 '2.9.Servicios Centrales'.H29:'2.9.Servicios Centrales'.H29 '2.9.Servicios Centrales'.H31:'2.9.Servicios Centrales'.H31 '2.9.Servicios Centrales'.H38:'2.9.Servicios Centrales'.H38" chart:label-cell-address="'2.9.Servicios Centrales'.E14:'2.9.Servicios Centrales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9.Servicios Centrales'.F14:'2.9.Servicios Centrales'.F14</svg:desc>
                </draw:g>
              </table:table-cell>
              <table:table-cell office:value-type="string">
                <text:p>2026</text:p>
                <draw:g>
                  <svg:desc>'2.9.Servicios Centrales'.E14:'2.9.Servicios Centrales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9.Servicios Centrales'.D15:'2.9.Servicios Centrales'.D15 '2.9.Servicios Centrales'.D21:'2.9.Servicios Centrales'.D21 '2.9.Servicios Centrales'.D30:'2.9.Servicios Centrales'.D30 '2.9.Servicios Centrales'.D37:'2.9.Servicios Centrales'.D37</svg:desc>
                </draw:g>
              </table:table-cell>
              <table:table-cell office:value-type="float" office:value="NaN">
                <text:p>NaN</text:p>
                <draw:g>
                  <svg:desc>'2.9.Servicios Centrales'.I20:'2.9.Servicios Centrales'.I20 '2.9.Servicios Centrales'.I29:'2.9.Servicios Centrales'.I29 '2.9.Servicios Centrales'.I31:'2.9.Servicios Centrales'.I31 '2.9.Servicios Centrales'.I38:'2.9.Servicios Centrales'.I38</svg:desc>
                </draw:g>
              </table:table-cell>
              <table:table-cell office:value-type="float" office:value="193769304.21">
                <text:p>193769304.21</text:p>
                <draw:g>
                  <svg:desc>'2.9.Servicios Centrales'.H20:'2.9.Servicios Centrales'.H20 '2.9.Servicios Centrales'.H29:'2.9.Servicios Centrales'.H29 '2.9.Servicios Centrales'.H31:'2.9.Servicios Centrales'.H31 '2.9.Servicios Centrales'.H38:'2.9.Servicios Centrales'.H38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122860100.59">
                <text:p>122860100.59</text:p>
              </table:table-cell>
              <table:table-cell office:value-type="float" office:value="202450767.41">
                <text:p>202450767.41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21911678.76">
                <text:p>21911678.76</text:p>
              </table:table-cell>
              <table:table-cell office:value-type="float" office:value="25640827.67">
                <text:p>25640827.67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150384126.16">
                <text:p>150384126.16</text:p>
              </table:table-cell>
              <table:table-cell office:value-type="float" office:value="163872822.65">
                <text:p>163872822.65</text:p>
              </table:table-cell>
            </table:table-row>
          </table:table-rows>
        </table:table>
      </chart:chart>
    </office:chart>
  </office:body>
</office:document-content>
</file>

<file path=Object 48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48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Fine_20_Dashed" draw:display-name="Fine Dashed" draw:style="rect" draw:dots1="1" draw:dots1-length="197%" draw:distance="197%"/>
  </office:styles>
</office:document-styles>
</file>

<file path=Object 49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axis-label-position="outside-start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gap-width="150" chart:overlap="-10" chart:reverse-direction="false" text:line-break="false" loext:try-staggering-first="true" chart:link-data-style-to-source="false" chart:axis-position="1" chart:axis-label-position="outside-start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7.315cm" svg:height="11.72cm" xlink:href=".." xlink:type="simple" chart:class="chart:bar" chart:style-name="ch1">
        <chart:title svg:x="9.623cm" svg:y="0.388cm" chart:style-name="ch2">
          <text:p>Total Andalucía. Recaudación mensual por conceptos</text:p>
        </chart:title>
        <chart:legend chart:legend-position="end" svg:x="26.126cm" svg:y="5.444cm" style:legend-expansion="high" chart:style-name="ch3"/>
        <chart:plot-area chart:style-name="ch4" table:cell-range-address="'2.10. Total Andalucía'.D15:'2.10. Total Andalucía'.D15 '2.10. Total Andalucía'.D21:'2.10. Total Andalucía'.D21 '2.10. Total Andalucía'.D30:'2.10. Total Andalucía'.D30 '2.10. Total Andalucía'.D37:'2.10. Total Andalucía'.D37 '2.10. Total Andalucía'.E14:'2.10. Total Andalucía'.F14 '2.10. Total Andalucía'.E20:'2.10. Total Andalucía'.F20 '2.10. Total Andalucía'.E29:'2.10. Total Andalucía'.F29 '2.10. Total Andalucía'.E31:'2.10. Total Andalucía'.F31 '2.10. Total Andalucía'.E38:'2.10. Total Andalucía'.F38" chart:data-source-has-labels="both" svg:x="0.305cm" svg:y="1.754cm" svg:width="25.259cm" svg:height="8.485cm">
          <chart:coordinate-region svg:x="2.382cm" svg:y="1.914cm" svg:width="23.182cm" svg:height="7.837cm"/>
          <chart:axis chart:dimension="x" chart:name="primary-x" chart:style-name="ch5" chartooo:axis-type="auto">
            <chartooo:date-scale/>
            <chart:categories table:cell-range-address="'2.10. Total Andalucía'.D15:'2.10. Total Andalucía'.D15 '2.10. Total Andalucía'.D21:'2.10. Total Andalucía'.D21 '2.10. Total Andalucía'.D30:'2.10. Total Andalucía'.D30 '2.10. Total Andalucía'.D37:'2.10. Total Andalucía'.D37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10. Total Andalucía'.F20:'2.10. Total Andalucía'.F20 '2.10. Total Andalucía'.F29:'2.10. Total Andalucía'.F29 '2.10. Total Andalucía'.F31:'2.10. Total Andalucía'.F31 '2.10. Total Andalucía'.F38:'2.10. Total Andalucía'.F38" chart:label-cell-address="'2.10. Total Andalucía'.F14:'2.10. Total Andalucía'.F14" chart:class="chart:bar">
            <chart:data-point chart:repeated="4"/>
          </chart:series>
          <chart:series chart:style-name="ch9" chart:values-cell-range-address="'2.10. Total Andalucía'.E20:'2.10. Total Andalucía'.E20 '2.10. Total Andalucía'.E29:'2.10. Total Andalucía'.E29 '2.10. Total Andalucía'.E31:'2.10. Total Andalucía'.E31 '2.10. Total Andalucía'.E38:'2.10. Total Andalucía'.E38" chart:label-cell-address="'2.10. Total Andalucía'.E14:'2.10. Total Andalucía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10. Total Andalucía'.F14:'2.10. Total Andalucía'.F14</svg:desc>
                </draw:g>
              </table:table-cell>
              <table:table-cell office:value-type="string">
                <text:p>2026</text:p>
                <draw:g>
                  <svg:desc>'2.10. Total Andalucía'.E14:'2.10. Total Andalucía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10. Total Andalucía'.D15:'2.10. Total Andalucía'.D15 '2.10. Total Andalucía'.D21:'2.10. Total Andalucía'.D21 '2.10. Total Andalucía'.D30:'2.10. Total Andalucía'.D30 '2.10. Total Andalucía'.D37:'2.10. Total Andalucía'.D37</svg:desc>
                </draw:g>
              </table:table-cell>
              <table:table-cell office:value-type="float" office:value="25648342.78">
                <text:p>25648342.78</text:p>
                <draw:g>
                  <svg:desc>'2.10. Total Andalucía'.F20:'2.10. Total Andalucía'.F20 '2.10. Total Andalucía'.F29:'2.10. Total Andalucía'.F29 '2.10. Total Andalucía'.F31:'2.10. Total Andalucía'.F31 '2.10. Total Andalucía'.F38:'2.10. Total Andalucía'.F38</svg:desc>
                </draw:g>
              </table:table-cell>
              <table:table-cell office:value-type="float" office:value="26493099.53">
                <text:p>26493099.53</text:p>
                <draw:g>
                  <svg:desc>'2.10. Total Andalucía'.E20:'2.10. Total Andalucía'.E20 '2.10. Total Andalucía'.E29:'2.10. Total Andalucía'.E29 '2.10. Total Andalucía'.E31:'2.10. Total Andalucía'.E31 '2.10. Total Andalucía'.E38:'2.10. Total Andalucía'.E38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258277701.12">
                <text:p>258277701.12</text:p>
              </table:table-cell>
              <table:table-cell office:value-type="float" office:value="233601673.09">
                <text:p>233601673.09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16605056.77">
                <text:p>16605056.77</text:p>
              </table:table-cell>
              <table:table-cell office:value-type="float" office:value="13754683.59">
                <text:p>13754683.59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64657966.27">
                <text:p>64657966.27</text:p>
              </table:table-cell>
              <table:table-cell office:value-type="float" office:value="57489932.73">
                <text:p>57489932.73</text:p>
              </table:table-cell>
            </table:table-row>
          </table:table-rows>
        </table:table>
      </chart:chart>
    </office:chart>
  </office:body>
</office:document-content>
</file>

<file path=Object 49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49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Fine_20_Dashed" draw:display-name="Fine Dashed" draw:style="rect" draw:dots1="1" draw:dots1-length="197%" draw:distance="197%"/>
  </office:styles>
</office:document-styles>
</file>

<file path=Object 5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204" number:title="Millones">
      <number:number number:decimal-places="0" number:min-decimal-places="0" number:min-integer-digits="1" number:grouping="true" number:display-factor="1000000"/>
    </number:number-style>
    <number:percentage-style style:name="N10111" number:language="es" number:country="ES">
      <number:number number:decimal-places="1" number:min-decimal-places="1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three-dimensional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true" text:line-break="tru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204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display-label="true" chart:logarithmic="false" chart:reverse-direction="false" text:line-break="false" loext:try-staggering-first="false" chart:link-data-style-to-source="true" chart:visible="false" chart:axis-position="0"/>
      <style:graphic-properties svg:stroke-color="#b3b3b3"/>
      <style:text-properties fo:font-size="10pt" style:font-size-asian="10pt" style:font-size-complex="10pt"/>
    </style:style>
    <style:style style:name="ch9" style:family="chart" style:data-style-name="N0" style:percentage-data-style-name="N10111">
      <style:chart-properties chart:link-data-style-to-source="false"/>
      <style:graphic-properties draw:stroke="none" draw:fill-color="#b7b3ca"/>
      <style:text-properties fo:font-size="9pt" style:font-size-asian="10pt" style:font-size-complex="10pt"/>
    </style:style>
    <style:style style:name="ch10" style:family="chart">
      <style:chart-properties chart:solid-type="cuboid" chart:label-position="top"/>
    </style:style>
    <style:style style:name="ch11" style:family="chart">
      <style:chart-properties chart:solid-type="cuboid"/>
    </style:style>
    <style:style style:name="ch12" style:family="chart" style:data-style-name="N0" style:percentage-data-style-name="N10111">
      <style:chart-properties chart:link-data-style-to-source="false"/>
      <style:graphic-properties draw:stroke="none" draw:fill-color="#bf819e"/>
      <style:text-properties fo:font-size="9pt" style:font-size-asian="10pt" style:font-size-complex="10pt"/>
    </style:style>
    <style:style style:name="ch13" style:family="chart">
      <style:graphic-properties draw:stroke="solid" svg:stroke-color="#b3b3b3" draw:fill="none" draw:fill-color="#e6e6e6"/>
    </style:style>
    <style:style style:name="ch14" style:family="chart">
      <style:graphic-properties svg:stroke-color="#b3b3b3" draw:fill="none" draw:fill-color="#cccccc"/>
    </style:style>
    <style:style style:name="gr1" style:family="graphic">
      <style:graphic-properties draw:stroke="none" svg:stroke-color="#000000" draw:fill="none" draw:fill-color="#ffffff" fo:min-height="0.468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18.721cm" svg:height="14.711cm" xlink:href=".." xlink:type="simple" chart:class="chart:bar" chart:style-name="ch1">
        <chart:title svg:x="2.371cm" svg:y="0.429cm" chart:style-name="ch2">
          <text:p>Recaudación Mensual por las diferentes figuras tributarias cedidas de
 gestión propia</text:p>
        </chart:title>
        <chart:legend chart:legend-position="bottom" svg:x="5.949cm" svg:y="13.244cm" style:legend-expansion="custom" svg:width="5.13cm" svg:height="1.141cm" style:legend-expansion-aspect-ratio="4.49605609114812" chart:style-name="ch3"/>
        <chart:plot-area chart:style-name="ch4" table:cell-range-address="'1.4'.C16:'1.4'.E17 '1.4'.C20:'1.4'.E22 '1.4'.D14:'1.4'.E14 '1.4'.D1:'1.4'.D3" chart:data-source-has-labels="both" svg:x="3.021cm" svg:y="1.697cm" svg:width="15.78cm" svg:height="11.789cm" dr3d:vrp="(17634.6218373783 10271.4823817647 24594.8639082739)" dr3d:vpn="(0.416199821709347 0.173649045905254 0.892537795986984)" dr3d:vup="(-0.0733876362771618 0.984807599917971 -0.157379306090273)" dr3d:projection="parallel" dr3d:distance="4.2cm" dr3d:focal-length="8cm" dr3d:shadow-slant="0" dr3d:shade-mode="gouraud" dr3d:ambient-color="#999999" dr3d:lighting-mode="true">
          <chart:coordinate-region svg:x="3.021cm" svg:y="1.856cm" svg:width="14.973cm" svg:height="9.834cm"/>
          <dr3d:light dr3d:diffuse-color="#808080" dr3d:direction="(0 0 1)" dr3d:enabled="false" dr3d:specular="true"/>
          <dr3d:light dr3d:diffuse-color="#808080" dr3d:direction="(0 0 1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ooo:date-scale/>
            <chart:categories table:cell-range-address="'1.4'.C16:'1.4'.C17 '1.4'.C20:'1.4'.C22 '1.4'.D14:'1.4'.D14 '1.4'.D1:'1.4'.D3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8"/>
          <chart:series chart:style-name="ch9" chart:values-cell-range-address="'1.4'.D16:'1.4'.D17 '1.4'.D20:'1.4'.D22" chart:label-cell-address="'1.4'.D14:'1.4'.D14" chart:class="chart:bar">
            <chart:data-point chart:style-name="ch10"/>
            <chart:data-point chart:style-name="ch11"/>
            <chart:data-point chart:style-name="ch10" chart:repeated="2"/>
            <chart:data-point chart:style-name="ch11"/>
          </chart:series>
          <chart:series chart:style-name="ch12" chart:values-cell-range-address="'1.4'.E16:'1.4'.E17 '1.4'.E20:'1.4'.E22" chart:label-cell-address="'1.4'.E14:'1.4'.E14" chart:class="chart:bar">
            <chart:data-point chart:style-name="ch11" chart:repeated="2"/>
            <chart:data-point chart:style-name="ch10" chart:repeated="2"/>
            <chart:data-point/>
          </chart:series>
          <chart:wall chart:style-name="ch13"/>
          <chart:floor chart:style-name="ch14"/>
        </chart:plot-area>
        <draw:frame draw:style-name="gr1" draw:text-style-name="P1" svg:width="2.308cm" svg:height="0.468cm" svg:x="0.647cm" svg:y="11.937cm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4'.D14:'1.4'.D14</svg:desc>
                </draw:g>
              </table:table-cell>
              <table:table-cell office:value-type="string">
                <text:p>2025</text:p>
                <draw:g>
                  <svg:desc>'1.4'.E14:'1.4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 sobre Sucesiones y Donaciones</text:p>
                <draw:g>
                  <svg:desc>'1.4'.C16:'1.4'.C17 '1.4'.C20:'1.4'.C22 '1.4'.D14:'1.4'.D14 '1.4'.D1:'1.4'.D3</svg:desc>
                </draw:g>
              </table:table-cell>
              <table:table-cell office:value-type="float" office:value="21908778.4">
                <text:p>21908778.4</text:p>
                <draw:g>
                  <svg:desc>'1.4'.D16:'1.4'.D17 '1.4'.D20:'1.4'.D22</svg:desc>
                </draw:g>
              </table:table-cell>
              <table:table-cell office:value-type="float" office:value="25245363.66">
                <text:p>25245363.66</text:p>
                <draw:g>
                  <svg:desc>'1.4'.E16:'1.4'.E17 '1.4'.E20:'1.4'.E22</svg:desc>
                </draw:g>
              </table:table-cell>
            </table:table-row>
            <table:table-row>
              <table:table-cell office:value-type="string">
                <text:p>Impuesto sobre el Patrimonio de las Personas Físicas</text:p>
              </table:table-cell>
              <table:table-cell office:value-type="float" office:value="4584321.13">
                <text:p>4584321.13</text:p>
              </table:table-cell>
              <table:table-cell office:value-type="float" office:value="402979.12">
                <text:p>402979.12</text:p>
              </table:table-cell>
            </table:table-row>
            <table:table-row>
              <table:table-cell office:value-type="string">
                <text:p>Transmisiones Patrimoniales</text:p>
              </table:table-cell>
              <table:table-cell office:value-type="float" office:value="145483314.68">
                <text:p>145483314.68</text:p>
              </table:table-cell>
              <table:table-cell office:value-type="float" office:value="172489913.78">
                <text:p>172489913.78</text:p>
              </table:table-cell>
            </table:table-row>
            <table:table-row>
              <table:table-cell office:value-type="string">
                <text:p>Actos Jurídicos Documentados</text:p>
              </table:table-cell>
              <table:table-cell office:value-type="float" office:value="48824897.2">
                <text:p>48824897.2</text:p>
              </table:table-cell>
              <table:table-cell office:value-type="float" office:value="54345294.34">
                <text:p>54345294.34</text:p>
              </table:table-cell>
            </table:table-row>
            <table:table-row>
              <table:table-cell office:value-type="string">
                <text:p>Tasa fiscal sobre el juego</text:p>
              </table:table-cell>
              <table:table-cell office:value-type="float" office:value="1096781.85">
                <text:p>1096781.85</text:p>
              </table:table-cell>
              <table:table-cell office:value-type="float" office:value="21668023.96">
                <text:p>21668023.96</text:p>
              </table:table-cell>
            </table:table-row>
          </table:table-rows>
        </table:table>
      </chart:chart>
    </office:chart>
  </office:body>
</office:document-content>
</file>

<file path=Object 5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5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50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000000"/>
      <style:text-properties fo:color="#000000" fo:font-family="Arial" fo:font-size="10pt" fo:font-weight="bold" style:font-size-asian="8pt" style:font-weight-asian="bold" style:font-family-complex="Arial" style:font-size-complex="8pt" style:font-weight-complex="bold"/>
    </style:style>
    <style:style style:name="ch3" style:family="chart">
      <style:chart-properties chart:auto-position="true"/>
      <style:graphic-properties draw:stroke="none" draw:fill="solid" draw:fill-color="#ffffff"/>
      <style:text-properties fo:color="#000000" fo:font-family="Arial" fo:font-size="7pt" style:font-size-asian="6.19999980926514pt" style:font-family-complex="Arial" style:font-size-complex="6.19999980926514pt"/>
    </style:style>
    <style:style style:name="ch4" style:family="chart">
      <style:chart-properties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6pt" style:font-size-asian="6pt" style:font-family-complex="Arial" style:font-size-complex="6pt"/>
    </style:style>
    <style:style style:name="ch6" style:family="chart" style:data-style-name="N124">
      <style:chart-properties chart:display-label="true" chart:logarithmic="false" chart:origin="0" chart:gap-width="150" chart:overlap="-10" chart:reverse-direction="false" text:line-break="false" loext:try-staggering-first="true" chart:link-data-style-to-source="false" chart:axis-position="1" chart:tick-mark-position="at-axis"/>
      <style:graphic-properties draw:stroke="none"/>
      <style:text-properties fo:color="#000000" fo:font-family="Arial" fo:font-size="8pt" style:font-size-asian="6pt" style:font-family-complex="Arial" style:font-size-complex="6pt"/>
    </style:style>
    <style:style style:name="ch7" style:family="chart">
      <style:graphic-properties draw:stroke="dash" draw:stroke-dash="Fine_20_Dashed"/>
    </style:style>
    <style:style style:name="ch8" style:family="chart" style:data-style-name="N3">
      <style:chart-properties chart:link-data-style-to-source="true"/>
      <style:graphic-properties draw:stroke="none" draw:fill-color="#8eb4e3"/>
      <style:text-properties fo:font-size="10pt" style:font-size-asian="10pt" style:font-size-complex="10pt"/>
    </style:style>
    <style:style style:name="ch9" style:family="chart" style:data-style-name="N3">
      <style:chart-properties chart:link-data-style-to-source="true"/>
      <style:graphic-properties draw:stroke="none" draw:fill-color="#c3d69b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27.357cm" svg:height="11.187cm" xlink:href=".." xlink:type="simple" chart:class="chart:bar" chart:style-name="ch1">
        <chart:title svg:x="9.665cm" svg:y="0.37cm" chart:style-name="ch2">
          <text:p>Total Andalucía. Recaudación acumulada por conceptos</text:p>
        </chart:title>
        <chart:legend chart:legend-position="end" svg:x="26.168cm" svg:y="5.177cm" style:legend-expansion="high" chart:style-name="ch3"/>
        <chart:plot-area chart:style-name="ch4" table:cell-range-address="'2.10. Total Andalucía'.D15:'2.10. Total Andalucía'.D15 '2.10. Total Andalucía'.D21:'2.10. Total Andalucía'.D21 '2.10. Total Andalucía'.D30:'2.10. Total Andalucía'.D30 '2.10. Total Andalucía'.D37:'2.10. Total Andalucía'.D37 '2.10. Total Andalucía'.E14:'2.10. Total Andalucía'.F14 '2.10. Total Andalucía'.H20:'2.10. Total Andalucía'.I20 '2.10. Total Andalucía'.H29:'2.10. Total Andalucía'.I29 '2.10. Total Andalucía'.H31:'2.10. Total Andalucía'.I31 '2.10. Total Andalucía'.H38:'2.10. Total Andalucía'.I38" chart:data-source-has-labels="both" svg:x="0.171cm" svg:y="1.902cm" svg:width="25.432cm" svg:height="8.612cm">
          <chart:coordinate-region svg:x="2.486cm" svg:y="2.063cm" svg:width="23.117cm" svg:height="7.963cm"/>
          <chart:axis chart:dimension="x" chart:name="primary-x" chart:style-name="ch5" chartooo:axis-type="auto">
            <chartooo:date-scale/>
            <chart:categories table:cell-range-address="'2.10. Total Andalucía'.D15:'2.10. Total Andalucía'.D15 '2.10. Total Andalucía'.D21:'2.10. Total Andalucía'.D21 '2.10. Total Andalucía'.D30:'2.10. Total Andalucía'.D30 '2.10. Total Andalucía'.D37:'2.10. Total Andalucía'.D37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.10. Total Andalucía'.I20:'2.10. Total Andalucía'.I20 '2.10. Total Andalucía'.I29:'2.10. Total Andalucía'.I29 '2.10. Total Andalucía'.I31:'2.10. Total Andalucía'.I31 '2.10. Total Andalucía'.I38:'2.10. Total Andalucía'.I38" chart:label-cell-address="'2.10. Total Andalucía'.F14:'2.10. Total Andalucía'.F14" chart:class="chart:bar">
            <chart:data-point chart:repeated="4"/>
          </chart:series>
          <chart:series chart:style-name="ch9" chart:values-cell-range-address="'2.10. Total Andalucía'.H20:'2.10. Total Andalucía'.H20 '2.10. Total Andalucía'.H29:'2.10. Total Andalucía'.H29 '2.10. Total Andalucía'.H31:'2.10. Total Andalucía'.H31 '2.10. Total Andalucía'.H38:'2.10. Total Andalucía'.H38" chart:label-cell-address="'2.10. Total Andalucía'.E14:'2.10. Total Andalucía'.E14" chart:class="chart:bar">
            <chart:data-point chart:repeated="4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5</text:p>
                <draw:g>
                  <svg:desc>'2.10. Total Andalucía'.F14:'2.10. Total Andalucía'.F14</svg:desc>
                </draw:g>
              </table:table-cell>
              <table:table-cell office:value-type="string">
                <text:p>2026</text:p>
                <draw:g>
                  <svg:desc>'2.10. Total Andalucía'.E14:'2.10. Total Andalucía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2.10. Total Andalucía'.D15:'2.10. Total Andalucía'.D15 '2.10. Total Andalucía'.D21:'2.10. Total Andalucía'.D21 '2.10. Total Andalucía'.D30:'2.10. Total Andalucía'.D30 '2.10. Total Andalucía'.D37:'2.10. Total Andalucía'.D37</svg:desc>
                </draw:g>
              </table:table-cell>
              <table:table-cell office:value-type="float" office:value="125743443.29">
                <text:p>125743443.29</text:p>
                <draw:g>
                  <svg:desc>'2.10. Total Andalucía'.I20:'2.10. Total Andalucía'.I20 '2.10. Total Andalucía'.I29:'2.10. Total Andalucía'.I29 '2.10. Total Andalucía'.I31:'2.10. Total Andalucía'.I31 '2.10. Total Andalucía'.I38:'2.10. Total Andalucía'.I38</svg:desc>
                </draw:g>
              </table:table-cell>
              <table:table-cell office:value-type="float" office:value="326551769.83">
                <text:p>326551769.83</text:p>
                <draw:g>
                  <svg:desc>'2.10. Total Andalucía'.H20:'2.10. Total Andalucía'.H20 '2.10. Total Andalucía'.H29:'2.10. Total Andalucía'.H29 '2.10. Total Andalucía'.H31:'2.10. Total Andalucía'.H31 '2.10. Total Andalucía'.H38:'2.10. Total Andalucía'.H38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1300612577.3">
                <text:p>1300612577.3</text:p>
              </table:table-cell>
              <table:table-cell office:value-type="float" office:value="1458181295.1">
                <text:p>1458181295.1</text:p>
              </table:table-cell>
            </table:table-row>
            <table:table-row>
              <table:table-cell office:value-type="string">
                <text:p>TASAS</text:p>
              </table:table-cell>
              <table:table-cell office:value-type="float" office:value="41476436.43">
                <text:p>41476436.43</text:p>
              </table:table-cell>
              <table:table-cell office:value-type="float" office:value="44722728.74">
                <text:p>44722728.74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279757954.81">
                <text:p>279757954.81</text:p>
              </table:table-cell>
              <table:table-cell office:value-type="float" office:value="293852257.19">
                <text:p>293852257.19</text:p>
              </table:table-cell>
            </table:table-row>
          </table:table-rows>
        </table:table>
      </chart:chart>
    </office:chart>
  </office:body>
</office:document-content>
</file>

<file path=Object 50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50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stroke-dash draw:name="Fine_20_Dashed" draw:display-name="Fine Dashed" draw:style="rect" draw:dots1="1" draw:dots1-length="197%" draw:distance="197%"/>
  </office:styles>
</office:document-styles>
</file>

<file path=Object 6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116P0" style:volatile="true">
      <number:number number:decimal-places="0" number:min-decimal-places="0" number:min-integer-digits="0" number:grouping="true"/>
    </number:number-style>
    <number:number-style style:name="N116P1" style:volatile="true">
      <number:text>-</number:text>
      <number:number number:decimal-places="0" number:min-decimal-places="0" number:min-integer-digits="0" number:grouping="true"/>
    </number:number-style>
    <number:number-style style:name="N116P2" style:volatile="true">
      <number:text>-</number:text>
    </number:number-style>
    <number:text-style style:name="N116">
      <number:text-content/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204" number:title="Millones">
      <number:number number:decimal-places="0" number:min-decimal-places="0" number:min-integer-digits="1" number:grouping="true" number:display-factor="1000000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graphic-properties svg:stroke-color="#ffffff" draw:fill="solid" draw:fill-color="#ffffff"/>
      <style:text-properties fo:font-size="9pt" style:font-size-asian="10pt" style:font-size-complex="10pt"/>
    </style:style>
    <style:style style:name="ch4" style:family="chart">
      <style:chart-properties chart:three-dimensional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true" text:line-break="true" loext:try-staggering-first="false" chart:link-data-style-to-source="true" chart:axis-position="0"/>
      <style:graphic-properties svg:stroke-color="#b3b3b3"/>
      <style:text-properties fo:font-size="8pt" style:font-size-asian="10pt" style:font-size-complex="10pt"/>
    </style:style>
    <style:style style:name="ch6" style:family="chart" style:data-style-name="N204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b3b3"/>
      <style:text-properties fo:font-size="8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116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b7b3ca"/>
      <style:text-properties fo:font-size="10pt" style:font-size-asian="10pt" style:font-size-complex="10pt"/>
    </style:style>
    <style:style style:name="ch10" style:family="chart">
      <style:chart-properties chart:solid-type="cuboid"/>
    </style:style>
    <style:style style:name="ch11" style:family="chart" style:data-style-name="N0">
      <style:chart-properties chart:link-data-style-to-source="true"/>
      <style:graphic-properties draw:stroke="none" draw:fill-color="#bf819e"/>
      <style:text-properties fo:font-size="10pt" style:font-size-asian="10pt" style:font-size-complex="10pt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="none" draw:fill-color="#cccccc" draw:opacity="0%"/>
    </style:style>
    <style:style style:name="gr1" style:family="graphic">
      <style:graphic-properties draw:stroke="none" svg:stroke-color="#000000" draw:fill="none" draw:fill-color="#ffffff" fo:min-height="0.642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18.721cm" svg:height="14.711cm" xlink:href=".." xlink:type="simple" chart:class="chart:bar" chart:style-name="ch1">
        <chart:title svg:x="2.755cm" svg:y="0.429cm" chart:style-name="ch2">
          <text:p>Recaudación mensual de las diferentes figuras tributarias cedidas
 gestionadas por el Estado no sujetas a Liquidación</text:p>
        </chart:title>
        <chart:legend chart:legend-position="end" svg:x="5.004cm" svg:y="12.583cm" style:legend-expansion="custom" svg:width="9.024cm" svg:height="1.89cm" style:legend-expansion-aspect-ratio="4.77460317460317" chart:style-name="ch3"/>
        <chart:plot-area chart:style-name="ch4" table:cell-range-address="'1.7'.M18:'1.7'.M21 '1.7'.D16:'1.7'.F16 '1.7'.E14:'1.7'.F14 '1.7'.E18:'1.7'.F21" chart:data-source-has-labels="both" svg:x="2.032cm" svg:y="2.462cm" svg:width="16.305cm" svg:height="10.067cm" dr3d:vrp="(17634.6218373783 10271.4823817647 24594.8639082739)" dr3d:vpn="(0.416199821709347 0.173649045905254 0.892537795986984)" dr3d:vup="(-0.0733876362771618 0.984807599917971 -0.157379306090273)" dr3d:projection="perspective" dr3d:distance="4.2cm" dr3d:focal-length="8cm" dr3d:shadow-slant="0" dr3d:shade-mode="gouraud" dr3d:ambient-color="#999999" dr3d:lighting-mode="true">
          <chart:coordinate-region svg:x="2.032cm" svg:y="2.622cm" svg:width="15.737cm" svg:height="9.023cm"/>
          <dr3d:light dr3d:diffuse-color="#808080" dr3d:direction="(0 0 1)" dr3d:enabled="false" dr3d:specular="true"/>
          <dr3d:light dr3d:diffuse-color="#808080" dr3d:direction="(0 0 1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ooo:date-scale/>
            <chart:categories table:cell-range-address="'1.7'.M18:'1.7'.M21 '1.7'.D16:'1.7'.D16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8"/>
          <chart:series chart:style-name="ch9" chart:values-cell-range-address="'1.7'.E18:'1.7'.E21 '1.7'.E16:'1.7'.E16" chart:label-cell-address="'1.7'.E14:'1.7'.E14" chart:class="chart:bar">
            <chart:data-point chart:style-name="ch10" chart:repeated="4"/>
            <chart:data-point/>
          </chart:series>
          <chart:series chart:style-name="ch11" chart:values-cell-range-address="'1.7'.F18:'1.7'.F21 '1.7'.F16:'1.7'.F16" chart:label-cell-address="'1.7'.F14:'1.7'.F14" chart:class="chart:bar">
            <chart:data-point/>
            <chart:data-point chart:style-name="ch10" chart:repeated="2"/>
            <chart:data-point chart:repeated="2"/>
          </chart:series>
          <chart:wall chart:style-name="ch12"/>
          <chart:floor chart:style-name="ch13"/>
        </chart:plot-area>
        <draw:frame draw:style-name="gr1" draw:text-style-name="P1" svg:width="2.699cm" svg:height="0.642cm" svg:x="0.781cm" svg:y="12.67cm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7'.E14:'1.7'.E14</svg:desc>
                </draw:g>
              </table:table-cell>
              <table:table-cell office:value-type="string">
                <text:p>2025</text:p>
                <draw:g>
                  <svg:desc>'1.7'.F14:'1.7'.F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Actividades de Juego No Presenciales</text:p>
                <draw:g>
                  <svg:desc>'1.7'.M18:'1.7'.M21 '1.7'.D16:'1.7'.D16</svg:desc>
                </draw:g>
              </table:table-cell>
              <table:table-cell office:value-type="float" office:value="10098863.05">
                <text:p>10098863.05</text:p>
                <draw:g>
                  <svg:desc>'1.7'.E18:'1.7'.E21 '1.7'.E16:'1.7'.E16</svg:desc>
                </draw:g>
              </table:table-cell>
              <table:table-cell office:value-type="float" office:value="9237815.46">
                <text:p>9237815.46</text:p>
                <draw:g>
                  <svg:desc>'1.7'.F18:'1.7'.F21 '1.7'.F16:'1.7'.F16</svg:desc>
                </draw:g>
              </table:table-cell>
            </table:table-row>
            <table:table-row>
              <table:table-cell office:value-type="string">
                <text:p>Determinados Medios de Transporte</text:p>
              </table:table-cell>
              <table:table-cell office:value-type="float" office:value="10061065.14">
                <text:p>10061065.14</text:p>
              </table:table-cell>
              <table:table-cell office:value-type="float" office:value="7931009.14">
                <text:p>7931009.14</text:p>
              </table:table-cell>
            </table:table-row>
            <table:table-row>
              <table:table-cell office:value-type="string">
                <text:p>Hidrocarburos. Tarifa Autonómica</text:p>
              </table:table-cell>
              <table:table-cell office:value-type="float" office:value="1561.85">
                <text:p>1561.85</text:p>
              </table:table-cell>
              <table:table-cell office:value-type="float" office:value="844.93">
                <text:p>844.93</text:p>
              </table:table-cell>
            </table:table-row>
            <table:table-row>
              <table:table-cell office:value-type="string">
                <text:p>Depósito Residuos Vertederos</text:p>
              </table:table-cell>
              <table:table-cell office:value-type="float" office:value="27659352.42">
                <text:p>27659352.42</text:p>
              </table:table-cell>
              <table:table-cell office:value-type="float" office:value="140956.55">
                <text:p>140956.55</text:p>
              </table:table-cell>
            </table:table-row>
            <table:table-row>
              <table:table-cell office:value-type="string">
                <text:p>Impuesto Intereses y Comisiones Bancarias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6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6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7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204" number:title="Millones">
      <number:number number:decimal-places="0" number:min-decimal-places="0" number:min-integer-digits="1" number:grouping="true" number:display-factor="100000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000000" fo:font-family="Arial" fo:font-size="8pt" fo:font-weight="bold" style:font-size-asian="7.19999980926514pt" style:font-weight-asian="bold" style:font-family-complex="Arial" style:font-size-complex="7.19999980926514pt" style:font-weight-complex="bold"/>
    </style:style>
    <style:style style:name="ch3" style:family="chart">
      <style:graphic-properties draw:stroke="none" draw:fill="solid" draw:fill-color="#ffffff"/>
      <style:text-properties fo:color="#000000" fo:font-family="Arial" fo:font-size="9pt" style:font-size-asian="6.19999980926514pt" style:font-family-complex="Arial" style:font-size-complex="6.19999980926514pt"/>
    </style:style>
    <style:style style:name="ch4" style:family="chart">
      <style:chart-properties chart:symbol-type="automatic" chart:include-hidden-cells="false" chart:treat-empty-cells="leave-gap"/>
    </style:style>
    <style:style style:name="ch5" style:family="chart" style:data-style-name="N0">
      <style:chart-properties chart:display-label="true" chart:logarithmic="false" chart:text-overlap="true" chart:reverse-direction="tru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9pt" style:font-size-asian="8.5pt" style:font-family-complex="Arial" style:font-size-complex="8.5pt"/>
    </style:style>
    <style:style style:name="ch6" style:family="chart" style:data-style-name="N204">
      <style:chart-properties chart:display-label="true" chart:logarithmic="false" chart:origin="0" chart:interval-major="100000000" chart:reverse-direction="false" text:line-break="false" loext:try-staggering-first="true" chart:link-data-style-to-source="false" chart:axis-position="start" chart:tick-mark-position="at-axis"/>
      <style:graphic-properties draw:stroke="none"/>
      <style:text-properties fo:color="#000000" fo:font-family="Arial" fo:font-size="8pt" style:font-size-asian="5.19999980926514pt" style:font-family-complex="Arial" style:font-size-complex="5.19999980926514pt"/>
    </style:style>
    <style:style style:name="ch7" style:family="chart">
      <style:graphic-properties draw:stroke="dash" draw:stroke-dash="Ultrafine_20_Dashed"/>
    </style:style>
    <style:style style:name="ch8" style:family="chart" style:data-style-name="N3">
      <style:chart-properties chart:symbol-type="named-symbol" chart:symbol-name="diamond" chart:symbol-width="0.246cm" chart:symbol-height="0.246cm" chart:link-data-style-to-source="true"/>
      <style:graphic-properties draw:stroke="none" draw:fill-color="#b7b3ca"/>
      <style:text-properties fo:font-size="10pt" style:font-size-asian="10pt" style:font-size-complex="10pt"/>
    </style:style>
    <style:style style:name="ch9" style:family="chart" style:data-style-name="N3">
      <style:chart-properties chart:symbol-type="named-symbol" chart:symbol-name="square" chart:symbol-width="0.246cm" chart:symbol-height="0.246cm" chart:link-data-style-to-source="true"/>
      <style:graphic-properties draw:stroke="none" draw:fill-color="#bf819e"/>
      <style:text-properties fo:font-size="10pt" style:font-size-asian="10pt" style:font-size-complex="10pt"/>
    </style:style>
    <style:style style:name="ch10" style:family="chart">
      <style:graphic-properties svg:stroke-width="0.035cm" draw:fill="none" draw:fill-color="#000000"/>
    </style:style>
    <style:style style:name="ch11" style:family="chart">
      <style:graphic-properties draw:fill-color="#d9d9d9"/>
    </style:style>
    <style:style style:name="gr1" style:family="graphic">
      <style:graphic-properties draw:stroke="none" svg:stroke-color="#000000" draw:fill="none" draw:fill-color="#ffffff" fo:min-height="0.466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22.269cm" svg:height="9.478cm" xlink:href=".." xlink:type="simple" chart:class="chart:bar" chart:style-name="ch1">
        <chart:title svg:x="2.789cm" svg:y="0.392cm" chart:style-name="ch2">
          <text:p>Recaudación mensual por las diferentes figuras tributarias cedidas gestionadas por el Estado sujetas a liquidación</text:p>
        </chart:title>
        <chart:legend chart:legend-position="end" svg:x="3.87cm" svg:y="8.392cm" style:legend-expansion="custom" svg:width="13.248cm" svg:height="0.495cm" style:legend-expansion-aspect-ratio="26.7636363636364" chart:style-name="ch3"/>
        <chart:plot-area chart:style-name="ch4" table:cell-range-address="'1.5'.D16:'1.5'.F16 '1.5'.D19:'1.5'.F22 '1.5'.E14:'1.5'.F14" chart:data-source-has-labels="both" svg:x="2.299cm" svg:y="1.423cm" svg:width="18.337cm" svg:height="6.58cm">
          <chart:coordinate-region svg:x="2.299cm" svg:y="1.584cm" svg:width="17.609cm" svg:height="5.429cm"/>
          <chart:axis chart:dimension="x" chart:name="primary-x" chart:style-name="ch5" chartooo:axis-type="auto">
            <chartooo:date-scale/>
            <chart:categories table:cell-range-address="'1.5'.D16:'1.5'.D16 '1.5'.D19:'1.5'.D20 '1.5'.D21:'1.5'.D2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1.5'.E16:'1.5'.E16 '1.5'.E19:'1.5'.E20 '1.5'.E21:'1.5'.E22" chart:label-cell-address="'1.5'.E14:'1.5'.E14" chart:class="chart:bar">
            <chart:data-point chart:repeated="5"/>
          </chart:series>
          <chart:series chart:style-name="ch9" chart:values-cell-range-address="'1.5'.F16:'1.5'.F16 '1.5'.F19:'1.5'.F20 '1.5'.F21:'1.5'.F22" chart:label-cell-address="'1.5'.F14:'1.5'.F14" chart:class="chart:bar">
            <chart:data-point chart:repeated="5"/>
          </chart:series>
          <chart:wall chart:style-name="ch10"/>
          <chart:floor chart:style-name="ch11"/>
        </chart:plot-area>
        <draw:frame draw:style-name="gr1" draw:text-style-name="P1" svg:width="2.308cm" svg:height="0.466cm" svg:x="1.296cm" svg:y="8.662cm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5'.E14:'1.5'.E14</svg:desc>
                </draw:g>
              </table:table-cell>
              <table:table-cell office:value-type="string">
                <text:p>2025</text:p>
                <draw:g>
                  <svg:desc>'1.5'.F14:'1.5'.F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Tarifa Autónomica del IRPF</text:p>
                <draw:g>
                  <svg:desc>'1.5'.D16:'1.5'.D16 '1.5'.D19:'1.5'.D20 '1.5'.D21:'1.5'.D22</svg:desc>
                </draw:g>
              </table:table-cell>
              <table:table-cell office:value-type="float" office:value="610442950">
                <text:p>610442950</text:p>
                <draw:g>
                  <svg:desc>'1.5'.E16:'1.5'.E16 '1.5'.E19:'1.5'.E20 '1.5'.E21:'1.5'.E22</svg:desc>
                </draw:g>
              </table:table-cell>
              <table:table-cell office:value-type="float" office:value="618572323.33">
                <text:p>618572323.33</text:p>
                <draw:g>
                  <svg:desc>'1.5'.F16:'1.5'.F16 '1.5'.F19:'1.5'.F20 '1.5'.F21:'1.5'.F22</svg:desc>
                </draw:g>
              </table:table-cell>
            </table:table-row>
            <table:table-row>
              <table:table-cell office:value-type="string">
                <text:p>Impuesto Valor Añadido</text:p>
              </table:table-cell>
              <table:table-cell office:value-type="float" office:value="603683451.66">
                <text:p>603683451.66</text:p>
              </table:table-cell>
              <table:table-cell office:value-type="float" office:value="599240045.83">
                <text:p>599240045.83</text:p>
              </table:table-cell>
            </table:table-row>
            <table:table-row>
              <table:table-cell office:value-type="string">
                <text:p>Impuestos Especiales de Fabricación</text:p>
              </table:table-cell>
              <table:table-cell office:value-type="float" office:value="212002944.98">
                <text:p>212002944.98</text:p>
              </table:table-cell>
              <table:table-cell office:value-type="float" office:value="211132426.65">
                <text:p>211132426.65</text:p>
              </table:table-cell>
            </table:table-row>
            <table:table-row>
              <table:table-cell office:value-type="string">
                <text:p>          Impuesto s/ Alcohol</text:p>
              </table:table-cell>
              <table:table-cell office:value-type="float" office:value="9279664.16">
                <text:p>9279664.16</text:p>
              </table:table-cell>
              <table:table-cell office:value-type="float" office:value="9391850">
                <text:p>9391850</text:p>
              </table:table-cell>
            </table:table-row>
            <table:table-row>
              <table:table-cell office:value-type="string">
                <text:p>          Impuesto s/ Productos Intermedios</text:p>
              </table:table-cell>
              <table:table-cell office:value-type="float" office:value="256958.33">
                <text:p>256958.33</text:p>
              </table:table-cell>
              <table:table-cell office:value-type="float" office:value="236257.5">
                <text:p>236257.5</text:p>
              </table:table-cell>
            </table:table-row>
          </table:table-rows>
        </table:table>
      </chart:chart>
    </office:chart>
  </office:body>
</office:document-content>
</file>

<file path=Object 7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7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8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116P0" style:volatile="true">
      <number:number number:decimal-places="0" number:min-decimal-places="0" number:min-integer-digits="0" number:grouping="true"/>
    </number:number-style>
    <number:number-style style:name="N116P1" style:volatile="true">
      <number:text>-</number:text>
      <number:number number:decimal-places="0" number:min-decimal-places="0" number:min-integer-digits="0" number:grouping="true"/>
    </number:number-style>
    <number:number-style style:name="N116P2" style:volatile="true">
      <number:text>-</number:text>
    </number:number-style>
    <number:text-style style:name="N116">
      <number:text-content/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204" number:title="Millones">
      <number:number number:decimal-places="0" number:min-decimal-places="0" number:min-integer-digits="1" number:grouping="true" number:display-factor="1000000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000000" fo:font-family="Arial" fo:font-size="8pt" fo:font-weight="bold" style:font-size-asian="7.19999980926514pt" style:font-weight-asian="bold" style:font-family-complex="Arial" style:font-size-complex="7.19999980926514pt" style:font-weight-complex="bold"/>
    </style:style>
    <style:style style:name="ch3" style:family="chart">
      <style:graphic-properties draw:stroke="none" draw:fill="solid" draw:fill-color="#ffffff"/>
      <style:text-properties fo:color="#000000" fo:font-family="Arial" fo:font-size="9pt" style:font-size-asian="6.19999980926514pt" style:font-family-complex="Arial" style:font-size-complex="6.19999980926514pt"/>
    </style:style>
    <style:style style:name="ch4" style:family="chart">
      <style:chart-properties chart:three-dimensional="true" chart:solid-type="cylinder" chart:symbol-type="automatic" chart:treat-empty-cells="leave-gap"/>
    </style:style>
    <style:style style:name="ch5" style:family="chart" style:data-style-name="N0">
      <style:chart-properties chart:display-label="true" chart:logarithmic="false" chart:text-overlap="true" chart:reverse-direction="true" text:line-break="true" loext:try-staggering-first="true" chart:label-arrangement="side-by-side" chart:link-data-style-to-source="true" chart:axis-position="0" chart:tick-mark-position="at-axis"/>
      <style:text-properties fo:color="#000000" fo:font-family="Arial" fo:font-size="8.5pt" style:font-size-asian="8.5pt" style:font-family-complex="Arial" style:font-size-complex="8.5pt"/>
    </style:style>
    <style:style style:name="ch6" style:family="chart" style:data-style-name="N204">
      <style:chart-properties chart:display-label="true" chart:logarithmic="false" chart:origin="0" chart:interval-major="250000000" chart:reverse-direction="false" text:line-break="false" loext:try-staggering-first="true" chart:link-data-style-to-source="false" chart:axis-position="1" chart:tick-mark-position="at-axis"/>
      <style:graphic-properties draw:stroke="none" draw:stroke-dash="Long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Dash"/>
      <style:text-properties fo:color="#000000" fo:font-family="Arial" fo:font-size="8pt" style:font-size-asian="5.19999980926514pt" style:font-family-complex="Arial" style:font-size-complex="5.19999980926514pt"/>
    </style:style>
    <style:style style:name="ch7" style:family="chart">
      <style:graphic-properties draw:stroke="dash" draw:stroke-dash="Ultrafine_20_Dashed"/>
    </style:style>
    <style:style style:name="ch8" style:family="chart" style:data-style-name="N116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9" style:family="chart" style:data-style-name="N204">
      <style:chart-properties chart:solid-type="cylinder" chart:symbol-type="named-symbol" chart:symbol-name="diamond" chart:symbol-width="0.246cm" chart:symbol-height="0.246cm" chart:link-data-style-to-source="false" chart:data-label-number="value" chart:data-label-text="false" chart:data-label-symbol="false" chart:data-label-series="false" chart:label-position="center"/>
      <style:graphic-properties draw:stroke="none" draw:fill-color="#b7b3ca"/>
      <style:text-properties fo:font-size="9pt" style:font-size-asian="10pt" style:font-size-complex="10pt"/>
    </style:style>
    <style:style style:name="ch10" style:family="chart">
      <style:chart-properties chart:solid-type="cylinder" chart:symbol-type="named-symbol" chart:symbol-name="diamond" chart:symbol-width="0.246cm" chart:symbol-height="0.246cm" chart:data-label-number="none" chart:data-label-text="false" chart:data-label-symbol="false" chart:data-label-series="false"/>
    </style:style>
    <style:style style:name="ch11" style:family="chart" style:data-style-name="N204">
      <style:chart-properties chart:solid-type="cylinder" chart:symbol-type="named-symbol" chart:symbol-name="square" chart:symbol-width="0.246cm" chart:symbol-height="0.246cm" chart:link-data-style-to-source="false" chart:label-position="center"/>
      <style:graphic-properties draw:stroke="none" draw:fill-color="#bf819e"/>
      <style:text-properties fo:font-size="9pt" style:font-size-asian="10pt" style:font-size-complex="10pt"/>
    </style:style>
    <style:style style:name="ch12" style:family="chart">
      <style:chart-properties chart:solid-type="cylinder" chart:symbol-type="named-symbol" chart:symbol-name="square" chart:symbol-width="0.246cm" chart:symbol-height="0.246cm"/>
    </style:style>
    <style:style style:name="ch13" style:family="chart">
      <style:graphic-properties svg:stroke-width="0.035cm" draw:fill="none" draw:fill-color="#000000"/>
    </style:style>
    <style:style style:name="ch14" style:family="chart">
      <style:graphic-properties draw:fill="none" draw:fill-color="#ffffff" draw:opacity="0%"/>
    </style:style>
    <style:style style:name="gr1" style:family="graphic">
      <style:graphic-properties draw:stroke="none" svg:stroke-color="#000000" draw:fill="none" draw:fill-color="#ffffff" fo:min-height="0.463cm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8pt" style:font-size-asian="24pt" style:font-size-complex="24pt"/>
    </style:style>
    <style:style style:name="T1" style:family="text">
      <style:text-properties fo:font-size="8pt" style:font-size-asian="24pt" style:font-size-complex="24pt"/>
    </style:style>
  </office:automatic-styles>
  <office:body>
    <office:chart>
      <chart:chart svg:width="21.661cm" svg:height="9.817cm" xlink:href=".." xlink:type="simple" chart:class="chart:bar" chart:style-name="ch1">
        <chart:title svg:x="2.71cm" svg:y="0.386cm" chart:style-name="ch2">
          <text:p>Recaudación acumulada por las diferentes figuras tributarias cedidas gestionadas por el Estado sujetas a liquidación</text:p>
        </chart:title>
        <chart:legend chart:legend-position="end" svg:x="3.006cm" svg:y="8.519cm" style:legend-expansion="custom" svg:width="15.028cm" svg:height="0.994cm" style:legend-expansion-aspect-ratio="15.1187122736419" chart:style-name="ch3"/>
        <chart:plot-area chart:style-name="ch4" table:cell-range-address="'1.5'.D16:'1.5'.D16 '1.5'.D19:'1.5'.D22 '1.5'.H14:'1.5'.I14 '1.5'.H16:'1.5'.I16 '1.5'.H19:'1.5'.I22" chart:data-source-has-labels="both" svg:x="2.876cm" svg:y="2.186cm" svg:width="16.638cm" svg:height="6.727cm" dr3d:vrp="(17634.6218373783 10271.4823817647 24594.8639082739)" dr3d:vpn="(0.416199821709347 0.173649045905254 0.892537795986984)" dr3d:vup="(-0.0733876362771618 0.984807599917971 -0.157379306090273)" dr3d:projection="perspective" dr3d:distance="4.2cm" dr3d:focal-length="8cm" dr3d:shadow-slant="0" dr3d:shade-mode="flat" dr3d:ambient-color="#999999" dr3d:lighting-mode="true">
          <chart:coordinate-region svg:x="2.148cm" svg:y="2.186cm" svg:width="17.137cm" svg:height="5.996cm"/>
          <dr3d:light dr3d:diffuse-color="#808080" dr3d:direction="(0 0 1)" dr3d:enabled="false" dr3d:specular="true"/>
          <dr3d:light dr3d:diffuse-color="#808080" dr3d:direction="(-0.422620440524641 -0.157379306090274 0.892537795986984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ooo:date-scale/>
            <chart:categories table:cell-range-address="'1.5'.D16:'1.5'.D16 '1.5'.D19:'1.5'.D20 '1.5'.D21:'1.5'.D22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8"/>
          <chart:series chart:style-name="ch9" chart:values-cell-range-address="'1.5'.H16:'1.5'.H16 '1.5'.H19:'1.5'.H20 '1.5'.H21:'1.5'.H22" chart:label-cell-address="'1.5'.H14:'1.5'.H14" chart:class="chart:bar">
            <chart:data-point chart:style-name="ch10" chart:repeated="3"/>
            <chart:data-point chart:repeated="2"/>
          </chart:series>
          <chart:series chart:style-name="ch11" chart:values-cell-range-address="'1.5'.I16:'1.5'.I16 '1.5'.I19:'1.5'.I20 '1.5'.I21:'1.5'.I22" chart:label-cell-address="'1.5'.I14:'1.5'.I14" chart:class="chart:bar">
            <chart:data-point chart:style-name="ch12" chart:repeated="2"/>
            <chart:data-point chart:repeated="3"/>
          </chart:series>
          <chart:wall chart:style-name="ch13"/>
          <chart:floor chart:style-name="ch14"/>
        </chart:plot-area>
        <draw:frame draw:style-name="gr1" draw:text-style-name="P1" svg:width="2.308cm" svg:height="0.463cm" svg:x="1.502cm" svg:y="7.858cm">
          <draw:text-box>
            <text:p><text:span text:style-name="T1">Millones de euros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5'.H14:'1.5'.H14</svg:desc>
                </draw:g>
              </table:table-cell>
              <table:table-cell office:value-type="string">
                <text:p>2025</text:p>
                <draw:g>
                  <svg:desc>'1.5'.I14:'1.5'.I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Tarifa Autónomica del IRPF</text:p>
                <draw:g>
                  <svg:desc>'1.5'.D16:'1.5'.D16 '1.5'.D19:'1.5'.D20 '1.5'.D21:'1.5'.D22</svg:desc>
                </draw:g>
              </table:table-cell>
              <table:table-cell office:value-type="float" office:value="4054085887.5">
                <text:p>4054085887.5</text:p>
                <draw:g>
                  <svg:desc>'1.5'.H16:'1.5'.H16 '1.5'.H19:'1.5'.H20 '1.5'.H21:'1.5'.H22</svg:desc>
                </draw:g>
              </table:table-cell>
              <table:table-cell office:value-type="float" office:value="3776981967.48">
                <text:p>3776981967.48</text:p>
                <draw:g>
                  <svg:desc>'1.5'.I16:'1.5'.I16 '1.5'.I19:'1.5'.I20 '1.5'.I21:'1.5'.I22</svg:desc>
                </draw:g>
              </table:table-cell>
            </table:table-row>
            <table:table-row>
              <table:table-cell office:value-type="string">
                <text:p>Impuesto Valor Añadido</text:p>
              </table:table-cell>
              <table:table-cell office:value-type="float" office:value="3916120557.48">
                <text:p>3916120557.48</text:p>
              </table:table-cell>
              <table:table-cell office:value-type="float" office:value="3628543844.98">
                <text:p>3628543844.98</text:p>
              </table:table-cell>
            </table:table-row>
            <table:table-row>
              <table:table-cell office:value-type="string">
                <text:p>Impuestos Especiales de Fabricación</text:p>
              </table:table-cell>
              <table:table-cell office:value-type="float" office:value="1265801619.84">
                <text:p>1265801619.84</text:p>
              </table:table-cell>
              <table:table-cell office:value-type="float" office:value="1261652996.56">
                <text:p>1261652996.56</text:p>
              </table:table-cell>
            </table:table-row>
            <table:table-row>
              <table:table-cell office:value-type="string">
                <text:p>          Impuesto s/ Alcohol</text:p>
              </table:table-cell>
              <table:table-cell office:value-type="float" office:value="52225949.97">
                <text:p>52225949.97</text:p>
              </table:table-cell>
              <table:table-cell office:value-type="float" office:value="55637319.16">
                <text:p>55637319.16</text:p>
              </table:table-cell>
            </table:table-row>
            <table:table-row>
              <table:table-cell office:value-type="string">
                <text:p>          Impuesto s/ Productos Intermedios</text:p>
              </table:table-cell>
              <table:table-cell office:value-type="float" office:value="1349032.47">
                <text:p>1349032.47</text:p>
              </table:table-cell>
              <table:table-cell office:value-type="float" office:value="1373246.66">
                <text:p>1373246.66</text:p>
              </table:table-cell>
            </table:table-row>
          </table:table-rows>
        </table:table>
      </chart:chart>
    </office:chart>
  </office:body>
</office:document-content>
</file>

<file path=Object 8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8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

<file path=Object 9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116P0" style:volatile="true">
      <number:number number:decimal-places="0" number:min-decimal-places="0" number:min-integer-digits="0" number:grouping="true"/>
    </number:number-style>
    <number:number-style style:name="N116P1" style:volatile="true">
      <number:text>-</number:text>
      <number:number number:decimal-places="0" number:min-decimal-places="0" number:min-integer-digits="0" number:grouping="true"/>
    </number:number-style>
    <number:number-style style:name="N116P2" style:volatile="true">
      <number:text>-</number:text>
    </number:number-style>
    <number:text-style style:name="N116">
      <number:text-content/>
      <style:map style:condition="value()&gt;0" style:apply-style-name="N116P0"/>
      <style:map style:condition="value()&lt;0" style:apply-style-name="N116P1"/>
      <style:map style:condition="value()=0" style:apply-style-name="N116P2"/>
    </number:text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4pt" fo:font-weight="bold" style:font-size-asian="13pt" style:font-size-complex="13pt"/>
    </style:style>
    <style:style style:name="ch3" style:family="chart">
      <style:graphic-properties draw:stroke="none" draw:fill="none" draw:fill-color="#d9d9d9"/>
      <style:text-properties fo:font-size="10pt" style:font-size-asian="10pt" style:font-size-complex="10pt"/>
    </style:style>
    <style:style style:name="ch4" style:family="chart">
      <style:chart-properties chart:three-dimensional="true" chart:include-hidden-cells="false" chart:right-angled-axes="true" chart:data-label-number="percentage" chart:data-label-text="false" chart:data-label-symbol="false" chart:data-label-series="false"/>
    </style:style>
    <style:style style:name="ch5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116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link-data-style-to-source="true" chart:data-label-number="percentage" chart:data-label-text="false" chart:data-label-symbol="false" chart:data-label-series="false" chart:label-position="center"/>
      <style:graphic-properties draw:stroke="none" draw:fill-color="#ffff6d" dr3d:edge-rounding="5%"/>
      <style:text-properties fo:font-size="9pt" style:font-size-asian="10pt" style:font-size-complex="10pt"/>
    </style:style>
    <style:style style:name="ch9" style:family="chart">
      <style:chart-properties chart:solid-type="cuboid"/>
      <style:graphic-properties draw:fill-color="#ffffa6"/>
    </style:style>
    <style:style style:name="ch10" style:family="chart">
      <style:chart-properties chart:solid-type="cuboid"/>
      <style:graphic-properties draw:fill-color="#afd095"/>
    </style:style>
    <style:style style:name="ch11" style:family="chart">
      <style:chart-properties chart:solid-type="cuboid"/>
      <style:graphic-properties draw:fill-color="#729fcf"/>
    </style:style>
    <style:style style:name="ch12" style:family="chart">
      <style:chart-properties chart:solid-type="cuboid"/>
      <style:graphic-properties draw:fill-color="#ff7b59"/>
    </style:style>
    <style:style style:name="ch13" style:family="chart" style:data-style-name="N0">
      <style:chart-properties chart:link-data-style-to-source="true" chart:data-label-number="percentage" chart:data-label-text="false" chart:data-label-symbol="false" chart:data-label-series="false" chart:label-position="center"/>
      <style:graphic-properties draw:stroke="none" draw:fill-color="#ff420e" dr3d:edge-rounding="5%"/>
      <style:text-properties fo:font-size="9pt" style:font-size-asian="10pt" style:font-size-complex="10pt"/>
    </style:style>
    <style:style style:name="ch14" style:family="chart">
      <style:chart-properties chart:solid-type="cuboid" chart:data-label-number="none" chart:data-label-text="false" chart:data-label-symbol="false" chart:data-label-series="false"/>
      <style:graphic-properties draw:fill-color="#729fcf"/>
    </style:style>
    <style:style style:name="ch15" style:family="chart">
      <style:graphic-properties draw:stroke="solid" svg:stroke-color="#b3b3b3" draw:fill="none" draw:fill-color="#e6e6e6"/>
    </style:style>
    <style:style style:name="ch16" style:family="chart">
      <style:graphic-properties svg:stroke-color="#b3b3b3" draw:fill-color="#cccccc"/>
    </style:style>
    <style:style style:name="gr1" style:family="graphic">
      <style:graphic-properties draw:stroke="none" svg:stroke-color="#000000" draw:fill="none" draw:fill-color="#ffffff" fo:min-height="0.796cm" style:protect="size" loext:decorative="false"/>
      <style:paragraph-properties style:writing-mode="lr-tb"/>
    </style:style>
    <style:style style:name="gr2" style:family="graphic">
      <style:graphic-properties draw:stroke="none" svg:stroke-color="#000000" draw:fill="none" draw:fill-color="#ffffff" fo:min-height="0.843cm" style:protect="size" loext:decorative="false"/>
      <style:paragraph-properties style:writing-mode="lr-tb"/>
    </style:style>
    <style:style style:name="P1" style:family="paragraph">
      <loext:graphic-properties draw:fill="none" draw:fill-color="#ffffff"/>
      <style:text-properties fo:font-size="14pt" fo:font-weight="bold" style:font-size-asian="24pt" style:font-size-complex="24pt"/>
    </style:style>
    <style:style style:name="T1" style:family="text">
      <style:text-properties fo:font-size="14pt" fo:font-weight="bold" style:font-size-asian="24pt" style:font-size-complex="24pt"/>
    </style:style>
  </office:automatic-styles>
  <office:body>
    <office:chart>
      <chart:chart svg:width="18.721cm" svg:height="14.711cm" xlink:href=".." xlink:type="simple" chart:class="chart:ring" chart:style-name="ch1">
        <chart:title svg:x="4.416cm" svg:y="0.429cm" chart:style-name="ch2">
          <text:p>Recaudación mensual. Junio 2026-2025
</text:p>
        </chart:title>
        <chart:legend chart:legend-position="end" svg:x="4.459cm" svg:y="11.002cm" style:legend-expansion="custom" svg:width="8.564cm" svg:height="2.489cm" style:legend-expansion-aspect-ratio="3.44073925271193" chart:style-name="ch3"/>
        <chart:plot-area chart:style-name="ch4" table:cell-range-address="'1.2'.C13:'1.2'.C13 '1.2'.C20:'1.2'.C20 '1.2'.C34:'1.2'.C34 '1.2'.C43:'1.2'.C43 '1.2'.D12:'1.2'.E12 '1.2'.D19:'1.2'.E19 '1.2'.D33:'1.2'.E33 '1.2'.D35:'1.2'.E35 '1.2'.D44:'1.2'.E44" chart:data-source-has-labels="both" svg:x="3.194cm" svg:y="2.879cm" svg:width="11.715cm" svg:height="7.029cm" dr3d:transform="matrix (1 0 0 0 0.5 -0.866025403784439 0 0.866025403784439 0.5 0cm 0cm 0cm)" dr3d:vrp="(0 0 87591.2408759124)" dr3d:projection="parallel" dr3d:distance="4.2cm" dr3d:focal-length="8cm" dr3d:shadow-slant="0" dr3d:shade-mode="gouraud" dr3d:ambient-color="#666666" dr3d:lighting-mode="true">
          <chart:coordinate-region svg:x="2.866cm" svg:y="2.879cm" svg:width="12.372cm" svg:height="7.029cm"/>
          <dr3d:light dr3d:diffuse-color="#808080" dr3d:direction="(0 0 1)" dr3d:enabled="false" dr3d:specular="true"/>
          <dr3d:light dr3d:diffuse-color="#b3b3b3" dr3d:direction="(0.655711899283635 0.464674144027573 0.658877716279805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:categories table:cell-range-address="'1.2'.C13:'1.2'.C13 '1.2'.C20:'1.2'.C20 '1.2'.C34:'1.2'.C34 '1.2'.C43:'1.2'.C43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6"/>
          <chart:series chart:style-name="ch8" chart:values-cell-range-address="'1.2'.D19:'1.2'.D19 '1.2'.D33:'1.2'.D33 '1.2'.D35:'1.2'.D35 '1.2'.D44:'1.2'.D44" chart:label-cell-address="'1.2'.D12:'1.2'.D12" chart:class="chart:circle">
            <chart:data-point chart:style-name="ch9"/>
            <chart:data-point chart:style-name="ch10"/>
            <chart:data-point chart:style-name="ch11" loext:custom-label-pos-x="0.015224358974359" loext:custom-label-pos-y="-0.00190346702923183"/>
            <chart:data-point chart:style-name="ch12"/>
          </chart:series>
          <chart:series chart:style-name="ch13" chart:values-cell-range-address="'1.2'.E19:'1.2'.E19 '1.2'.E33:'1.2'.E33 '1.2'.E35:'1.2'.E35 '1.2'.E44:'1.2'.E44" chart:label-cell-address="'1.2'.E12:'1.2'.E12" chart:class="chart:circle">
            <chart:data-point chart:style-name="ch9"/>
            <chart:data-point chart:style-name="ch10"/>
            <chart:data-point chart:style-name="ch14"/>
            <chart:data-point chart:style-name="ch12"/>
          </chart:series>
          <chart:wall chart:style-name="ch15"/>
          <chart:floor chart:style-name="ch16"/>
        </chart:plot-area>
        <draw:frame draw:style-name="gr1" draw:text-style-name="P1" svg:width="2.898cm" svg:height="0.796cm" svg:x="7.847cm" svg:y="6.107cm">
          <draw:text-box>
            <text:p><text:span text:style-name="T1">Año 2025</text:span></text:p>
          </draw:text-box>
        </draw:frame>
        <draw:frame draw:style-name="gr2" draw:text-style-name="P1" svg:width="3.506cm" svg:height="0.843cm" svg:x="2.115cm" svg:y="3.268cm">
          <draw:text-box>
            <text:p><text:span text:style-name="T1">Año 2026</text:span></text:p>
          </draw:text-box>
        </draw:frame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26</text:p>
                <draw:g>
                  <svg:desc>'1.2'.D12:'1.2'.D12</svg:desc>
                </draw:g>
              </table:table-cell>
              <table:table-cell office:value-type="string">
                <text:p>2025</text:p>
                <draw:g>
                  <svg:desc>'1.2'.E12:'1.2'.E12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IMPUESTOS DIRECTOS</text:p>
                <draw:g>
                  <svg:desc>'1.2'.C13:'1.2'.C13 '1.2'.C20:'1.2'.C20 '1.2'.C34:'1.2'.C34 '1.2'.C43:'1.2'.C43</svg:desc>
                </draw:g>
              </table:table-cell>
              <table:table-cell office:value-type="float" office:value="635408115.37">
                <text:p>635408115.37</text:p>
                <draw:g>
                  <svg:desc>'1.2'.D19:'1.2'.D19 '1.2'.D33:'1.2'.D33 '1.2'.D35:'1.2'.D35 '1.2'.D44:'1.2'.D44</svg:desc>
                </draw:g>
              </table:table-cell>
              <table:table-cell office:value-type="float" office:value="642692731.95">
                <text:p>642692731.95</text:p>
                <draw:g>
                  <svg:desc>'1.2'.E19:'1.2'.E19 '1.2'.E33:'1.2'.E33 '1.2'.E35:'1.2'.E35 '1.2'.E44:'1.2'.E44</svg:desc>
                </draw:g>
              </table:table-cell>
            </table:table-row>
            <table:table-row>
              <table:table-cell office:value-type="string">
                <text:p>IMPUESTOS INDIRECTOS</text:p>
              </table:table-cell>
              <table:table-cell office:value-type="float" office:value="1054564544.65">
                <text:p>1054564544.65</text:p>
              </table:table-cell>
              <table:table-cell office:value-type="float" office:value="1071795875.6">
                <text:p>1071795875.6</text:p>
              </table:table-cell>
            </table:table-row>
            <table:table-row>
              <table:table-cell office:value-type="string">
                <text:p>TASAS </text:p>
              </table:table-cell>
              <table:table-cell office:value-type="float" office:value="13754683.59">
                <text:p>13754683.59</text:p>
              </table:table-cell>
              <table:table-cell office:value-type="float" office:value="16605056.77">
                <text:p>16605056.77</text:p>
              </table:table-cell>
            </table:table-row>
            <table:table-row>
              <table:table-cell office:value-type="string">
                <text:p>OTROS INGRESOS DE CAPÍTULO III</text:p>
              </table:table-cell>
              <table:table-cell office:value-type="float" office:value="57489932.73">
                <text:p>57489932.73</text:p>
              </table:table-cell>
              <table:table-cell office:value-type="float" office:value="64657966.27">
                <text:p>64657966.27</text:p>
              </table:table-cell>
            </table:table-row>
          </table:table-rows>
        </table:table>
      </chart:chart>
    </office:chart>
  </office:body>
</office:document-content>
</file>

<file path=Object 9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7.2$Windows_X86_64 LibreOffice_project/dd47e4b30cb7dab30588d6c79c651f218165e3c5</meta:generator>
  </office:meta>
</office:document-meta>
</file>

<file path=Object 9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10" draw:display-name="Gradient 10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7" draw:display-name="Gradient 7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8" draw:display-name="Gradient 8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gradient draw:name="Gradient_20_9" draw:display-name="Gradient 9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ing_20_91" draw:display-name="Hatching 91" draw:style="single" draw:color="#000000" draw:distance="0cm" draw:rotation="0"/>
    <draw:hatch draw:name="Red_20_90_20_Degrees_20_Crossed_20_1" draw:display-name="Red 90 Degrees Crossed 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  <draw:stroke-dash draw:name="Ultrafine_20_Dashed" draw:display-name="Ultrafine Dashed" draw:style="rect" draw:dots1="1" draw:dots1-length="0.051cm" draw:dots2="1" draw:dots2-length="0.051cm" draw:distance="0.051cm"/>
  </office:styles>
</office:document-styles>
</file>